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Calibri" svg:font-family="Calibri" style:font-family-generic="swiss" style:font-pitch="variable"/>
    <style:font-face style:name="Segoe UI" svg:font-family="'Segoe UI'" style:font-family-generic="system" style:font-pitch="variable"/>
    <style:font-face style:name="Symbol" svg:font-family="Symbol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justify" style:justify-single-word="false"/>
    </style:style>
    <style:style style:name="P2" style:family="paragraph" style:parent-style-name="Standard">
      <style:paragraph-properties fo:line-height="100%" fo:text-align="justify" style:justify-single-word="false">
        <style:tab-stops>
          <style:tab-stop style:position="5.6cm"/>
          <style:tab-stop style:position="6.2cm"/>
          <style:tab-stop style:position="7.001cm"/>
        </style:tab-stops>
      </style:paragraph-properties>
    </style:style>
    <style:style style:name="P3" style:family="paragraph" style:parent-style-name="Standard">
      <style:paragraph-properties fo:line-height="100%" fo:text-align="justify" style:justify-single-word="false">
        <style:tab-stops>
          <style:tab-stop style:position="0.399cm"/>
          <style:tab-stop style:position="10.001cm"/>
          <style:tab-stop style:position="10.601cm" style:leader-style="solid" style:leader-text="_"/>
        </style:tab-stops>
      </style:paragraph-properties>
    </style:style>
    <style:style style:name="P4" style:family="paragraph" style:parent-style-name="Standard">
      <style:paragraph-properties fo:line-height="100%" fo:text-align="start" style:justify-single-word="false"/>
    </style:style>
    <style:style style:name="P5" style:family="paragraph" style:parent-style-name="Standard">
      <style:paragraph-properties fo:line-height="100%" fo:text-align="start" style:justify-single-word="false">
        <style:tab-stops>
          <style:tab-stop style:position="0.501cm"/>
          <style:tab-stop style:position="10.601cm" style:leader-style="solid" style:leader-text="_"/>
        </style:tab-stops>
      </style:paragraph-properties>
      <style:text-properties officeooo:paragraph-rsid="001ff7bc"/>
    </style:style>
    <style:style style:name="P6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10.601cm" style:leader-style="solid" style:leader-text="_"/>
        </style:tab-stops>
      </style:paragraph-properties>
      <style:text-properties officeooo:paragraph-rsid="001ff7bc"/>
    </style:style>
    <style:style style:name="P7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5.001cm" style:leader-style="dotted" style:leader-text="."/>
          <style:tab-stop style:position="15.002cm" style:leader-style="dotted" style:leader-text="."/>
        </style:tab-stops>
      </style:paragraph-properties>
    </style:style>
    <style:style style:name="P8" style:family="paragraph" style:parent-style-name="Standard">
      <style:paragraph-properties fo:line-height="100%" fo:text-align="start" style:justify-single-word="false">
        <style:tab-stops>
          <style:tab-stop style:position="0cm"/>
        </style:tab-stops>
      </style:paragraph-properties>
    </style:style>
    <style:style style:name="P9" style:family="paragraph" style:parent-style-name="Standard">
      <style:paragraph-properties fo:line-height="100%" fo:text-align="justify" style:justify-single-word="false"/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0" style:family="paragraph" style:parent-style-name="Standard">
      <style:paragraph-properties fo:line-height="100%" fo:text-align="justify" style:justify-single-word="false">
        <style:tab-stops>
          <style:tab-stop style:position="6.0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1" style:family="paragraph" style:parent-style-name="Standard">
      <style:paragraph-properties fo:line-height="100%" fo:text-align="justify" style:justify-single-word="false">
        <style:tab-stops>
          <style:tab-stop style:position="6.001cm" style:leader-style="solid" style:leader-text="_"/>
        </style:tab-stops>
      </style:paragraph-properties>
      <style:text-properties style:use-window-font-color="true" loext:opacity="0%" style:font-name="Arial" fo:font-size="12pt" fo:font-weight="normal" officeooo:paragraph-rsid="001ff7bc" fo:background-color="transparent" style:font-name-asian="Arial" style:font-name-complex="Arial"/>
    </style:style>
    <style:style style:name="P12" style:family="paragraph" style:parent-style-name="Standard">
      <style:paragraph-properties fo:line-height="100%" fo:text-align="justify" style:justify-single-word="false">
        <style:tab-stops>
          <style:tab-stop style:position="5.6cm"/>
          <style:tab-stop style:position="6.2cm"/>
          <style:tab-stop style:position="7.001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3" style:family="paragraph" style:parent-style-name="Standard">
      <style:paragraph-properties fo:line-height="100%" fo:text-align="justify" style:justify-single-word="false">
        <style:tab-stops>
          <style:tab-stop style:position="5.6cm"/>
          <style:tab-stop style:position="6.2cm"/>
          <style:tab-stop style:position="7.001cm"/>
        </style:tab-stops>
      </style:paragraph-properties>
      <style:text-properties style:use-window-font-color="true" loext:opacity="0%" style:font-name="Arial" fo:font-size="12pt" fo:font-weight="normal" officeooo:paragraph-rsid="003daf32" fo:background-color="transparent" style:font-name-asian="Arial" style:font-name-complex="Arial"/>
    </style:style>
    <style:style style:name="P14" style:family="paragraph" style:parent-style-name="Standard">
      <style:paragraph-properties fo:line-height="100%" fo:text-align="justify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5" style:family="paragraph" style:parent-style-name="Standard">
      <style:paragraph-properties fo:line-height="100%" fo:text-align="justify" style:justify-single-word="false">
        <style:tab-stops>
          <style:tab-stop style:position="0.399cm"/>
          <style:tab-stop style:position="10.0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6" style:family="paragraph" style:parent-style-name="Standard">
      <style:paragraph-properties fo:line-height="100%" fo:text-align="justify" style:justify-single-word="false">
        <style:tab-stops>
          <style:tab-stop style:position="0.1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7" style:family="paragraph" style:parent-style-name="Standard">
      <style:paragraph-properties fo:line-height="100%" fo:text-align="justify" style:justify-single-word="false">
        <style:tab-stops>
          <style:tab-stop style:position="0.5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8" style:family="paragraph" style:parent-style-name="Standard">
      <style:paragraph-properties fo:line-height="100%" fo:text-align="justify" style:justify-single-word="false">
        <style:tab-stops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19" style:family="paragraph" style:parent-style-name="Standard">
      <style:paragraph-properties fo:line-height="100%" fo:text-align="justify" style:justify-single-word="false">
        <style:tab-stops>
          <style:tab-stop style:position="5.001cm" style:leader-style="dotted" style:leader-text="."/>
          <style:tab-stop style:position="15.002cm" style:leader-style="dotted" style:leader-text="."/>
          <style:tab-stop style:position="15.302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0" style:family="paragraph" style:parent-style-name="Standard">
      <style:paragraph-properties fo:line-height="100%" fo:text-align="justify" style:justify-single-word="false">
        <style:tab-stops>
          <style:tab-stop style:position="0.4cm"/>
        </style:tab-stops>
      </style:paragraph-properties>
      <style:text-properties style:use-window-font-color="true" loext:opacity="0%" style:font-name="Arial" fo:font-size="12pt" fo:font-weight="normal" officeooo:paragraph-rsid="003f3238" fo:background-color="transparent" style:font-name-asian="Arial" style:font-name-complex="Arial"/>
    </style:style>
    <style:style style:name="P21" style:family="paragraph" style:parent-style-name="Standard">
      <style:paragraph-properties fo:line-height="100%" fo:text-align="justify" style:justify-single-word="false"/>
      <style:text-properties style:use-window-font-color="true" loext:opacity="0%" style:font-name="Arial" fo:font-size="12pt" fo:font-weight="normal" officeooo:paragraph-rsid="003f3238" fo:background-color="transparent" style:font-name-asian="Arial" style:font-name-complex="Arial"/>
    </style:style>
    <style:style style:name="P22" style:family="paragraph" style:parent-style-name="Standard">
      <style:paragraph-properties fo:line-height="100%" fo:text-align="center" style:justify-single-word="false">
        <style:tab-stops>
          <style:tab-stop style:position="0.1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3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4" style:family="paragraph" style:parent-style-name="Standard">
      <style:paragraph-properties fo:line-height="100%" fo:text-align="start" style:justify-single-word="false">
        <style:tab-stops>
          <style:tab-stop style:position="0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5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6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7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officeooo:paragraph-rsid="00211237" fo:background-color="transparent" style:font-name-asian="Arial" style:font-name-complex="Arial"/>
    </style:style>
    <style:style style:name="P28" style:family="paragraph" style:parent-style-name="Standard">
      <style:paragraph-properties fo:line-height="100%" fo:text-align="start" style:justify-single-word="false">
        <style:tab-stops>
          <style:tab-stop style:position="5.001cm" style:leader-style="dotted" style:leader-text="."/>
          <style:tab-stop style:position="15.002cm" style:leader-style="dotted" style:leader-text="."/>
          <style:tab-stop style:position="15.302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29" style:family="paragraph" style:parent-style-name="Standard">
      <style:paragraph-properties fo:line-height="100%" fo:text-align="start" style:justify-single-word="false">
        <style:tab-stops>
          <style:tab-stop style:position="5.001cm" style:leader-style="dotted" style:leader-text="."/>
          <style:tab-stop style:position="15.002cm" style:leader-style="dotted" style:leader-text="."/>
          <style:tab-stop style:position="15.302cm"/>
        </style:tab-stops>
      </style:paragraph-properties>
      <style:text-properties style:use-window-font-color="true" loext:opacity="0%" style:font-name="Arial" fo:font-size="12pt" fo:font-weight="normal" officeooo:paragraph-rsid="001ff7bc" fo:background-color="transparent" style:font-name-asian="Arial" style:font-name-complex="Arial"/>
    </style:style>
    <style:style style:name="P30" style:family="paragraph" style:parent-style-name="Standard">
      <style:paragraph-properties fo:line-height="100%" fo:text-align="start" style:justify-single-word="false">
        <style:tab-stops>
          <style:tab-stop style:position="0.5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officeooo:paragraph-rsid="001ff7bc" fo:background-color="transparent" style:font-name-asian="Arial" style:font-name-complex="Arial"/>
    </style:style>
    <style:style style:name="P31" style:family="paragraph" style:parent-style-name="Standard">
      <style:paragraph-properties fo:line-height="100%" fo:text-align="start" style:justify-single-word="false">
        <style:tab-stops>
          <style:tab-stop style:position="0.318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32" style:family="paragraph" style:parent-style-name="Standard">
      <style:paragraph-properties fo:line-height="100%" fo:text-align="start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33" style:family="paragraph" style:parent-style-name="Standard">
      <style:paragraph-properties fo:line-height="100%" fo:text-align="start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normal" officeooo:paragraph-rsid="001ff7bc" fo:background-color="transparent" style:font-name-asian="Arial" style:font-name-complex="Arial"/>
    </style:style>
    <style:style style:name="P34" style:family="paragraph" style:parent-style-name="Standard">
      <style:paragraph-properties fo:line-height="100%" fo:text-align="start" style:justify-single-word="false">
        <style:tab-stops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35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paragraph-rsid="001ff7bc" fo:background-color="transparent" style:font-name-asian="Arial" style:font-name-complex="Arial"/>
    </style:style>
    <style:style style:name="P36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paragraph-rsid="00211237" fo:background-color="transparent" style:font-name-asian="Arial" style:font-name-complex="Arial"/>
    </style:style>
    <style:style style:name="P37" style:family="paragraph" style:parent-style-name="Standard">
      <style:paragraph-properties fo:margin-left="0.026cm" fo:margin-right="0cm" fo:line-height="100%" fo:text-align="start" style:justify-single-word="false" fo:text-indent="-0.026cm" style:auto-text-indent="false">
        <style:tab-stops>
          <style:tab-stop style:position="0.053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38" style:family="paragraph" style:parent-style-name="Standard">
      <style:paragraph-properties fo:margin-left="0.026cm" fo:margin-right="0cm" fo:line-height="100%" fo:text-align="start" style:justify-single-word="false" fo:text-indent="-0.026cm" style:auto-text-indent="false">
        <style:tab-stops>
          <style:tab-stop style:position="0.053cm"/>
        </style:tab-stops>
      </style:paragraph-properties>
      <style:text-properties style:use-window-font-color="true" loext:opacity="0%" style:font-name="Arial" fo:font-size="12pt" fo:font-weight="normal" officeooo:paragraph-rsid="001ff7bc" fo:background-color="transparent" style:font-name-asian="Arial" style:font-name-complex="Arial"/>
    </style:style>
    <style:style style:name="P39" style:family="paragraph" style:parent-style-name="Standard">
      <style:paragraph-properties fo:margin-left="0.026cm" fo:margin-right="0cm" fo:line-height="100%" fo:text-align="start" style:justify-single-word="false" fo:text-indent="-0.026cm" style:auto-text-indent="false">
        <style:tab-stops>
          <style:tab-stop style:position="0.053cm"/>
        </style:tab-stops>
      </style:paragraph-properties>
      <style:text-properties style:use-window-font-color="true" loext:opacity="0%" style:font-name="Arial" fo:font-size="12pt" fo:font-weight="normal" officeooo:paragraph-rsid="00211237" fo:background-color="transparent" style:font-name-asian="Arial" style:font-name-complex="Arial"/>
    </style:style>
    <style:style style:name="P40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paragraph-rsid="003f3238" fo:background-color="transparent" style:font-name-asian="Arial" style:font-name-complex="Arial"/>
    </style:style>
    <style:style style:name="P41" style:family="paragraph" style:parent-style-name="Standard">
      <style:paragraph-properties fo:line-height="100%" fo:text-align="end" style:justify-single-word="false">
        <style:tab-stops>
          <style:tab-stop style:position="6.0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2" style:family="paragraph" style:parent-style-name="Standard">
      <style:paragraph-properties fo:line-height="150%" fo:text-align="center" style:justify-single-word="false">
        <style:tab-stops>
          <style:tab-stop style:position="0.399cm"/>
          <style:tab-stop style:position="10.0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3" style:family="paragraph" style:parent-style-name="Standard">
      <style:paragraph-properties fo:line-height="150%" fo:text-align="center" style:justify-single-word="false">
        <style:tab-stops>
          <style:tab-stop style:position="0.5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4" style:family="paragraph" style:parent-style-name="Standard">
      <style:paragraph-properties fo:line-height="150%" fo:text-align="center" style:justify-single-word="false">
        <style:tab-stops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5" style:family="paragraph" style:parent-style-name="Standard">
      <style:paragraph-properties fo:line-height="115%" fo:text-align="center" style:justify-single-word="false">
        <style:tab-stops>
          <style:tab-stop style:position="0.3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6" style:family="paragraph" style:parent-style-name="Standard">
      <style:paragraph-properties fo:line-height="115%" fo:text-align="center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7" style:family="paragraph" style:parent-style-name="Standard">
      <style:paragraph-properties fo:line-height="115%" fo:text-align="center" style:justify-single-word="false">
        <style:tab-stops>
          <style:tab-stop style:position="0.1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8" style:family="paragraph" style:parent-style-name="Standard">
      <style:paragraph-properties fo:line-height="115%" fo:text-align="center" style:justify-single-word="false">
        <style:tab-stops>
          <style:tab-stop style:position="0.399cm"/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49" style:family="paragraph" style:parent-style-name="Standard">
      <style:paragraph-properties fo:line-height="115%" fo:text-align="center" style:justify-single-word="false">
        <style:tab-stops>
          <style:tab-stop style:position="5.001cm" style:leader-style="dotted" style:leader-text="."/>
          <style:tab-stop style:position="15.002cm" style:leader-style="dotted" style:leader-text="."/>
          <style:tab-stop style:position="15.302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50" style:family="paragraph" style:parent-style-name="Standard">
      <style:paragraph-properties fo:margin-left="0cm" fo:margin-right="0cm" fo:line-height="115%" fo:text-align="center" style:justify-single-word="false" fo:text-indent="-0.501cm" style:auto-text-indent="false"/>
      <style:text-properties style:use-window-font-color="true" loext:opacity="0%" style:font-name="Arial" fo:font-size="12pt" fo:font-weight="normal" fo:background-color="transparent" style:font-name-asian="Arial" style:font-name-complex="Arial"/>
    </style:style>
    <style:style style:name="P51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2pt" fo:font-weight="normal" officeooo:rsid="003ba3a6" officeooo:paragraph-rsid="003ba3a6" fo:background-color="transparent" style:font-name-asian="Arial" style:font-name-complex="Arial"/>
    </style:style>
    <style:style style:name="P52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rsid="003f09ff" officeooo:paragraph-rsid="003f3238" fo:background-color="transparent" style:font-name-asian="Arial" style:font-name-complex="Arial"/>
    </style:style>
    <style:style style:name="P53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rsid="0040537c" officeooo:paragraph-rsid="003f3238" fo:background-color="transparent" style:font-name-asian="Arial" style:font-name-complex="Arial"/>
    </style:style>
    <style:style style:name="P54" style:family="paragraph" style:parent-style-name="Standard">
      <style:paragraph-properties fo:line-height="115%" fo:text-align="center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normal" fo:background-color="transparent" style:font-name-asian="Arial" style:font-weight-asian="normal" style:font-name-complex="Arial" style:font-weight-complex="normal"/>
    </style:style>
    <style:style style:name="P55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rsid="00413615" officeooo:paragraph-rsid="003f3238" fo:background-color="transparent" style:font-name-asian="Arial" style:font-weight-asian="normal" style:font-name-complex="Arial" style:font-weight-complex="normal"/>
    </style:style>
    <style:style style:name="P56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rsid="0040537c" officeooo:paragraph-rsid="003f3238" fo:background-color="transparent" style:font-name-asian="Arial" style:font-weight-asian="normal" style:font-name-complex="Arial" style:font-weight-complex="normal"/>
    </style:style>
    <style:style style:name="P57" style:family="paragraph" style:parent-style-name="Standard">
      <style:paragraph-properties fo:line-height="150%" fo:text-align="center" style:justify-single-word="false">
        <style:tab-stops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bold" fo:background-color="transparent" style:font-name-asian="Arial" style:font-name-complex="Arial"/>
    </style:style>
    <style:style style:name="P58" style:family="paragraph" style:parent-style-name="Standard">
      <style:paragraph-properties fo:line-height="150%" fo:text-align="center" style:justify-single-word="false">
        <style:tab-stops>
          <style:tab-stop style:position="0.399cm"/>
          <style:tab-stop style:position="10.0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bold" fo:background-color="transparent" style:font-name-asian="Arial" style:font-name-complex="Arial"/>
    </style:style>
    <style:style style:name="P59" style:family="paragraph" style:parent-style-name="Standard">
      <style:paragraph-properties fo:line-height="150%" fo:text-align="center" style:justify-single-word="false">
        <style:tab-stops>
          <style:tab-stop style:position="0.3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12pt" fo:font-weight="bold" fo:background-color="transparent" style:font-name-asian="Arial" style:font-name-complex="Arial"/>
    </style:style>
    <style:style style:name="P60" style:family="paragraph" style:parent-style-name="Standard">
      <style:paragraph-properties fo:line-height="150%" fo:text-align="center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bold" fo:background-color="transparent" style:font-name-asian="Arial" style:font-name-complex="Arial"/>
    </style:style>
    <style:style style:name="P61" style:family="paragraph" style:parent-style-name="Standard">
      <style:paragraph-properties fo:line-height="115%" fo:text-align="center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bold" fo:background-color="transparent" style:font-name-asian="Arial" style:font-name-complex="Arial"/>
    </style:style>
    <style:style style:name="P62" style:family="paragraph" style:parent-style-name="Standard">
      <style:paragraph-properties fo:line-height="100%" fo:text-align="center" style:justify-single-word="false">
        <style:tab-stops>
          <style:tab-stop style:position="0.4cm"/>
        </style:tab-stops>
      </style:paragraph-properties>
      <style:text-properties style:use-window-font-color="true" loext:opacity="0%" style:font-name="Arial" fo:font-size="12pt" fo:font-weight="bold" officeooo:paragraph-rsid="003f3238" fo:background-color="transparent" style:font-name-asian="Arial" style:font-name-complex="Arial"/>
    </style:style>
    <style:style style:name="P63" style:family="paragraph" style:parent-style-name="Standard">
      <style:paragraph-properties fo:line-height="100%" fo:text-align="justify" style:justify-single-word="false">
        <style:tab-stops>
          <style:tab-stop style:position="0.399cm"/>
        </style:tab-stops>
      </style:paragraph-properties>
      <style:text-properties style:use-window-font-color="true" loext:opacity="0%" style:font-name="Arial" fo:font-size="12pt" fo:font-weight="bold" fo:background-color="transparent" style:font-name-asian="Arial" style:font-name-complex="Arial"/>
    </style:style>
    <style:style style:name="P64" style:family="paragraph" style:parent-style-name="Standard">
      <style:paragraph-properties fo:line-height="100%" fo:text-align="center" style:justify-single-word="false">
        <style:tab-stops>
          <style:tab-stop style:position="0.4cm"/>
        </style:tab-stops>
      </style:paragraph-properties>
      <style:text-properties style:use-window-font-color="true" loext:opacity="0%" style:font-name="Arial" fo:font-size="12pt" fo:font-weight="bold" officeooo:rsid="0023aa7b" officeooo:paragraph-rsid="003f3238" fo:background-color="transparent" style:font-name-asian="Arial" style:font-name-complex="Arial"/>
    </style:style>
    <style:style style:name="P65" style:family="paragraph" style:parent-style-name="Standard">
      <style:paragraph-properties fo:line-height="100%" fo:text-align="center" style:justify-single-word="false">
        <style:tab-stops>
          <style:tab-stop style:position="0.4cm"/>
        </style:tab-stops>
      </style:paragraph-properties>
      <style:text-properties style:use-window-font-color="true" loext:opacity="0%" style:font-name="Arial" fo:font-size="12pt" fo:font-weight="bold" officeooo:rsid="0040a792" officeooo:paragraph-rsid="0040a792" fo:background-color="transparent" style:font-name-asian="Arial" style:font-name-complex="Arial"/>
    </style:style>
    <style:style style:name="P66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bold" officeooo:rsid="0040537c" officeooo:paragraph-rsid="003f3238" fo:background-color="transparent" style:font-name-asian="Arial" style:font-weight-asian="bold" style:font-name-complex="Arial" style:font-weight-complex="bold"/>
    </style:style>
    <style:style style:name="P67" style:family="paragraph" style:parent-style-name="Standard">
      <style:paragraph-properties fo:line-height="100%" fo:text-align="center" style:justify-single-word="false">
        <style:tab-stops>
          <style:tab-stop style:position="0.4cm"/>
        </style:tab-stops>
      </style:paragraph-properties>
      <style:text-properties style:use-window-font-color="true" loext:opacity="0%" style:font-name="Arial" fo:font-size="12pt" style:text-underline-style="solid" style:text-underline-width="auto" style:text-underline-color="font-color" fo:font-weight="bold" officeooo:rsid="003f09ff" officeooo:paragraph-rsid="003f3238" fo:background-color="transparent" style:font-name-asian="Arial" style:font-weight-asian="bold" style:font-name-complex="Arial" style:font-weight-complex="bold"/>
    </style:style>
    <style:style style:name="P68" style:family="paragraph" style:parent-style-name="Standard">
      <style:paragraph-properties fo:line-height="100%" fo:text-align="justify" style:justify-single-word="false">
        <style:tab-stops>
          <style:tab-stop style:position="6.001cm" style:leader-style="solid" style:leader-text="_"/>
        </style:tab-stops>
      </style:paragraph-properties>
      <style:text-properties style:use-window-font-color="true" loext:opacity="0%" style:font-name="Arial" fo:font-size="8pt" fo:font-weight="normal" fo:background-color="transparent" style:font-name-asian="Arial" style:font-name-complex="Arial"/>
    </style:style>
    <style:style style:name="P69" style:family="paragraph" style:parent-style-name="Standard">
      <style:paragraph-properties fo:line-height="100%" fo:text-align="justify" style:justify-single-word="false">
        <style:tab-stops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8pt" fo:font-weight="normal" fo:background-color="transparent" style:font-name-asian="Arial" style:font-name-complex="Arial"/>
    </style:style>
    <style:style style:name="P70" style:family="paragraph" style:parent-style-name="Standard">
      <style:paragraph-properties fo:line-height="100%" fo:text-align="justify" style:justify-single-word="false">
        <style:tab-stops>
          <style:tab-stop style:position="0.079cm"/>
        </style:tab-stops>
      </style:paragraph-properties>
      <style:text-properties style:use-window-font-color="true" loext:opacity="0%" style:font-name="Arial" fo:font-size="8pt" fo:font-weight="normal" fo:background-color="transparent" style:font-name-asian="Arial" style:font-name-complex="Arial"/>
    </style:style>
    <style:style style:name="P71" style:family="paragraph" style:parent-style-name="Standard">
      <style:paragraph-properties fo:line-height="100%" fo:text-align="justify" style:justify-single-word="false">
        <style:tab-stops>
          <style:tab-stop style:position="5.001cm" style:leader-style="dotted" style:leader-text="."/>
          <style:tab-stop style:position="15.002cm" style:leader-style="dotted" style:leader-text="."/>
          <style:tab-stop style:position="15.302cm"/>
        </style:tab-stops>
      </style:paragraph-properties>
      <style:text-properties style:use-window-font-color="true" loext:opacity="0%" style:font-name="Arial" fo:font-size="8pt" fo:font-weight="normal" fo:background-color="transparent" style:font-name-asian="Arial" style:font-name-complex="Arial"/>
    </style:style>
    <style:style style:name="P72" style:family="paragraph" style:parent-style-name="Standard">
      <style:paragraph-properties fo:margin-left="0.979cm" fo:margin-right="0cm" fo:line-height="100%" fo:text-align="justify" style:justify-single-word="false" fo:text-indent="0cm" style:auto-text-indent="false"/>
      <style:text-properties style:use-window-font-color="true" loext:opacity="0%" style:font-name="Arial" fo:font-size="8pt" fo:font-weight="normal" fo:background-color="transparent" style:font-name-asian="Arial" style:font-name-complex="Arial"/>
    </style:style>
    <style:style style:name="P73" style:family="paragraph" style:parent-style-name="Standard">
      <style:paragraph-properties fo:line-height="100%" fo:text-align="justify" style:justify-single-word="false">
        <style:tab-stops>
          <style:tab-stop style:position="5.6cm"/>
          <style:tab-stop style:position="6.2cm"/>
        </style:tab-stops>
      </style:paragraph-properties>
      <style:text-properties style:use-window-font-color="true" loext:opacity="0%" style:font-name="Arial" fo:font-size="8pt" fo:font-weight="bold" fo:background-color="transparent" style:font-name-asian="Arial" style:font-name-complex="Arial"/>
    </style:style>
    <style:style style:name="P74" style:family="paragraph" style:parent-style-name="Standard">
      <style:paragraph-properties fo:line-height="100%" fo:text-align="justify" style:justify-single-word="false">
        <style:tab-stops>
          <style:tab-stop style:position="0.501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5pt" fo:font-weight="normal" fo:background-color="transparent" style:font-name-asian="Arial" style:font-name-complex="Arial"/>
    </style:style>
    <style:style style:name="P75" style:family="paragraph" style:parent-style-name="Standard">
      <style:paragraph-properties fo:line-height="100%" fo:text-align="justify" style:justify-single-word="false">
        <style:tab-stops>
          <style:tab-stop style:position="0cm"/>
        </style:tab-stops>
      </style:paragraph-properties>
      <style:text-properties style:use-window-font-color="true" loext:opacity="0%" style:font-name="Arial" fo:font-size="5pt" fo:font-weight="normal" fo:background-color="transparent" style:font-name-asian="Arial" style:font-name-complex="Arial"/>
    </style:style>
    <style:style style:name="P76" style:family="paragraph" style:parent-style-name="Standard">
      <style:paragraph-properties fo:line-height="100%" fo:text-align="justify" style:justify-single-word="false">
        <style:tab-stops>
          <style:tab-stop style:position="0.399cm"/>
          <style:tab-stop style:position="10.601cm" style:leader-style="solid" style:leader-text="_"/>
        </style:tab-stops>
      </style:paragraph-properties>
      <style:text-properties style:use-window-font-color="true" loext:opacity="0%" style:font-name="Arial" fo:font-size="3pt" fo:font-weight="normal" fo:background-color="transparent" style:font-name-asian="Arial" style:font-name-complex="Arial"/>
    </style:style>
    <style:style style:name="P77" style:family="paragraph" style:parent-style-name="Standard">
      <style:paragraph-properties fo:line-height="100%" fo:text-align="start" style:justify-single-word="false">
        <style:tab-stops>
          <style:tab-stop style:position="0.399cm"/>
          <style:tab-stop style:position="5.001cm" style:leader-style="dotted" style:leader-text="."/>
          <style:tab-stop style:position="15.002cm" style:leader-style="dotted" style:leader-text="."/>
        </style:tab-stops>
      </style:paragraph-properties>
      <style:text-properties style:use-window-font-color="true" loext:opacity="0%" style:font-name="Arial" fo:font-size="10pt" fo:font-weight="normal" fo:background-color="transparent" style:font-name-asian="Arial" style:font-name-complex="Arial"/>
    </style:style>
    <style:style style:name="P78" style:family="paragraph" style:parent-style-name="Standard" style:list-style-name="L1">
      <style:paragraph-properties fo:margin-left="0.127cm" fo:margin-right="0cm" fo:line-height="150%" fo:text-align="center" style:justify-single-word="false" fo:text-indent="-0.127cm" style:auto-text-indent="false">
        <style:tab-stops>
          <style:tab-stop style:position="0cm"/>
        </style:tab-stops>
      </style:paragraph-properties>
      <style:text-properties style:use-window-font-color="true" loext:opacity="0%" style:font-name="Arial" fo:font-size="14pt" fo:font-weight="bold" officeooo:rsid="0044269f" officeooo:paragraph-rsid="0044269f" fo:background-color="transparent" style:font-name-asian="Arial" style:font-name-complex="Arial"/>
    </style:style>
    <style:style style:name="P79" style:family="paragraph" style:parent-style-name="Standard">
      <style:paragraph-properties fo:line-height="100%" fo:text-align="start" style:justify-single-word="false"/>
      <style:text-properties style:use-window-font-color="true" loext:opacity="0%" style:font-name="Arial" fo:font-size="12pt" fo:font-weight="normal" officeooo:paragraph-rsid="0044269f" fo:background-color="transparent" style:font-name-asian="Arial" style:font-name-complex="Arial"/>
    </style:style>
    <style:style style:name="P80" style:family="paragraph" style:parent-style-name="Standard">
      <style:paragraph-properties fo:line-height="100%" fo:text-align="justify" style:justify-single-word="false">
        <style:tab-stops>
          <style:tab-stop style:position="5.6cm"/>
          <style:tab-stop style:position="6.2cm"/>
          <style:tab-stop style:position="7.001cm"/>
        </style:tab-stops>
      </style:paragraph-properties>
      <style:text-properties style:use-window-font-color="true" loext:opacity="0%" style:font-name="Arial" fo:font-size="12pt" fo:font-weight="normal" officeooo:paragraph-rsid="0044269f" fo:background-color="transparent" style:font-name-asian="Arial" style:font-name-complex="Arial"/>
    </style:style>
    <style:style style:name="P81" style:family="paragraph" style:parent-style-name="Standard" style:list-style-name="L2">
      <style:paragraph-properties fo:line-height="100%" fo:text-align="justify" style:justify-single-word="false">
        <style:tab-stops>
          <style:tab-stop style:position="-0.737cm"/>
          <style:tab-stop style:position="8.865cm"/>
          <style:tab-stop style:position="9.465cm" style:leader-style="solid" style:leader-text="_"/>
        </style:tab-stops>
      </style:paragraph-properties>
    </style:style>
    <style:style style:name="P82" style:family="paragraph" style:parent-style-name="Standard">
      <style:paragraph-properties fo:line-height="100%" fo:text-align="justify" style:justify-single-word="false">
        <style:tab-stops>
          <style:tab-stop style:position="5.6cm"/>
          <style:tab-stop style:position="6.2cm"/>
        </style:tab-stops>
      </style:paragraph-properties>
      <style:text-properties officeooo:paragraph-rsid="0044269f"/>
    </style:style>
    <style:style style:name="P83" style:family="paragraph" style:parent-style-name="Standard">
      <style:paragraph-properties fo:line-height="100%" fo:text-align="start" style:justify-single-word="false">
        <style:tab-stops>
          <style:tab-stop style:position="8.001cm"/>
        </style:tab-stops>
      </style:paragraph-properties>
      <style:text-properties officeooo:paragraph-rsid="0044269f"/>
    </style:style>
    <style:style style:name="T1" style:family="text">
      <style:text-properties style:use-window-font-color="true" loext:opacity="0%" style:font-name="Arial" fo:font-size="12pt" fo:font-weight="normal" fo:background-color="transparent" loext:char-shading-value="0" style:font-name-asian="Arial" style:font-name-complex="Arial"/>
    </style:style>
    <style:style style:name="T2" style:family="text">
      <style:text-properties style:use-window-font-color="true" loext:opacity="0%" style:font-name="Arial" fo:font-size="12pt" fo:font-weight="normal" officeooo:rsid="001ff7bc" fo:background-color="transparent" loext:char-shading-value="0" style:font-name-asian="Arial" style:font-name-complex="Arial"/>
    </style:style>
    <style:style style:name="T3" style:family="text">
      <style:text-properties style:use-window-font-color="true" loext:opacity="0%" style:font-name="Arial" fo:font-size="12pt" fo:font-weight="normal" officeooo:rsid="002647df" fo:background-color="transparent" loext:char-shading-value="0" style:font-name-asian="Arial" style:font-name-complex="Arial"/>
    </style:style>
    <style:style style:name="T4" style:family="text">
      <style:text-properties style:use-window-font-color="true" loext:opacity="0%" style:font-name="Arial" fo:font-size="12pt" fo:font-weight="normal" officeooo:rsid="002b834b" fo:background-color="transparent" loext:char-shading-value="0" style:font-name-asian="Arial" style:font-name-complex="Arial"/>
    </style:style>
    <style:style style:name="T5" style:family="text">
      <style:text-properties style:use-window-font-color="true" loext:opacity="0%" style:font-name="Arial" fo:font-size="12pt" fo:font-weight="normal" officeooo:rsid="00316da3" fo:background-color="transparent" loext:char-shading-value="0" style:font-name-asian="Arial" style:font-name-complex="Arial"/>
    </style:style>
    <style:style style:name="T6" style:family="text">
      <style:text-properties style:use-window-font-color="true" loext:opacity="0%" style:font-name="Arial" fo:font-size="12pt" fo:font-weight="normal" officeooo:rsid="0034a828" fo:background-color="transparent" loext:char-shading-value="0" style:font-name-asian="Arial" style:font-name-complex="Arial"/>
    </style:style>
    <style:style style:name="T7" style:family="text">
      <style:text-properties style:use-window-font-color="true" loext:opacity="0%" style:font-name="Arial" fo:font-size="12pt" fo:font-weight="normal" officeooo:rsid="003ba3a6" fo:background-color="transparent" loext:char-shading-value="0" style:font-name-asian="Arial" style:font-name-complex="Arial"/>
    </style:style>
    <style:style style:name="T8" style:family="text">
      <style:text-properties style:use-window-font-color="true" loext:opacity="0%" style:font-name="Arial" fo:font-size="12pt" fo:font-weight="normal" officeooo:rsid="002f9a5d" fo:background-color="transparent" loext:char-shading-value="0" style:font-name-asian="Arial" style:font-name-complex="Arial"/>
    </style:style>
    <style:style style:name="T9" style:family="text">
      <style:text-properties style:use-window-font-color="true" loext:opacity="0%" style:font-name="Arial" fo:font-size="12pt" fo:font-weight="normal" officeooo:rsid="003e183c" fo:background-color="transparent" loext:char-shading-value="0" style:font-name-asian="Arial" style:font-name-complex="Arial"/>
    </style:style>
    <style:style style:name="T10" style:family="text">
      <style:text-properties style:use-window-font-color="true" loext:opacity="0%" style:font-name="Arial" fo:font-size="12pt" fo:font-weight="normal" officeooo:rsid="0044269f" fo:background-color="transparent" loext:char-shading-value="0" style:font-name-asian="Arial" style:font-name-complex="Arial"/>
    </style:style>
    <style:style style:name="T11" style:family="text">
      <style:text-properties style:use-window-font-color="true" loext:opacity="0%" style:font-name="Arial" fo:font-size="12pt" fo:font-weight="normal" officeooo:rsid="00300a9c" fo:background-color="transparent" loext:char-shading-value="0" style:font-name-asian="Arial" style:font-weight-asian="normal" style:font-name-complex="Arial" style:font-weight-complex="normal"/>
    </style:style>
    <style:style style:name="T12" style:family="text">
      <style:text-properties style:use-window-font-color="true" loext:opacity="0%" style:font-name="Arial" fo:font-size="12pt" fo:font-weight="normal" officeooo:rsid="003ba3a6" fo:background-color="transparent" loext:char-shading-value="0" style:font-name-asian="Arial" style:font-weight-asian="normal" style:font-name-complex="Arial" style:font-weight-complex="normal"/>
    </style:style>
    <style:style style:name="T13" style:family="text">
      <style:text-properties style:use-window-font-color="true" loext:opacity="0%" style:font-name="Arial" fo:font-size="12pt" fo:font-weight="bold" fo:background-color="transparent" loext:char-shading-value="0" style:font-name-asian="Arial" style:font-name-complex="Arial"/>
    </style:style>
    <style:style style:name="T14" style:family="text">
      <style:text-properties style:use-window-font-color="true" loext:opacity="0%" style:font-name="Arial" fo:font-size="12pt" fo:font-weight="bold" officeooo:rsid="003ba3a6" fo:background-color="transparent" loext:char-shading-value="0" style:font-name-asian="Arial" style:font-name-complex="Arial"/>
    </style:style>
    <style:style style:name="T15" style:family="text">
      <style:text-properties style:use-window-font-color="true" loext:opacity="0%" style:font-name="Arial" fo:font-size="12pt" fo:font-weight="bold" officeooo:rsid="002f9a5d" fo:background-color="transparent" loext:char-shading-value="0" style:font-name-asian="Arial" style:font-name-complex="Arial"/>
    </style:style>
    <style:style style:name="T16" style:family="text">
      <style:text-properties style:use-window-font-color="true" loext:opacity="0%" style:font-name="Arial" fo:font-size="12pt" fo:font-weight="bold" fo:background-color="transparent" loext:char-shading-value="0" style:font-name-asian="Arial" style:font-weight-asian="bold" style:font-name-complex="Arial" style:font-weight-complex="bold"/>
    </style:style>
    <style:style style:name="T17" style:family="text">
      <style:text-properties style:use-window-font-color="true" loext:opacity="0%" style:font-name="Arial" fo:font-size="12pt" fo:font-weight="bold" officeooo:rsid="00300a9c" fo:background-color="transparent" loext:char-shading-value="0" style:font-name-asian="Arial" style:font-weight-asian="bold" style:font-name-complex="Arial" style:font-weight-complex="bold"/>
    </style:style>
    <style:style style:name="T18" style:family="text">
      <style:text-properties style:use-window-font-color="true" loext:opacity="0%" style:font-name="Arial" fo:font-size="12pt" fo:font-weight="bold" officeooo:rsid="003e92b1" fo:background-color="transparent" loext:char-shading-value="0" style:font-name-asian="Arial" style:font-weight-asian="bold" style:font-name-complex="Arial" style:font-weight-complex="bold"/>
    </style:style>
    <style:style style:name="T19" style:family="text">
      <style:text-properties style:use-window-font-color="true" loext:opacity="0%" style:font-name="Arial" fo:font-size="12pt" fo:font-weight="bold" officeooo:rsid="00300a9c" fo:background-color="transparent" loext:char-shading-value="0" style:font-name-asian="Arial" style:font-weight-asian="normal" style:font-name-complex="Arial" style:font-weight-complex="normal"/>
    </style:style>
    <style:style style:name="T20" style:family="text">
      <style:text-properties style:use-window-font-color="true" loext:opacity="0%" style:font-name="Arial"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loext:char-shading-value="0" style:font-name-asian="Arial" style:font-name-complex="Arial"/>
    </style:style>
    <style:style style:name="T21" style:family="text">
      <style:text-properties style:use-window-font-color="true" loext:opacity="0%" style:font-name="Arial" fo:font-size="10pt" fo:font-weight="normal" fo:background-color="transparent" loext:char-shading-value="0" style:font-name-asian="Arial" style:font-size-asian="10pt" style:font-name-complex="Arial" style:font-size-complex="10pt"/>
    </style:style>
    <style:style style:name="T22" style:family="text">
      <style:text-properties style:use-window-font-color="true" loext:opacity="0%" style:font-name="Arial" fo:font-size="10pt" fo:font-weight="normal" officeooo:rsid="002831c6" fo:background-color="transparent" loext:char-shading-value="0" style:font-name-asian="Arial" style:font-size-asian="10pt" style:font-name-complex="Arial" style:font-size-complex="10pt"/>
    </style:style>
    <style:style style:name="T23" style:family="text">
      <style:text-properties style:use-window-font-color="true" loext:opacity="0%" style:font-name="Arial" fo:font-size="10pt" fo:font-weight="normal" officeooo:rsid="00300a9c" fo:background-color="transparent" loext:char-shading-value="0" style:font-name-asian="Arial" style:font-size-asian="10pt" style:font-name-complex="Arial" style:font-size-complex="10pt"/>
    </style:style>
    <style:style style:name="T24" style:family="text">
      <style:text-properties style:use-window-font-color="true" loext:opacity="0%" style:font-name="Arial" fo:font-size="10pt" fo:font-weight="normal" officeooo:rsid="0034a828" fo:background-color="transparent" loext:char-shading-value="0" style:font-name-asian="Arial" style:font-size-asian="10pt" style:font-name-complex="Arial" style:font-size-complex="10pt"/>
    </style:style>
    <style:style style:name="T25" style:family="text">
      <style:text-properties style:use-window-font-color="true" loext:opacity="0%" style:font-name="Arial" fo:font-size="10pt" fo:font-weight="normal" officeooo:rsid="003daf32" fo:background-color="transparent" loext:char-shading-value="0" style:font-name-asian="Arial" style:font-size-asian="10pt" style:font-name-complex="Arial" style:font-size-complex="10pt"/>
    </style:style>
    <style:style style:name="T26" style:family="text">
      <style:text-properties style:use-window-font-color="true" loext:opacity="0%" style:font-name="Arial" fo:font-size="10pt" fo:font-weight="normal" officeooo:rsid="003e183c" fo:background-color="transparent" loext:char-shading-value="0" style:font-name-asian="Arial" style:font-size-asian="10pt" style:font-name-complex="Arial" style:font-size-complex="10pt"/>
    </style:style>
    <style:style style:name="T27" style:family="text">
      <style:text-properties style:use-window-font-color="true" loext:opacity="0%" style:font-name="Arial" fo:font-size="10pt" fo:font-weight="normal" officeooo:rsid="003e92b1" fo:background-color="transparent" loext:char-shading-value="0" style:font-name-asian="Arial" style:font-size-asian="10pt" style:font-name-complex="Arial" style:font-size-complex="10pt"/>
    </style:style>
    <style:style style:name="T28" style:family="text">
      <style:text-properties style:use-window-font-color="true" loext:opacity="0%" style:font-name="Arial" fo:font-size="8pt" fo:font-weight="normal" fo:background-color="transparent" loext:char-shading-value="0" style:font-name-asian="Arial" style:font-name-complex="Arial"/>
    </style:style>
    <style:style style:name="T29" style:family="text">
      <style:text-properties style:use-window-font-color="true" loext:opacity="0%" style:font-name="Arial" fo:font-size="8pt" fo:font-weight="normal" officeooo:rsid="00300a9c" fo:background-color="transparent" loext:char-shading-value="0" style:font-name-asian="Arial" style:font-weight-asian="normal" style:font-name-complex="Arial" style:font-weight-complex="normal"/>
    </style:style>
    <style:style style:name="T30" style:family="text">
      <style:text-properties fo:color="#ff0000" loext:opacity="100%" style:font-name="Arial" fo:font-size="12pt" fo:font-weight="normal" fo:background-color="transparent" loext:char-shading-value="0" style:font-name-asian="Arial" style:font-name-complex="Arial"/>
    </style:style>
    <style:style style:name="T31" style:family="text">
      <style:text-properties officeooo:rsid="001ff7bc"/>
    </style:style>
    <style:style style:name="T32" style:family="text">
      <style:text-properties officeooo:rsid="0023aa7b"/>
    </style:style>
    <style:style style:name="T33" style:family="text">
      <style:text-properties officeooo:rsid="002458d6"/>
    </style:style>
    <style:style style:name="T34" style:family="text">
      <style:text-properties officeooo:rsid="0025c4c3"/>
    </style:style>
    <style:style style:name="T35" style:family="text">
      <style:text-properties officeooo:rsid="002647df"/>
    </style:style>
    <style:style style:name="T36" style:family="text">
      <style:text-properties officeooo:rsid="002992d9"/>
    </style:style>
    <style:style style:name="T37" style:family="text">
      <style:text-properties fo:font-weight="bold" style:font-weight-asian="bold" style:font-weight-complex="bold"/>
    </style:style>
    <style:style style:name="T38" style:family="text">
      <style:text-properties fo:font-weight="bold" officeooo:rsid="003e183c" style:font-weight-asian="bold" style:font-weight-complex="bold"/>
    </style:style>
    <style:style style:name="T39" style:family="text">
      <style:text-properties officeooo:rsid="00316da3"/>
    </style:style>
    <style:style style:name="T40" style:family="text">
      <style:text-properties officeooo:rsid="00334b89"/>
    </style:style>
    <style:style style:name="T41" style:family="text">
      <style:text-properties officeooo:rsid="00387ab1"/>
    </style:style>
    <style:style style:name="T42" style:family="text">
      <style:text-properties officeooo:rsid="003ba3a6"/>
    </style:style>
    <style:style style:name="T43" style:family="text">
      <style:text-properties officeooo:rsid="0029caa7"/>
    </style:style>
    <style:style style:name="T44" style:family="text">
      <style:text-properties officeooo:rsid="002f9a5d"/>
    </style:style>
    <style:style style:name="T45" style:family="text">
      <style:text-properties officeooo:rsid="003e92b1"/>
    </style:style>
    <style:style style:name="T46" style:family="text">
      <style:text-properties officeooo:rsid="0040537c"/>
    </style:style>
    <style:style style:name="T47" style:family="text">
      <style:text-properties officeooo:rsid="0041f9a2"/>
    </style:style>
    <style:style style:name="T48" style:family="text">
      <style:text-properties officeooo:rsid="0032c311" style:font-weight-asian="normal"/>
    </style:style>
    <style:style style:name="T49" style:family="text">
      <style:text-properties officeooo:rsid="003014f0" style:font-weight-asian="normal"/>
    </style:style>
    <style:style style:name="T50" style:family="text">
      <style:text-properties officeooo:rsid="0044269f" style:font-weight-asian="normal"/>
    </style:style>
    <style:style style:name="T51" style:family="text">
      <style:text-properties officeooo:rsid="0044269f"/>
    </style:style>
    <text:list-style style:name="L1">
      <text:list-level-style-bullet text:level="1" loext:num-list-format="%1%" text:bullet-char="•">
        <style:list-level-properties text:min-label-width="0.635cm"/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space-before="0.501cm" text:min-label-width="0.635cm"/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1"/>
      <text:p text:style-name="P41"/>
      <text:list xml:id="list1720490005" text:style-name="L1">
        <text:list-header>
          <text:p text:style-name="P78">WZÓR UMOWU</text:p>
        </text:list-header>
      </text:list>
      <text:p text:style-name="P10">zawarta w dniu ………………...<text:span text:style-name="T34"> </text:span>roku. w Jaworznie pomiędzy:</text:p>
      <text:p text:style-name="P68"/>
      <text:p text:style-name="P10">Nabywcą:</text:p>
      <text:p text:style-name="P10">Gminą Miasta Jaworzna ul. Grunwaldzka 33,43-600 Jaworzno</text:p>
      <text:p text:style-name="P10">NIP 632-201-00-13</text:p>
      <text:p text:style-name="P10">Odbiorcą:</text:p>
      <text:p text:style-name="P11"><text:span text:style-name="T31">Skoła Podstawowa nr 16 im. Konstytucji 3 Maja</text:span> w Jaworznie , ul. 3 Maja 1<text:span text:style-name="T31">8</text:span>,</text:p>
      <text:p text:style-name="P11"><text:s/>43-600 Jaworzno</text:p>
      <text:p text:style-name="P1"><text:span text:style-name="T1">PEPPOL Zamawiającego 632</text:span><text:span text:style-name="T2">1925101</text:span><text:span text:style-name="T1">, zwanej w dalszej części umowy „</text:span><text:span text:style-name="T13">Zamawiającym”</text:span><text:span text:style-name="T1">, reprezentowanym przez :</text:span></text:p>
      <text:p text:style-name="P2"><text:span text:style-name="T1">mgr </text:span><text:span text:style-name="T2">Beatę W</text:span><text:span text:style-name="T4">i</text:span><text:span text:style-name="T2">ktor</text:span><text:span text:style-name="T13"> <text:s/>- <text:s/>Dyrektora </text:span></text:p>
      <text:p text:style-name="P12">działającego na podstawie pełnomocnictwa Prezydenta Miasta Jaworzna</text:p>
      <text:p text:style-name="P12"/>
      <text:p text:style-name="P12">a</text:p>
      <text:p text:style-name="P80">a</text:p>
      <text:p text:style-name="P80">…………………… z siedzibą ………………,wpisanym w Krajowym Rejestrze Sądowym/ewidencji działalności gospodarczej/ pod nr …………………, </text:p>
      <text:p text:style-name="P80">NIP…………………………….</text:p>
      <text:p text:style-name="P80">REGON…………………</text:p>
      <text:p text:style-name="P82"><text:span text:style-name="T8">zwanym dalej</text:span><text:span text:style-name="T15"> <text:s/>„Wykonawcą”, </text:span><text:span text:style-name="T8">reprezentowanym przez : …………………..</text:span></text:p>
      <text:p text:style-name="P73"/>
      <text:p text:style-name="P14">W rezultacie dokonania przez Zamawiającego wyboru oferty Wykonawcy w trybie podstawowym , zgodnie z przepisami ustawy z dnia 11 września 2019 r. Prawo Zamówień Publicznych została zawarta umowa następującej treści. </text:p>
      <text:p text:style-name="P14"/>
      <text:p text:style-name="P57">I. Przedmiot umowy</text:p>
      <text:p text:style-name="P54">§ 1</text:p>
      <text:p text:style-name="P9">1.Zamawiający zleca, a Wykonawca <text:s/>zobowiązuje się dostarczyć artykuły żywnościowe w ilości, asortymencie <text:span text:style-name="T37">części </text:span><text:span text:style-name="T38">….</text:span> i cenie określonej w formularzu ofertowym stanowiącym załącznik nr 1 do niniejszej umowy.</text:p>
      <text:p text:style-name="P72"/>
      <text:p text:style-name="P23">2.W związku z brakiem możliwości jednoznacznego określenia przedmiotu zamówienia <text:line-break/> <text:s text:c="2"/>pod względem ilościowym Zamawiający posłużył się prawem opcji, o którym mowa<text:line-break/> <text:s text:c="2"/>w art. 34 ust. 5 ustawy Prawo zamówień publicznych. Tym samym, wskazany został <text:line-break/> <text:s text:c="2"/>zakres minimalny artykułów żywnościowych w poszczególnych grupach <text:line-break/> <text:s text:c="2"/>asortymentowych – który Zamawiający na pewno zakupi oraz zakres maksymalny tego <text:line-break/> <text:s text:c="2"/>zamówienia, tzw. widełki, do których zakres minimalny będzie mógł być powiększony do <text:line-break/> <text:s text:c="2"/>realnych potrzeb Zamawiającego. Zamawiający zastrzega, że realizacja zakresu <text:line-break/> <text:s text:c="2"/>maksymalnego zamówienia uzależniona będzie od okoliczności niezależnych od <text:line-break/> <text:s text:c="2"/>Zamawiającego i stanowi uprawnienie Zamawiającego, z którego może, ale nie musi on <text:line-break/> <text:s text:c="2"/>skorzystać.</text:p>
      <text:p text:style-name="P4"><text:span text:style-name="T1">3.Dostawa będzie realizowana transportem Wykonawcy i na jego koszt do siedziby <text:line-break/> <text:s text:c="2"/>Zamawiającego tj. </text:span><text:span text:style-name="T2">Szkoła Podstawowa nr 16 w Jaworznie</text:span><text:span text:style-name="T1"> ul. 3 Maja 1</text:span><text:span text:style-name="T2">8</text:span><text:span text:style-name="T1"> Jaworzno</text:span></text:p>
      <text:p text:style-name="P24">4.Dostawa będzie realizowana w następnym dniu od złożenia zamówienia: </text:p>
      <text:p text:style-name="P8"><text:span text:style-name="T1"><text:s text:c="3"/>od poniedziałku do piątku w godz. od 7:00 <text:s/>do </text:span><text:span text:style-name="T2">8</text:span><text:span text:style-name="T1">:00 .</text:span></text:p>
      <text:p text:style-name="P24">5.Integralną część umowy stanowią:</text:p>
      <text:p text:style-name="P14"><text:s text:c="4"/>1) Specyfikacja Istotnych Warunków Zamówienia <text:span text:style-name="T33">Nr SP16.271.</text:span><text:span text:style-name="T51">1</text:span><text:span text:style-name="T33">.202</text:span><text:span text:style-name="T51">6</text:span></text:p>
      <text:p text:style-name="P14"><text:s text:c="4"/>2) oferta Wykonawcy.</text:p>
      <text:p text:style-name="P14"/>
      <text:p text:style-name="P14"><text:soft-page-break/></text:p>
      <text:p text:style-name="P58">II. Termin realizacji przedmiotu umowy</text:p>
      <text:p text:style-name="P22">§ 2</text:p>
      <text:p text:style-name="P16">1.Ustala się następujące terminy realizacji przedmiotu umowy:</text:p>
      <text:list xml:id="list4215590962" text:style-name="L2">
        <text:list-item>
          <text:p text:style-name="P81"><text:span text:style-name="T1">termin rozpoczęcia: 0</text:span><text:span text:style-name="T5">2</text:span><text:span text:style-name="T1">.0</text:span><text:span text:style-name="T10">9</text:span><text:span text:style-name="T1">.202</text:span><text:span text:style-name="T7">6</text:span><text:span text:style-name="T1">r</text:span><text:span text:style-name="T13">.</text:span></text:p>
        </text:list-item>
        <text:list-item>
          <text:p text:style-name="P81"><text:span text:style-name="T1">termin zakończenia: 3</text:span><text:span text:style-name="T10">1</text:span><text:span text:style-name="T1">.</text:span><text:span text:style-name="T10">12</text:span><text:span text:style-name="T1">.202</text:span><text:span text:style-name="T7">6</text:span><text:span text:style-name="T1">r</text:span><text:span text:style-name="T13">.</text:span><text:span text:style-name="T14"> </text:span><text:span text:style-name="T12">lub do wyczerpania kwoty umowy.</text:span></text:p>
        </text:list-item>
      </text:list>
      <text:p text:style-name="P15">2.Dostawa będzie realizowana odpowiednio:</text:p>
      <text:p text:style-name="P3"><text:span text:style-name="T1"><text:s text:c="3"/>częś</text:span><text:span text:style-name="T3">ć </text:span><text:span text:style-name="T9">V</text:span><text:span text:style-name="T1"> – w następnym dniu od złożenia zamówienia od poniedziałku do piątku <text:line-break/> <text:s text:c="23"/>od godz. 7:00 do godz. </text:span><text:span text:style-name="T2">8</text:span><text:span text:style-name="T1">:00</text:span></text:p>
      <text:p text:style-name="P15"><text:s text:c="2"/></text:p>
      <text:p text:style-name="P15"/>
      <text:p text:style-name="P58">III. Prawa i obowiązki stron</text:p>
      <text:p text:style-name="P42">§ 3</text:p>
      <text:p text:style-name="P17">1.Zamawiający zastrzega, iż dostarczone produkty muszą spełniać wszelkie wymagane <text:s text:c="2"/><text:line-break/> <text:s text:c="2"/>normy jakościowe.</text:p>
      <text:p text:style-name="P17">2.W przypadku wątpliwości Zamawiającego, co do jakości dostarczanych produktów, <text:line-break/> <text:s text:c="2"/>Zamawiający może zażądać dokumentów potwierdzających ich jakość (np. zaświadczeń<text:line-break/> <text:s text:c="2"/>Państwowego Zakładu Higieny itp.) wraz ze wskazaniem producenta. </text:p>
      <text:p text:style-name="P17">3.Każdy produkt powinien być dostarczony w jego początkowym okresie gwarancji <text:line-break/> <text:s text:c="2"/>w wymaganym opakowaniu.</text:p>
      <text:p text:style-name="P17">4.Wykonawca zobowiązany jest do zachowania odpowiednich warunków transportu<text:line-break/> <text:s text:c="2"/>i przechowywania dostarczonego towaru.</text:p>
      <text:p text:style-name="P17">5.Każda dostawa towaru wymagającego załączenia handlowego dokumentu <text:line-break/> <text:s text:c="2"/>identyfikacyjnego musi posiadać taki dokument.</text:p>
      <text:p text:style-name="P17">6.Wykonawca użyczy nieodpłatnie ewentualnie potrzebnych pojemników przy <text:line-break/> <text:s text:c="2"/>każdorazowej dostawie towaru do siedziby Zamawiającego, na okres do następnej <text:line-break/> <text:s text:c="2"/>dostawy.</text:p>
      <text:p text:style-name="P17">7.Zamawiający powiadomi telefonicznie Wykonawcę o każdej dostawie oraz wskaże <text:line-break/> <text:s text:c="2"/>zamawiane produkty z podaniem ilości.</text:p>
      <text:p text:style-name="P30">8.W przypadku dostawy produktów niespełniających wymagań jakościowych Zamawiający</text:p>
      <text:p text:style-name="P5"><text:span text:style-name="T1"><text:s text:c="3"/>nie przyjmie dostarczonych produktów lub niezwłocznie zawiadomi o tym Wykonawcę,<text:line-break/> <text:s text:c="2"/>który ma obowiązek uznania reklamacji jakości i ilości dostarczonego towaru i </text:span><text:span text:style-name="T20">w tym <text:line-break/> <text:s text:c="2"/>samym dniu </text:span><text:span text:style-name="T1">dostarczy produkty o wymaganej jakości i żądanej ilości.</text:span></text:p>
      <text:p text:style-name="P74"/>
      <text:p text:style-name="P43">§ 4</text:p>
      <text:p text:style-name="P6"><text:span text:style-name="T1">1.Przedstawicielem Zamawiającego, w sprawach związanych z realizacją umowy, jest <text:line-break/> <text:s text:c="2"/></text:span><text:span text:style-name="T2">Aneta Guja – Ferenc </text:span><text:span text:style-name="T1">intendent. W przypadku nieobecności obowiązki przedstawiciela </text:span></text:p>
      <text:p text:style-name="P6"><text:span text:style-name="T1"><text:s text:c="2"/>przejmuje </text:span><text:span text:style-name="T6">Marzena Szkarłat</text:span><text:span text:style-name="T3"> – kucharka.</text:span></text:p>
      <text:p text:style-name="P25">2.Wykonawca <text:s/>oświadcza, <text:s/>że <text:s/>wszystkie <text:s/>osoby <text:s/>wyznaczone <text:s/>przez <text:s/>niego <text:s/>do <text:s/>realizacji <text:line-break/> <text:s text:c="2"/>niniejszej <text:s/>umowy, <text:s/>posiadają <text:s/>niezbędne uprawnienia do wykonywania przedmiotu <text:line-break/> <text:s text:c="2"/>umowy wymagane przepisami prawa. </text:p>
      <text:p text:style-name="P25"><text:s text:c="71"/>§ 5</text:p>
      <text:p text:style-name="P31">1.Wykonawca ponosi odpowiedzialność za wszelkie szkody powstałe w związku <text:line-break/> <text:s text:c="2"/>z wykonywaniem przedmiotu umowy, za szkody wyrządzone osobom trzecim, jak <text:s/><text:line-break/> <text:s text:c="2"/>również za szkody oraz następstwa <text:s/>nieszczęśliwych <text:s/>wypadków powstałych w związku <text:line-break/> <text:s text:c="2"/>z wykonywaniem przedmiotu umowy.</text:p>
      <text:p text:style-name="P25">2.Wykonawca ponosi odpowiedzialność również za dopuszczenie do wykonywania prac <text:line-break/> <text:s text:c="2"/>będących przedmiotem umowy przez osoby nieposiadające wymaganych <text:line-break/> <text:s text:c="2"/>obowiązującymi <text:s/>przepisami uprawnień i ewentualne następstwa ich działań.</text:p>
      <text:p text:style-name="P76"/>
      <text:p text:style-name="P76"/>
      <text:p text:style-name="P76"/>
      <text:p text:style-name="P45"/>
      <text:p text:style-name="P45"><text:soft-page-break/>§ 6</text:p>
      <text:p text:style-name="P24">1.Zamawiający będzie porozumiewał się z Wykonawcą w następujący sposób:</text:p>
      <text:p text:style-name="P24"><text:s text:c="3"/>1) w formie pisemnej, przy czym nadanie listu poleconego w placówce operatora <text:line-break/> <text:s text:c="5"/>pocztowego na adres wskazany przez Wykonawcę, traktuje się jako skuteczne <text:line-break/> <text:s text:c="5"/>doręczenie w terminie 3 dni od daty wysłania, na co Wykonawca wyraża zgodę,</text:p>
      <text:p text:style-name="P24"><text:s text:c="3"/>2) faksem, przy czym wysłanie faksu stanowi skuteczne doręczenie w dacie wysłania <text:line-break/> <text:s text:c="6"/>pisma,</text:p>
      <text:p text:style-name="P24"><text:s text:c="3"/>3) drogą elektroniczną, przy czym wysłanie e-maila stanowi skuteczne doręczenie<text:line-break/> <text:s text:c="6"/>w dacie wysłania e-maila, </text:p>
      <text:p text:style-name="P24"><text:s text:c="3"/>4) telefonicznie,</text:p>
      <text:p text:style-name="P24"><text:s text:c="3"/>5) osobiście, przy czym Zamawiający będzie przekazywał pisma Wykonawcy za <text:line-break/> <text:s text:c="6"/>potwierdzeniem ich odbioru.</text:p>
      <text:p text:style-name="P24">2.O zmianach w danych adresowych Wykonawca zobowiązany jest informować <text:line-break/> <text:s text:c="2"/>Zamawiającego niezwłocznie od chwili zaistnienia zmiany, pod rygorem uznania <text:line-break/> <text:s text:c="2"/>wysłania korespondencji pod ostatnio znany adres za skuteczne doręczoną, na co <text:line-break/> <text:s text:c="2"/>Wykonawca wyraża zgodę.</text:p>
      <text:p text:style-name="P75"/>
      <text:p text:style-name="P59">IV. Wynagrodzenie</text:p>
      <text:p text:style-name="P45">§ 7</text:p>
      <text:p text:style-name="P83"><text:span text:style-name="T1">1.</text:span><text:span text:style-name="T16">Minimalna</text:span><text:span text:style-name="T1"> wartość umowy wynosi _______________ zł brutto </text:span><text:span text:style-name="T28">(słownie: ___________)</text:span><text:span text:style-name="T1">, <text:line-break/> <text:s text:c="2"/>w tym podatek VAT <text:s/>w obowiązującej wysokości.</text:span></text:p>
      <text:p text:style-name="P83"><text:span text:style-name="T11"><text:s text:c="3"/></text:span><text:span text:style-name="T19">Maksymalna </text:span><text:span text:style-name="T11"><text:s/>wartość umowy wynosi _____________zł brutto </text:span><text:span text:style-name="T29">(słownie: ___________)</text:span><text:span text:style-name="T11">, <text:s/>w tym <text:line-break/> <text:s text:c="2"/>podatek VAT w obowiązującej wysokości.</text:span></text:p>
      <text:p text:style-name="P33">2.Płatności z tytułu przedłożonych faktur to jest za dostarczone produkty, <text:line-break/> <text:s text:c="2"/>będą realizowane przez Zamawiającego w terminie do 30 dni od dnia przedłożenia <text:line-break/> <text:s text:c="2"/>faktury Zamawiającemu, i będą one stanowić iloczyn ilości dostarczonych produktów <text:line-break/> <text:s text:c="2"/>oraz ich cen jednostkowych, określonych w załączniku nr 1 . Zamawiający proponuje</text:p>
      <text:p text:style-name="P33"><text:s text:c="3"/>wystawienie faktury płatności raz lub dwa razy w miesiącu na podstawie dokumentów <text:s/></text:p>
      <text:p text:style-name="P33"><text:s text:c="3"/>WZ z bieżących dostaw. </text:p>
      <text:p text:style-name="P32">3.Ceny jednostkowe produktów, określone w ofercie (załączniku nr 1), nie ulegną zmianie <text:line-break/> <text:s text:c="2"/>do dnia <text:s/>3<text:span text:style-name="T51">1</text:span>.<text:span text:style-name="T51">12</text:span>.202<text:span text:style-name="T42">6</text:span>r.</text:p>
      <text:p text:style-name="P32">4.Zamawiający zapłaci faktury, o których mowa w ust. 2 tylko za produkty przyjęte przez <text:line-break/> <text:s text:c="2"/>Zamawiającego, których jakość nie budziła wątpliwości.</text:p>
      <text:p text:style-name="P23"/>
      <text:p text:style-name="P60">V. Warunki płatności</text:p>
      <text:p text:style-name="P44">§ 8</text:p>
      <text:p text:style-name="P20">1.Podstawę zapłaty wynagrodzenia stanowić będą faktury VAT wystawione na:</text:p>
      <text:p text:style-name="P67">Nabywca:</text:p>
      <text:p text:style-name="P62">Gmina Miasta Jaworzna</text:p>
      <text:p text:style-name="P62">NIP 6322010013</text:p>
      <text:p text:style-name="P67">Odbiorca:</text:p>
      <text:p text:style-name="P64">Szkoła Podstawowa nr 16 im. Konstytucji 3 Maja <text:span text:style-name="T40">w <text:s/>Jaworznie</text:span></text:p>
      <text:p text:style-name="P62">ul. 3 Maja 1<text:span text:style-name="T32">8</text:span></text:p>
      <text:p text:style-name="P62">43-600 JAWORZNO</text:p>
      <text:p text:style-name="P65">NIP:632-192-51-01</text:p>
      <text:p text:style-name="P21"/>
      <text:p text:style-name="P40">2.Wykonawca jest zobowiązany do doręczenia Zamawiającemu faktury wystawionej <text:line-break/> <text:s text:c="2"/>zgodnie z przepisami ustawy o podatku od towarów i usług. Jeżeli data wystawienia <text:line-break/> <text:s text:c="2"/>faktury różni się od daty faktycznego zakończenia dostawy towaru, to na fakturze winna <text:line-break/> <text:s text:c="2"/>zostać umieszczona oprócz daty wystawienia faktury także data zakończenia <text:line-break/> <text:s/>dostarczenia towaru. </text:p>
      <text:p text:style-name="P79"><text:soft-page-break/>3.Zamawiający zobowiązuje się do zapłaty faktur Wykonawcy w terminie nie dłuższym<text:line-break/> <text:s text:c="2"/>niż 30 dni od daty otrzymania faktury<text:span text:style-name="T48">, </text:span><text:span text:style-name="T49">z zastrzeżeniem że faktury za dostawy grudniowe <text:s text:c="3"/>dostarczone zostaną w terminie umożliwiającym zapłatę do 31.12.202</text:span><text:span text:style-name="T50">6</text:span><text:span text:style-name="T49"> r.</text:span></text:p>
      <text:p text:style-name="P40">4.Faktura Wykonawcy regulowana będzie przelewem na wskazane konto bankowe <text:line-break/> <text:s text:c="2"/>Wykonawcy, tj. ________________________________________________________, <text:line-break/> <text:s text:c="2"/>z zastosowaniem mechanizmu podzielonej płatności w rozumieniu przepisów ustawy <text:line-break/> <text:s text:c="2"/>z dnia 11 marca 2004r., o podatku od towarów i usług, przy czym za dzień zapłaty <text:line-break/> <text:s text:c="2"/>wynagrodzenia uznaje się datę obciążenia rachunku bankowego Zamawiającego.</text:p>
      <text:p text:style-name="P40">5.Wykonawca ma możliwość wysłania do Zamawiającego ustrukturyzowanej faktury za <text:line-break/> <text:s text:c="2"/>pomocą Platformy Elektronicznego Fakturowania zgodnie z Ustawą z dnia 9 listopada <text:line-break/> <text:s text:c="2"/>2018r., o elektronicznym fakturowaniu w zamówieniach publicznych, koncesjach na <text:line-break/> <text:s text:c="2"/>roboty budowlane lub usługi oraz partnerstwie publiczno – prywatnym.</text:p>
      <text:p text:style-name="P52">6.Od dnia wejścia w życie obowiązku wystawienia faktur wyłącznie drogą elektroniczną przy użyciu Krajowego Systemu e-Faktu (dalej KseF), w miejsce powyższych zapisów umowy dotyczących warunków wystawienia faktur i warunków płatności, dla podmiotów zobowiązanych do stosowania KseF, stosuje się poniższe postanowienia:</text:p>
      <text:p text:style-name="P52">1) Faktura ustrukturyzowana w postaci elektronicznej wystawiona przy użyciu KseF musi zawierać następujące dane Zamawiającego:</text:p>
      <text:p text:style-name="P52">a) w sekcji <text:span text:style-name="T46">dotyczącej nabywcy ‘Podmiot 2” – dane:</text:span></text:p>
      <text:p text:style-name="P66">Gmina Miasta Jaworzna, ul. Grunwaldzka 33, 43-600 Jaworzno, NIP 632-201-00-13</text:p>
      <text:p text:style-name="P66"/>
      <text:p text:style-name="P53">b) w odpowiednich polach dodatkowych „Podmiot 3” – dane odbiorcy:</text:p>
      <text:p text:style-name="P66">Szkoła Podstawowa nr 16 im. Konstytucji 3 Maja w Jaworznie, ul. 3 Maja 18, 43-600 Jaworzno, NIP 632-192-51-01.</text:p>
      <text:p text:style-name="P66"/>
      <text:p text:style-name="P56">2) Zamawiający dopuszcza możliwość otrzymania wizualizacji faktury ustrukturyzowanej posiadającej kod QR w formacie PDF drogą mailową na adres <text:span text:style-name="T37">sekretariat @sp16. Jaworzno.edu.pl </text:span>w sytuacji wystąpienia niedostępności lub awarii KseF.</text:p>
      <text:p text:style-name="P56">3) Wymagane umową wszelkie załączniki do faktury ustrukturyzowanej należy przekazać Zamawiającemu oddzielnie, poza systemem KseF, nie później niż w dniu otrzymania przez Zamawiającego faktury ustrukturyzowane w systemie KseF (tj. nie później niż w dniu przydzielenia w tym systemie unikalnego numeru KseF identyfikującego te fakturę), na wskazany powyżej adres mailowy Zamawiającego. Każdy przekazany przez Wykonawcę załącznik musi być oznaczony w sposób umożliwiający jego jednoznaczne powiązanie z fakturą ( np. należy go opatrzyć numerem nadanym fakturze w KseF).</text:p>
      <text:p text:style-name="P55">4) Wynagrodzenie Wykonawcy patne będzie przelewem w terminie do 30 dni od dnia następnego po dniu otrzymania przez Zamawiającego faktury ustrukturyzowanej w systemie KseF (n tj. po dacie przydzielenia w tym systemie unikalnego numeru KseF identyfikującego tę fakturę).</text:p>
      <text:p text:style-name="P55">5) Zamawiający ma prawo do wstrzymania płatności wynagrodzenia w przypadku otrzymania faktury niezgodnej z wymogami, o których mowa w pkt. 1), lub <text:s/>nieotrzymania wymaganych załączników od Wykonawcy. Termin płatności liczony będzie wówczas od daty otrzymania wszystkich wymaganych przez Zamawiającego dokumentów, o których mowa w pkt. 1) i 3). </text:p>
      <text:p text:style-name="P46">§ 9</text:p>
      <text:p text:style-name="P18">Wykonawca nie może bez pisemnej zgody Zamawiającego dokonać przelewu wierzytelności na rzecz osoby trzeciej.</text:p>
      <text:p text:style-name="P69"/>
      <text:p text:style-name="P69"/>
      <text:p text:style-name="P61">VI. Kary umowne</text:p>
      <text:p text:style-name="P46">§ <text:s/>10</text:p>
      <text:p text:style-name="P39">1.Zamawiający zastrzega karę umowną w przypadku rozwiązania umowy, z przyczyn <text:s text:c="3"/><text:line-break/> <text:s text:c="2"/>leżących po stronie Wykonawcy, w wysokości 10 % wynagrodzenia brutto, </text:p>
      <text:p text:style-name="P39"><text:soft-page-break/><text:s text:c="3"/>o którym mowa w § 7 ust.1.</text:p>
      <text:p text:style-name="P39"/>
      <text:p text:style-name="P37">2.Wykonawca zastrzega karę umowną w przypadku rozwiązania umowy z przyczyn <text:line-break/> <text:s text:c="2"/>leżących po stronie Zamawiającego, z zastrzeżeniem § 11 ust. 1 niniejszej umowy,<text:line-break/> <text:s text:c="2"/>w wysokości 10 % wynagrodzenia brutto, o którym mowa w § 7 ust. 1.</text:p>
      <text:p text:style-name="P37">3.Z tytułu opóźnienia w dostawie Zamawiającemu zamówionych produktów w terminie <text:s/><text:line-break/> <text:s text:c="2"/>określonym w § 2 ust. 2, Zamawiający ma prawo żądać kary umownej w wysokości <text:line-break/> <text:s text:c="3"/>0,2 % wynagrodzenia brutto, o którym mowa w § 7 ust. 1.</text:p>
      <text:p text:style-name="P38">4.W sytuacji stwierdzenia przez Zamawiającego, że Wykonawca dopuszcza się <text:line-break/> <text:s text:c="2"/>opóźnienia w dostawie produktów, które podlegały reklamacji, w terminie o którym mowa </text:p>
      <text:p text:style-name="P38"><text:s text:c="3"/>w § <text:span text:style-name="T47">3</text:span> ust. 8 Zamawiający ma prawo żądać kary umownej w wysokości 0,2 % <text:line-break/> <text:s text:c="2"/>wynagrodzenia brutto, o którym mowa w § 7 ust.1, za każdy dzień</text:p>
      <text:p text:style-name="P38"><text:s text:c="3"/>opóźnienia.</text:p>
      <text:p text:style-name="P37">5.W razie opóźnienia Zamawiającego w zapłacie należnych Wykonawcy płatności, <text:line-break/> <text:s/>Zamawiający zapłaci Wykonawcy odsetki od wymagalnej kwoty w wysokości odsetek <text:line-break/> <text:s/>ustawowych za opóźnienie.</text:p>
      <text:p text:style-name="P34">6.Zamawiający ma prawo w trybie natychmiastowym do wystawienia noty obciążeniowej<text:line-break/> <text:s text:c="2"/>i potrącenia naliczonej kary umownej z dowolnej należności Wykonawcy, o czym <text:line-break/> <text:s text:c="2"/>powiadomi Wykonawcę na piśmie. </text:p>
      <text:p text:style-name="P70"/>
      <text:p text:style-name="P60">VII. Odstąpienie od umowy</text:p>
      <text:p text:style-name="P50">§ 11</text:p>
      <text:p text:style-name="P36">1.Poza przypadkami przewidzianymi w Kodeksie <text:s/>Cywilnym <text:s/>Zamawiającemu <text:s/>przysługuje<text:line-break/> <text:s text:c="2"/>prawo <text:s/>do <text:s text:c="2"/>odstąpienia <text:s/>od <text:s/>umowy <text:s/>w <text:s/>razie <text:s/>zaistnienia <text:s/>istotnej <text:s/>zmiany <text:s/>okoliczności<text:line-break/> <text:s text:c="2"/>powodującej, że wykonanie umowy nie leży w <text:s/>interesie <text:s/>publicznym, <text:s/>czego <text:s/>nie <text:s/>można<text:line-break/> <text:s text:c="2"/>było <text:s/>przewidzieć <text:s/>w <text:s/>chwili <text:s/>zawarcia <text:s/>umowy. <text:s/>Odstąpienie <text:s/>od <text:s/>umowy <text:s/>może <text:s text:c="2"/>nastąpić<text:line-break/> <text:s text:c="2"/>w terminie 30 dni od powzięcia wiadomości <text:s/>o <text:s/>tych okolicznościach: <text:s/>w <text:s/>takim przypadku <text:s text:c="6"/></text:p>
      <text:p text:style-name="P36"><text:s text:c="3"/>Wykonawca może żądać wyłącznie wynagrodzenia należnego z tytułu wykonania <text:s/><text:line-break/> <text:s text:c="2"/>części umowy. Odstąpienie od umowy wymaga formy pisemnej.</text:p>
      <text:p text:style-name="P36">2.W przypadku nienależytego wykonania przedmiotu umowy, wykonywania go w sposób <text:s text:c="4"/></text:p>
      <text:p text:style-name="P36"><text:s text:c="3"/>sprzeczny z umową lub sprzeczny z obowiązującymi przepisami prawa, a także <text:s text:c="3"/></text:p>
      <text:p text:style-name="P35"><text:s text:c="3"/>w przypadku naruszenia postanowień niniejszej umowy Zamawiający może rozwiązać <text:line-break/> <text:s text:c="2"/>umowę za wypowiedzeniem ze skutkiem natychmiastowym.</text:p>
      <text:p text:style-name="P34">3.Odstąpienie od umowy powinno nastąpić w formie pisemnej pod rygorem nieważności <text:line-break/> <text:s text:c="2"/>takiego oświadczenia i powinno zawierać uzasadnienie.</text:p>
      <text:p text:style-name="P34">4.Odstąpienie od umowy nie pozbawia Zamawiającego prawa do dochodzenia kar <text:line-break/> <text:s text:c="2"/>umownych z innych tytułów niż odstąpienie od umowy.</text:p>
      <text:p text:style-name="P61"/>
      <text:p text:style-name="P61">VIII. Postanowienia końcowe</text:p>
      <text:p text:style-name="P47">§ 12</text:p>
      <text:p text:style-name="P16">Wszelkie istotne zmiany i uzupełnienia treści niniejszej umowy w stosunku do treści oferty, na podstawie której dokonano wyboru Wykonawcy, wymagają dla swojej ważności formy pisemnej aneksu pod rygorem nieważności i dopuszczalne są jedynie w przypadku, gdy Zamawiający przewidział możliwość dokonania takich zmian w ogłoszeniu o zamówieniu lub w specyfikacji istotnych warunków zamówienia, określając warunki zmian.</text:p>
      <text:p text:style-name="P16"/>
      <text:p text:style-name="P48">§ 13</text:p>
      <text:p text:style-name="P27">1.Zgodnie z postanowieniami art. 144 ust. 1 ustawy Prawo zamówień publicznych <text:s text:c="2"/><text:line-break/> <text:s text:c="2"/>Zamawiający przewiduje możliwość dokonania zmian w umowie zawartej z Wykonawcą, </text:p>
      <text:p text:style-name="P27"><text:s text:c="4"/>które mogą dotyczyć:</text:p>
      <text:p text:style-name="P26">1) terminu wykonania zamówienia w przypadku:</text:p>
      <text:p text:style-name="P26"><text:soft-page-break/><text:s text:c="3"/>a) działania siły wyższej – rozumianej jako wystąpienie zdarzenia nadzwyczajnego, <text:line-break/> <text:s text:c="4"/>zewnętrznego, niemożliwego do przewidzenia i zapobieżenia, którego nie dało się <text:line-break/> <text:s text:c="4"/>uniknąć nawet przy zachowaniu najwyższej staranności, a które uniemożliwia <text:line-break/> <text:s text:c="4"/>Wykonawcy wykonanie przedmiotu umowy. W razie wystąpienia siły wyższej Strony <text:line-break/> <text:s text:c="4"/>umowy zobowiązane są dołożyć wszelkich starań, w celu ograniczenia do minimum <text:line-break/> <text:s text:c="4"/>opóźnienia w wykonaniu swoich zobowiązań umownych, powstałego na wskutek <text:line-break/> <text:s text:c="4"/>działania siły wyższej (pod pojęciem siły wyższej rozumie się w szczególności <text:line-break/> <text:s text:c="4"/>zdarzenia i okoliczności takie jak: klęska żywiołowa, działania wojenne, rebelie, <text:line-break/> <text:s text:c="4"/>terroryzm, rewolucja, powstanie, inwazja, bunt, zamieszki, strajk spowodowany przez <text:line-break/> <text:s text:c="4"/>inne osoby – nie związane z realizacją przedmiotu umowy),</text:p>
      <text:p text:style-name="P26"><text:s text:c="3"/>b) okoliczności leżących po stronie Zamawiającego, których Zamawiający działając<text:line-break/> <text:s text:c="4"/>z należytą starannością nie mógł przewidzieć (uzasadnione wstrzymanie, <text:line-break/> <text:s text:c="4"/>zawieszenie składania zamówień) i nie wynikających z przyczyn leżących po stronie <text:line-break/> <text:s text:c="4"/>Wykonawcy,</text:p>
      <text:p text:style-name="P7"><text:span text:style-name="T30"><text:s text:c="3"/></text:span><text:span text:style-name="T1">c) wystąpienia przeszkód i utrudnień formalnoprawnych, nie wynikających z przyczyn <text:line-break/> <text:s text:c="6"/>leżących po stronie Zamawiającego lub Wykonawcy,</text:span></text:p>
      <text:p text:style-name="P26"><text:s text:c="3"/>d) zmiany w obowiązujących przepisach, jeżeli zgodnie z nimi konieczne będzie <text:line-break/> <text:s text:c="6"/>dostosowanie treści umowy do aktualnego stanu prawnego,</text:p>
      <text:p text:style-name="P7"><text:span text:style-name="T30"><text:s/></text:span><text:span text:style-name="T1">2) w przypadku powierzenia części zamówienia podwykonawcy lub dalszemu <text:s text:c="2"/><text:line-break/> <text:s text:c="4"/>podwykonawcy, który nie był wcześniej wykazany <text:s/>w zawartej umowie.</text:span></text:p>
      <text:p text:style-name="P26">2.Wszystkie powyższe postanowienia stanowią katalog zmian, na które Zamawiający <text:s text:c="2"/><text:line-break/> <text:s text:c="2"/>może wyrazić zgodę. Nie stanowią jednocześnie zobowiązania do wyrażenia takiej <text:line-break/> <text:s text:c="2"/>zgody.</text:p>
      <text:p text:style-name="P7"><text:span text:style-name="T1">3.Zamawiający zastrzega także możliwość </text:span><text:span text:style-name="T13">zmiany stawki podatku VAT </text:span><text:span text:style-name="T1">z chwilą wejścia <text:line-break/> <text:s text:c="2"/>w życie stosownych przepisów, dotyczących zmian wysokości podatku od towarów<text:line-break/> <text:s text:c="2"/>i usług oraz związanej z tym faktem zmiany wartości umowy.</text:span></text:p>
      <text:p text:style-name="P51">4. W przypadku zakończenia okresu na jaki umowa została zawarta, następuje jej rozwiązanie bez względu na stopień wykorzystania wartości umowy. Umowa ulega rozwiązaniu również wówczas gdy zostanie wyczerpana wartość umowy. W takich wypadkach Wykonawcy nie przysługują z tego tytułu żadne roszczenia względem Zamawiającego.</text:p>
      <text:p text:style-name="P77"/>
      <text:p text:style-name="P48">§ 14</text:p>
      <text:p text:style-name="P26">Zgodnie z art. 13 ust. I ust. 2 Rozporządzenia o ochronie danych osobowych z dnia<text:line-break/>27 kwietnia 2016r. informuje się, że:</text:p>
      <text:p text:style-name="P26">1.Administratorem danych osobowych Wykonawcy jest Zamawiający.</text:p>
      <text:p text:style-name="P7"><text:span text:style-name="T1">2.Kontakt z inspektorem ochrony danych wyznaczonym przez Zamawiającego możliwy <text:line-break/> <text:s text:c="2"/>jest za pośrednictwem adresu e-mail: </text:span><text:span text:style-name="T2">sekretariat</text:span><text:span text:style-name="T1">@j</text:span><text:span text:style-name="T2">sp16.j</text:span><text:span text:style-name="T1">aworzno.edu.pl</text:span></text:p>
      <text:p text:style-name="P28">3.Dane osobowe Wykonawcy będą przetwarzane w celu:</text:p>
      <text:p text:style-name="P28"><text:s text:c="4"/>1) zawarcia umowy (art. 6 ust. 1 lit.b RODO),</text:p>
      <text:p text:style-name="P29"><text:s text:c="4"/>2) ewentualnego ustalenia i dochodzenia roszczeń lub obrony przed roszczeniami</text:p>
      <text:p text:style-name="P29"><text:s text:c="8"/>(art. 6 ust. 1 lit. f RODO),</text:p>
      <text:p text:style-name="P28">4.Przekazanie danych Wykonawcy może nastąpić w przypadku, jeżeli będzie to stanowić <text:line-break/> <text:s text:c="3"/>realizację obowiązku Administratora, wynikającego z obowiązujących przepisów prawa.</text:p>
      <text:p text:style-name="P28">5.Dane osobowe Wykonawcy nie będą przekazywane do państwa trzeciego/organizacji <text:line-break/> <text:s text:c="2"/>międzynarodowej.</text:p>
      <text:p text:style-name="P28">6.Wykonawca posiada prawo dostępu do treści swoich danych oraz prawo ich <text:line-break/> <text:s text:c="2"/>sprostowania, usunięcia, ograniczenia przetwarzania, prawo do przenoszenia danych, <text:line-break/> <text:s text:c="2"/>prawo wniesienia sprzeciwu.</text:p>
      <text:p text:style-name="P28">7.Wykonawca ma prawo wniesienia skargi do organu nadzorczego, gdy uzna, iż <text:line-break/> <text:s text:c="2"/>przetwarzanie danych osobowych dotyczących Wykonawcy narusza przepisy ogólnego <text:line-break/> <text:s text:c="2"/>rozporządzenia o ochronie danych osobowych z dnia 27 kwietnia 2016r.</text:p>
      <text:p text:style-name="P28"><text:soft-page-break/>8.Podanie przez Wykonawcę danych osobowych jest dobrowolne. Konsekwencją <text:line-break/> <text:s text:c="2"/>niepodania danych osobowych będzie niepodpisanie umowy.</text:p>
      <text:p text:style-name="P71"/>
      <text:p text:style-name="P49">§ 15</text:p>
      <text:p text:style-name="P19">W sprawach nieuregulowanych w niniejszej umowie będą miały zastosowanie przepisy Ustawy Prawo Zamówień Publicznych z dnia 11.09.2019 r. oraz przepisy Kodeksu Cywilnego. </text:p>
      <text:p text:style-name="P49">§ 16</text:p>
      <text:p text:style-name="P18">Właściwym do rozpoznania sporów wynikłych na tle realizacji niniejszej umowy jest sąd właściwy rzeczowo dla siedziby Zamawiającego.</text:p>
      <text:p text:style-name="P69"/>
      <text:p text:style-name="P49">§ 17</text:p>
      <text:p text:style-name="P18">Umowę sporządzono w dwóch jednobrzmiących egzemplarzach, po jednym egzemplarzu dla każdej z umawiających się stron.</text:p>
      <text:p text:style-name="P63"/>
      <text:p text:style-name="P63"/>
      <text:p text:style-name="P63">ZAMAWIAJĄCY:<text:tab/><text:tab/><text:tab/><text:tab/> <text:s text:c="18"/>WYKONAWCA:</text:p>
      <text:p text:style-name="P63"/>
      <text:p text:style-name="P63"/>
      <text:p text:style-name="P63"/>
      <text:p text:style-name="P63"/>
      <text:p text:style-name="P63"/>
      <text:p text:style-name="P63"/>
      <text:p text:style-name="P63"/>
      <text:p text:style-name="P6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/>
    <style:font-face style:name="Calibri" svg:font-family="Calibri" style:font-family-generic="swiss" style:font-pitch="variable"/>
    <style:font-face style:name="Segoe UI" svg:font-family="'Segoe UI'" style:font-family-generic="system" style:font-pitch="variable"/>
    <style:font-face style:name="Symbol" svg:font-family="Symbol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text-align="start" style:text-autospace="ideograph-alpha" style:line-break="strict" style:font-independent-line-spacing="false">
        <style:tab-stops/>
      </style:paragraph-properties>
      <style:text-properties fo:color="#000000" loext:opacity="100%" style:font-name="Calibri" fo:font-size="11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fo:text-align="start" style:justify-single-word="false" style:text-autospace="ideograph-alpha" style:punctuation-wrap="hanging" style:line-break="strict" style:writing-mode="lr-tb"/>
      <style:text-properties fo:color="#000000" loext:opacity="100%" style:font-name="Calibri" fo:font-size="11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duration>PT5H4M43S</meta:editing-duration>
    <meta:editing-cycles>27</meta:editing-cycles>
    <meta:generator>LibreOffice/7.2.2.2$Windows_X86_64 LibreOffice_project/02b2acce88a210515b4a5bb2e46cbfb63fe97d56</meta:generator>
    <meta:print-date>2026-07-14T11:27:46.099000000</meta:print-date>
    <dc:date>2026-07-14T11:30:50.609000000</dc:date>
    <meta:document-statistic meta:table-count="0" meta:image-count="0" meta:object-count="0" meta:page-count="7" meta:paragraph-count="153" meta:word-count="2306" meta:character-count="18009" meta:non-whitespace-character-count="15072"/>
  </office:meta>
</office:document-meta>
</file>