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" style:parent-style-name="Default" style:family="paragraph">
      <style:text-properties style:font-name="Times New Roman" style:font-name-asian="Times New Roman" style:font-name-complex="Times New Roman"/>
    </style:style>
    <style:style style:name="P4" style:parent-style-name="Default" style:family="paragraph">
      <style:text-properties style:font-name="Times New Roman" style:font-name-asian="Times New Roman" style:font-name-complex="Times New Roman"/>
    </style:style>
    <style:style style:name="P5" style:parent-style-name="Default" style:family="paragraph">
      <style:text-properties style:font-name="Times New Roman" style:font-name-asian="Times New Roman" style:font-name-complex="Times New Roman"/>
    </style:style>
    <style:style style:name="P6" style:parent-style-name="Default" style:family="paragraph">
      <style:text-properties style:font-name="Times New Roman" style:font-name-asian="Times New Roman" style:font-name-complex="Times New Roman"/>
    </style:style>
    <style:style style:name="P7" style:parent-style-name="Default" style:family="paragraph">
      <style:text-properties style:font-name="Times New Roman" style:font-name-asian="Times New Roman" style:font-name-complex="Times New Roman"/>
    </style:style>
    <style:style style:name="P8" style:parent-style-name="Default" style:family="paragraph">
      <style:text-properties style:font-name="Times New Roman" style:font-name-asian="Times New Roman" style:font-name-complex="Times New Roman"/>
    </style:style>
    <style:style style:name="P9" style:parent-style-name="Default" style:family="paragraph">
      <style:text-properties style:font-name="Times New Roman" style:font-name-asian="Times New Roman" style:font-name-complex="Times New Roman"/>
    </style:style>
    <style:style style:name="P10" style:parent-style-name="Default" style:family="paragraph">
      <style:paragraph-properties fo:text-align="center"/>
      <style:text-properties style:font-name="Times New Roman" style:font-name-asian="Times New Roman" style:font-name-complex="Times New Roman"/>
    </style:style>
    <style:style style:name="P11" style:parent-style-name="Default" style:family="paragraph">
      <style:paragraph-properties fo:text-align="center"/>
      <style:text-properties style:font-name="Times New Roman" style:font-name-asian="Times New Roman" style:font-name-complex="Times New Roman"/>
    </style:style>
    <style:style style:name="P12" style:parent-style-name="PreformattedText" style:family="paragraph">
      <style:paragraph-properties style:text-autospace="none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3" style:parent-style-name="PreformattedText" style:family="paragraph">
      <style:paragraph-properties style:text-autospace="none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4" style:parent-style-name="PreformattedText" style:family="paragraph">
      <style:paragraph-properties fo:widows="2" fo:orphans="2"/>
      <style:text-properties style:font-name="Times New Roman" style:font-name-complex="Times New Roman" fo:color="#000000" fo:font-size="12pt" style:font-size-asian="12pt" style:font-size-complex="12pt"/>
    </style:style>
    <style:style style:name="P15" style:parent-style-name="PreformattedText" style:family="paragraph">
      <style:paragraph-properties fo:widows="2" fo:orphans="2"/>
      <style:text-properties style:font-name="Times New Roman" style:font-name-complex="Times New Roman" fo:font-size="12pt" style:font-size-asian="12pt" style:font-size-complex="12pt"/>
    </style:style>
    <style:style style:name="P16" style:parent-style-name="PreformattedText" style:family="paragraph">
      <style:paragraph-properties fo:widows="2" fo:orphans="2" fo:margin-bottom="0.1965in"/>
    </style:style>
    <style:style style:name="T17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18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1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2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4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5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6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27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8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9" style:parent-style-name="Default" style:family="paragraph">
      <style:text-properties style:font-name="Times New Roman" style:font-name-asian="Times New Roman" style:font-name-complex="Times New Roman"/>
    </style:style>
    <style:style style:name="P30" style:parent-style-name="Default" style:family="paragraph">
      <style:text-properties style:font-name="Times New Roman" style:font-name-asian="Times New Roman" style:font-name-complex="Times New Roman"/>
    </style:style>
    <style:style style:name="P31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2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4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5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6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7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38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9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40" style:parent-style-name="Default" style:family="paragraph">
      <style:text-properties style:font-name="Times New Roman" style:font-name-asian="Times New Roman" style:font-name-complex="Times New Roman"/>
    </style:style>
    <style:style style:name="P41" style:parent-style-name="Default" style:family="paragraph">
      <style:text-properties style:font-name="Times New Roman" style:font-name-asian="Times New Roman" style:font-name-complex="Times New Roman"/>
    </style:style>
    <style:style style:name="P42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43" style:parent-style-name="Default" style:family="paragraph">
      <style:text-properties style:font-name="Times New Roman" style:font-name-asian="Times New Roman" style:font-name-complex="Times New Roman"/>
    </style:style>
    <style:style style:name="P44" style:parent-style-name="Default" style:family="paragraph">
      <style:text-properties style:font-name="Times New Roman" style:font-name-asian="Times New Roman" style:font-name-complex="Times New Roman"/>
    </style:style>
    <style:style style:name="P45" style:parent-style-name="Default" style:family="paragraph">
      <style:text-properties style:font-name="Times New Roman" style:font-name-asian="Times New Roman" style:font-name-complex="Times New Roman"/>
    </style:style>
    <style:style style:name="P46" style:parent-style-name="Default" style:family="paragraph">
      <style:text-properties style:font-name="Times New Roman" style:font-name-asian="Times New Roman" style:font-name-complex="Times New Roman"/>
    </style:style>
    <style:style style:name="P47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48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49" style:parent-style-name="Default" style:family="paragraph">
      <style:paragraph-properties fo:text-align="justify"/>
    </style:style>
    <style:style style:name="T50" style:parent-style-name="Domyślnaczcionkaakapitu" style:family="text">
      <style:text-properties style:font-name="Times New Roman" style:font-name-asian="Times New Roman" style:font-name-complex="Times New Roman"/>
    </style:style>
    <style:style style:name="P51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52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53" style:parent-style-name="Default" style:family="paragraph">
      <style:text-properties style:font-name="Times New Roman" style:font-name-asian="Times New Roman" style:font-name-complex="Times New Roman"/>
    </style:style>
    <style:style style:name="P54" style:parent-style-name="Default" style:list-style-name="LFO1" style:family="paragraph">
      <style:text-properties style:font-name="Times New Roman" style:font-name-asian="Times New Roman" style:font-name-complex="Times New Roman"/>
    </style:style>
    <style:style style:name="P55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56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57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58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59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0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1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2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4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5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6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7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68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69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70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1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2" style:parent-style-name="Default" style:family="paragraph">
      <style:paragraph-properties fo:text-align="justify"/>
      <style:text-properties style:font-name="Times New Roman" style:font-name-asian="Times New Roman" style:font-name-complex="Times New Roman" style:use-window-font-color="true"/>
    </style:style>
    <style:style style:name="P7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4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5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6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7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78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79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0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1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82" style:parent-style-name="Default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8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4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5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6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87" style:parent-style-name="Default" style:family="paragraph">
      <style:paragraph-properties fo:text-align="justify"/>
    </style:style>
    <style:style style:name="T88" style:parent-style-name="Domyślnaczcionkaakapitu" style:family="text">
      <style:text-properties style:font-name="Times New Roman" style:font-name-asian="Times New Roman" style:font-name-complex="Times New Roman"/>
    </style:style>
    <style:style style:name="P89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0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1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2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3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4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5" style:parent-style-name="Default" style:family="paragraph">
      <style:paragraph-properties fo:text-align="justify"/>
      <style:text-properties style:font-name="Times New Roman" style:font-name-asian="Times New Roman" style:font-name-complex="Times New Roman"/>
    </style:style>
    <style:style style:name="P96" style:parent-style-name="Default" style:family="paragraph">
      <style:text-properties style:font-name="Times New Roman" style:font-name-complex="Times New Roman"/>
    </style:style>
    <style:style style:name="P97" style:parent-style-name="Standard" style:family="paragraph">
      <style:paragraph-properties fo:text-align="center"/>
      <style:text-properties style:font-name-asian="Times New Roman" style:font-name-complex="Times New Roman" fo:font-weight="bold" style:font-weight-asian="bold" style:font-weight-complex="bold"/>
    </style:style>
    <style:style style:name="P98" style:parent-style-name="Textbody" style:family="paragraph">
      <style:paragraph-properties fo:text-align="justify"/>
      <style:text-properties style:font-name-complex="Times New Roman" fo:color="#000000"/>
    </style:style>
    <style:style style:name="P99" style:parent-style-name="Textbody" style:family="paragraph">
      <style:paragraph-properties fo:widows="2" fo:orphans="2" fo:text-align="justify"/>
      <style:text-properties style:font-name-complex="Times New Roman" fo:color="#000000"/>
    </style:style>
    <style:style style:name="P100" style:parent-style-name="Textbody" style:family="paragraph">
      <style:paragraph-properties fo:widows="2" fo:orphans="2" fo:text-align="justify"/>
      <style:text-properties style:font-name-complex="Times New Roman" fo:color="#000000"/>
    </style:style>
    <style:style style:name="P101" style:parent-style-name="Textbody" style:family="paragraph">
      <style:paragraph-properties fo:widows="2" fo:orphans="2" fo:text-align="justify"/>
      <style:text-properties style:font-name-complex="Times New Roman" fo:color="#000000"/>
    </style:style>
    <style:style style:name="P102" style:parent-style-name="Textbody" style:family="paragraph">
      <style:paragraph-properties fo:widows="2" fo:orphans="2" fo:text-align="justify"/>
      <style:text-properties style:font-name-complex="Times New Roman" fo:color="#000000"/>
    </style:style>
    <style:style style:name="P103" style:parent-style-name="Standard" style:family="paragraph">
      <style:text-properties style:font-name-complex="Times New Roman"/>
    </style:style>
    <style:style style:name="P104" style:parent-style-name="Default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105" style:parent-style-name="Default" style:family="paragraph">
      <style:paragraph-properties fo:text-align="center"/>
    </style:style>
    <style:style style:name="T10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0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0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0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1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114" style:parent-style-name="Default" style:family="paragraph">
      <style:paragraph-properties fo:text-align="center"/>
    </style:style>
    <style:style style:name="P115" style:parent-style-name="Default" style:family="paragraph">
      <style:paragraph-properties fo:text-align="center"/>
    </style:style>
    <style:style style:name="P116" style:parent-style-name="Default" style:family="paragraph">
      <style:paragraph-properties fo:text-align="center"/>
    </style:style>
    <style:style style:name="P117" style:parent-style-name="Default" style:family="paragraph">
      <style:paragraph-properties fo:text-align="center"/>
    </style:style>
    <style:style style:name="P118" style:parent-style-name="Default" style:family="paragraph">
      <style:paragraph-properties fo:text-align="center"/>
    </style:style>
    <style:style style:name="P119" style:parent-style-name="Default" style:family="paragraph">
      <style:paragraph-properties fo:text-align="center"/>
    </style:style>
    <style:style style:name="P120" style:parent-style-name="Default" style:family="paragraph">
      <style:paragraph-properties fo:text-align="center"/>
    </style:style>
    <style:style style:name="T121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</office:automatic-styles>
  <office:body>
    <office:text text:use-soft-page-breaks="true">
      <text:p text:style-name="P1">UMOWA NR …../2026</text:p>
      <text:p text:style-name="P2"/>
      <text:p text:style-name="P3">zawarta w dniu ……………., pomiędzy:</text:p>
      <text:p text:style-name="P4"/>
      <text:p text:style-name="P5">Gminą Szczawin Kościelny <text:s/>REGON 611016070, NIP 971-066-27-55, z siedzibą w Szczawinie Kościelnym, 09-550 Szczawin Kościelny, ul. Jana Pawła II 10,</text:p>
      <text:p text:style-name="P6">reprezentowaną przez:</text:p>
      <text:p text:style-name="P7">Barbarę Stępniak <text:s/>– Wójta Gminy Szczawin Kościelny</text:p>
      <text:p text:style-name="P8">zwaną dalej „Zamawiającym”,</text:p>
      <text:p text:style-name="P9">przy kontrasygnacie Skarbnika Gminy – Małgorzaty Salamandra</text:p>
      <text:p text:style-name="P10"/>
      <text:p text:style-name="P11">a</text:p>
      <text:p text:style-name="P12"/>
      <text:p text:style-name="P13">…………………………………………………………………………………………………………</text:p>
      <text:p text:style-name="P14">reprezentowaną przez: ………………………………………….</text:p>
      <text:p text:style-name="P15"/>
      <text:p text:style-name="P16"><text:span text:style-name="T17">zwaną dalej<text:s/></text:span><text:span text:style-name="T18">KUPUJĄCYM</text:span></text:p>
      <text:p text:style-name="P19"/>
      <text:p text:style-name="P20">§ 1. PRZEDMIOT UMOWY</text:p>
      <text:p text:style-name="P21">1. WYKONAWCA zobowiązuje się przenieść własność na ZAMAWIAJĄCEGO i wydać:</text:p>
      <text:p text:style-name="P22">jeden używany samochód ratowniczo – gaśniczy ……………… nr VIN: ………………….<text:line-break/>o parametrach technicznych i warunkach wyszczególnionych w szczegółowym opisie przedmiotu zamówienia stanowiący zał. nr 1 do umowy<text:s/>dla zadania: „Zakup<text:s/>wozu bojowego<text:s/>dla Ochotniczej Straży Pożarnej Adamów”</text:p>
      <text:p text:style-name="P23">2. Przedmiot umowy, o którym mowa w ust. 1, jest sprawny technicznie, z kompletem dokumentów uprawniających do zarejestrowania na terytorium Polski jako pojazd specjalny – pożarniczy.</text:p>
      <text:p text:style-name="P24"/>
      <text:p text:style-name="P25">§ 2. OŚWIADCZENIE SPRZEDAJĄCEGO</text:p>
      <text:p text:style-name="P26">1. Sprzedający oświadcza, że pojazd będący przedmiotem umowy stanowi jego wyłączną własność, jest wolny od wad prawnych oraz praw osób trzecich i że nie toczy się żadne postępowanie, którego przedmiotem jest ten pojazd oraz nie stanowi on przedmiotu zabezpieczenia.</text:p>
      <text:p text:style-name="P27"/>
      <text:p text:style-name="P28">§ 3. CENA</text:p>
      <text:p text:style-name="P29">1. Wartość całkowita przedmiotu umowy wynosi brutto: …………………… zł (słownie:<text:s/><text:bookmark-start text:name="_Hlk217377910"/>…………………………….. złotych, 00/100<text:bookmark-end text:name="_Hlk217377910"/>), w tym <text:s/>podatek VAT 23% wynikający z procedury VAT-marża towary używane, cena netto: ……………………………..</text:p>
      <text:p text:style-name="P30">2. Cena obejmuje wszelkie koszty związane z realizacją przedmiotu umowy w tym koszty związane z przygotowaniem pojazdu do rejestracji (badanie techniczne, tłumaczenie dokumentów)</text:p>
      <text:p text:style-name="P31"/>
      <text:p text:style-name="P32">§ 4. WARUNKI PŁATNOŚCI</text:p>
      <text:p text:style-name="P33">1. ZAMAWIAJĄCY zobowiązany jest do zapłaty ceny w polskich złotych.</text:p>
      <text:p text:style-name="P34">2. WYKONAWCA wystawi na ZAMAWIAJĄCEGO fakturę w języku polskim.</text:p>
      <text:p text:style-name="P35">3. Podstawą do wystawienie faktury jest podpisanie przez strony protokołu odbioru faktycznego pojazdu bez uwag.</text:p>
      <text:p text:style-name="P36">4. ZAMAWIAJĄCY zapłaci WYKONAWCY cenę brutto za przedmiot umowy, o której mowa w § 3 ust. 1 przelewem, w kwocie<text:s/>……………………<text:s/>zł (słownie:<text:s/>…………….<text:s/>złotych, 00/100) w terminie 30 dni od daty otrzymania prawidłowo wystawionej faktury na konto w niej wskazane.</text:p>
      <text:p text:style-name="P37">5. Za datę płatności uznaje się datę obciążenia rachunku bankowego KUPUJĄCEGO.</text:p>
      <text:p text:style-name="P38"/>
      <text:p text:style-name="P39">§ 5. TERMIN WYDANIA PRZEDMIOTU UMOWY</text:p>
      <text:p text:style-name="P40">1. WYKONAWCA zobowiązuje się wydać przedmiot umowy w terminie do<text:s/>2<text:s/>tygodni od dnia<text:s/><text:soft-page-break/>podpisania umowy.</text:p>
      <text:p text:style-name="P41"/>
      <text:p text:style-name="P42">§ 6. ODBIÓR PRZEDMIOTU UMOWY ORAZ SZKOLENIE</text:p>
      <text:p text:style-name="P43">1. Odbiór przedmiotu umowy odbędzie się w trzech etapach:</text:p>
      <text:p text:style-name="P44">1) Etap I – techniczno-jakościowy oraz odbiór końcowy w siedzibie WYKONAWCY;</text:p>
      <text:p text:style-name="P45">2) Etap II - pozostawienie pojazdu w depozycie u WYKONAWCY;</text:p>
      <text:p text:style-name="P46">3) Etap III - odbiór z depozytu z siedziby WYKONAWCY.</text:p>
      <text:p text:style-name="P47">2. Odbiór techniczno-jakościowy oraz końcowy przedmiotu umowy odbędzie się w siedzibie WYKONAWCY. Odbioru techniczno-jakościowego oraz końcowego przedmiotu umowy dokona komisja, w skład której będą wchodzili przedstawiciele ZAMAWIAJĄCEGO, w obecności przedstawiciela WYKONAWCY. Protokół odbioru techniczno-jakościowego oraz odbioru końcowego zostanie sporządzony w 2 egzemplarzach, każdy na prawach oryginału, po 1 egzemplarzu dla każdej ze stron.</text:p>
      <text:p text:style-name="P48">3. WYKONAWCA lub jego przedstawiciele przeprowadzą na własny koszt szkolenie z obsługi przedmiotu umowy dla przedstawicieli ZAMAWIAJĄCEGO w dniu odbioru końcowego przedmiotu umowy lub w dniu odbioru pojazdu z depozytu.</text:p>
      <text:p text:style-name="P49"><text:span text:style-name="T50">4. ZAMAWIAJĄCY zastrzega, że wszelkie koszty związane z ewentualnym pozostawieniem przez ZAMAWIAJĄCEGO przedmiotu umowy w depozycie obciążają WYKONAWCĘ. W czasie pozostawania przedmiotu umowy w siedzibie WYKONAWCY ryzyko utraty lub uszkodzenia przedmiotu umowy spoczywa na WYKONAWCY. Na okoliczność pozostawienia przedmiotu umowy sporządzone będą protokoły pozostawienia w siedzibie WYKONAWCY oraz odbioru z depozytu podpisane przez przedstawicieli ZAMAWIAJĄCEGO i WYKONAWCY.</text:span></text:p>
      <text:p text:style-name="P51"><text:s/></text:p>
      <text:p text:style-name="P52">§ 7. DOKUMENTACJA TECHNICZNA</text:p>
      <text:p text:style-name="P53">1. Do przedmiotu umowy WYKONAWCA zobowiązuje się dołączyć:</text:p>
      <text:list text:style-name="LFO1" text:continue-numbering="true">
        <text:list-item>
          <text:p text:style-name="P54">Dokumentację niezbędną do zarejestrowania samochodu jako pojazd specjalny - pożarniczy</text:p>
        </text:list-item>
      </text:list>
      <text:p text:style-name="P55"/>
      <text:p text:style-name="P56">§ 8. GWARANCJA I SERWIS</text:p>
      <text:p text:style-name="P57">1. WYKONAWCA udziela ZAMAWIAJĄCEMU na przedmiot umowy gwarancji, na okres:</text:p>
      <text:p text:style-name="P58">………………………………………………….. miesięcy</text:p>
      <text:p text:style-name="P59">- liczony od daty odbioru potwierdzonego protokołem odbioru końcowego.</text:p>
      <text:p text:style-name="P60">2. Okres gwarancji liczy się od dnia podpisania przez ZAMAWIAJĄCEGO protokołu odbioru końcowego przedmiotu umowy bez uwag.</text:p>
      <text:p text:style-name="P61">3. W okresie gwarancji wszystkie naprawy gwarancyjne przeprowadzone będą na koszt WYKONAWCY, w terminie wyznaczonym przez ZAMAWIAJĄCEGO:</text:p>
      <text:p text:style-name="P62">- naprawy gwarancyjne dotyczące podwozia, przeprowadzone będą w siedzibie WYKONAWCY, z zastrzeżeniem, że drobne naprawy jeśli to możliwe powinny być wykonane w siedzibie ZAMAWIAJĄCEGO;</text:p>
      <text:p text:style-name="P63">- naprawy gwarancyjne dotyczące nadwozia (zabudowy) przeprowadzone będą w siedzibie WYKONAWCY, z zastrzeżeniem, że drobne naprawy jeśli to możliwe powinny być wykonane w siedzibie ZAMAWIAJĄCEGO;</text:p>
      <text:p text:style-name="P64">- obowiązkowe przeglądy w okresie gwarancji przeprowadzone będą w siedzibie WYKONAWCY chyba, że strony uzgodnią inaczej.</text:p>
      <text:p text:style-name="P65">4. Czas rozpoczęcia naprawy gwarancyjnej nie może przekraczać 7 dni od dnia zgłoszenia do Wykonawcy, chyba że strony uzgodnią inny termin.</text:p>
      <text:p text:style-name="P66">5. Po okresie gwarancji serwis może być prowadzony przez WYKONAWCĘ na podstawie indywidualnych zleceń ZAMAWIAJĄCEGO.</text:p>
      <text:p text:style-name="P67">6. Warunki gwarancji na sprzęt określa producent danego sprzętu, który znajduje się na pojeździe. W okresie gwarancji, koszty wynikające z warunków gwarancji producenta sprzętu będącego na wyposażeniu przedmiotu umowy pokrywa ZAMAWIAJĄCY.</text:p>
      <text:p text:style-name="P68"/>
      <text:p text:style-name="P69">§ 9. KARY UMOWNE</text:p>
      <text:soft-page-break/>
      <text:p text:style-name="P70">1. Strony postanawiają, że obowiązującą je formą odszkodowania stanowią kary umowne.</text:p>
      <text:p text:style-name="P71">2. WYKONAWCA zapłaci ZAMAWIAJĄCEMU kary umowne:</text:p>
      <text:p text:style-name="P72">a) za zwłokę w wydaniu przedmiotu umowy w terminie, o którym mowa w § 5 ust. 1 w wysokości 5 % wynagrodzenia, o którym mowa w § 3 ust. 1za każdy dzień zwłoki,</text:p>
      <text:p text:style-name="P73">b) z tytułu odstąpienia od umowy przez Zamawiającego z przyczyn za które ponosi odpowiedzialność Wykonawca w wysokości 5% wynagrodzenia , o którym mowa w §3 ust. 1 umowy,</text:p>
      <text:p text:style-name="P74">c) za zwłokę w rozpoczęciu naprawy gwarancyjnej w terminie, o którym mowa w §9 ust.5 w wysokości 0,01 % wynagrodzenia, o którym mowa w § 3 ust.1 za każdy dzień zwłoki.</text:p>
      <text:p text:style-name="P75">3. ZAMAWIAJĄCEMU przysługuje prawo odstąpienia od umowy, jeżeli wystąpi opóźnienie w wydaniu przedmiotu umowy powyżej 30 dni kalendarzowych od terminu, o którym mowa w § 5 ust. 1 niniejszej umowy. W powyższym przypadku WYKONAWCY nie przysługuje roszczenie odszkodowawcze w wyniku poniesionej szkody.</text:p>
      <text:p text:style-name="P76">4. Oświadczenie o odstąpieniu winno nastąpić na piśmie w terminie 30 dni od dnia powzięcia wiedzy o okolicznościach będących podstawą odstąpienia.</text:p>
      <text:p text:style-name="P77"/>
      <text:p text:style-name="P78">§ 10. ROZSTRZYGANIE SPORÓW I OBOWIĄZUJĄCE PRAWO</text:p>
      <text:p text:style-name="P79">1. Strony umowy zgodnie oświadczają, że w przypadku powstania sporu na tle realizacji niniejszej umowy poddają spór rozstrzygnięciu przez Sąd właściwy dla siedziby ZAMAWIAJĄCEGO.</text:p>
      <text:p text:style-name="P80">2. W sprawach nie objętych umową będą miały zastosowanie przepisy polskiego kodeksu cywilnego i ustawy Prawo Zamówień Publicznych, z wyłączeniem art. 509 K.C.</text:p>
      <text:p text:style-name="P81"/>
      <text:p text:style-name="P82">§ 11. POSTANOWIENIA KOŃCOWE</text:p>
      <text:p text:style-name="P83">1. Umowa wchodzi w życie z dniem jej podpisania przez obie strony.</text:p>
      <text:p text:style-name="P84">2. Zmiana umowy wymaga formy pisemnej pod rygorem nieważności i sporządzona będzie w formie aneksu.</text:p>
      <text:p text:style-name="P85">3. ZAMAWIAJĄCY dopuszcza zmiany w zakresie:</text:p>
      <text:p text:style-name="P86">1) W przypadku zaproponowania przez WYKONAWCĘ szczególnie uzasadnionej pod względem funkcjonalności, sprawności lub przeznaczenia albo wyposażenia przedmiotu umowy, zmiany rozwiązań konstrukcyjnych przedmiotu umowy w stosunku do koncepcji przedstawionej w ofercie (np. wynikających zmian wprowadzonych przez producenta podwozia) – dopuszcza się zmianę umowy w zakresie zawartych w załączniku nr 1 rozwiązań konstrukcyjnych.</text:p>
      <text:p text:style-name="P87"><text:span text:style-name="T88">2) W przypadku zmian korzystnych dla ZAMAWIAJĄCEGO dopuszczalna jest zmiana umowy w zakresie obniżenia ceny lub zmiany wymogów zawartych w załączniku nr 1 do niniejszej umowy. <text:s/>3) W przypadku zmiany przepisów prawa – dopuszczalna jest taka zmiana umowy, która umożliwi dostosowanie postanowień niniejszej umowy lub przedmiotów umowy i jego wyposażenia do nowych przepisów prawa.</text:span></text:p>
      <text:p text:style-name="P89">4) Terminu realizacji przedmiotu umowy – gdy zaistnieją niezależne od WYKONAWCY okoliczności mające wpływ na prawidłową realizację umowy - o czas trwania tych okoliczności.</text:p>
      <text:p text:style-name="P90">4. W przypadku wprowadzenia zmian umowy niedopuszczalna jest taka zmiana umowy, której konsekwencją będzie zwiększenie ceny przedmiotu umowy.</text:p>
      <text:p text:style-name="P91">5. Ponadto ZAMAWIAJĄCY dopuszcza zmiany w zakresie:</text:p>
      <text:p text:style-name="P92">1) Procedury odbiorowej przedmiotu umowy.</text:p>
      <text:p text:style-name="P93">2) Procedury szkoleniowej przedmiotu umowy.</text:p>
      <text:p text:style-name="P94">3) Serwisowania przedmiotu umowy.</text:p>
      <text:p text:style-name="P95">6. Umowę sporządzono w 2 jednobrzmiących egzemplarzach w języku polskim, tj. 1 egzemplarz dla ZAMAWIAJĄCEGO i 1 egzemplarz dla WYKONAWCY, każdy na prawach oryginału.</text:p>
      <text:p text:style-name="P96"/>
      <text:p text:style-name="P97">§ 12. RODO</text:p>
      <text:p text:style-name="P98">1. Wszelkie dane osobowe pozyskane przez Administratora w związku z niniejszą umową będą przetwarzane wyłącznie na potrzeby realizacji umowy oraz chronić je będą przed dostępem osób nieupoważnionych, zgodnie z obowiązującymi przepisami o ochronie danych osobowych – zgodnie z Rozporządzeniem Parlamentu Europejskiego i Rady (UE) 2016/679 z dnia 27 kwietnia 2016 r. w<text:s/><text:soft-page-break/>sprawie ochrony osób fizycznych w związku z przetwarzaniem danych osobowych i w sprawie swobodnego przepływu takich danych oraz uchylenia dyrektywy 95/46/WE (ogólne rozporządzenie o ochronie danych) (dalej: RODO).</text:p>
      <text:p text:style-name="P99">2. Strony jako Administratorzy Danych Osobowych oświadczają, że wprowadziły odpowiednie środki techniczne i organizacyjne, aby przetwarzanie odbyło się zgodnie z przepisami RODO.</text:p>
      <text:p text:style-name="P100">3. Strony zobowiązują się do przetwarzania danych osobowych osób reprezentujących stronę, pracowników wyznaczonych do kontaktu między stronami tylko w celu</text:p>
      <text:p text:style-name="P101">i w czasookresie niezbędnym, do realizacji niniejszej umowy. Administrator wyznaczył Inspektora Ochrony Danych, wszyscy pracownicy zostali przeszkoleni z zakresu ochrony danych osobowych, każdy pracownik zobowiązał się do zachowania poufności i tajemnicy. Pracownicy zostali upoważnieni do przetwarzania danych osobowych.</text:p>
      <text:p text:style-name="P102">4. Strony będą przetwarzać dane osób reprezentujących stronę, kontaktowe osób  zaangażowanych w realizację niniejszej umowy i zobowiązują się do wykonania obowiązku informacyjnego (art.14. RODO) wobec tych osób w imieniu drugiej Strony.</text:p>
      <text:p text:style-name="P103"><text:tab/></text:p>
      <text:p text:style-name="P104"/>
      <text:p text:style-name="P105"><text:span text:style-name="T106">WYKONAWCA<text:s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tab/></text:span><text:span text:style-name="T113"><text:tab/>ZAMAWIAJĄCY</text:span></text:p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Default"><text:span text:style-name="T121">Kontrasygnata Skarbnik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PreformattedText" style:display-name="Preformatted Text" style:family="paragraph" style:parent-style-name="Standard">
      <style:text-properties style:font-name="Courier New" style:font-name-asian="NSimSun" style:font-name-complex="Courier New" fo:font-size="10pt" style:font-size-asian="10pt" style:font-size-complex="10pt"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56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Ewelina Kowalska</meta:initial-creator>
    <dc:creator>UGS UGS</dc:creator>
    <meta:creation-date>2025-12-23T09:29:00Z</meta:creation-date>
    <dc:date>2026-08-04T10:47:00Z</dc:date>
    <meta:print-date>2025-12-29T06:59:00Z</meta:print-date>
    <meta:template xlink:href="Normal" xlink:type="simple"/>
    <meta:editing-cycles>7</meta:editing-cycles>
    <meta:editing-duration>PT4080S</meta:editing-duration>
    <meta:document-statistic meta:page-count="4" meta:paragraph-count="20" meta:word-count="1465" meta:character-count="10236" meta:row-count="73" meta:non-whitespace-character-count="8791"/>
  </office:meta>
</office:document-meta>
</file>