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1" svg:font-family="Cambria"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Times New Roman" svg:font-family="'Times New Roman'" style:font-family-generic="system" style:font-pitch="variable"/>
  </office:font-face-decls>
  <office:automatic-styles>
    <style:style style:name="P1" style:family="paragraph" style:parent-style-name="Standard" style:master-page-name="MP0">
      <style:paragraph-properties fo:line-height="150%" fo:text-align="justify" style:justify-single-word="false" style:page-number="auto" fo:break-before="page"/>
      <style:text-properties style:font-name="Cambria" fo:font-size="12pt" style:font-size-asian="12pt" style:font-size-complex="12pt"/>
    </style:style>
    <style:style style:name="P2" style:family="paragraph" style:parent-style-name="Standard">
      <style:paragraph-properties fo:margin-left="0cm" fo:margin-right="0cm" fo:margin-top="0cm" fo:margin-bottom="0cm" style:contextual-spacing="false" fo:line-height="100%" fo:text-align="right" style:justify-single-word="false" fo:orphans="0" fo:widows="0" fo:text-indent="0cm" style:auto-text-indent="false"/>
      <style:text-properties style:font-name="Cambria" fo:font-size="12pt" officeooo:paragraph-rsid="00060cc2" style:font-size-asian="12pt" style:font-size-complex="12pt"/>
    </style:style>
    <style:style style:name="P3" style:family="paragraph" style:parent-style-name="Standard">
      <style:paragraph-properties fo:margin-left="0cm" fo:margin-top="0cm" fo:margin-bottom="0cm" style:contextual-spacing="false" fo:line-height="100%" fo:text-align="justify" style:justify-single-word="false" fo:text-indent="0cm" style:auto-text-indent="false"/>
      <style:text-properties style:font-name="Cambria" fo:font-size="12pt" officeooo:paragraph-rsid="00060cc2" style:font-size-asian="12pt" style:font-size-complex="12pt"/>
    </style:style>
    <style:style style:name="P4" style:family="paragraph" style:parent-style-name="Standard">
      <style:paragraph-properties fo:margin-left="0cm" fo:margin-top="0cm" fo:margin-bottom="0cm" style:contextual-spacing="false" fo:line-height="100%" fo:text-align="center" style:justify-single-word="false" fo:text-indent="0cm" style:auto-text-indent="false"/>
      <style:text-properties style:font-name="Cambria" fo:font-size="12pt" officeooo:paragraph-rsid="00060cc2" style:font-size-asian="12pt" style:font-name-complex="Cambria1" style:font-size-complex="12pt"/>
    </style:style>
    <style:style style:name="P5" style:family="paragraph" style:parent-style-name="Standard">
      <style:paragraph-properties fo:margin-left="0cm" fo:margin-top="0cm" fo:margin-bottom="0cm" style:contextual-spacing="false" fo:line-height="100%" fo:text-align="center" style:justify-single-word="false" fo:text-indent="0cm" style:auto-text-indent="false"/>
      <style:text-properties style:font-name="Cambria" fo:font-size="12pt" officeooo:paragraph-rsid="00060cc2" style:font-size-asian="12pt" style:font-size-complex="12pt"/>
    </style:style>
    <style:style style:name="P6" style:family="paragraph" style:parent-style-name="Standard">
      <style:paragraph-properties fo:margin-left="0cm" fo:margin-top="0cm" fo:margin-bottom="0cm" style:contextual-spacing="false" fo:line-height="100%" fo:text-align="justify" style:justify-single-word="false" fo:text-indent="0cm" style:auto-text-indent="false"/>
      <style:text-properties style:font-name="Cambria" fo:font-size="12pt" fo:font-weight="bold" officeooo:paragraph-rsid="00060cc2" style:font-size-asian="12pt" style:language-asian="pl" style:country-asian="PL" style:font-weight-asian="bold" style:font-name-complex="Cambria1" style:font-size-complex="12pt" style:font-weight-complex="bold"/>
    </style:style>
    <style:style style:name="P7" style:family="paragraph" style:parent-style-name="Standard">
      <style:paragraph-properties fo:margin-left="0cm" fo:margin-top="0cm" fo:margin-bottom="0cm" style:contextual-spacing="false" fo:line-height="100%" fo:text-align="justify" style:justify-single-word="false" fo:text-indent="0cm" style:auto-text-indent="false"/>
      <style:text-properties style:font-name="Cambria" fo:font-size="12pt" fo:font-weight="bold" officeooo:paragraph-rsid="00060cc2" style:font-name-asian="Times New Roman" style:font-size-asian="12pt" style:language-asian="pl" style:country-asian="PL" style:font-weight-asian="bold" style:font-name-complex="Cambria1" style:font-size-complex="12pt" style:font-weight-complex="bold"/>
    </style:style>
    <style:style style:name="P8" style:family="paragraph" style:parent-style-name="Standard">
      <style:paragraph-properties fo:margin-left="0cm" fo:margin-top="0cm" fo:margin-bottom="0cm" style:contextual-spacing="false" fo:line-height="100%" fo:text-align="justify" style:justify-single-word="false" fo:orphans="0" fo:widows="0" fo:text-indent="0cm" style:auto-text-indent="false"/>
      <style:text-properties fo:color="#002060" loext:opacity="100%" style:font-name="Cambria" fo:font-size="12pt" fo:font-weight="bold" officeooo:paragraph-rsid="00060cc2" style:font-name-asian="Times New Roman" style:font-size-asian="12pt" style:language-asian="pl" style:country-asian="PL" style:font-weight-asian="bold" style:font-name-complex="Times New Roman" style:font-size-complex="12pt"/>
    </style:style>
    <style:style style:name="P9" style:family="paragraph" style:parent-style-name="Standard">
      <style:paragraph-properties fo:margin-left="0cm" fo:margin-top="0cm" fo:margin-bottom="0cm" style:contextual-spacing="false" style:line-height-at-least="0.212cm" fo:text-align="justify" style:justify-single-word="false" fo:orphans="0" fo:widows="0" fo:text-indent="0cm" style:auto-text-indent="false"/>
      <style:text-properties style:font-name="Cambria" fo:font-size="12pt" officeooo:paragraph-rsid="00060cc2" style:font-size-asian="12pt" style:font-size-complex="12pt"/>
    </style:style>
    <style:style style:name="P10" style:family="paragraph" style:parent-style-name="List_20_Paragraph">
      <style:paragraph-properties fo:margin-left="0cm" fo:text-align="justify" style:justify-single-word="false" fo:text-indent="0cm" style:auto-text-indent="false" loext:word-spacing-minimum="75%" loext:word-spacing-maximum="133%"/>
      <style:text-properties style:font-name="Calibri" fo:font-size="11pt" officeooo:paragraph-rsid="00060cc2" fo:background-color="#ffffff" style:font-size-asian="11pt" style:font-name-complex="Calibri1" style:font-size-complex="11pt"/>
    </style:style>
    <style:style style:name="P11" style:family="paragraph" style:parent-style-name="Standard">
      <style:paragraph-properties fo:line-height="150%" fo:text-align="justify" style:justify-single-word="false"/>
      <style:text-properties style:font-name="Cambria"/>
    </style:style>
    <style:style style:name="P12" style:family="paragraph" style:parent-style-name="Standard">
      <style:paragraph-properties fo:line-height="150%" fo:text-align="justify" style:justify-single-word="false"/>
    </style:style>
    <style:style style:name="P13" style:family="paragraph" style:parent-style-name="Standard">
      <style:paragraph-properties fo:line-height="150%" fo:text-align="justify" style:justify-single-word="false"/>
      <style:text-properties style:font-name="Cambria" officeooo:paragraph-rsid="0005d1f3"/>
    </style:style>
    <style:style style:name="P14" style:family="paragraph" style:parent-style-name="Standard">
      <style:paragraph-properties fo:line-height="150%" fo:text-align="justify" style:justify-single-word="false"/>
      <style:text-properties style:font-name="Cambria" officeooo:paragraph-rsid="00076f69"/>
    </style:style>
    <style:style style:name="P15" style:family="paragraph" style:parent-style-name="Standard">
      <style:paragraph-properties fo:line-height="150%" fo:text-align="justify" style:justify-single-word="false"/>
      <style:text-properties style:font-name="Cambria" fo:font-weight="bold" style:font-weight-asian="bold" style:font-weight-complex="bold"/>
    </style:style>
    <style:style style:name="T1" style:family="text">
      <style:text-properties style:font-name="Calibri" fo:font-size="11pt" style:font-size-asian="11pt" style:font-size-complex="11pt"/>
    </style:style>
    <style:style style:name="T2" style:family="text">
      <style:text-properties style:font-name-asian="Times New Roman" style:language-asian="pl" style:country-asian="PL" style:font-name-complex="Cambria1"/>
    </style:style>
    <style:style style:name="T3" style:family="text">
      <style:text-properties officeooo:rsid="00062be1" style:font-name-asian="Times New Roman" style:language-asian="pl" style:country-asian="PL" style:font-name-complex="Cambria1"/>
    </style:style>
    <style:style style:name="T4" style:family="text">
      <style:text-properties style:font-name="Calibri" fo:font-size="11pt" fo:font-weight="bold" style:font-name-asian="Times New Roman" style:font-size-asian="11pt" style:language-asian="pl" style:country-asian="PL" style:font-weight-asian="bold" style:font-name-complex="Cambria1" style:font-size-complex="11pt"/>
    </style:style>
    <style:style style:name="T5" style:family="text">
      <style:text-properties fo:font-weight="bold" style:font-name-asian="Times New Roman" style:language-asian="pl" style:country-asian="PL" style:font-weight-asian="bold" style:font-name-complex="Cambria1"/>
    </style:style>
    <style:style style:name="T6" style:family="text">
      <style:text-properties style:font-name="Calibri" fo:font-size="11pt" style:font-size-asian="11pt" style:font-name-complex="Cambria1" style:font-size-complex="11pt"/>
    </style:style>
    <style:style style:name="T7" style:family="text">
      <style:text-properties style:font-name="Calibri" fo:font-size="11pt" fo:font-weight="bold" style:font-size-asian="11pt" style:language-asian="pl" style:country-asian="PL" style:font-weight-asian="bold" style:font-name-complex="Cambria1" style:font-size-complex="11pt" style:font-weight-complex="bold"/>
    </style:style>
    <style:style style:name="T8" style:family="text">
      <style:text-properties fo:font-weight="bold" style:language-asian="pl" style:country-asian="PL" style:font-weight-asian="bold" style:font-name-complex="Cambria1" style:font-weight-complex="bold"/>
    </style:style>
    <style:style style:name="T9" style:family="text">
      <style:text-properties style:font-name="Calibri" fo:font-size="11pt" fo:font-weight="bold" style:font-name-asian="Times New Roman" style:font-size-asian="11pt" style:language-asian="pl" style:country-asian="PL" style:font-weight-asian="bold" style:font-name-complex="Cambria1" style:font-size-complex="11pt" style:font-weight-complex="bold"/>
    </style:style>
    <style:style style:name="T10" style:family="text">
      <style:text-properties fo:font-weight="normal" style:font-name-asian="Calibri1" style:font-weight-asian="normal" style:font-name-complex="Cambria1" style:font-weight-complex="normal"/>
    </style:style>
    <style:style style:name="T11" style:family="text">
      <style:text-properties fo:language="pl" fo:country="PL" fo:font-style="normal" fo:font-weight="bold" style:font-name-asian="Calibri1" style:font-style-asian="normal" style:font-weight-asian="bold" style:font-name-complex="Cambria1" style:font-weight-complex="normal"/>
    </style:style>
    <style:style style:name="T12" style:family="text">
      <style:text-properties fo:color="#002060" loext:opacity="100%" style:font-name="Calibri" fo:font-size="11pt" fo:font-weight="bold" style:font-name-asian="Times New Roman" style:font-size-asian="11pt" style:language-asian="pl" style:country-asian="PL" style:font-weight-asian="bold" style:font-name-complex="Times New Roman" style:font-size-complex="11pt"/>
    </style:style>
    <style:style style:name="T13" style:family="text">
      <style:text-properties fo:language="pl" fo:country="PL" fo:font-style="normal" fo:font-weight="normal" style:font-name-asian="Calibri1" style:font-style-asian="normal" style:font-weight-asian="normal" style:font-name-complex="Cambria1" style:font-weight-complex="normal"/>
    </style:style>
    <style:style style:name="T14" style:family="text">
      <style:text-properties style:font-name="Calibri" fo:font-size="11pt" fo:background-color="#ffffff" loext:char-shading-value="0" style:font-size-asian="11pt" style:font-name-complex="Calibri1" style:font-size-complex="11pt"/>
    </style:style>
    <style:style style:name="T15" style:family="text">
      <style:text-properties fo:font-weight="bold" officeooo:rsid="00060cc2" style:font-weight-asian="bold" style:font-weight-complex="bold"/>
    </style:style>
    <style:style style:name="T16" style:family="text">
      <style:text-properties fo:font-weight="bold" style:font-weight-asian="bold" style:font-weight-complex="bold"/>
    </style:style>
    <style:style style:name="T17" style:family="text">
      <style:text-properties style:font-name="Cambria"/>
    </style:style>
    <style:style style:name="T18" style:family="text">
      <style:text-properties style:font-name="Cambria" fo:font-weight="bold" style:font-weight-asian="bold" style:font-weight-complex="bold"/>
    </style:style>
    <style:style style:name="T19" style:family="text">
      <style:text-properties officeooo:rsid="0005d1f3"/>
    </style:style>
    <style:style style:name="T20" style:family="text">
      <style:text-properties officeooo:rsid="00076f69"/>
    </style:style>
    <style:style style:name="T21" style:family="text">
      <style:text-properties fo:font-weight="normal" officeooo:rsid="00076f69"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loext:marker-style-name="T1"><text:span text:style-name="T2">Miłkowice, dnia 1</text:span><text:span text:style-name="T3">2</text:span><text:span text:style-name="T2">.08.2026r</text:span></text:p>
      <text:p text:style-name="P3" loext:marker-style-name="T4"><text:span text:style-name="T5">Zamawiający:</text:span></text:p>
      <text:p text:style-name="P3" loext:marker-style-name="T4"><text:span text:style-name="T5">Gmina Miłkowice</text:span></text:p>
      <text:p text:style-name="P3" loext:marker-style-name="T1"/>
      <text:p text:style-name="P4" loext:marker-style-name="T6"/>
      <text:p text:style-name="P5" loext:marker-style-name="T7"><text:span text:style-name="T8">Odpowiedzi na zapytania wykonawców dotyczące treści SWZ</text:span></text:p>
      <text:p text:style-name="P6" loext:marker-style-name="T7"><text:bookmark text:name="_Hlk62481551"/></text:p>
      <text:p text:style-name="P7" loext:marker-style-name="T9"/>
      <text:p text:style-name="P3" loext:marker-style-name="T1"><text:span text:style-name="T10">Dotyczy postępowania pn: </text:span><text:span text:style-name="T11">Zakup i dostawa fabrycznie nowej koparko-ładowarki na potrzeby ochrony ludności i obrony Cywilnej Gminy Miłkowice.</text:span><text:span text:style-name="T10"> </text:span></text:p>
      <text:p text:style-name="P8" loext:marker-style-name="T12"/>
      <text:p text:style-name="P9" loext:marker-style-name="T1"><text:span text:style-name="T10">Zamawiający informuje, że w terminie określonym zgodnie z art. 284 ust. 2 ustawy z 11 września 2019 r. – Prawo zamówień publicznych (</text:span><text:span text:style-name="T13">t.j. Dz. U. z 2026 r. poz. 793 ze zm.</text:span><text:span text:style-name="T10">) – dalej: ustawa Pzp, wykonawcy zwrócili się do zamawiającego z wnioskiem o wyjaśnienie treści SWZ.</text:span></text:p>
      <text:p text:style-name="P10" loext:marker-style-name="T14"/>
      <text:p text:style-name="P11"/>
      <text:p text:style-name="P11"><text:span text:style-name="T15">P</text:span><text:span text:style-name="T16">ytanie 1</text:span></text:p>
      <text:p text:style-name="P11"/>
      <text:p text:style-name="P12"><text:span text:style-name="Domyślna_20_czcionka_20_akapitu"><text:span text:style-name="T17">1. Masa eksploatacyjna Zapis OPZ: „masa eksploatacyjna maszyny od 8 000 kg do 9 500 kg, ustalona według danych producenta dla konfiguracji oferowanej Zamawiającemu” Pytanie do Zamawiającego: </text:span></text:span><text:span text:style-name="Domyślna_20_czcionka_20_akapitu"><text:span text:style-name="T18">Czy Zamawiający dopuści koparko-ładowarkę o masie eksploatacyjnej do 10 000 kg, przy zachowaniu wszystkich pozostałych wymaganych parametrów technicznych i funkcjonalnych?</text:span></text:span></text:p>
      <text:p text:style-name="P11"/>
      <text:p text:style-name="P13">Odpowiedź:</text:p>
      <text:p text:style-name="P14"><text:span text:style-name="T19">Zamawiający </text:span><text:span text:style-name="T20">dopuszcza <text:s/></text:span><text:span text:style-name="Domyślna_20_czcionka_20_akapitu"><text:span text:style-name="T21">koparko-ładowarkę o masie eksploatacyjnej do 10 000 kg, przy zachowaniu wszystkich pozostałych wymaganych parametrów technicznych i funkcjonalnych.</text:span></text:span></text:p>
      <text:p text:style-name="P11"/>
      <text:p text:style-name="P15">Pytanie</text:p>
      <text:p text:style-name="P11">Czy Zamawiający dopuści koparko-ładowarkę wyposażoną w ogumienie o jednakowym rozmiarze kół przednich i tylnych ? Zastosowanie kół o jednakowym rozmiarze pozwala na uzyskanie odpowiednich właściwości trakcyjnych oraz prześwitu, co może mieć szczególne znaczenie podczas eksploatacji maszyny w trudnym terenie, w tym w warunkach wymagających zwiększonej mobilności i zdolności pokonywania nierówności terenu. 3 Zapis OPZ: „skrzynia biegów typu „Autoshift” automatyczna, która samodzielnie zmienia przełożenia (...) z co najmniej 4 biegami do przodu i 3 biegami do tyłu”</text:p>
      <text:p text:style-name="P11"/>
      <text:p text:style-name="P13">Odpowiedź:</text:p>
      <text:p text:style-name="P13"><text:soft-page-break/><text:span text:style-name="T19">Zamawiający nie </text:span><text:s/>dopuszcza</text:p>
      <text:p text:style-name="P13"/>
      <text:p text:style-name="P11"/>
      <text:p text:style-name="P15">Pytanie</text:p>
      <text:p text:style-name="P11"/>
      <text:p text:style-name="P11">Pytanie: Czy Zamawiający dopuści zastosowanie w koparko-ładowarce skrzyni biegów typu Power Shift z 4 biegami do przodu i 4 biegami do tyłu, zamiast wymaganej skrzyni typu „Autoshift”? Zastosowanie skrzyni Power Shift zapewnia możliwość płynnej zmiany biegów oraz mniejszą awaryjność 4 Zapis OPZ: „układ przeniesienia napędu zapewniający ograniczenie strat poślizgu zmiennika momentu obrotowego przy jeździe transportowej, przez blokadę zmiennika” Pytanie: Czy Zamawiający dopuści koparko-ładowarkę wyposażoną w układ przeniesienia napędu bez blokady zmiennika momentu obrotowego, pod warunkiem zastosowania rozwiązania konstrukcyjnego zapewniającego prawidłowe przeniesienie napędu oraz ograniczenie strat podczas jazdy transportowej? Zastosowanie rozwiązania bez mechanicznej blokady zmiennika momentu obrotowego stanowi prostsze rozwiązanie konstrukcyjne, ograniczające liczbę elementów mechanicznych układu napędowego, przy jednoczesnym zachowaniu jego funkcjonalności i niezawodności w typowych warunkach eksploatacji koparko-ładowarki. 5 Zapis OPZ: „kabina klimatyzowana; fotel operatora podgrzewany, z zawieszeniem pneumatycznym zapewniającym regulację i tłumienie drgań”</text:p>
      <text:p text:style-name="P11"/>
      <text:p text:style-name="P13">Odpowiedź:</text:p>
      <text:p text:style-name="P13"><text:span text:style-name="T19">Zamawiający nie </text:span><text:s/>dopuszcza</text:p>
      <text:p text:style-name="P13"/>
      <text:p text:style-name="P15"/>
      <text:p text:style-name="P15">Pytanie</text:p>
      <text:p text:style-name="P11">Pytanie: Czy Zamawiający dopuści zastosowanie fotela operatora wyposażonego w mechaniczny układ amortyzacji z regulacją dostosowaną do masy operatora oraz zapewniający tłumienie drgań, zamiast fotela z zawieszeniem pneumatycznym, a także fotela bez funkcji podgrzewania? Zastosowane rozwiązanie zapewnia możliwość dostosowania charakterystyki zawieszenia do masy operatora oraz skuteczne tłumienie drgań powstających podczas pracy maszyny, zapewniając odpowiedni komfort operatora podczas wielogodzinnej eksploatacji. 6 Zapis OPZ: „autoryzowany stacjonarny punkt serwisowy (...) znajduje w odległości nie większej niż 150 km od siedziby Zamawiającego”</text:p>
      <text:p text:style-name="P11"/>
      <text:p text:style-name="P13"><text:soft-page-break/>Odpowiedź:</text:p>
      <text:p text:style-name="P13"><text:span text:style-name="T19">Zamawiający nie </text:span><text:s/>dopuszcza</text:p>
      <text:p text:style-name="P13"/>
      <text:p text:style-name="P11"/>
      <text:p text:style-name="P15">Pytanie</text:p>
      <text:p text:style-name="P11"/>
      <text:p text:style-name="P11">Pytanie: Czy Zamawiający dopuści realizację usług serwisowych przez Wykonawcę w przypadku, gdy autoryzowany stacjonarny punkt serwisowy znajduje się w odległości większej niż 150 km od siedziby Zamawiającego, pod warunkiem zapewnienia przez Wykonawcę mobilnego serwisu bezpośrednio w miejscu użytkowania maszyny oraz zachowania wymaganego czasu reakcji? Wykonawca posiada rozbudowaną strukturę serwisową obejmującą 10 mobilnych zespołów serwisowych, które realizują naprawy i obsługę maszyn bezpośrednio u użytkownika. Organizacja serwisu oparta jest na centralnym zapleczu części zamiennych oraz mobilnych ekipach serwisowych, dzięki czemu odległość stacjonarnego punktu serwisowego od siedziby Zamawiającego nie ma bezpośredniego przełożenia na czas reakcji na zgłoszenie. Wykonawca zapewnia reakcję serwisu w terminie do 48 godzin od momentu dokonania zgłoszenia, co odpowiada wymaganiu określonemu w OPZ dotyczącym reakcji serwisu nie później niż w ciągu 2 dni roboczych.</text:p>
      <text:p text:style-name="P11"/>
      <text:p text:style-name="P13">Odpowiedź:</text:p>
      <text:p text:style-name="P13"><text:span text:style-name="T19">Zamawiający nie </text:span><text:s/>dopuszcza</text:p>
      <text:p text:style-name="P13"/>
      <text:p text:style-name="P1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1" svg:font-family="Cambria"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Times New Roman" svg:font-family="'Times New Roman'" style:font-family-generic="system" style:font-pitch="variable"/>
  </office:font-face-decls>
  <office:styles>
    <style:default-style style:family="graphic">
      <style:graphic-properties draw:stroke="solid" svg:stroke-width="0.053cm" svg:stroke-color="#042433" svg:stroke-opacity="100%"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pl" fo:country="PL"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pl" fo:country="PL"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Norma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egenda"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top="0cm" fo:margin-bottom="0.282cm" style:contextual-spacing="true"/>
    </style:style>
    <style:style style:name="Domyślna_20_czcionka_20_akapitu" style:display-name="Domyślna czcionka akapitu" style:family="tex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meta:initial-creator>Mieczysław Łysy</meta:initial-creator>
    <meta:creation-date>2026-08-11T09:32:00Z</meta:creation-date>
    <dc:date>2026-08-12T10:57:07.776761500</dc:date>
    <meta:editing-cycles>5</meta:editing-cycles>
    <meta:editing-duration>PT6M28S</meta:editing-duration>
    <meta:document-statistic meta:table-count="0" meta:image-count="0" meta:object-count="0" meta:page-count="3" meta:paragraph-count="26" meta:word-count="576" meta:character-count="4614" meta:non-whitespace-character-count="4056"/>
    <meta:template xlink:type="simple" xlink:actuate="onRequest" xlink:title="" xlink:href="../../../../../Downloads/Pytania%20i%20odp.odt/Normal"/>
  </office:meta>
</office:document-meta>
</file>