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/>
      <style:text-properties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/>
    </style:style>
    <style:style style:name="P5" style:parent-style-name="Standard" style:family="paragraph">
      <style:paragraph-properties fo:text-align="center"/>
      <style:text-properties style:font-weight-complex="bold"/>
    </style:style>
    <style:style style:name="P6" style:parent-style-name="Standard" style:family="paragraph">
      <style:paragraph-properties fo:text-align="justify"/>
    </style:style>
    <style:style style:name="T7" style:parent-style-name="Domyślnaczcionkaakapitu" style:family="text">
      <style:text-properties style:font-weight-complex="bold"/>
    </style:style>
    <style:style style:name="T8" style:parent-style-name="Domyślnaczcionkaakapitu" style:family="text">
      <style:text-properties style:font-weight-complex="bold"/>
    </style:style>
    <style:style style:name="P9" style:parent-style-name="Standard" style:family="paragraph">
      <style:text-properties style:font-weight-complex="bold"/>
    </style:style>
    <style:style style:name="P10" style:parent-style-name="Standard" style:family="paragraph">
      <style:paragraph-properties fo:text-align="justify"/>
    </style:style>
    <style:style style:name="T11" style:parent-style-name="Domyślnaczcionkaakapitu" style:family="text">
      <style:text-properties style:font-weight-complex="bold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T14" style:parent-style-name="Domyślnaczcionkaakapitu" style:family="text">
      <style:text-properties fo:font-weight="bold" style:font-weight-asian="bold" style:font-weight-complex="bold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T20" style:parent-style-name="Domyślnaczcionkaakapitu" style:family="text">
      <style:text-properties style:font-weight-complex="bold"/>
    </style:style>
    <style:style style:name="P21" style:parent-style-name="Standard" style:family="paragraph">
      <style:paragraph-properties fo:text-align="justify"/>
      <style:text-properties style:font-weight-complex="bold"/>
    </style:style>
    <style:style style:name="P22" style:parent-style-name="Standard" style:family="paragraph">
      <style:paragraph-properties fo:text-align="justify"/>
    </style:style>
    <style:style style:name="T23" style:parent-style-name="Domyślnaczcionkaakapitu" style:family="text">
      <style:text-properties fo:font-weight="bold" style:font-weight-asian="bold"/>
    </style:style>
    <style:style style:name="T24" style:parent-style-name="Domyślnaczcionkaakapitu" style:family="text">
      <style:text-properties style:font-weight-complex="bold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  <style:text-properties style:font-weight-complex="bold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T35" style:parent-style-name="Domyślnaczcionkaakapitu" style:family="text">
      <style:text-properties fo:font-weight="bold" style:font-weight-asian="bold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center"/>
      <style:text-properties fo:font-weight="bold" style:font-weight-asian="bold"/>
    </style:style>
    <style:style style:name="P38" style:parent-style-name="Standard" style:family="paragraph">
      <style:paragraph-properties fo:text-align="justify"/>
      <style:text-properties style:font-weight-complex="bold"/>
    </style:style>
    <style:style style:name="P39" style:parent-style-name="Standard" style:family="paragraph">
      <style:paragraph-properties fo:text-align="justify"/>
      <style:text-properties style:font-weight-complex="bold"/>
    </style:style>
    <style:style style:name="P40" style:parent-style-name="Standard" style:family="paragraph">
      <style:paragraph-properties fo:text-align="justify"/>
      <style:text-properties style:font-weight-complex="bold"/>
    </style:style>
    <style:style style:name="P41" style:parent-style-name="Standard" style:family="paragraph">
      <style:paragraph-properties fo:text-align="justify"/>
      <style:text-properties style:font-weight-complex="bold"/>
    </style:style>
    <style:style style:name="P42" style:parent-style-name="Standard" style:family="paragraph">
      <style:paragraph-properties fo:text-align="justify"/>
      <style:text-properties style:font-weight-complex="bold"/>
    </style:style>
    <style:style style:name="P43" style:parent-style-name="Standard" style:family="paragraph">
      <style:paragraph-properties fo:text-align="justify"/>
      <style:text-properties style:font-weight-complex="bold"/>
    </style:style>
    <style:style style:name="P44" style:parent-style-name="Standard" style:family="paragraph">
      <style:paragraph-properties fo:text-align="justify"/>
      <style:text-properties style:font-weight-complex="bold"/>
    </style:style>
    <style:style style:name="P45" style:parent-style-name="Standard" style:family="paragraph">
      <style:paragraph-properties fo:text-align="justify"/>
      <style:text-properties style:font-weight-complex="bold"/>
    </style:style>
    <style:style style:name="P46" style:parent-style-name="Standard" style:family="paragraph">
      <style:paragraph-properties fo:text-align="justify"/>
      <style:text-properties style:font-weight-complex="bold"/>
    </style:style>
    <style:style style:name="P47" style:parent-style-name="Standard" style:family="paragraph">
      <style:paragraph-properties fo:text-align="justify"/>
      <style:text-properties style:font-weight-complex="bold"/>
    </style:style>
    <style:style style:name="P48" style:parent-style-name="Standard" style:family="paragraph">
      <style:paragraph-properties fo:text-align="justify"/>
      <style:text-properties style:font-weight-complex="bold"/>
    </style:style>
    <style:style style:name="P49" style:parent-style-name="Standard" style:family="paragraph">
      <style:paragraph-properties fo:text-align="justify"/>
      <style:text-properties style:font-weight-complex="bold"/>
    </style:style>
    <style:style style:name="P50" style:parent-style-name="Standard" style:family="paragraph">
      <style:paragraph-properties fo:text-align="justify"/>
      <style:text-properties style:font-weight-complex="bold"/>
    </style:style>
    <style:style style:name="P51" style:parent-style-name="Standard" style:family="paragraph">
      <style:paragraph-properties fo:text-align="justify"/>
      <style:text-properties style:font-weight-complex="bold"/>
    </style:style>
    <style:style style:name="P52" style:parent-style-name="Standard" style:family="paragraph">
      <style:paragraph-properties fo:text-align="justify"/>
      <style:text-properties style:font-weight-complex="bold"/>
    </style:style>
    <style:style style:name="P53" style:parent-style-name="Standard" style:family="paragraph">
      <style:paragraph-properties fo:text-align="justify"/>
      <style:text-properties style:font-weight-complex="bold"/>
    </style:style>
    <style:style style:name="P54" style:parent-style-name="Standard" style:family="paragraph">
      <style:paragraph-properties fo:text-align="justify"/>
      <style:text-properties style:font-weight-complex="bold"/>
    </style:style>
    <style:style style:name="P55" style:parent-style-name="Standard" style:family="paragraph">
      <style:paragraph-properties fo:text-align="justify"/>
      <style:text-properties style:font-weight-complex="bold"/>
    </style:style>
    <style:style style:name="P56" style:parent-style-name="Standard" style:family="paragraph">
      <style:paragraph-properties fo:text-align="justify"/>
      <style:text-properties style:font-weight-complex="bold"/>
    </style:style>
    <style:style style:name="P57" style:parent-style-name="Standard" style:family="paragraph">
      <style:paragraph-properties fo:text-align="justify"/>
      <style:text-properties style:font-weight-complex="bold"/>
    </style:style>
    <style:style style:name="P58" style:parent-style-name="Standard" style:family="paragraph">
      <style:paragraph-properties fo:text-align="justify"/>
      <style:text-properties style:font-weight-complex="bold"/>
    </style:style>
    <style:style style:name="P59" style:parent-style-name="Standard" style:family="paragraph">
      <style:paragraph-properties fo:text-align="justify"/>
      <style:text-properties style:font-weight-complex="bold"/>
    </style:style>
    <style:style style:name="P60" style:parent-style-name="Standard" style:family="paragraph">
      <style:paragraph-properties fo:text-align="justify"/>
      <style:text-properties style:font-weight-complex="bold"/>
    </style:style>
    <style:style style:name="P61" style:parent-style-name="Standard" style:family="paragraph">
      <style:paragraph-properties fo:text-align="justify"/>
      <style:text-properties style:font-weight-complex="bold"/>
    </style:style>
    <style:style style:name="P62" style:parent-style-name="Standard" style:family="paragraph">
      <style:paragraph-properties fo:text-align="justify"/>
      <style:text-properties style:font-weight-complex="bold"/>
    </style:style>
    <style:style style:name="P63" style:parent-style-name="Standard" style:family="paragraph">
      <style:paragraph-properties fo:text-align="justify"/>
      <style:text-properties style:font-weight-complex="bold"/>
    </style:style>
    <style:style style:name="P64" style:parent-style-name="Standard" style:family="paragraph">
      <style:paragraph-properties fo:text-align="justify"/>
      <style:text-properties style:font-weight-complex="bold"/>
    </style:style>
    <style:style style:name="P65" style:parent-style-name="Standard" style:family="paragraph">
      <style:paragraph-properties fo:text-align="justify"/>
      <style:text-properties style:font-weight-complex="bold"/>
    </style:style>
    <style:style style:name="P66" style:parent-style-name="Standard" style:family="paragraph">
      <style:paragraph-properties fo:text-align="justify"/>
      <style:text-properties style:font-weight-complex="bold"/>
    </style:style>
    <style:style style:name="P67" style:parent-style-name="Standard" style:family="paragraph">
      <style:paragraph-properties fo:text-align="justify"/>
      <style:text-properties style:font-weight-complex="bold"/>
    </style:style>
    <style:style style:name="P68" style:parent-style-name="Standard" style:family="paragraph">
      <style:paragraph-properties fo:text-align="justify"/>
      <style:text-properties style:font-weight-complex="bold"/>
    </style:style>
    <style:style style:name="P69" style:parent-style-name="Standard" style:family="paragraph">
      <style:paragraph-properties fo:text-align="justify"/>
      <style:text-properties style:font-weight-complex="bold"/>
    </style:style>
    <style:style style:name="P70" style:parent-style-name="Standard" style:family="paragraph">
      <style:paragraph-properties fo:text-align="justify"/>
      <style:text-properties style:font-weight-complex="bold"/>
    </style:style>
    <style:style style:name="P71" style:parent-style-name="Standard" style:family="paragraph">
      <style:paragraph-properties fo:text-align="justify"/>
      <style:text-properties style:font-weight-complex="bold"/>
    </style:style>
    <style:style style:name="P72" style:parent-style-name="Standard" style:family="paragraph">
      <style:paragraph-properties fo:text-align="justify"/>
      <style:text-properties style:font-weight-complex="bold"/>
    </style:style>
    <style:style style:name="P73" style:parent-style-name="Standard" style:family="paragraph">
      <style:paragraph-properties fo:text-align="justify"/>
      <style:text-properties style:font-weight-complex="bold"/>
    </style:style>
    <style:style style:name="P74" style:parent-style-name="Standard" style:family="paragraph">
      <style:paragraph-properties fo:text-align="justify"/>
      <style:text-properties style:font-weight-complex="bold"/>
    </style:style>
    <style:style style:name="P75" style:parent-style-name="Standard" style:family="paragraph">
      <style:paragraph-properties fo:text-align="justify"/>
      <style:text-properties style:font-weight-complex="bold"/>
    </style:style>
    <style:style style:name="P76" style:parent-style-name="Standard" style:family="paragraph">
      <style:paragraph-properties fo:text-align="justify"/>
      <style:text-properties style:font-weight-complex="bold"/>
    </style:style>
    <style:style style:name="P77" style:parent-style-name="Standard" style:family="paragraph">
      <style:paragraph-properties fo:text-align="justify"/>
      <style:text-properties style:font-weight-complex="bold"/>
    </style:style>
    <style:style style:name="P78" style:parent-style-name="Standard" style:family="paragraph">
      <style:paragraph-properties fo:text-align="justify"/>
      <style:text-properties style:font-weight-complex="bold"/>
    </style:style>
    <style:style style:name="P79" style:parent-style-name="Standard" style:family="paragraph">
      <style:paragraph-properties fo:text-align="justify"/>
      <style:text-properties style:font-weight-complex="bold"/>
    </style:style>
    <style:style style:name="P80" style:parent-style-name="Standard" style:family="paragraph">
      <style:paragraph-properties fo:text-align="justify"/>
      <style:text-properties style:font-weight-complex="bold"/>
    </style:style>
    <style:style style:name="P81" style:parent-style-name="Standard" style:family="paragraph">
      <style:paragraph-properties fo:text-align="justify"/>
      <style:text-properties style:font-weight-complex="bold"/>
    </style:style>
    <style:style style:name="P82" style:parent-style-name="Standard" style:family="paragraph">
      <style:paragraph-properties fo:text-align="justify"/>
      <style:text-properties style:font-weight-complex="bold"/>
    </style:style>
    <style:style style:name="P83" style:parent-style-name="Standard" style:family="paragraph">
      <style:paragraph-properties fo:text-align="justify"/>
    </style:style>
    <style:style style:name="T84" style:parent-style-name="Domyślnaczcionkaakapitu" style:family="text">
      <style:text-properties style:font-weight-complex="bold"/>
    </style:style>
    <style:style style:name="P85" style:parent-style-name="Standard" style:family="paragraph">
      <style:paragraph-properties fo:text-align="justify"/>
      <style:text-properties style:font-weight-complex="bold"/>
    </style:style>
    <style:style style:name="P86" style:parent-style-name="Standard" style:family="paragraph">
      <style:paragraph-properties fo:text-align="justify"/>
      <style:text-properties style:font-weight-complex="bold"/>
    </style:style>
    <style:style style:name="P87" style:parent-style-name="Standard" style:family="paragraph">
      <style:paragraph-properties fo:text-align="justify"/>
      <style:text-properties style:font-weight-complex="bold"/>
    </style:style>
    <style:style style:name="P88" style:parent-style-name="Standard" style:family="paragraph">
      <style:paragraph-properties fo:text-align="justify"/>
      <style:text-properties style:font-weight-complex="bold"/>
    </style:style>
    <style:style style:name="P89" style:parent-style-name="Standard" style:family="paragraph">
      <style:paragraph-properties fo:text-align="justify"/>
      <style:text-properties style:font-weight-complex="bold"/>
    </style:style>
    <style:style style:name="P90" style:parent-style-name="Standard" style:family="paragraph">
      <style:paragraph-properties fo:text-align="justify"/>
      <style:text-properties fo:font-weight="bold" style:font-weight-asian="bold"/>
    </style:style>
    <style:style style:name="P91" style:parent-style-name="Standard" style:family="paragraph">
      <style:paragraph-properties fo:text-align="justify"/>
    </style:style>
    <style:style style:name="T92" style:parent-style-name="Domyślnaczcionkaakapitu" style:family="text">
      <style:text-properties style:font-weight-complex="bold"/>
    </style:style>
    <style:style style:name="P93" style:parent-style-name="Standard" style:family="paragraph">
      <style:paragraph-properties fo:text-align="justify"/>
    </style:style>
    <style:style style:name="T94" style:parent-style-name="Domyślnaczcionkaakapitu" style:family="text">
      <style:text-properties style:font-weight-complex="bold"/>
    </style:style>
    <style:style style:name="P95" style:parent-style-name="Standard" style:family="paragraph">
      <style:paragraph-properties fo:text-align="justify"/>
      <style:text-properties style:font-weight-complex="bold"/>
    </style:style>
    <style:style style:name="P96" style:parent-style-name="Standard" style:family="paragraph">
      <style:paragraph-properties fo:text-align="justify"/>
      <style:text-properties style:font-weight-complex="bold"/>
    </style:style>
  </office:automatic-styles>
  <office:body>
    <office:text text:use-soft-page-breaks="true">
      <text:p text:style-name="P1"/>
      <text:p text:style-name="P4">Opis przedmiotu zamówienia</text:p>
      <text:p text:style-name="P5"/>
      <text:p text:style-name="P6"><text:span text:style-name="T7">Wielofunkcyjna ślizgowa łódź ratownicza przystosowana do działania na obszarach wód śródlądowych,<text:s/></text:span><text:span text:style-name="T8"><text:line-break/>na wodach płynących i stałych. Łódź zachowująca dużą stabilność poprzeczną i wzdłużną na fali. Łódź musi spełniać wymagania obowiązujących w Polsce przepisów dotyczących żeglugi śródlądowej.</text:span></text:p>
      <text:p text:style-name="P9">-Łódź musi być stateczna (stabilna) w każdych warunkach pływania (przy pływaniu szybkim i wolnym, na fali,<text:s/><text:line-break/>w dryfie, przy podejmowaniu osoby tonącej).</text:p>
      <text:p text:style-name="P10"><text:span text:style-name="T11">-Łódź musi być niezatapialna – dwupłaszczowa zamknięta.</text:span></text:p>
      <text:p text:style-name="P12"/>
      <text:p text:style-name="P13"><text:span text:style-name="T14">-<text:s/></text:span>Długość całkowita kadłuba min 4,3 m max 4,55<text:s/>m.</text:p>
      <text:p text:style-name="P15">- Szerokość całkowita kadłuba <text:s/>min 1,5 m max 1,8 m.</text:p>
      <text:p text:style-name="P16">- Wysokość: max 1 m.</text:p>
      <text:p text:style-name="P17">- zanurzenie max 25cm</text:p>
      <text:p text:style-name="P18">-Minimalna liczba osób kategorii CE D; 8 osób / kategoria CE C; 6 osób</text:p>
      <text:p text:style-name="P19"><text:span text:style-name="T20">- Masa łodzi pustej (bez silnika): max 320kg</text:span></text:p>
      <text:p text:style-name="P21"/>
      <text:p text:style-name="P22"><text:span text:style-name="T23">-<text:s/></text:span><text:span text:style-name="T24">Materiał wykonania<text:s/></text:span>kadłuba polietylen koloru czerwonego, odporny na działanie czynników atmosferycznych, nie chłonie wody, wytrzymały na niskie temperatury.</text:p>
      <text:p text:style-name="P25">- Pokład musi być płaski, sztywny i antypoślizgowy z 3 bakistami</text:p>
      <text:p text:style-name="P26">-ł<text:span text:style-name="Uwydatnienie">ódź</text:span><text:s/>z<text:s/><text:span text:style-name="Uwydatnienie">otwieranym dziobem</text:span><text:s/>ułatwiającym swobodną ewakuację poszkodowanego</text:p>
      <text:p text:style-name="P27">- Łódź wyposażona w konsolę sterowniczą , umieszczoną w sposób zapewniający<text:s/><text:span text:style-name="StrongEmphasis">maksymalną przestrzeń roboczą na dziobie jednostki</text:span>. Takie rozwiązanie ma ułatwiać swobodne poruszanie się po pokładzie, zwiększając komfort i funkcjonalność podczas użytkowania .(pulpit sternika, w skład, którego wchodzi: siedzisko sternika wykonane z materiału wodoodpornego, kierownica, przekładnia kierownicza oraz sterociąg, przepusty na kable i przewody, gniazdo zapalniczki 12V z zaślepką, tablica z wyłącznikami do sterowania pompą zęzową lub inne przyciski sterujące ).</text:p>
      <text:p text:style-name="P28">- Łódź wyposażona w sygnał dźwiękowy ostrzegawczy.</text:p>
      <text:p text:style-name="P29">- Ciąg komunikacyjny wzdłuż łodzi musi zapewniać sprawne i bezpieczne przemieszczanie się z dziobu na rufę i odwrotnie</text:p>
      <text:p text:style-name="Standard">- Łódź musi być wyposażona w silnik o napędzie śrubowym przyczepny o zapłonie iskrowym, czterosuwowy<text:s/><text:line-break/>o mocy min.60KM</text:p>
      <text:p text:style-name="P30">- Musi posiadać bieg wsteczny oraz trim.</text:p>
      <text:p text:style-name="P31">- Silnik musi być wyposażony w rozrusznik elektryczny załączany zdalnie stacyjką z miejsca sternika.</text:p>
      <text:p text:style-name="P32">- Silnik zamontowany i wyregulowany, gotowy do użycia.</text:p>
      <text:p text:style-name="P33">- Instalacja winna posiadać główny wyłącznik prądu.</text:p>
      <text:p text:style-name="P34">- Kluczyki do stacyjki – minimum<text:s/><text:span text:style-name="T35">2 szt.</text:span></text:p>
      <text:p text:style-name="P36"/>
      <text:p text:style-name="P37">Parametry techniczne</text:p>
      <text:p text:style-name="P38"/>
      <text:p text:style-name="P39">Każda z zamówionej łodzi ma być wyposażona w następujący osprzęt:<text:s/></text:p>
      <text:p text:style-name="P40">- konsola do łodzi sztuk 1</text:p>
      <text:p text:style-name="P41">- Siedzenie rozmiar S sztuk 1</text:p>
      <text:p text:style-name="P42">- siedzenie rozmiar L sztuk 1</text:p>
      <text:p text:style-name="P43">- fotel do kierowania sztuk 1</text:p>
      <text:p text:style-name="P44">- kratownica nawigacyjna sztuk 1</text:p>
      <text:p text:style-name="P45">- belka świetlna + głośnik sztuk 1</text:p>
      <text:soft-page-break/>
      <text:p text:style-name="P46">- silnik 60 KM czterosuw sztuk 1</text:p>
      <text:p text:style-name="P47">- przyczepa podłodziowa <text:s/>dopasowana do długości łódki – wymagania co do przyczepy na końcu zestawienia sztuk 1</text:p>
      <text:p text:style-name="P48">- koło sterowe sztuk 1</text:p>
      <text:p text:style-name="P49">- cięgna manetki sztuk 1</text:p>
      <text:p text:style-name="P50">- cięgno sterociągu sztuk 1</text:p>
      <text:p text:style-name="P51">- osłona siatkowa sztuk 1</text:p>
      <text:p text:style-name="P52">- filtr paliwa sztuk 1</text:p>
      <text:p text:style-name="P53">- dekiel bakisty sztuk 3</text:p>
      <text:p text:style-name="P54">- osłony cięgna sztuk 5<text:s/></text:p>
      <text:p text:style-name="P55">- olej do silnika (wskazany właściwy olej do silnika 60 km i już zalany w silniku) sztuk 1</text:p>
      <text:p text:style-name="P56">- przekładnia sterowa sztuk 1</text:p>
      <text:p text:style-name="P57">- płyta pawężowa sztuk 1</text:p>
      <text:p text:style-name="P58">- akumulator głębokiego rozładowania ,klemy, osłony klem sztuk 1</text:p>
      <text:p text:style-name="P59">- włącznik aku. (hebel)+obudowa sztuk 1</text:p>
      <text:p text:style-name="P60">- zbiornik + linia paliwa sztuk 1</text:p>
      <text:p text:style-name="P61">- dekiel bakisty do konkretnej łodzi <text:s/>sztuk 2</text:p>
      <text:p text:style-name="P62">- tablica przyrządów <text:s/>sztuk 1</text:p>
      <text:p text:style-name="P63">- pompa zęzowa sztuk 2</text:p>
      <text:p text:style-name="P64">- przewody akumulatora sztuk 1</text:p>
      <text:p text:style-name="P65">- uchwyty cumownicze <text:s/>sztuk 2<text:s/></text:p>
      <text:p text:style-name="P66">- gniazdo zapalniczek <text:s/>100W/12V sztuk 4 ewentualnie dwa gniazda zapalniczek i dwa porty USB</text:p>
      <text:p text:style-name="P67">- halogen <text:s/>szperacz sztuk 4</text:p>
      <text:p text:style-name="P68">- oświetlenie nawigacyjne topowe sztuk 1</text:p>
      <text:p text:style-name="P69">- oświetlenie nawigacyjne boczne sztuk 2</text:p>
      <text:p text:style-name="P70">- odbijacz plus linka <text:s/>sztuk 4<text:s/></text:p>
      <text:p text:style-name="P71">- boja cumownicza sztuk 2</text:p>
      <text:p text:style-name="P72">- boja ratownicza SP sztuk 1</text:p>
      <text:p text:style-name="P73">- węgorz ratowniczy sztuk 1</text:p>
      <text:p text:style-name="P74">- koło z atestem plus uchwyt sztuk 1</text:p>
      <text:p text:style-name="P75">- rzutka ratunkowa plus uchwyt sztuk 1</text:p>
      <text:p text:style-name="P76">- pagaj z bosakiem i uchwytem sztuk 1</text:p>
      <text:p text:style-name="P77">- gaśnica 2kg z uchwytem sztuk 1</text:p>
      <text:p text:style-name="P78">- kombinezon Racing RSKTM2020 sztuk 2</text:p>
      <text:p text:style-name="P79">- kask ratowniczy KSP sztuk 2</text:p>
      <text:p text:style-name="P80">- szperacz ręczny SR-led minimum 1500 lm sztuk 1</text:p>
      <text:p text:style-name="P81">- ciężarek kotwiczny dopasowany do łodzi sztuk 1</text:p>
      <text:p text:style-name="P82">- lornetka 7*50 morska sztuk 1</text:p>
      <text:p text:style-name="P83"><text:span text:style-name="T84">- echosonda<text:s/></text:span>HDS-10 PRO Active Imaging HD 3 w 1, sztuk 1</text:p>
      <text:p text:style-name="P85">- dron podwodny z chwytakiem sztuk 1</text:p>
      <text:p text:style-name="P86">- radiotelefon (mile widziana Hytera) sztuk 1</text:p>
      <text:p text:style-name="P87">- napisy numery operacyjne na łodzi sztuk 2</text:p>
      <text:p text:style-name="P88">- pas transportowy sztuk 2</text:p>
      <text:p text:style-name="P89"/>
      <text:p text:style-name="P90">Przyczepa</text:p>
      <text:p text:style-name="P91"><text:span text:style-name="StrongEmphasis">Dane Techniczne</text:span><text:span text:style-name="T92"><text:s/></text:span></text:p>
      <text:p text:style-name="P93"><text:span text:style-name="T94">Przyczepa pod łódź o wymiarach od 4,2 m do 4,6 m długość całkowita 5,5 m (po wysunięciu panelu z tylnymi lampami)szerokość całkowita1,85m masa własna 200kg ładowność 550kg dmc do 750 kg koła R13 4×100 et30</text:span></text:p>
      <text:p text:style-name="Standard"><text:span text:style-name="StrongEmphasis">Wyposażenie standardowe</text:span><text:line-break/>- linka bezpieczeństwa<text:line-break/>- wciągarka ocynkowana na pasie z pełną regulacją<text:line-break/><text:soft-page-break/>- koło podporowe</text:p>
      <text:p text:style-name="Standard">- podpory boczne - płozy – 2 szt.<text:line-break/>- rolki kilowe – 2 szt.<text:line-break/>- belka oświetleniowa regulowana z możliwością całkowitego demontażu<text:line-break/>- wspawane uchwyty na pasy transportowe – 4 szt.<text:line-break/>2 rolki odbojowe na końcu przyczepy</text:p>
      <text:p text:style-name="P95"/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end"/>
    </style:style>
    <style:style style:name="P3" style:parent-style-name="Nagłówek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Załącznik nr 5 do SWZ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oem</meta:initial-creator>
    <dc:creator>Wopr Łomża</dc:creator>
    <meta:creation-date>2026-07-27T10:44:00Z</meta:creation-date>
    <dc:date>2026-07-29T09:08:00Z</dc:date>
    <meta:template xlink:href="Normal" xlink:type="simple"/>
    <meta:editing-cycles>7</meta:editing-cycles>
    <meta:editing-duration>PT2520S</meta:editing-duration>
    <meta:document-statistic meta:page-count="3" meta:paragraph-count="9" meta:word-count="670" meta:character-count="4683" meta:row-count="33" meta:non-whitespace-character-count="4022"/>
  </office:meta>
</office:document-meta>
</file>