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end"/>
    </style:style>
    <style:style style:name="P2" style:parent-style-name="Standard" style:family="paragraph">
      <style:text-properties fo:font-weight="bold" style:font-weight-asian="bold" style:font-weight-complex="bold" fo:font-size="14pt" style:font-size-asian="14pt" style:font-size-complex="14pt"/>
    </style:style>
    <style:style style:name="TableColumn4" style:family="table-column">
      <style:table-column-properties style:column-width="0.4888in" style:use-optimal-column-width="false"/>
    </style:style>
    <style:style style:name="TableColumn5" style:family="table-column">
      <style:table-column-properties style:column-width="1.2979in" style:use-optimal-column-width="false"/>
    </style:style>
    <style:style style:name="TableColumn6" style:family="table-column">
      <style:table-column-properties style:column-width="2.2458in" style:use-optimal-column-width="false"/>
    </style:style>
    <style:style style:name="TableColumn7" style:family="table-column">
      <style:table-column-properties style:column-width="2.9534in" style:use-optimal-column-width="false"/>
    </style:style>
    <style:style style:name="TableColumn8" style:family="table-column">
      <style:table-column-properties style:column-width="3.125in" style:use-optimal-column-width="false"/>
    </style:style>
    <style:style style:name="Table3" style:family="table">
      <style:table-properties style:width="10.1111in" fo:margin-left="0in" table:align="left"/>
    </style:style>
    <style:style style:name="TableRow9" style:family="table-row">
      <style:table-row-properties style:use-optimal-row-height="false"/>
    </style:style>
    <style:style style:name="TableCell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18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Row19" style:family="table-row">
      <style:table-row-properties style:use-optimal-row-height="false"/>
    </style:style>
    <style:style style:name="P20" style:parent-style-name="Normalny" style:family="paragraph">
      <style:text-properties fo:hyphenate="true"/>
    </style:style>
    <style:style style:name="P21" style:parent-style-name="Normalny" style:family="paragraph">
      <style:text-properties fo:hyphenate="true"/>
    </style:style>
    <style:style style:name="P22" style:parent-style-name="Normalny" style:family="paragraph">
      <style:text-properties fo:hyphenate="true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27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28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29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30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Row31" style:family="table-row">
      <style:table-row-properties style:use-optimal-row-height="false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Standard" style:family="paragraph">
      <style:paragraph-properties fo:text-align="center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Standard" style:family="paragraph">
      <style:paragraph-properties fo:text-align="center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Standard" style:family="paragraph">
      <style:paragraph-properties fo:text-align="center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Standard" style:family="paragraph">
      <style:paragraph-properties fo:text-align="center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Standard" style:family="paragraph">
      <style:paragraph-properties fo:text-align="center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Standard" style:family="paragraph">
      <style:paragraph-properties fo:text-align="center"/>
    </style:style>
    <style:style style:name="P47" style:parent-style-name="Standard" style:family="paragraph">
      <style:paragraph-properties fo:text-align="center"/>
    </style:style>
    <style:style style:name="P48" style:parent-style-name="Standard" style:family="paragraph">
      <style:paragraph-properties fo:text-align="center"/>
    </style:style>
    <style:style style:name="P49" style:parent-style-name="Standard" style:family="paragraph">
      <style:paragraph-properties fo:text-align="center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Standard" style:family="paragraph">
      <style:paragraph-properties fo:text-align="center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Standard" style:family="paragraph">
      <style:paragraph-properties fo:text-align="center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Standard" style:family="paragraph">
      <style:paragraph-properties fo:text-align="center"/>
    </style:style>
    <style:style style:name="P59" style:parent-style-name="Standard" style:family="paragraph">
      <style:paragraph-properties fo:text-align="center"/>
    </style:style>
    <style:style style:name="P60" style:parent-style-name="Standard" style:family="paragraph">
      <style:paragraph-properties fo:text-align="center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Row63" style:family="table-row">
      <style:table-row-properties style:use-optimal-row-height="false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Standard" style:family="paragraph">
      <style:paragraph-properties fo:text-align="center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Standard" style:family="paragraph">
      <style:paragraph-properties fo:text-align="center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Standard" style:family="paragraph">
      <style:paragraph-properties fo:text-align="center"/>
    </style:style>
    <style:style style:name="P70" style:parent-style-name="Standard" style:family="paragraph">
      <style:paragraph-properties fo:text-align="center"/>
    </style:style>
    <style:style style:name="P71" style:parent-style-name="Standard" style:family="paragraph">
      <style:paragraph-properties fo:text-align="center"/>
    </style:style>
    <style:style style:name="P72" style:parent-style-name="Standard" style:family="paragraph">
      <style:paragraph-properties fo:text-align="center"/>
    </style:style>
    <style:style style:name="P73" style:parent-style-name="Standard" style:family="paragraph">
      <style:paragraph-properties fo:text-align="center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Standard" style:family="paragraph">
      <style:paragraph-properties fo:text-align="center"/>
    </style:style>
    <style:style style:name="P76" style:parent-style-name="Standard" style:family="paragraph">
      <style:paragraph-properties fo:text-align="center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Row78" style:family="table-row">
      <style:table-row-properties style:use-optimal-row-height="false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Standard" style:family="paragraph">
      <style:paragraph-properties fo:text-align="center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Standard" style:family="paragraph">
      <style:paragraph-properties fo:text-align="center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Standard" style:family="paragraph">
      <style:paragraph-properties fo:text-align="center"/>
    </style:style>
    <style:style style:name="P85" style:parent-style-name="Standard" style:family="paragraph">
      <style:paragraph-properties fo:text-align="center"/>
    </style:style>
    <style:style style:name="P86" style:parent-style-name="Standard" style:family="paragraph">
      <style:paragraph-properties fo:text-align="center"/>
    </style:style>
    <style:style style:name="P87" style:parent-style-name="Standard" style:family="paragraph">
      <style:paragraph-properties fo:text-align="center"/>
    </style:style>
    <style:style style:name="P88" style:parent-style-name="Standard" style:family="paragraph">
      <style:paragraph-properties fo:text-align="center"/>
    </style:style>
    <style:style style:name="P89" style:parent-style-name="Standard" style:family="paragraph">
      <style:paragraph-properties fo:text-align="center"/>
    </style:style>
    <style:style style:name="P90" style:parent-style-name="Standard" style:family="paragraph">
      <style:paragraph-properties fo:text-align="center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Standard" style:family="paragraph">
      <style:paragraph-properties fo:text-align="center"/>
    </style:style>
    <style:style style:name="P93" style:parent-style-name="Standard" style:family="paragraph">
      <style:paragraph-properties fo:text-align="center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Row95" style:family="table-row">
      <style:table-row-properties style:use-optimal-row-height="false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Standard" style:family="paragraph">
      <style:paragraph-properties fo:text-align="center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Standard" style:family="paragraph">
      <style:paragraph-properties fo:text-align="center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Standard" style:family="paragraph">
      <style:paragraph-properties fo:text-align="center"/>
    </style:style>
    <style:style style:name="P102" style:parent-style-name="Standard" style:family="paragraph">
      <style:paragraph-properties fo:text-align="center"/>
    </style:style>
    <style:style style:name="P103" style:parent-style-name="Standard" style:family="paragraph">
      <style:paragraph-properties fo:text-align="center"/>
    </style:style>
    <style:style style:name="P104" style:parent-style-name="Standard" style:family="paragraph">
      <style:paragraph-properties fo:text-align="center"/>
    </style:style>
    <style:style style:name="P105" style:parent-style-name="Standard" style:family="paragraph">
      <style:paragraph-properties fo:text-align="center"/>
    </style:style>
    <style:style style:name="P106" style:parent-style-name="Standard" style:family="paragraph">
      <style:paragraph-properties fo:text-align="center"/>
    </style:style>
    <style:style style:name="P107" style:parent-style-name="Standard" style:family="paragraph">
      <style:paragraph-properties fo:text-align="center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</office:automatic-styles>
  <office:body>
    <office:text text:use-soft-page-breaks="true">
      <text:p text:style-name="P1">Załącznik nr 5 do SWZ</text:p>
      <text:p text:style-name="P2">ZASADY I KRYTERIA ODŚNIEŻANIA, USUWANIA GOŁOLEDZI NA DROGACH MIASTA CIESZYNA <text:s/></text:p>
      <text:p text:style-name="Standard"/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rows-spanned="2">
            <text:p text:style-name="P11">L.p.</text:p>
          </table:table-cell>
          <table:table-cell table:style-name="TableCell12" table:number-rows-spanned="2">
            <text:p text:style-name="P13">KRYTERIUM</text:p>
          </table:table-cell>
          <table:table-cell table:style-name="TableCell14" table:number-rows-spanned="2">
            <text:p text:style-name="P15">OPIS KRYTERIUM</text:p>
          </table:table-cell>
          <table:table-cell table:style-name="TableCell16" table:number-columns-spanned="2">
            <text:p text:style-name="P17">Dopuszczalne odstępstwa od stanu nawierzchni opisanego</text:p>
            <text:p text:style-name="P18">poszczególnym stopniem kryterium z określeniem czasu w jakim<text:s/>skutki danego zjawiska atmosferycznego powinny być usunięte (zlikwidowane)</text:p>
          </table:table-cell>
          <table:covered-table-cell/>
        </table:table-row>
        <table:table-row table:style-name="TableRow19">
          <table:covered-table-cell>
            <text:p text:style-name="P20"/>
          </table:covered-table-cell>
          <table:covered-table-cell>
            <text:p text:style-name="P21"/>
          </table:covered-table-cell>
          <table:covered-table-cell>
            <text:p text:style-name="P22"/>
          </table:covered-table-cell>
          <table:table-cell table:style-name="TableCell23">
            <text:p text:style-name="P24">Po ustaniu opadów śniegu</text:p>
          </table:table-cell>
          <table:table-cell table:style-name="TableCell25">
            <text:p text:style-name="P26">Od stwierdzenia zjawiska</text:p>
            <text:p text:style-name="P27">atmosferycznego przez kierującego</text:p>
            <text:p text:style-name="P28">zimowym utrzymaniem lub powzięcia</text:p>
            <text:p text:style-name="P29">przez niego uwiarygodnionych</text:p>
            <text:p text:style-name="P30">informacji o<text:s/>wystąpieniu powyższego</text:p>
          </table:table-cell>
        </table:table-row>
        <table:table-row table:style-name="TableRow31">
          <table:table-cell table:style-name="TableCell32">
            <text:p text:style-name="P33">1</text:p>
          </table:table-cell>
          <table:table-cell table:style-name="TableCell34">
            <text:p text:style-name="P35">I</text:p>
          </table:table-cell>
          <table:table-cell table:style-name="TableCell36">
            <text:p text:style-name="P37">Jezdnia i pobocze utwardzone wolne od czynników (elementów) powodowanych zjawiskami atmosferycznymi z wyjątkiem wody</text:p>
          </table:table-cell>
          <table:table-cell table:style-name="TableCell38">
            <text:p text:style-name="Standard">Dotyczy jezdni i poboczy:</text:p>
            <text:p text:style-name="Standard">– śnieg luźny może zalegać do 2 godz.</text:p>
            <text:p text:style-name="Standard">– błoto pośniegowe może występować do 4<text:s/>godz.</text:p>
            <text:p text:style-name="Standard">– nie dopuszcza się występowania zasp śnieżnych i zajeżdżonej warstwy śniegu</text:p>
            <text:p text:style-name="Standard">również podczas opadów i zamieci śnieżnych</text:p>
          </table:table-cell>
          <table:table-cell table:style-name="TableCell39">
            <text:p text:style-name="Standard">- gołoledzi <text:s text:c="20"/>– 2 godz.</text:p>
            <text:p text:style-name="Standard">- szronu <text:s text:c="24"/>– 2 godz.</text:p>
            <text:p text:style-name="Standard">- szadzi <text:s text:c="25"/>– 2 godz.</text:p>
            <text:p text:style-name="Standard">- lodowicy <text:s text:c="20"/>– 4 godz.</text:p>
            <text:p text:style-name="Standard">- śliskości pośniegowej – 4 godz.</text:p>
          </table:table-cell>
        </table:table-row>
        <table:table-row table:style-name="TableRow40">
          <table:table-cell table:style-name="TableCell41">
            <text:p text:style-name="P42">2</text:p>
          </table:table-cell>
          <table:table-cell table:style-name="TableCell43">
            <text:p text:style-name="P44">II</text:p>
          </table:table-cell>
          <table:table-cell table:style-name="TableCell45">
            <text:p text:style-name="P46">Jezdnia odśnieżona, a</text:p>
            <text:p text:style-name="P47">śliskość zimowa zlikwidowana</text:p>
            <text:p text:style-name="P48">na całej szerokości łącznie</text:p>
            <text:p text:style-name="P49">z poboczami utwardzonymi</text:p>
          </table:table-cell>
          <table:table-cell table:style-name="TableCell50">
            <text:p text:style-name="Standard">– śnieg luźny może zalegać do 4 godz.</text:p>
            <text:p text:style-name="Standard">– błoto pośniegowe może<text:s/>występować do 6 godz.</text:p>
            <text:p text:style-name="Standard">– może występować warstwa zajeżdżonego śniegu o grubości nie utrudniającej ruch</text:p>
          </table:table-cell>
          <table:table-cell table:style-name="TableCell51">
            <text:p text:style-name="Standard">- gołoledzi <text:s text:c="20"/>– 3 godz.</text:p>
            <text:p text:style-name="Standard">- szronu <text:s text:c="24"/>– 3 godz.</text:p>
            <text:p text:style-name="Standard">- szadzi <text:s text:c="25"/>– 3 godz.</text:p>
            <text:p text:style-name="Standard">- lodowicy<text:s/><text:s text:c="20"/>– 4 godz.</text:p>
            <text:p text:style-name="Standard">- śliskości pośniegowej – 4 godz.</text:p>
          </table:table-cell>
        </table:table-row>
        <table:table-row table:style-name="TableRow52">
          <table:table-cell table:style-name="TableCell53">
            <text:p text:style-name="P54">3</text:p>
          </table:table-cell>
          <table:table-cell table:style-name="TableCell55">
            <text:p text:style-name="P56">III</text:p>
          </table:table-cell>
          <table:table-cell table:style-name="TableCell57">
            <text:p text:style-name="P58">Jezdnia odśnieżona na całej</text:p>
            <text:p text:style-name="P59">Szerokości, a śliskość zimowa</text:p>
            <text:p text:style-name="P60">zlikwidowana na:</text:p>
            <text:p text:style-name="Standard">– skrzyżowaniach z drogami</text:p>
            <text:p text:style-name="Standard"><text:s text:c="3"/>twardymi,</text:p>
            <text:p text:style-name="Standard">– skrzyżowaniach z liniami</text:p>
            <text:p text:style-name="Standard"><text:s text:c="3"/>kolejowymi,</text:p>
            <text:p text:style-name="Standard">– odcinkach o<text:s/>pochyleniu</text:p>
            <text:p text:style-name="Standard"><text:s text:c="3"/>&gt; 4%,</text:p>
            <text:soft-page-break/>
            <text:p text:style-name="Standard">– przystankach autobusowych,</text:p>
            <text:p text:style-name="Standard">– innych miejscach ustalonych przez zarząd drogi.</text:p>
          </table:table-cell>
          <table:table-cell table:style-name="TableCell61">
            <text:p text:style-name="Standard">– śnieg luźny może zalegać do 8 godz.</text:p>
            <text:p text:style-name="Standard">– może występować warstwa zajeżdżonego śniegu o grubości utrudniającej ruch samochodów osobowych</text:p>
            <text:p text:style-name="Standard">– zaspy mogą występować do 8 godz.</text:p>
          </table:table-cell>
          <table:table-cell table:style-name="TableCell62">
            <text:p text:style-name="Standard">- gołoledzi <text:s text:c="20"/>– 5 godz.</text:p>
            <text:p text:style-name="Standard">- szronu <text:s text:c="24"/>– 5 godz.</text:p>
            <text:p text:style-name="Standard">- szadzi <text:s text:c="25"/>– 5 godz.</text:p>
            <text:p text:style-name="Standard">- lodowicy <text:s text:c="20"/>– 5 godz.</text:p>
            <text:p text:style-name="Standard">- śliskości pośniegowej – 6 godz.</text:p>
          </table:table-cell>
        </table:table-row>
        <table:table-row table:style-name="TableRow63">
          <table:table-cell table:style-name="TableCell64">
            <text:p text:style-name="P65">4</text:p>
          </table:table-cell>
          <table:table-cell table:style-name="TableCell66">
            <text:p text:style-name="P67">IV</text:p>
          </table:table-cell>
          <table:table-cell table:style-name="TableCell68">
            <text:p text:style-name="P69">Jezdnia odśnieżona na<text:s/>całej</text:p>
            <text:p text:style-name="P70">Szerokości, a śliskość</text:p>
            <text:p text:style-name="P71">zlikwidowana na odcinkach</text:p>
            <text:p text:style-name="P72">decydujących o możliwości</text:p>
            <text:p text:style-name="P73">ruchu</text:p>
          </table:table-cell>
          <table:table-cell table:style-name="TableCell74">
            <text:p text:style-name="Standard">– śnieg luźny może zalegać do 10 godz.</text:p>
            <text:p text:style-name="Standard">– może występować warstwa zajeżdżonego śniegu o grubości utrudniającej ruch samochodów osobowych</text:p>
            <text:p text:style-name="Standard">– zaspy mogą występować do 10 godz.</text:p>
            <text:p text:style-name="Standard"/>
            <text:p text:style-name="P75">Dopuszcza się przerwy</text:p>
            <text:p text:style-name="P76">w komunikacji do 8 godzin.</text:p>
          </table:table-cell>
          <table:table-cell table:style-name="TableCell77">
            <text:p text:style-name="Standard">W miejscach wyznaczonych:</text:p>
            <text:p text:style-name="Standard">- gołoledź <text:s text:c="28"/>– 8 godz.</text:p>
            <text:p text:style-name="Standard">- śliskość pośniegowa <text:s text:c="9"/>– 10 godz.</text:p>
            <text:p text:style-name="Standard">- lodowica <text:s text:c="27"/>– 8 godz.</text:p>
            <text:p text:style-name="Standard"/>
          </table:table-cell>
        </table:table-row>
        <table:table-row table:style-name="TableRow78">
          <table:table-cell table:style-name="TableCell79">
            <text:p text:style-name="P80">5</text:p>
          </table:table-cell>
          <table:table-cell table:style-name="TableCell81">
            <text:p text:style-name="P82">V</text:p>
          </table:table-cell>
          <table:table-cell table:style-name="TableCell83">
            <text:p text:style-name="P84">Jezdnia<text:s/>odśnieżona,</text:p>
            <text:p text:style-name="P85">w miejscach zasp odśnieżony</text:p>
            <text:p text:style-name="P86">co najmniej jeden pas ruchu</text:p>
            <text:p text:style-name="P87">z wykonaniem mijanek.</text:p>
            <text:p text:style-name="P88">Jezdnia posypana</text:p>
            <text:p text:style-name="P89">na odcinkach decydujących</text:p>
            <text:p text:style-name="P90">o możliwości ruchu</text:p>
          </table:table-cell>
          <table:table-cell table:style-name="TableCell91">
            <text:p text:style-name="Standard">– śnieg luźny może zalegać do 16 godz.</text:p>
            <text:p text:style-name="Standard">– może występować warstwa zajeżdżonego śniegu o grubości<text:s/>utrudniającej ruch samochodów osobowych</text:p>
            <text:p text:style-name="Standard">– zaspy mogą występować do 24 godz.</text:p>
            <text:p text:style-name="Standard"/>
            <text:p text:style-name="P92">Dopuszcza się przerwy</text:p>
            <text:p text:style-name="P93">w komunikacji do 24 godzin</text:p>
          </table:table-cell>
          <table:table-cell table:style-name="TableCell94">
            <text:p text:style-name="Standard">W miejscach wyznaczonych:</text:p>
            <text:p text:style-name="Standard">- gołoledź <text:s text:c="28"/>– 8 godz.</text:p>
            <text:p text:style-name="Standard">- śliskość pośniegowa <text:s text:c="9"/>– 10 godz.</text:p>
            <text:p text:style-name="Standard"/>
          </table:table-cell>
        </table:table-row>
        <table:table-row table:style-name="TableRow95">
          <table:table-cell table:style-name="TableCell96">
            <text:p text:style-name="P97">6</text:p>
          </table:table-cell>
          <table:table-cell table:style-name="TableCell98">
            <text:p text:style-name="P99">VI</text:p>
          </table:table-cell>
          <table:table-cell table:style-name="TableCell100">
            <text:p text:style-name="P101">Jezdnia zaśnieżona.</text:p>
            <text:p text:style-name="P102">Prowadzi się interwencyjne</text:p>
            <text:p text:style-name="P103">odśnieżanie w zależności</text:p>
            <text:p text:style-name="P104">od potrzeb. Jezdnie posypane</text:p>
            <text:p text:style-name="P105">po odśnieżaniu w miejscach</text:p>
            <text:p text:style-name="P106">wyznaczonych przez zarząd</text:p>
            <text:p text:style-name="P107">dróg</text:p>
          </table:table-cell>
          <table:table-cell table:style-name="TableCell108">
            <text:p text:style-name="Standard">Może zalegać śnieg luźny. Może występować warstwa zajeżdżonego</text:p>
            <text:p text:style-name="Standard">śniegu o grubości<text:s/>utrudniającej ruch</text:p>
            <text:p text:style-name="Standard">samochodów</text:p>
            <text:p text:style-name="Standard">- zaspy mogą występować do 48 godz.</text:p>
          </table:table-cell>
          <table:table-cell table:style-name="TableCell109">
            <text:p text:style-name="Standard">W miejscach wyznaczonych:</text:p>
            <text:p text:style-name="Standard">- wszystkie rodzaje śliskości po</text:p>
            <text:p text:style-name="Standard"><text:s text:c="2"/>odśnieżaniu <text:s text:c="24"/>– 12 godz.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Jarosław Puchałka</meta:initial-creator>
    <dc:creator>Grzegorz Szewieczek</dc:creator>
    <meta:creation-date>2026-06-29T10:29:00Z</meta:creation-date>
    <dc:date>2026-06-30T09:06:00Z</dc:date>
    <meta:print-date>2024-12-09T06:21:00Z</meta:print-date>
    <meta:template xlink:href="Normal" xlink:type="simple"/>
    <meta:editing-cycles>4</meta:editing-cycles>
    <meta:editing-duration>PT660S</meta:editing-duration>
    <meta:document-statistic meta:page-count="2" meta:paragraph-count="7" meta:word-count="517" meta:character-count="3618" meta:row-count="25" meta:non-whitespace-character-count="3108"/>
  </office:meta>
</office:document-meta>
</file>