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text:style-name="WW_CharLFO6LVL1" style:num-prefix="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prefix="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 fo:line-height="150%"/>
      <style:text-properties style:font-name="Times New Roman" fo:font-weight="bold" style:font-weight-asian="bold" fo:font-size="12pt" style:font-size-asian="12pt" style:font-size-complex="12pt"/>
    </style:style>
    <style:style style:name="P2" style:parent-style-name="Normalny" style:family="paragraph">
      <style:paragraph-properties fo:text-align="center" fo:line-height="150%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4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5" style:parent-style-name="Normalny" style:list-style-name="LFO1" style:family="paragraph">
      <style:paragraph-properties fo:margin-bottom="0.1388in" fo:line-height="150%"/>
      <style:text-properties style:font-name="Times New Roman" fo:font-size="12pt" style:font-size-asian="12pt" style:font-size-complex="12pt"/>
    </style:style>
    <style:style style:name="P6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7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8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9" style:parent-style-name="Normalny" style:list-style-name="LFO1" style:family="paragraph">
      <style:paragraph-properties fo:margin-bottom="0.1388in" fo:line-height="150%">
        <style:tab-stops>
          <style:tab-stop style:type="left" style:position="-2.0284in"/>
        </style:tab-stops>
      </style:paragraph-properties>
      <style:text-properties style:font-name="Times New Roman" fo:font-size="12pt" style:font-size-asian="12pt" style:font-size-complex="12pt"/>
    </style:style>
    <style:style style:name="P10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11" style:parent-style-name="Normalny" style:list-style-name="LFO3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2" style:parent-style-name="Normalny" style:list-style-name="LFO1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3" style:parent-style-name="Normalny" style:list-style-name="LFO1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4" style:parent-style-name="Normalny" style:list-style-name="LFO1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5" style:parent-style-name="Normalny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6" style:parent-style-name="Normalny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17" style:parent-style-name="Normalny" style:family="paragraph">
      <style:paragraph-properties fo:widows="0" fo:orphans="0" fo:text-align="justify" fo:margin-bottom="0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18" style:parent-style-name="Normalny" style:list-style-name="LFO2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19" style:parent-style-name="Normalny" style:list-style-name="LFO2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20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21" style:parent-style-name="Normalny" style:list-style-name="LFO5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22" style:parent-style-name="Normalny" style:list-style-name="LFO4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23" style:parent-style-name="Normalny" style:list-style-name="LFO1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24" style:parent-style-name="Normalny" style:family="paragraph">
      <style:paragraph-properties fo:widows="0" fo:orphans="0" fo:text-align="justify" fo:margin-bottom="0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25" style:parent-style-name="Normalny" style:list-style-name="LFO6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26" style:parent-style-name="Normalny" style:list-style-name="LFO6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27" style:parent-style-name="Normalny" style:family="paragraph">
      <style:paragraph-properties fo:widows="0" fo:orphans="0" fo:text-align="justify" fo:margin-bottom="0in" fo:line-height="150%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28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29" style:parent-style-name="Normalny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30" style:parent-style-name="Normalny" style:list-style-name="LFO7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31" style:parent-style-name="Normalny" style:list-style-name="LFO7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32" style:parent-style-name="Normalny" style:list-style-name="LFO7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33" style:parent-style-name="Normalny" style:list-style-name="LFO7" style:family="paragraph">
      <style:paragraph-properties fo:margin-bottom="0.1388in" fo:line-height="150%"/>
      <style:text-properties style:font-name="Times New Roman" fo:font-size="12pt" style:font-size-asian="12pt" style:font-size-complex="12pt"/>
    </style:style>
    <style:style style:name="P34" style:parent-style-name="Normalny" style:family="paragraph">
      <style:paragraph-properties fo:margin-bottom="0.1388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35" style:parent-style-name="Normalny" style:list-style-name="LFO7" style:family="paragraph">
      <style:paragraph-properties fo:margin-bottom="0.1388in" fo:line-height="150%"/>
      <style:text-properties style:font-name="Times New Roman" fo:font-size="12pt" style:font-size-asian="12pt" style:font-size-complex="12pt"/>
    </style:style>
    <style:style style:name="P36" style:parent-style-name="Normalny" style:family="paragraph">
      <style:paragraph-properties fo:margin-bottom="0.1388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37" style:parent-style-name="Normalny" style:family="paragraph">
      <style:paragraph-properties fo:margin-bottom="0.1388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38" style:parent-style-name="Normalny" style:family="paragraph">
      <style:paragraph-properties fo:margin-bottom="0.1388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39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40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41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42" style:parent-style-name="Normalny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43" style:parent-style-name="Normalny" style:family="paragraph">
      <style:paragraph-properties fo:widows="0" fo:orphans="0" fo:margin-bottom="0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44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45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46" style:parent-style-name="Normalny" style:list-style-name="LFO9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47" style:parent-style-name="Normalny" style:list-style-name="LFO8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48" style:parent-style-name="Normalny" style:family="paragraph">
      <style:paragraph-properties fo:widows="0" fo:orphans="0" fo:text-align="justify" fo:margin-bottom="0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49" style:parent-style-name="Normalny" style:family="paragraph">
      <style:paragraph-properties fo:widows="0" fo:orphans="0" fo:text-align="justify" fo:margin-bottom="0in" fo:line-height="15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50" style:parent-style-name="Normalny" style:list-style-name="LFO8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51" style:parent-style-name="Normalny" style:list-style-name="LFO8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52" style:parent-style-name="Normalny" style:list-style-name="LFO8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53" style:parent-style-name="Normalny" style:family="paragraph">
      <style:paragraph-properties fo:widows="0" fo:orphans="0" fo:text-align="justify" fo:margin-bottom="0in" fo:line-height="150%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54" style:parent-style-name="Normalny" style:list-style-name="LFO8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55" style:parent-style-name="Normalny" style:family="paragraph">
      <style:paragraph-properties fo:widows="0" fo:orphans="0" fo:text-align="justify" fo:margin-bottom="0in" fo:line-height="150%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56" style:parent-style-name="Normalny" style:family="paragraph">
      <style:paragraph-properties fo:widows="0" fo:orphans="0" fo:text-align="justify" fo:margin-bottom="0in" fo:line-height="150%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57" style:parent-style-name="Normalny" style:family="paragraph">
      <style:paragraph-properties fo:widows="0" fo:orphans="0" fo:text-align="justify" fo:margin-bottom="0in" fo:line-height="150%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58" style:parent-style-name="Normalny" style:family="paragraph">
      <style:paragraph-properties fo:widows="0" fo:orphans="0" fo:text-align="justify" fo:margin-bottom="0in" fo:line-height="150%" fo:margin-left="0.25in">
        <style:tab-stops/>
      </style:paragraph-properties>
      <style:text-properties style:font-name="Times New Roman" fo:font-size="12pt" style:font-size-asian="12pt" style:font-size-complex="12pt"/>
    </style:style>
    <style:style style:name="P59" style:parent-style-name="Normalny" style:list-style-name="LFO10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60" style:parent-style-name="Normalny" style:list-style-name="LFO10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61" style:parent-style-name="Normalny" style:list-style-name="LFO10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62" style:parent-style-name="Normalny" style:list-style-name="LFO10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63" style:parent-style-name="Normalny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64" style:parent-style-name="Normalny" style:family="paragraph">
      <style:paragraph-properties fo:widows="0" fo:orphans="0" fo:text-align="justify" fo:margin-bottom="0in" fo:line-height="150%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65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66" style:parent-style-name="Normalny" style:list-style-name="LFO12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67" style:parent-style-name="Normalny" style:list-style-name="LFO13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68" style:parent-style-name="Normalny" style:list-style-name="LFO13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69" style:parent-style-name="Normalny" style:list-style-name="LFO11" style:family="paragraph">
      <style:paragraph-properties fo:widows="0" fo:orphans="0" fo:text-align="justify" fo:margin-bottom="0in" fo:line-height="150%"/>
      <style:text-properties style:font-name="Times New Roman" fo:font-size="12pt" style:font-size-asian="12pt" style:font-size-complex="12pt"/>
    </style:style>
    <style:style style:name="P70" style:parent-style-name="Normalny" style:list-style-name="LFO11" style:family="paragraph">
      <style:paragraph-properties fo:text-align="justify" fo:margin-bottom="0.1388in" fo:line-height="150%"/>
      <style:text-properties style:font-name="Times New Roman" fo:font-size="12pt" style:font-size-asian="12pt" style:font-size-complex="12pt"/>
    </style:style>
    <style:style style:name="P71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72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73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74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75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76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77" style:parent-style-name="Normalny" style:family="paragraph">
      <style:paragraph-properties fo:text-align="center" fo:line-height="150%"/>
      <style:text-properties style:font-name="Times New Roman" fo:font-size="12pt" style:font-size-asian="12pt" style:font-size-complex="12pt"/>
    </style:style>
    <style:style style:name="P78" style:parent-style-name="Normalny" style:family="paragraph">
      <style:paragraph-properties fo:text-align="justify" fo:line-height="150%"/>
      <style:text-properties style:font-name="Times New Roman" fo:font-size="12pt" style:font-size-asian="12pt" style:font-size-complex="12pt"/>
    </style:style>
    <style:style style:name="P79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80" style:parent-style-name="Normalny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81" style:parent-style-name="Normalny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82" style:parent-style-name="Normalny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83" style:parent-style-name="Normalny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84" style:parent-style-name="Normalny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85" style:parent-style-name="Normalny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86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87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88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89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0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1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2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3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4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5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6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7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8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99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0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1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2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3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4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5" style:parent-style-name="Normalny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106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07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0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09" style:parent-style-name="Normalny" style:family="paragraph">
      <style:paragraph-properties fo:line-height="104%"/>
    </style:style>
  </office:automatic-styles>
  <office:body>
    <office:text text:use-soft-page-breaks="true">
      <text:p text:style-name="P1">Projekt <text:s/>umowy</text:p>
      <text:p text:style-name="P2"/>
      <text:p text:style-name="P3">Zawarta w dniu …….………….2026<text:s/>r., pomiędzy Gminą Uchanie, zwaną dalej „ Zamawiającym”,<text:s/></text:p>
      <text:p text:style-name="P4">reprezentowanym przez:<text:s/></text:p>
      <text:list text:style-name="LFO1" text:continue-numbering="true">
        <text:list-item>
          <text:p text:style-name="P5">Wójt <text:s text:c="2"/>Gminy Uchanie <text:s text:c="4"/>– Pan Leszek Czerwonka <text:s text:c="2"/></text:p>
        </text:list-item>
      </text:list>
      <text:p text:style-name="P6">przy<text:s/>kontrasygnacie Pani Anety Gozdek-Pitus <text:s/>Skarbnika Gminy Uchanie<text:s/></text:p>
      <text:p text:style-name="P7">a firmą :…………………………………………………………………., zwaną dalej „Wykonawcą”,<text:s/></text:p>
      <text:p text:style-name="P8">reprezentowaną przez:</text:p>
      <text:list text:style-name="LFO1" text:continue-numbering="true">
        <text:list-item>
          <text:p text:style-name="P9">Właściciela –<text:s/></text:p>
        </text:list-item>
      </text:list>
      <text:p text:style-name="P10">§ 1</text:p>
      <text:list text:style-name="LFO2">
        <text:list-item text:start-value="1">
          <text:p text:style-name="P11">Przedmiotem umowy jest dowóz dzieci niepełnosprawnych z terenu Gminy Uchanie do:</text:p>
        </text:list-item>
      </text:list>
      <text:list text:style-name="LFO1" text:continue-numbering="true">
        <text:list-item>
          <text:p text:style-name="P12">Powiatowego <text:s/>Zespołu <text:s/>Placówek Szkolno – Wychowawczych w Hrubieszowie ul. <text:s/>Zamojska <text:s text:c="2"/>16A,<text:s/><text:bookmark-start text:name="_Hlk141444300"/>22-500 Hrubieszów;<text:s/><text:bookmark-end text:name="_Hlk141444300"/></text:p>
        </text:list-item>
        <text:list-item>
          <text:p text:style-name="P13">Niepublicznego Przedszkola Specjalnego „Mamy Siebie” w Hrubieszowie <text:s text:c="2"/>ul. <text:s/>Zamojska <text:s text:c="2"/>16A, 22-500 Hrubieszów;</text:p>
        </text:list-item>
        <text:list-item>
          <text:p text:style-name="P14">Ośrodka Rehabilitacyjno Edukacyjno<text:s/>Wychowawczego w Alojzowie , Alojzów 39, 22-550 Werbkowice.</text:p>
        </text:list-item>
      </text:list>
      <text:p text:style-name="P15">na <text:s text:c="2"/>trasie <text:s text:c="2"/>dom <text:s text:c="2"/>– <text:s text:c="2"/>szkoła <text:s text:c="2"/>– <text:s text:c="2"/>dom <text:s text:c="2"/>w <text:s text:c="2"/>okresie <text:s/>od 2 września 2024 r. do 27 czerwca 2025 r.</text:p>
      <text:p text:style-name="P16"><text:s/></text:p>
      <text:p text:style-name="P17"/>
      <text:list text:style-name="LFO2" text:continue-numbering="true">
        <text:list-item>
          <text:p text:style-name="P18">Usługa obejmuje dowóz oraz opiekę w czasie dowozu <text:s/>dzieci niepełnosprawnych. Imienny wykaz uczniów objętych dowożeniem wraz z danymi teleadresowymi określa załącznik nr 1 do niniejszej umowy.</text:p>
        </text:list-item>
        <text:list-item>
          <text:p text:style-name="P19">Zamawiający zastrzega sobie prawo do zmian w zakresie liczby dzieci i adresów zamieszkania o czym każdorazowo poinformuje Wykonawcę bez potrzeby sporządzania<text:s/>aneksu do umowy.</text:p>
        </text:list-item>
      </text:list>
      <text:soft-page-break/>
      <text:p text:style-name="P20">§ 2</text:p>
      <text:list text:style-name="LFO4">
        <text:list-item text:start-value="1">
          <text:p text:style-name="P21">Wykonawca zobowiązuje się realizować przedmiot umowy zgodnie z opisem zawartym w załączniku nr 1 do umowy oraz zapewnić sprawność techniczną pojazdu, a także odpowiednie kwalifikacje zawodowe kierowcy i opiekuna.</text:p>
        </text:list-item>
        <text:list-item>
          <text:p text:style-name="P22">Wykonawca zobowiązuje<text:s/>się do:</text:p>
        </text:list-item>
      </text:list>
      <text:list text:style-name="LFO1" text:continue-numbering="true">
        <text:list-item>
          <text:p text:style-name="P23">zabierania uczniów i opieki nad nimi z miejsca zamieszkania (od poniedziałku do piątku) i dowożenia do Powiatowego Zespołu Placówek Szkolno – Wychowawczych w Hrubieszowie <text:s/>ul. Zamojska 16 A , Niepublicznego Przedszkola Specjalnego „Mamy Siebie” w Hrubieszowie <text:s text:c="2"/>ul. <text:s/>Zamojska <text:s text:c="2"/>16A; <text:s/>Przedszkola Terapeutycznego „Leśna Polana” w Hrubieszowie <text:s/>ul. Piłsudskiego 11, Ośrodka Rehabilitacyjno Edukacyjno Wychowawczego w Alojzowie , Alojzów 39.</text:p>
        </text:list-item>
      </text:list>
      <text:p text:style-name="P24"/>
      <text:list text:style-name="LFO6" text:continue-numbering="true">
        <text:list-item>
          <text:p text:style-name="P25"><text:s/>odbierania uczniów i opieki po zajęciach z <text:s/>Powiatowego Zespołu<text:s/>Placówek Szkolno – Wychowawczych w Hrubieszowie, Niepublicznego Przedszkola Specjalnego „Mamy Siebie” w Hrubieszowie <text:s text:c="2"/>ul. <text:s/>Zamojska <text:s text:c="2"/>16A, <text:s text:c="3"/>Przedszkola Terapeutycznego „Leśna Polana” w Hrubieszowie <text:s/>ul. Piłsudskiego 11, Ośrodka Rehabilitacyjno Edukacyjno Wychowawczego w Alojzowie , Alojzów 39 i odwożenia ich do miejsca zamieszkania. <text:s/></text:p>
        </text:list-item>
        <text:list-item>
          <text:p text:style-name="P26">Wypełnienia oświadczenia do umowy o wypełnieniu obowiązków wskazanych w ustawie i przeciwdziałaniu zagrożeniom <text:s/>z przestępczością na tle seksualnym i ochronie małoletnich<text:s/><text:s text:c="41"/></text:p>
        </text:list-item>
      </text:list>
      <text:p text:style-name="P27"><text:s text:c="65"/></text:p>
      <text:p text:style-name="P28">§ 3</text:p>
      <text:p text:style-name="P29">Pojazd użyty przez Wykonawcę do przewozu uczniów musi spełniać następujące wymagania:</text:p>
      <text:list text:style-name="LFO7" text:continue-numbering="true">
        <text:list-item>
          <text:list>
            <text:list-item>
              <text:p text:style-name="P30">nadwozie pojazdu zamknięte,</text:p>
            </text:list-item>
            <text:list-item>
              <text:p text:style-name="P31">możliwość przewozu 9 uczniów<text:s/>oraz ich opiekuna,<text:s/></text:p>
            </text:list-item>
            <text:list-item>
              <text:p text:style-name="P32">pojazd musi być objęty aktualnym, pełnym ubezpieczeniem (OC, NNW),</text:p>
            </text:list-item>
            <text:list-item>
              <text:p text:style-name="P33">w <text:s/>pojeździe <text:s/>muszą <text:s/>być <text:s text:c="2"/>zapewnione <text:s text:c="2"/>odpowiednie <text:s text:c="2"/>warunki <text:s text:c="2"/>bezpieczeństwa <text:s/>i</text:p>
            </text:list-item>
          </text:list>
        </text:list-item>
      </text:list>
      <text:p text:style-name="P34">higieny,<text:s/></text:p>
      <text:list text:style-name="LFO7" text:continue-numbering="true">
        <text:list-item>
          <text:p text:style-name="P35">pojazd musi być odpowiednio oznakowany.<text:s/></text:p>
        </text:list-item>
      </text:list>
      <text:p text:style-name="P36"/>
      <text:p text:style-name="P37"/>
      <text:p text:style-name="P38"/>
      <text:p text:style-name="P39"/>
      <text:p text:style-name="P40"/>
      <text:p text:style-name="P41">§ 4</text:p>
      <text:p text:style-name="P42">Podczas transportu uczniów<text:s/>z domu do szkoły i ze szkoły do domu pełną odpowiedzialność <text:s/>za dzieci <text:s/>oraz za prawidłową realizację usługi ponosi Wykonawca.</text:p>
      <text:p text:style-name="P43"><text:s text:c="61"/>§ 5</text:p>
      <text:p text:style-name="P44">Zamawiający zobowiązuje się do aktualizowania wykazu dowożonych<text:s/>uczniów i udzielania <text:s text:c="2"/>Wykonawcy <text:s text:c="2"/>wyjaśnień, <text:s/>w <text:s text:c="2"/>przypadku <text:s/>wątpliwości Wykonawcy powstałych <text:s/>w związku z realizacją umowy.</text:p>
      <text:p text:style-name="P45">§ 6</text:p>
      <text:list text:style-name="LFO8">
        <text:list-item text:start-value="1">
          <text:p text:style-name="P46">Za wykonanie przedmiotu umowy określonego w § 1 w okresie obowiązywania umowy strony ustalają maksymalne wynagrodzenie w postaci stawki dziennej obliczonej za 1 kilometr pokonywanej trasy po ucznia przemnożonej przez ilość dni nauki szkolnej w danym roku szkolnym.</text:p>
        </text:list-item>
        <text:list-item>
          <text:p text:style-name="P47">Wysokość stawki dziennej za 1 km wynosi…………….. zł. brutto. Stawka dzienna jest niezmienna w okresie obowiązywania<text:s/>umowy bez względu na liczbę dowożonych dzieci.<text:s/></text:p>
        </text:list-item>
      </text:list>
      <text:p text:style-name="P48">Jedynie może ulec zmianie w sytuacji znacznego wzrostu kosztów świadczenia usługi za zgodą zamawiającego poprzez dokonanie aneksu do umowy.<text:s/></text:p>
      <text:p text:style-name="P49">Zamawiający nie dopuszcza zmiany cen brutto w przypadku ustawowej zmiany stawki VAT.<text:s/></text:p>
      <text:list text:style-name="LFO8" text:continue-numbering="true">
        <text:list-item>
          <text:p text:style-name="P50">Wynagrodzenie ustalone będzie za każdy miesiąc kalendarzowy z uwzględnieniem liczby dni obecności uczniów tj. na podstawie iloczynu faktycznie przejechanych kilometrów oraz stawki brutto za 1 kilometr.<text:s/></text:p>
        </text:list-item>
        <text:list-item>
          <text:p text:style-name="P51">Strony ustalają maksymalną liczbę<text:s/>dni świadczenia usługi na 186 dni <text:s/>w roku szkolnym <text:s/>2024/2025.</text:p>
        </text:list-item>
        <text:list-item>
          <text:p text:style-name="P52">Podstawą wypłaty wynagrodzenia będzie stanowić wystawiona przez Wykonawcę</text:p>
        </text:list-item>
      </text:list>
      <text:soft-page-break/>
      <text:p text:style-name="P53">faktura za wykonanie przedmiotu umowy w każdym miesiącu kalendarzowym.</text:p>
      <text:list text:style-name="LFO8" text:continue-numbering="true">
        <text:list-item>
          <text:p text:style-name="P54">Do faktury Wykonawca zobowiązany jest dołączyć miesięczny wykaz zrealizowanych</text:p>
        </text:list-item>
      </text:list>
      <text:p text:style-name="P55">kilometrów wynikających z dowozu/przewozu dzieci niepełnosprawnych w rozbiciu na każdy dzień, będący podstawą do obliczenia i wypłaty wynagrodzenia potwierdzone przez wykonawcę (załącznik nr 2 ).<text:s/></text:p>
      <text:p text:style-name="P56">7. Do faktur Wykonawca dołączy także listy obecności uczniów potwierdzonych przez szkoły. Usługa obejmuje tylko faktycznie wykonane dowozy. W przypadku choroby ucznia, bądź innych sytuacji kiedy uczniowie nie byli dowożeni do szkoły zapłata nie przysługuje. Należność <text:s/>płatna <text:s text:c="2"/>będzie<text:s text:c="2"/>przelewem na konto bankowe <text:s/>w <text:s text:c="2"/>terminie 14 <text:s/>dni <text:s text:c="2"/>od dostarczenia <text:s text:c="2"/>Zamawiającemu prawidłowo wystawionej faktury. <text:s/></text:p>
      <text:p text:style-name="P57">8. W razie wystąpienia istotnej zmiany okoliczności powodującej, że wykonanie umowy nie leży w interesie publicznym, czego nie było można<text:s/>przewidzieć w chwili zawarcia umowy, Zamawiający może odstąpić od umowy w terminie 30 dni od powzięcia wiadomości o tych okolicznościach. W takim przypadku Wykonawca może żądać jedynie wynagrodzenia należnego mu z tytułu wykonania części umowy.</text:p>
      <text:p text:style-name="P58">9. Zamawiający ma prawo rozwiązania umowy, ze skutkiem natychmiastowym w przypadku:</text:p>
      <text:list text:style-name="LFO10" text:continue-numbering="true">
        <text:list-item>
          <text:p text:style-name="P59">postawienia Wykonawcy w stan upadłości,</text:p>
        </text:list-item>
        <text:list-item>
          <text:p text:style-name="P60">likwidacji firmy Wykonawcy,<text:s/></text:p>
        </text:list-item>
        <text:list-item>
          <text:p text:style-name="P61">gdy zostanie wydany nakaz zajęcia majątku Wykonawcy,<text:s/><text:s text:c="64"/></text:p>
        </text:list-item>
        <text:list-item>
          <text:p text:style-name="P62">nie zastosowania się Wykonawcy do <text:s/>warunków niniejszej umowy.<text:s/></text:p>
        </text:list-item>
      </text:list>
      <text:p text:style-name="P63"><text:s text:c="6"/></text:p>
      <text:p text:style-name="P64"/>
      <text:p text:style-name="P65">§ 7</text:p>
      <text:list text:style-name="LFO11">
        <text:list-item text:start-value="1">
          <text:p text:style-name="P66">W przypadku niewykonania lub nienależnego wykonania umowy przez Wykonawcę jest on zobowiązany do zapłaty kar umownych:</text:p>
        </text:list-item>
      </text:list>
      <text:list text:style-name="LFO13" text:continue-numbering="true">
        <text:list-item>
          <text:p text:style-name="P67">za każdą nieterminowość lub niezgodność z umową w wysokości 500,00 zł brutto,</text:p>
        </text:list-item>
        <text:list-item>
          <text:p text:style-name="P68">za każdorazowe niewykonanie dowozu dzieci w całości lub w części 2.000,00 zł brutto.</text:p>
        </text:list-item>
      </text:list>
      <text:list text:style-name="LFO11" text:continue-numbering="true">
        <text:list-item>
          <text:p text:style-name="P69">W <text:s/>przypadku <text:s/>rażącego naruszenia umowy Zamawiający może odstąpić od umowy w trybie 14 dni<text:s/>od dnia powzięcia informacji o przyczynie odstąpienia. W takim przypadku<text:s/><text:soft-page-break/>Wykonawca zapłaci karę umowną w wysokości 15.000,00 zł.</text:p>
        </text:list-item>
        <text:list-item>
          <text:p text:style-name="P70">W przypadku niewykonania lub nieprawidłowego wykonania umowy przez Wykonawcę Zamawiający ma prawo rozwiązania umowy bez wypowiedzenia, za zapłatą kary umownej w wysokości 2.000,00zł. <text:s text:c="56"/></text:p>
        </text:list-item>
      </text:list>
      <text:p text:style-name="P71">§ 8</text:p>
      <text:p text:style-name="P72">W <text:s/>sprawach <text:s/>nieuregulowanych <text:s/>niniejszą umową stosuje się przepisy Kodeksu Cywilnego. <text:s text:c="7"/></text:p>
      <text:p text:style-name="P73"/>
      <text:p text:style-name="P74"><text:s text:c="17"/></text:p>
      <text:p text:style-name="P75">§ 9</text:p>
      <text:p text:style-name="P76">Wszelkie spory<text:s/>wynikające z realizacji niniejszej umowy będą rozstrzygane przez właściwy dla Zamawiającego Sąd Powszechny. <text:s text:c="15"/></text:p>
      <text:p text:style-name="P77">§ 10</text:p>
      <text:p text:style-name="P78">Umowę <text:s/>sporządza <text:s/>się <text:s/>w <text:s/>dwóch <text:s text:c="2"/>egzemplarzach, <text:s/>po <text:s/>jednym <text:s/>dla <text:s/>każdej <text:s/>ze <text:s/>stron.<text:s/></text:p>
      <text:p text:style-name="P79"/>
      <text:p text:style-name="P80">ZAMAWIAJĄCY: <text:s text:c="26"/><text:s text:c="63"/>WYKONAWCA: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><text:s/></text:p>
      <text:p text:style-name="P108"><text:tab/><text:tab/></text:p>
      <text:p text:style-name="P109"/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style:letter-kerning="true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7LVL1" style:family="text">
      <style:text-properties style:font-name="Symbol"/>
    </style:style>
    <style:style style:name="WW_CharLFO7LVL2" style:family="text">
      <style:text-properties style:font-name="Symbol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6">
      <text:list-level-style-number text:level="1" text:style-name="WW_CharLFO6LVL1" style:num-prefix="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text:style-name="WW_CharLFO10LVL1" style:num-prefix="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11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3">
      <text:list-level-style-bullet text:level="1" text:style-name="WW_CharLFO1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rol Kaziuk</meta:initial-creator>
    <dc:creator>Karol Kaziuk</dc:creator>
    <meta:creation-date>2024-07-25T09:34:00Z</meta:creation-date>
    <dc:date>2026-08-07T11:51:00Z</dc:date>
    <meta:template xlink:href="Normal.dotm" xlink:type="simple"/>
    <meta:editing-cycles>4</meta:editing-cycles>
    <meta:editing-duration>PT4620S</meta:editing-duration>
    <meta:document-statistic meta:page-count="6" meta:paragraph-count="14" meta:word-count="1018" meta:character-count="7113" meta:row-count="50" meta:non-whitespace-character-count="6109"/>
  </office:meta>
</office:document-meta>
</file>