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eksttreści" style:master-page-name="MP0" style:family="paragraph">
      <style:paragraph-properties fo:break-before="page" fo:border-top="none" fo:border-left="none" fo:border-bottom="0.0069in solid #000000" fo:border-right="none" fo:padding-top="0in" fo:padding-left="0in" fo:padding-bottom="0.0138in" fo:padding-right="0in" style:shadow="none" fo:text-align="center" fo:margin-bottom="0.1944in"/>
    </style:style>
    <style:style style:name="T2" style:parent-style-name="Domyślnaczcionkaakapitu" style:family="text">
      <style:text-properties style:font-name-complex="Calibri" fo:font-weight="bold" style:font-weight-asian="bold" style:font-weight-complex="bold"/>
    </style:style>
    <style:style style:name="T3" style:parent-style-name="Domyślnaczcionkaakapitu" style:family="text">
      <style:text-properties style:font-name-complex="Calibri" fo:font-weight="bold" style:font-weight-asian="bold" style:font-weight-complex="bold"/>
    </style:style>
    <style:style style:name="T4" style:parent-style-name="Domyślnaczcionkaakapitu" style:family="text">
      <style:text-properties style:font-name-complex="Calibri" fo:font-weight="bold" style:font-weight-asian="bold" style:font-weight-complex="bold"/>
    </style:style>
    <style:style style:name="T5" style:parent-style-name="Domyślnaczcionkaakapitu" style:family="text">
      <style:text-properties style:font-name-complex="Calibri" fo:font-weight="bold" style:font-weight-asian="bold" style:font-weight-complex="bold"/>
    </style:style>
    <style:style style:name="T6" style:parent-style-name="Domyślnaczcionkaakapitu" style:family="text">
      <style:text-properties style:font-name-complex="Calibri" fo:font-weight="bold" style:font-weight-asian="bold" style:font-weight-complex="bold"/>
    </style:style>
    <style:style style:name="T7" style:parent-style-name="Domyślnaczcionkaakapitu" style:family="text">
      <style:text-properties style:font-name-complex="Calibri" fo:font-weight="bold" style:font-weight-asian="bold" style:font-weight-complex="bold"/>
    </style:style>
    <style:style style:name="T8" style:parent-style-name="Domyślnaczcionkaakapitu" style:family="text">
      <style:text-properties style:font-name-complex="Calibri" fo:font-weight="bold" style:font-weight-asian="bold" style:font-weight-complex="bold"/>
    </style:style>
    <style:style style:name="T9" style:parent-style-name="Domyślnaczcionkaakapitu" style:family="text">
      <style:text-properties style:font-name-complex="Calibri" fo:font-weight="bold" style:font-weight-asian="bold" style:font-weight-complex="bold"/>
    </style:style>
    <style:style style:name="T10" style:parent-style-name="Domyślnaczcionkaakapitu" style:family="text">
      <style:text-properties style:font-name-complex="Calibri" fo:font-weight="bold" style:font-weight-asian="bold" style:font-weight-complex="bold"/>
    </style:style>
    <style:style style:name="T11" style:parent-style-name="Domyślnaczcionkaakapitu" style:family="text">
      <style:text-properties style:font-name-complex="Calibri" fo:font-weight="bold" style:font-weight-asian="bold" style:font-weight-complex="bold"/>
    </style:style>
    <style:style style:name="T12" style:parent-style-name="Domyślnaczcionkaakapitu" style:family="text">
      <style:text-properties style:font-name-complex="Calibri" fo:font-weight="bold" style:font-weight-asian="bold" style:font-weight-complex="bold"/>
    </style:style>
    <style:style style:name="T13" style:parent-style-name="Domyślnaczcionkaakapitu" style:family="text">
      <style:text-properties style:font-name-complex="Calibri" fo:font-weight="bold" style:font-weight-asian="bold" style:font-weight-complex="bold"/>
    </style:style>
    <style:style style:name="T14" style:parent-style-name="Domyślnaczcionkaakapitu" style:family="text">
      <style:text-properties style:font-name-complex="Calibri" fo:font-weight="bold" style:font-weight-asian="bold" style:font-weight-complex="bold"/>
    </style:style>
    <style:style style:name="T15" style:parent-style-name="Domyślnaczcionkaakapitu" style:family="text">
      <style:text-properties style:font-name-complex="Calibri" fo:font-weight="bold" style:font-weight-asian="bold" style:font-weight-complex="bold"/>
    </style:style>
    <style:style style:name="T16" style:parent-style-name="Domyślnaczcionkaakapitu" style:family="text">
      <style:text-properties style:font-name-complex="Calibri" fo:font-weight="bold" style:font-weight-asian="bold" style:font-weight-complex="bold"/>
    </style:style>
    <style:style style:name="T17" style:parent-style-name="Domyślnaczcionkaakapitu" style:family="text">
      <style:text-properties style:font-name-complex="Calibri" fo:font-weight="bold" style:font-weight-asian="bold" style:font-weight-complex="bold"/>
    </style:style>
    <style:style style:name="T18" style:parent-style-name="Domyślnaczcionkaakapitu" style:family="text">
      <style:text-properties style:font-name-complex="Calibri" fo:font-weight="bold" style:font-weight-asian="bold" style:font-weight-complex="bold"/>
    </style:style>
    <style:style style:name="T19" style:parent-style-name="Domyślnaczcionkaakapitu" style:family="text">
      <style:text-properties style:font-name-complex="Calibri" fo:font-weight="bold" style:font-weight-asian="bold" style:font-weight-complex="bold"/>
    </style:style>
    <style:style style:name="T20" style:parent-style-name="Domyślnaczcionkaakapitu" style:family="text">
      <style:text-properties style:font-name-complex="Calibri" fo:font-weight="bold" style:font-weight-asian="bold" style:font-weight-complex="bold"/>
    </style:style>
    <style:style style:name="T21" style:parent-style-name="Domyślnaczcionkaakapitu" style:family="text">
      <style:text-properties style:font-name-complex="Calibri" fo:font-weight="bold" style:font-weight-asian="bold" style:font-weight-complex="bold"/>
    </style:style>
    <style:style style:name="T22" style:parent-style-name="Domyślnaczcionkaakapitu" style:family="text">
      <style:text-properties style:font-name-complex="Calibri" fo:font-weight="bold" style:font-weight-asian="bold" style:font-weight-complex="bold"/>
    </style:style>
    <style:style style:name="T23" style:parent-style-name="Domyślnaczcionkaakapitu" style:family="text">
      <style:text-properties style:font-name-complex="Calibri" fo:font-weight="bold" style:font-weight-asian="bold" style:font-weight-complex="bold"/>
    </style:style>
    <style:style style:name="T24" style:parent-style-name="Domyślnaczcionkaakapitu" style:family="text">
      <style:text-properties style:font-name-complex="Calibri" fo:font-weight="bold" style:font-weight-asian="bold" style:font-weight-complex="bold"/>
    </style:style>
    <style:style style:name="T25" style:parent-style-name="Domyślnaczcionkaakapitu" style:family="text">
      <style:text-properties style:font-name-complex="Calibri" fo:font-weight="bold" style:font-weight-asian="bold" style:font-weight-complex="bold"/>
    </style:style>
    <style:style style:name="P26" style:parent-style-name="Normalny" style:family="paragraph">
      <style:paragraph-properties fo:text-align="center"/>
    </style:style>
    <style:style style:name="P27" style:parent-style-name="Normalny" style:family="paragraph">
      <style:paragraph-properties fo:text-align="center"/>
    </style:style>
    <style:style style:name="P28" style:parent-style-name="Normalny" style:family="paragraph">
      <style:paragraph-properties fo:text-align="justify"/>
    </style:style>
    <style:style style:name="P29" style:parent-style-name="Normalny" style:family="paragraph">
      <style:paragraph-properties fo:text-align="justify" fo:line-height="100%">
        <style:tab-stops>
          <style:tab-stop style:type="left" style:position="0.6333in"/>
        </style:tab-stops>
      </style:paragraph-properties>
    </style:style>
    <style:style style:name="P30" style:parent-style-name="Normalny" style:family="paragraph">
      <style:paragraph-properties fo:text-align="center" fo:line-height="100%">
        <style:tab-stops>
          <style:tab-stop style:type="left" style:position="0.6333in"/>
        </style:tab-stops>
      </style:paragraph-properties>
    </style:style>
    <style:style style:name="P31" style:parent-style-name="Normalny" style:family="paragraph">
      <style:paragraph-properties fo:text-align="justify"/>
    </style:style>
    <style:style style:name="P32" style:parent-style-name="Normalny" style:family="paragraph">
      <style:paragraph-properties fo:text-align="justify" fo:line-height="100%"/>
    </style:style>
    <style:style style:name="P33" style:parent-style-name="Normalny" style:family="paragraph">
      <style:paragraph-properties fo:text-align="center" fo:line-height="100%"/>
    </style:style>
    <style:style style:name="P34" style:parent-style-name="Normalny" style:family="paragraph">
      <style:paragraph-properties fo:text-align="justify"/>
    </style:style>
    <style:style style:name="P35" style:parent-style-name="Normalny" style:family="paragraph">
      <style:paragraph-properties fo:text-align="justify" fo:margin-left="0.2479in" fo:text-indent="-0.2479in">
        <style:tab-stops/>
      </style:paragraph-properties>
    </style:style>
    <style:style style:name="P36" style:parent-style-name="Normalny" style:family="paragraph">
      <style:paragraph-properties fo:text-align="justify" fo:margin-left="0.2479in" fo:text-indent="-0.2479in">
        <style:tab-stops/>
      </style:paragraph-properties>
    </style:style>
    <style:style style:name="P37" style:parent-style-name="Normalny" style:family="paragraph">
      <style:paragraph-properties fo:text-align="justify" fo:margin-left="0.2479in" fo:text-indent="-0.2479in">
        <style:tab-stops/>
      </style:paragraph-properties>
    </style:style>
    <style:style style:name="P38" style:parent-style-name="Normalny" style:family="paragraph">
      <style:paragraph-properties fo:text-align="justify" fo:margin-left="0.2479in" fo:text-indent="-0.2479in">
        <style:tab-stops/>
      </style:paragraph-properties>
    </style:style>
    <style:style style:name="P39" style:parent-style-name="Normalny" style:family="paragraph">
      <style:paragraph-properties fo:text-align="justify" fo:margin-left="0.2479in" fo:text-indent="-0.2479in">
        <style:tab-stops/>
      </style:paragraph-properties>
    </style:style>
    <style:style style:name="P40" style:parent-style-name="Normalny" style:family="paragraph">
      <style:paragraph-properties fo:text-align="justify" fo:margin-left="0.2479in" fo:text-indent="-0.2479in">
        <style:tab-stops/>
      </style:paragraph-properties>
    </style:style>
    <style:style style:name="P41" style:parent-style-name="Normalny" style:family="paragraph">
      <style:paragraph-properties fo:text-align="justify" fo:margin-left="0.2479in" fo:text-indent="-0.2479in">
        <style:tab-stops/>
      </style:paragraph-properties>
    </style:style>
    <style:style style:name="P42" style:parent-style-name="Normalny" style:family="paragraph">
      <style:paragraph-properties fo:text-align="justify" fo:margin-bottom="0in"/>
    </style:style>
    <style:style style:name="P43" style:parent-style-name="Normalny" style:family="paragraph">
      <style:paragraph-properties fo:text-align="justify" fo:margin-bottom="0in"/>
    </style:style>
    <style:style style:name="P44" style:parent-style-name="Normalny" style:family="paragraph">
      <style:paragraph-properties fo:text-align="justify" fo:margin-bottom="0in"/>
    </style:style>
    <style:style style:name="P45" style:parent-style-name="Akapitzlistą" style:family="paragraph">
      <style:paragraph-properties fo:text-align="justify" fo:margin-bottom="0in"/>
    </style:style>
    <style:style style:name="P46" style:parent-style-name="Akapitzlistą" style:family="paragraph">
      <style:paragraph-properties fo:text-align="justify" fo:margin-bottom="0in"/>
    </style:style>
    <style:style style:name="P47" style:parent-style-name="Akapitzlistą" style:family="paragraph">
      <style:paragraph-properties fo:text-align="justify" fo:margin-bottom="0in"/>
    </style:style>
    <style:style style:name="P48" style:parent-style-name="Akapitzlistą" style:family="paragraph">
      <style:paragraph-properties fo:text-align="justify" fo:margin-bottom="0in"/>
    </style:style>
    <style:style style:name="P49" style:parent-style-name="Normalny" style:family="paragraph">
      <style:paragraph-properties fo:text-align="justify" fo:margin-bottom="0in"/>
    </style:style>
    <style:style style:name="P50" style:parent-style-name="Normalny" style:family="paragraph">
      <style:paragraph-properties fo:text-align="justify"/>
    </style:style>
    <style:style style:name="P51" style:parent-style-name="Normalny" style:family="paragraph">
      <style:paragraph-properties fo:text-align="justify"/>
    </style:style>
    <style:style style:name="P52" style:parent-style-name="Normalny" style:family="paragraph">
      <style:paragraph-properties fo:text-align="justify"/>
    </style:style>
    <style:style style:name="P53" style:parent-style-name="Normalny" style:family="paragraph">
      <style:paragraph-properties fo:text-align="justify"/>
    </style:style>
    <style:style style:name="P54" style:parent-style-name="Normalny" style:family="paragraph">
      <style:paragraph-properties fo:text-align="justify"/>
    </style:style>
    <style:style style:name="P55" style:parent-style-name="Normalny" style:family="paragraph">
      <style:paragraph-properties fo:text-align="justify"/>
    </style:style>
    <style:style style:name="P56" style:parent-style-name="Normalny" style:family="paragraph">
      <style:paragraph-properties fo:text-align="justify"/>
    </style:style>
    <style:style style:name="P57" style:parent-style-name="Normalny" style:family="paragraph">
      <style:paragraph-properties fo:text-align="justify"/>
    </style:style>
    <style:style style:name="P58" style:parent-style-name="Normalny" style:family="paragraph">
      <style:paragraph-properties fo:text-align="center" fo:line-height="100%"/>
    </style:style>
    <style:style style:name="P59" style:parent-style-name="Normalny" style:family="paragraph">
      <style:paragraph-properties fo:text-align="justify" fo:line-height="100%"/>
    </style:style>
    <style:style style:name="P60" style:parent-style-name="Normalny" style:family="paragraph">
      <style:paragraph-properties fo:text-align="center" fo:line-height="100%"/>
    </style:style>
    <style:style style:name="P61" style:parent-style-name="Normalny" style:family="paragraph">
      <style:paragraph-properties fo:text-align="justify" fo:line-height="100%"/>
    </style:style>
    <style:style style:name="P62" style:parent-style-name="Normalny" style:family="paragraph">
      <style:paragraph-properties fo:text-align="justify" fo:line-height="100%"/>
    </style:style>
    <style:style style:name="P63" style:parent-style-name="Normalny" style:family="paragraph">
      <style:paragraph-properties fo:text-align="center" fo:line-height="100%"/>
    </style:style>
    <style:style style:name="P64" style:parent-style-name="Normalny" style:family="paragraph">
      <style:paragraph-properties fo:text-align="justify" fo:line-height="100%"/>
    </style:style>
    <style:style style:name="P65" style:parent-style-name="Normalny" style:family="paragraph">
      <style:paragraph-properties fo:text-align="justify" fo:line-height="100%"/>
    </style:style>
    <style:style style:name="P66" style:parent-style-name="Normalny" style:family="paragraph">
      <style:paragraph-properties fo:text-align="center" fo:line-height="100%"/>
    </style:style>
    <style:style style:name="P67" style:parent-style-name="Normalny" style:family="paragraph">
      <style:paragraph-properties fo:text-align="justify" fo:line-height="100%"/>
    </style:style>
    <style:style style:name="P68" style:parent-style-name="Normalny" style:family="paragraph">
      <style:paragraph-properties fo:text-align="justify" fo:line-height="100%"/>
    </style:style>
    <style:style style:name="P69" style:parent-style-name="Normalny" style:family="paragraph">
      <style:paragraph-properties fo:text-align="justify" fo:line-height="100%"/>
    </style:style>
    <style:style style:name="P70" style:parent-style-name="Normalny" style:family="paragraph">
      <style:paragraph-properties fo:text-align="justify" fo:line-height="100%"/>
    </style:style>
    <style:style style:name="P71" style:parent-style-name="Normalny" style:family="paragraph">
      <style:paragraph-properties style:text-autospace="none" fo:text-align="justify" style:vertical-align="auto"/>
    </style:style>
    <style:style style:name="T72" style:parent-style-name="Domyślnaczcionkaakapitu" style:family="text">
      <style:text-properties fo:font-weight="bold" style:font-weight-asian="bold" style:font-weight-complex="bold"/>
    </style:style>
    <style:style style:name="P73" style:parent-style-name="Normalny" style:family="paragraph">
      <style:paragraph-properties fo:text-align="justify" fo:line-height="100%"/>
    </style:style>
    <style:style style:name="P74" style:parent-style-name="Normalny" style:family="paragraph">
      <style:paragraph-properties fo:text-align="justify" fo:line-height="100%" fo:margin-left="0.177in" fo:text-indent="-0.177in">
        <style:tab-stops/>
      </style:paragraph-properties>
    </style:style>
    <style:style style:name="P75" style:parent-style-name="Normalny" style:family="paragraph">
      <style:paragraph-properties fo:text-align="justify" fo:line-height="100%" fo:margin-left="0.177in" fo:text-indent="-0.177in">
        <style:tab-stops/>
      </style:paragraph-properties>
    </style:style>
    <style:style style:name="P76" style:parent-style-name="Normalny" style:family="paragraph">
      <style:paragraph-properties fo:text-align="justify" fo:line-height="100%" fo:margin-left="0.177in" fo:text-indent="-0.177in">
        <style:tab-stops/>
      </style:paragraph-properties>
    </style:style>
    <style:style style:name="P77" style:parent-style-name="Normalny" style:family="paragraph">
      <style:paragraph-properties fo:text-align="justify" fo:line-height="100%" fo:margin-left="0.177in" fo:text-indent="-0.177in">
        <style:tab-stops/>
      </style:paragraph-properties>
    </style:style>
    <style:style style:name="P78" style:parent-style-name="Normalny" style:family="paragraph">
      <style:paragraph-properties fo:text-align="justify" fo:line-height="100%" fo:margin-left="0.177in" fo:text-indent="-0.177in">
        <style:tab-stops/>
      </style:paragraph-properties>
    </style:style>
    <style:style style:name="P79" style:parent-style-name="Normalny" style:family="paragraph">
      <style:paragraph-properties fo:text-align="justify" fo:line-height="100%" fo:margin-left="0.177in" fo:text-indent="-0.177in">
        <style:tab-stops/>
      </style:paragraph-properties>
    </style:style>
    <style:style style:name="P80" style:parent-style-name="Normalny" style:family="paragraph">
      <style:paragraph-properties fo:text-align="justify" fo:line-height="100%" fo:margin-left="0.177in" fo:text-indent="-0.177in">
        <style:tab-stops/>
      </style:paragraph-properties>
    </style:style>
    <style:style style:name="P81" style:parent-style-name="Normalny" style:family="paragraph">
      <style:paragraph-properties fo:text-align="justify" fo:line-height="100%"/>
    </style:style>
    <style:style style:name="P82" style:parent-style-name="Normalny" style:family="paragraph">
      <style:paragraph-properties fo:text-align="justify" fo:line-height="100%" fo:margin-left="0.177in" fo:text-indent="-0.177in">
        <style:tab-stops/>
      </style:paragraph-properties>
    </style:style>
    <style:style style:name="P83" style:parent-style-name="Normalny" style:family="paragraph">
      <style:paragraph-properties fo:text-align="justify" fo:line-height="100%"/>
    </style:style>
    <style:style style:name="P84" style:parent-style-name="Normalny" style:family="paragraph">
      <style:paragraph-properties fo:text-align="justify" fo:line-height="100%"/>
    </style:style>
    <style:style style:name="P85" style:parent-style-name="Normalny" style:family="paragraph">
      <style:paragraph-properties fo:text-align="justify" fo:line-height="100%"/>
    </style:style>
    <style:style style:name="P86" style:parent-style-name="Normalny" style:family="paragraph">
      <style:paragraph-properties fo:text-align="justify" fo:line-height="100%"/>
    </style:style>
    <style:style style:name="P87" style:parent-style-name="NormalnyWeb" style:family="paragraph">
      <style:text-properties style:font-name="Calibri" style:font-name-complex="Calibri" fo:font-size="11pt" style:font-size-asian="11pt" style:font-size-complex="11pt" fo:hyphenate="false"/>
    </style:style>
    <style:style style:name="P88" style:parent-style-name="NormalnyWeb" style:family="paragraph">
      <style:paragraph-properties fo:margin-left="0.25in">
        <style:tab-stops/>
      </style:paragraph-properties>
      <style:text-properties style:font-name="Calibri" style:font-name-complex="Calibri" fo:font-size="11pt" style:font-size-asian="11pt" style:font-size-complex="11pt" fo:hyphenate="false"/>
    </style:style>
    <style:style style:name="P89" style:parent-style-name="NormalnyWeb" style:family="paragraph">
      <style:paragraph-properties fo:margin-top="0.0694in" fo:margin-bottom="0.0694in"/>
      <style:text-properties style:font-name="Calibri" style:font-name-complex="Calibri" fo:font-size="11pt" style:font-size-asian="11pt" style:font-size-complex="11pt" fo:hyphenate="false"/>
    </style:style>
    <style:style style:name="P90" style:parent-style-name="NormalnyWeb" style:family="paragraph">
      <style:paragraph-properties fo:margin-top="0.0694in" fo:margin-bottom="0.0694in"/>
      <style:text-properties style:font-name="Calibri" style:font-name-complex="Calibri" fo:font-size="11pt" style:font-size-asian="11pt" style:font-size-complex="11pt" fo:hyphenate="false"/>
    </style:style>
    <style:style style:name="P91" style:parent-style-name="NormalnyWeb" style:family="paragraph">
      <style:paragraph-properties fo:margin-top="0.0694in" fo:margin-bottom="0.0694in"/>
      <style:text-properties style:font-name="Calibri" style:font-name-complex="Calibri" fo:font-size="11pt" style:font-size-asian="11pt" style:font-size-complex="11pt" fo:hyphenate="false"/>
    </style:style>
    <style:style style:name="P92" style:parent-style-name="Normalny" style:family="paragraph">
      <style:paragraph-properties fo:text-align="center" fo:line-height="100%"/>
    </style:style>
    <style:style style:name="P93" style:parent-style-name="Normalny" style:family="paragraph">
      <style:paragraph-properties fo:text-align="justify" fo:line-height="100%"/>
    </style:style>
    <style:style style:name="P94" style:parent-style-name="Normalny" style:family="paragraph">
      <style:paragraph-properties fo:text-align="justify" fo:line-height="100%"/>
    </style:style>
    <style:style style:name="P95" style:parent-style-name="Normalny" style:family="paragraph">
      <style:paragraph-properties fo:text-align="justify" fo:line-height="100%"/>
    </style:style>
    <style:style style:name="P96" style:parent-style-name="Normalny" style:family="paragraph">
      <style:paragraph-properties fo:text-align="justify" fo:line-height="100%" fo:margin-left="0.9833in" fo:text-indent="-0.4916in">
        <style:tab-stops/>
      </style:paragraph-properties>
    </style:style>
    <style:style style:name="P97" style:parent-style-name="Normalny" style:family="paragraph">
      <style:paragraph-properties fo:text-align="justify" fo:line-height="100%" fo:margin-left="0.9833in" fo:text-indent="-0.4916in">
        <style:tab-stops/>
      </style:paragraph-properties>
    </style:style>
    <style:style style:name="P98" style:parent-style-name="Normalny" style:family="paragraph">
      <style:paragraph-properties fo:text-align="justify" fo:line-height="100%" fo:margin-left="0.9833in" fo:text-indent="-0.4916in">
        <style:tab-stops/>
      </style:paragraph-properties>
    </style:style>
    <style:style style:name="P99" style:parent-style-name="Normalny" style:family="paragraph">
      <style:paragraph-properties fo:text-align="justify" fo:line-height="100%" fo:margin-left="0.9833in" fo:text-indent="-0.4916in">
        <style:tab-stops/>
      </style:paragraph-properties>
    </style:style>
    <style:style style:name="P100" style:parent-style-name="Normalny" style:family="paragraph">
      <style:paragraph-properties fo:text-align="justify" fo:line-height="100%" fo:margin-left="0.4916in">
        <style:tab-stops/>
      </style:paragraph-properties>
    </style:style>
    <style:style style:name="P101" style:parent-style-name="Normalny" style:family="paragraph">
      <style:paragraph-properties fo:text-align="justify" fo:line-height="100%"/>
    </style:style>
    <style:style style:name="P102" style:parent-style-name="Normalny" style:family="paragraph">
      <style:paragraph-properties fo:text-align="justify" fo:line-height="100%"/>
    </style:style>
    <style:style style:name="P103" style:parent-style-name="Normalny" style:family="paragraph">
      <style:paragraph-properties fo:text-align="justify" fo:line-height="100%"/>
    </style:style>
    <style:style style:name="P104" style:parent-style-name="Normalny" style:family="paragraph">
      <style:paragraph-properties fo:text-align="justify" fo:line-height="100%"/>
    </style:style>
    <style:style style:name="P105" style:parent-style-name="Normalny" style:family="paragraph">
      <style:paragraph-properties fo:text-align="center" fo:line-height="100%"/>
    </style:style>
    <style:style style:name="P106" style:parent-style-name="Normalny" style:family="paragraph">
      <style:paragraph-properties fo:text-align="justify" fo:line-height="100%"/>
    </style:style>
    <style:style style:name="P107" style:parent-style-name="Normalny" style:family="paragraph">
      <style:paragraph-properties fo:text-align="justify" fo:line-height="100%"/>
    </style:style>
    <style:style style:name="P108" style:parent-style-name="Normalny" style:family="paragraph">
      <style:paragraph-properties fo:text-align="justify" fo:line-height="100%"/>
    </style:style>
    <style:style style:name="T109" style:parent-style-name="Domyślnaczcionkaakapitu" style:family="text">
      <style:text-properties style:font-name="Times New Roman" fo:font-style="italic" style:font-style-asian="italic" style:font-style-complex="italic" fo:font-size="12pt" style:font-size-asian="12pt" style:font-size-complex="12pt"/>
    </style:style>
    <style:style style:name="T110" style:parent-style-name="Domyślnaczcionkaakapitu" style:family="text">
      <style:text-properties style:font-name="Times New Roman" fo:font-style="italic" style:font-style-asian="italic" style:font-style-complex="italic" fo:font-size="12pt" style:font-size-asian="12pt" style:font-size-complex="12pt" style:rfc-language-tag="es-ES_tradnl" fo:language="es"/>
    </style:style>
    <style:style style:name="T111" style:parent-style-name="Domyślnaczcionkaakapitu" style:family="text">
      <style:text-properties style:font-name="Times New Roman" fo:font-style="italic" style:font-style-asian="italic" style:font-style-complex="italic" fo:font-size="12pt" style:font-size-asian="12pt" style:font-size-complex="12pt"/>
    </style:style>
    <style:style style:name="T112" style:parent-style-name="Domyślnaczcionkaakapitu" style:family="text">
      <style:text-properties style:font-name="Times New Roman" fo:font-style="italic" style:font-style-asian="italic" style:font-style-complex="italic" fo:font-size="12pt" style:font-size-asian="12pt" style:font-size-complex="12pt" style:rfc-language-tag="es-ES_tradnl" fo:language="es"/>
    </style:style>
    <style:style style:name="T113" style:parent-style-name="Domyślnaczcionkaakapitu" style:family="text">
      <style:text-properties style:font-name="Times New Roman" fo:font-style="italic" style:font-style-asian="italic" style:font-style-complex="italic" fo:font-size="12pt" style:font-size-asian="12pt" style:font-size-complex="12pt"/>
    </style:style>
    <style:style style:name="T114" style:parent-style-name="Domyślnaczcionkaakapitu" style:family="text">
      <style:text-properties style:font-name="Times New Roman" fo:font-style="italic" style:font-style-asian="italic" style:font-style-complex="italic" fo:font-size="12pt" style:font-size-asian="12pt" style:font-size-complex="12pt" style:rfc-language-tag="es-ES_tradnl" fo:language="es"/>
    </style:style>
    <style:style style:name="T115" style:parent-style-name="Domyślnaczcionkaakapitu" style:family="text">
      <style:text-properties style:font-name="Times New Roman" fo:font-style="italic" style:font-style-asian="italic" style:font-style-complex="italic" fo:font-size="12pt" style:font-size-asian="12pt" style:font-size-complex="12pt"/>
    </style:style>
    <style:style style:name="T116" style:parent-style-name="Domyślnaczcionkaakapitu" style:family="text">
      <style:text-properties style:font-name="Times New Roman" fo:font-style="italic" style:font-style-asian="italic" style:font-style-complex="italic" fo:font-size="12pt" style:font-size-asian="12pt" style:font-size-complex="12pt" style:rfc-language-tag="es-ES_tradnl" fo:language="es"/>
    </style:style>
    <style:style style:name="T117" style:parent-style-name="Domyślnaczcionkaakapitu" style:family="text">
      <style:text-properties style:font-name="Times New Roman" fo:font-style="italic" style:font-style-asian="italic" style:font-style-complex="italic" fo:font-size="12pt" style:font-size-asian="12pt" style:font-size-complex="12pt"/>
    </style:style>
    <style:style style:name="T118" style:parent-style-name="Domyślnaczcionkaakapitu" style:family="text">
      <style:text-properties style:font-name="Times New Roman" fo:font-style="italic" style:font-style-asian="italic" style:font-style-complex="italic" fo:font-size="12pt" style:font-size-asian="12pt" style:font-size-complex="12pt" style:rfc-language-tag="es-ES_tradnl" fo:language="es"/>
    </style:style>
    <style:style style:name="T119" style:parent-style-name="Domyślnaczcionkaakapitu" style:family="text">
      <style:text-properties style:font-name="Times New Roman" fo:font-style="italic" style:font-style-asian="italic" style:font-style-complex="italic" fo:font-size="12pt" style:font-size-asian="12pt" style:font-size-complex="12pt"/>
    </style:style>
    <style:style style:name="P120" style:parent-style-name="Normalny" style:family="paragraph">
      <style:paragraph-properties fo:text-align="justify" fo:line-height="100%"/>
    </style:style>
    <style:style style:name="P121" style:parent-style-name="Normalny" style:family="paragraph">
      <style:paragraph-properties fo:text-align="justify" fo:line-height="100%"/>
    </style:style>
    <style:style style:name="P122" style:parent-style-name="Normalny" style:family="paragraph">
      <style:paragraph-properties fo:text-align="justify" fo:line-height="100%" fo:margin-left="0.4916in" fo:text-indent="-0.4916in">
        <style:tab-stops/>
      </style:paragraph-properties>
    </style:style>
    <style:style style:name="P123" style:parent-style-name="Normalny" style:family="paragraph">
      <style:paragraph-properties fo:text-align="justify" fo:line-height="100%"/>
    </style:style>
    <style:style style:name="P124" style:parent-style-name="Normalny" style:family="paragraph">
      <style:paragraph-properties fo:text-align="justify" fo:line-height="100%"/>
    </style:style>
    <style:style style:name="P125" style:parent-style-name="Normalny" style:family="paragraph">
      <style:paragraph-properties fo:text-align="justify" fo:line-height="100%"/>
    </style:style>
    <style:style style:name="P126" style:parent-style-name="Normalny" style:family="paragraph">
      <style:paragraph-properties fo:text-align="justify" fo:line-height="100%"/>
    </style:style>
    <style:style style:name="T127" style:parent-style-name="Domyślnaczcionkaakapitu" style:family="text">
      <style:text-properties style:font-name="Times New Roman" fo:font-style="italic" style:font-style-asian="italic" style:font-style-complex="italic" fo:font-size="12pt" style:font-size-asian="12pt" style:font-size-complex="12pt"/>
    </style:style>
    <style:style style:name="T128" style:parent-style-name="Domyślnaczcionkaakapitu" style:family="text">
      <style:text-properties style:font-name="Times New Roman" fo:font-style="italic" style:font-style-asian="italic" style:font-style-complex="italic" fo:font-size="12pt" style:font-size-asian="12pt" style:font-size-complex="12pt" style:rfc-language-tag="es-ES_tradnl" fo:language="es"/>
    </style:style>
    <style:style style:name="T129" style:parent-style-name="Domyślnaczcionkaakapitu" style:family="text">
      <style:text-properties style:font-name="Times New Roman" fo:font-style="italic" style:font-style-asian="italic" style:font-style-complex="italic" fo:font-size="12pt" style:font-size-asian="12pt" style:font-size-complex="12pt"/>
    </style:style>
    <style:style style:name="P130" style:parent-style-name="Normalny" style:family="paragraph">
      <style:paragraph-properties fo:text-align="justify" fo:line-height="100%"/>
    </style:style>
    <style:style style:name="P131" style:parent-style-name="Normalny" style:family="paragraph">
      <style:paragraph-properties fo:text-align="justify" fo:line-height="100%"/>
    </style:style>
    <style:style style:name="P132" style:parent-style-name="Normalny" style:family="paragraph">
      <style:paragraph-properties fo:text-align="justify" fo:line-height="100%"/>
    </style:style>
    <style:style style:name="P133" style:parent-style-name="Normalny" style:family="paragraph">
      <style:paragraph-properties fo:text-align="center" fo:line-height="100%"/>
    </style:style>
    <style:style style:name="P134" style:parent-style-name="Normalny" style:family="paragraph">
      <style:paragraph-properties fo:text-align="justify" fo:line-height="100%"/>
    </style:style>
    <style:style style:name="P135" style:parent-style-name="Normalny" style:family="paragraph">
      <style:paragraph-properties fo:text-align="justify" fo:line-height="100%" fo:margin-left="0.4916in" fo:text-indent="-0.4916in">
        <style:tab-stops/>
      </style:paragraph-properties>
    </style:style>
    <style:style style:name="P136" style:parent-style-name="Normalny" style:family="paragraph">
      <style:paragraph-properties fo:text-align="justify" fo:line-height="100%"/>
    </style:style>
    <style:style style:name="P137" style:parent-style-name="Normalny" style:family="paragraph">
      <style:paragraph-properties fo:text-align="justify" fo:line-height="100%"/>
    </style:style>
    <style:style style:name="P138" style:parent-style-name="Normalny" style:family="paragraph">
      <style:paragraph-properties fo:text-align="justify" fo:line-height="100%"/>
    </style:style>
    <style:style style:name="P139" style:parent-style-name="Normalny" style:family="paragraph">
      <style:paragraph-properties fo:text-align="justify" fo:line-height="100%"/>
    </style:style>
    <style:style style:name="P140" style:parent-style-name="Normalny" style:family="paragraph">
      <style:paragraph-properties fo:text-align="justify" fo:line-height="100%"/>
    </style:style>
    <style:style style:name="P141" style:parent-style-name="Normalny" style:family="paragraph">
      <style:paragraph-properties fo:text-align="center" fo:line-height="100%"/>
    </style:style>
    <style:style style:name="P142" style:parent-style-name="Normalny" style:family="paragraph">
      <style:paragraph-properties fo:text-align="justify" fo:line-height="100%"/>
    </style:style>
    <style:style style:name="P143" style:parent-style-name="Normalny" style:family="paragraph">
      <style:paragraph-properties fo:text-align="justify" fo:line-height="100%"/>
    </style:style>
    <style:style style:name="P144" style:parent-style-name="Normalny" style:family="paragraph">
      <style:paragraph-properties fo:text-align="justify" fo:line-height="100%"/>
    </style:style>
    <style:style style:name="P145" style:parent-style-name="Normalny" style:family="paragraph">
      <style:paragraph-properties fo:text-align="justify" fo:line-height="100%"/>
    </style:style>
    <style:style style:name="P146" style:parent-style-name="Normalny" style:family="paragraph">
      <style:paragraph-properties fo:text-align="justify" fo:line-height="100%"/>
    </style:style>
    <style:style style:name="P147" style:parent-style-name="Normalny" style:family="paragraph">
      <style:paragraph-properties fo:text-align="justify" fo:line-height="100%"/>
    </style:style>
    <style:style style:name="P148" style:parent-style-name="Normalny" style:family="paragraph">
      <style:paragraph-properties fo:text-align="justify" fo:line-height="100%"/>
    </style:style>
    <style:style style:name="P149" style:parent-style-name="Normalny" style:family="paragraph">
      <style:paragraph-properties fo:text-align="justify" fo:line-height="100%"/>
    </style:style>
    <style:style style:name="P150" style:parent-style-name="Normalny" style:family="paragraph">
      <style:paragraph-properties fo:text-align="justify" fo:line-height="100%"/>
    </style:style>
    <style:style style:name="P151" style:parent-style-name="Normalny" style:family="paragraph">
      <style:paragraph-properties fo:text-align="justify" fo:line-height="100%"/>
    </style:style>
    <style:style style:name="P152" style:parent-style-name="Normalny" style:family="paragraph">
      <style:paragraph-properties fo:text-align="justify" fo:line-height="100%"/>
    </style:style>
    <style:style style:name="P153" style:parent-style-name="Normalny" style:family="paragraph">
      <style:paragraph-properties fo:text-align="justify" fo:line-height="100%"/>
    </style:style>
    <style:style style:name="P154" style:parent-style-name="Normalny" style:family="paragraph">
      <style:paragraph-properties fo:text-align="justify" fo:line-height="100%"/>
    </style:style>
    <style:style style:name="P155" style:parent-style-name="Normalny" style:family="paragraph">
      <style:paragraph-properties fo:text-align="justify" fo:line-height="100%"/>
    </style:style>
    <style:style style:name="P156" style:parent-style-name="Normalny" style:family="paragraph">
      <style:paragraph-properties fo:text-align="center" fo:line-height="100%"/>
    </style:style>
    <style:style style:name="P157" style:parent-style-name="Normalny" style:family="paragraph">
      <style:paragraph-properties fo:text-align="justify" fo:line-height="100%"/>
    </style:style>
    <style:style style:name="P158" style:parent-style-name="Normalny" style:family="paragraph">
      <style:paragraph-properties fo:text-align="center" fo:line-height="100%"/>
    </style:style>
    <style:style style:name="P159" style:parent-style-name="Normalny" style:family="paragraph">
      <style:paragraph-properties fo:text-align="justify" fo:line-height="100%"/>
    </style:style>
    <style:style style:name="P160" style:parent-style-name="Normalny" style:family="paragraph">
      <style:paragraph-properties fo:text-align="justify" fo:line-height="100%"/>
    </style:style>
    <style:style style:name="P161" style:parent-style-name="Normalny" style:family="paragraph">
      <style:paragraph-properties fo:text-align="justify" fo:line-height="100%"/>
    </style:style>
    <style:style style:name="P162" style:parent-style-name="Normalny" style:family="paragraph">
      <style:paragraph-properties fo:text-align="justify" fo:line-height="100%"/>
    </style:style>
    <style:style style:name="P163" style:parent-style-name="Normalny" style:family="paragraph">
      <style:paragraph-properties fo:text-align="justify" fo:line-height="100%"/>
    </style:style>
  </office:automatic-styles>
  <office:body>
    <office:text text:use-soft-page-breaks="true">
      <text:p text:style-name="P1"><text:span text:style-name="T2">Załącznik Nr 1 do SWZ</text:span><text:span text:style-name="T3"><text:line-break/>Projekt umowy</text:span><text:span text:style-name="T4"><text:line-break/></text:span><text:span text:style-name="T5">­</text:span><text:span text:style-name="T6">­</text:span><text:span text:style-name="T7">­</text:span><text:span text:style-name="T8">­</text:span><text:span text:style-name="T9">­</text:span><text:span text:style-name="T10">­</text:span><text:span text:style-name="T11">­</text:span><text:span text:style-name="T12">­</text:span><text:span text:style-name="T13">­</text:span><text:span text:style-name="T14">­</text:span><text:span text:style-name="T15">­</text:span><text:span text:style-name="T16">­</text:span><text:span text:style-name="T17">­</text:span><text:span text:style-name="T18">­</text:span><text:span text:style-name="T19">­</text:span><text:span text:style-name="T20">­</text:span><text:span text:style-name="T21">­</text:span><text:span text:style-name="T22">­</text:span><text:span text:style-name="T23">­</text:span><text:span text:style-name="T24">­</text:span><text:span text:style-name="T25">­</text:span></text:p>
      <text:p text:style-name="P26"><text:line-break/>UMOWA Nr<text:s/></text:p>
      <text:p text:style-name="P27">zawarta w dniu <text:s/>…………... 2026 r. w Snopkowie pomiędzy:</text:p>
      <text:p text:style-name="Normalny">Gminą Jastków z siedzibą w Panieńszczyźnie, ul. Chmielowa 3, 21-002 Jastków, NIP: 713-28-71-020 REGON: 431019744 - Przedszkolem w Snopkowie, Snopków ul. Parkowa 19, 21-002 Jastków, reprezentowaną przez: Dyrektora Przedszkola – Panią Barbarę Suchorab,<text:s/></text:p>
      <text:p text:style-name="Normalny">zwaną w dalszej części Umowy - Zamawiającym,<text:s/></text:p>
      <text:p text:style-name="Normalny">a <text:s text:c="2"/></text:p>
      <text:p text:style-name="Normalny"><text:s/>...…………………...z siedzibą w ………………………...NIP:……………. REGON……………….. reprezentowany przez .……... zwanym dalej Wykonawcą.</text:p>
      <text:p text:style-name="P28"/>
      <text:p text:style-name="P29">W wyniku dokonania przez Zamawiającego wyboru oferty Wykonawcy w trybie podstawowym, na podstawie art. 275 pkt 1 ustawy z dnia 11 września 2019 r. – Prawo zamówień publicznych (t.j. Dz. U. z 2026 r. poz. 793), zwanej dalej „ustawą Pzp” lub „Pzp”, została zawarta umowa o następującej treści:</text:p>
      <text:p text:style-name="P30">§ 1</text:p>
      <text:p text:style-name="P31">1.<text:tab/>Przedmiotem zamówienia jest usługa cateringowa, polegająca na wykonaniu i dostarczeniu posiłków do Przedszkola w Snopkowie, w roku szkolnym 2026/2027 dla 120 dzieci w okresie od 01 września 2026 roku do 30 czerwca 2027 roku oraz 75 dzieci od 01 sierpnia 2027 roku do 31 sierpnia 2027 roku z wyłączeniem okresu przerw świątecznych i dni ustawowo wolnych od pracy/nauki oraz z wyłączeniem dni zgłoszonych wcześniej absencji dzieci.</text:p>
      <text:p text:style-name="P32">2.<text:tab/>Szczegółowy opis przedmiotu zamówienia opisany został w SWZ.</text:p>
      <text:p text:style-name="P33">§ 2</text:p>
      <text:p text:style-name="P34">1.<text:tab/>Do obowiązków Wykonawcy za pomocą własnego personelu oraz transportu należy:</text:p>
      <text:p text:style-name="P35">1.1 realizowanie przedmiotu umowy z należytą starannością i dostarczanie do siedziby Odbiorcy: Przedszkole w Snopkowie, Snopków ul. Parkowa 19, 21-002 Snopków dwukrotnie w ciągu dnia: odrębnie śniadanie – w godz.: 7:30 – 8:00 i odrębnie dwudaniowy obiad z podwieczorkiem – w godz.: 10:30 – 11:00 i ponoszenie z tego tytułu wszelkich kosztów, a także zapewnienie odpowiedniego środka transportu, zgodnie z wymaganiami sanitarnymi dotyczącymi żywności i żywienia oraz przedłożenie Zamawiającemu stosownych dokumentów zaświadczających spełnianie przez ten środek transportu warunków sanitarnych do przewozu posiłków w ramach cateringu,</text:p>
      <text:p text:style-name="P36">1.2 transport posiłków w naczyniach termicznych, termoizolacyjnych spełniających wymagane normy sanitarne,</text:p>
      <text:soft-page-break/>
      <text:p text:style-name="P37">1.3 pobieranie i przechowywanie próbek dostarczanych do przedszkola posiłków zgodnie z normami sanitarno - epidemiologicznymi,</text:p>
      <text:p text:style-name="P38">1.4 przyjmowanie zgłoszeń poprzedniego dnia roboczego do godziny 15:00, co do ilości posiłków zamawianych do dostarczenia na kolejny dzień: telefonicznie/sms,</text:p>
      <text:p text:style-name="P39">1.5 dokonywanie comiesięcznych rozliczeń z Zamawiającym za dostarczone posiłki,</text:p>
      <text:p text:style-name="P40">1.6 odbiór pojemników, opakowań termicznych, termoizolacyjnych w terminie ustalony z Zamawiającym,</text:p>
      <text:p text:style-name="P41">1.7 odbiór i utylizacja resztek żywieniowych.</text:p>
      <text:p text:style-name="P42">2.<text:s/><text:tab/>Jadłospis układany będzie przez Wykonawcę na okres 5 dni (1 tydzień) i dostarczany Zamawiającemu do wcześniejszego zatwierdzenia, najpóźniej na 2 dni robocze przed terminem jego obowiązywania. Wszelkie zmiany w jadłospisie sugerowane przez Zamawiającego będą wiążące dla Wykonawcy. Przykładowy jadłospis dla dzieci w wieku przedszkolnym:</text:p>
      <text:p text:style-name="P43">1) Śniadanie;</text:p>
      <text:p text:style-name="P44">2) Dwudaniowy obiad, w tym zupa i drugie danie (przykładowo):</text:p>
      <text:p text:style-name="P45">a. danie mięsne z mięsa niemielonego /min. 80 g/ (np. filet z kurczaka lub indyka, pieczona sztuka mięsa, schab pieczony itp.) z surówką /min. 100 g/ i ziemniakami (kaszą, makaronem, kluskami, ryżem itp.) /min. 100 g/ – 2 x w tygodniu, przy czym preferowane jest mięso drobiowe;</text:p>
      <text:p text:style-name="P46">b. danie mięsne z mięsa mielonego lub rozdrobnionego /min. 80 g/ (np. pulpety, klopsiki, gulasz, kotlet mielony itp.) z surówką /min. 100 g/ i ziemniakami (kaszą, makaronem, kluskami, ryżem itp.) /min. 100 g/ – 1 x w tygodniu;</text:p>
      <text:p text:style-name="P47">c. ryba /min. 80 g/ (preferowane ryby pieczone lub gotowane) z surówką /min. 100 g/ i ziemniakami (kaszą, makaronem, kluskami, ryżem itp.) /min. 100 g/ – 1 x w tygodniu;</text:p>
      <text:p text:style-name="P48">d. danie mączne lub jarskie /min. 200 g/, przygotowane na bazie produktów zbożowych, warzyw, nasion roślin strączkowych, jaj lub produktów mlecznych – 1 x w tygodniu, preferowany piątek.</text:p>
      <text:p text:style-name="P49">3) Podwieczorek w formie możliwej do rozdania do domu (np. owoce, jogurt naturalny, kefir, serek, wafle pełnoziarniste, domowe ciasta owsiane z obniżoną zawartością cukru, krakersy pełnoziarniste itp.), składający się z owocu oraz produktu mlecznego albo zbożowego, z możliwością łączenia tych produktów w zestawy, a także z miksu warzyw i owoców.</text:p>
      <text:p text:style-name="P50">Gramatura posiłków powinna być dostosowana do wieku dzieci oraz aktualnych norm żywienia dla populacji Polski opracowanych przez Instytut Matki i Dziecka oraz Narodowy Instytut Zdrowia Publicznego PZH–PIB.</text:p>
      <text:p text:style-name="P51">3.<text:s/><text:tab/>Wykonawca zobowiązany jest do realizowania przedmiotu umowy z należytą starannością, przygotowanie posiłków o najwyższym standardzie, na bazie produktów najwyższej jakości, świeżych, pełnowartościowych, z uwzględnieniem sezonowości oraz lokalnej dostępności surowców oraz bezpieczeństwem zgodnie z normami HACCP, a także przepisami zawartymi w Rozporządzeniu Ministra Zdrowia z dnia 16 lutego 2026 r. w sprawie grup środków spożywczych przeznaczonych do sprzedaży dzieciom i młodzieży w jednostkach systemu oświaty oraz wymagań, jakie muszą spełniać środki spożywcze stosowane w ramach żywienia zbiorowego dzieci i młodzieży w tych jednostkach (Dz. U. z 2026 r. poz. 197). Posiłki muszą spełniać wymogi żywienia zalecane przez Instytut Matki i Dziecka<text:s/><text:soft-page-break/>dla dzieci w wieku od 3 - 6 lat. Posiłki nie mogą być przygotowywane z produktów typu instant, koncentratów, gotowych mieszanek, produktów wysoko przetworzonych ani półproduktów wymagających jedynie odgrzania. Przy planowaniu posiłków należy uwzględnić zasady zdrowego i zrównoważonego żywienia, w tym założenia diety planetarnej.</text:p>
      <text:p text:style-name="P52">4.<text:s/><text:tab/>Posiłki muszą być przygotowywane zgodnie z obowiązującymi przepisami dotyczącymi bezpieczeństwa żywności i żywienia, zasadami systemu HACCP oraz wymaganiami sanitarnymi obowiązującymi podmioty świadczące usługi żywienia zbiorowego, z uwzględnieniem przepisów ustawy z dnia 25 sierpnia 2006 r. o bezpieczeństwie żywności i żywienia (t.j. Dz. U. z 2023 r. poz. 1448 z późn. zm.) oraz Rozporządzenia Ministra Zdrowia z dnia 16 lutego 2026 r. w sprawie grup środków spożywczych przeznaczonych do sprzedaży dzieciom i młodzieży w jednostkach systemu oświaty oraz wymagań, jakie muszą spełniać środki spożywcze stosowane w ramach żywienia zbiorowego dzieci i młodzieży w tych jednostkach (Dz. U. z 2026 r. poz. 197).</text:p>
      <text:p text:style-name="P53">5.<text:s/><text:tab/>Reklamacje jakościowe serwowanych posiłków Zamawiający zgłaszać będzie Wykonawcy w drodze bezpośredniej komunikacji pisemnej lub telefonicznej.</text:p>
      <text:p text:style-name="P54">6.<text:s/><text:tab/>Dostarczenie posiłków z miejsca produkcji do pomieszczeń dystrybucji w przedszkolu realizowane będzie przez Wykonawcę na jego koszt.</text:p>
      <text:p text:style-name="P55">7.<text:s/><text:tab/>Zamawiający przyjmuje na siebie wszelkie sprawy organizacyjne związane z bezpośrednim wydawaniem posiłków dzieciom przedszkolnym w placówce.</text:p>
      <text:p text:style-name="P56">8.<text:s/><text:tab/><text:s/>zobowiązany będzie do zapewnienia ciągłości dostaw posiłków, zgodnie z ustalonym harmonogramem, bez względu na trudności powstałe po stronie Wykonawcy.</text:p>
      <text:p text:style-name="P57">9.<text:s/><text:tab/>Zamawiający gwarantuje wykonanie przedmiotu zamówienia w okresie trwania umowy na poziomie min. 40 % szacunkowej ilości posiłków.</text:p>
      <text:p text:style-name="P58">§ 3</text:p>
      <text:p text:style-name="P59">Strony ustalają termin realizacji przedmiotu umowy: od 01 września 2026r. do 30 czerwca 2027r oraz od 01 sierpnia 2027r. do 31 sierpnia 2027r. (11 miesięcy).</text:p>
      <text:p text:style-name="P60">§ 4</text:p>
      <text:p text:style-name="P61">1.<text:s/><text:tab/>Wykonawca nie ma prawa zlecenia wykonywania przedmiotu umowy osobom trzecim.</text:p>
      <text:p text:style-name="P62">2.<text:tab/>Wykonawca wyraża zgodę na niezapowiedziane kontrole przez <text:s text:c="38"/>Zamawiającego dotyczące jakości, wagi i ilości przygotowywanych przez Wykonawcę posiłków, a spożywanych przez dzieci w przedszkolu.</text:p>
      <text:p text:style-name="P63">§ 5</text:p>
      <text:p text:style-name="P64">1.<text:tab/>Personel Wykonawcy musi posiadać aktualne badania, ważne książeczki badań do celów sanitarno – epidemiologicznych oraz odpowiednie przygotowanie.</text:p>
      <text:p text:style-name="P65">2.<text:tab/>Wykonawca ponosi pełną odpowiedzialność cywilną, administracyjną i karną<text:s/><text:tab/>za jakość dostarczonych posiłków oraz skutki wynikające z zaniedbań przy ich przygotowywaniu i transporcie, mogący mieć negatywny wpływ na zdrowie żywionych dzieci.</text:p>
      <text:p text:style-name="P66">§ 6</text:p>
      <text:soft-page-break/>
      <text:p text:style-name="P67">1.<text:s/><text:tab/>Cena jednostkowa zestawu/dziennego wyżywienia (śniadanie, obiad dwudaniowy, podwieczorek) oraz jego przygotowania i dostarczenia do placówki dla 1 dziecka uczęszczającego do Przedszkola w Snopkowie, zgodnie z ofertą, przedstawia się następująco:</text:p>
      <text:p text:style-name="P68">a. Cena jednostkowa netto – ................................ zł</text:p>
      <text:p text:style-name="P69">b. Podatek VAT w kwocie – ................................... zł</text:p>
      <text:p text:style-name="P70">c. Cena jednostkowa brutto – ……………………………. zł</text:p>
      <text:p text:style-name="P71">d.<text:s/><text:span text:style-name="T72">W tym wsad do kotła ……………zł , pozostałe koszty – ………….. zł<text:s/></text:span></text:p>
      <text:p text:style-name="P73">2.<text:tab/>Na koszt posiłku składają się:</text:p>
      <text:p text:style-name="P74">a) tzw. „wsad do kotła” czyli koszt produktów do przygotowania zestawu dziennego wyżywienia,</text:p>
      <text:p text:style-name="P75">b) przygotowanie posiłku,</text:p>
      <text:p text:style-name="P76">c) dowóz do placówki,</text:p>
      <text:p text:style-name="P77">d) dostarczenie do każdego posiłku dla każdego dziecka serwetek papierowych, kolorowych, 2- warstwowych, min. 15 cm x 15 cm,</text:p>
      <text:p text:style-name="P78">e) zabezpieczenie próbek do badań SANEPIDU wymaganych rozporządzeniem Ministra Zdrowia z dnia 17 kwietnia 2007r. w sprawie pobierania i przechowywania próbek żywności przez zakłady żywienia zbiorowego typu zamkniętego (Dz.U. Nr 80, poz. 545),</text:p>
      <text:p text:style-name="P79">f) odbiór pojemników termicznych, termoizolacyjnych,</text:p>
      <text:p text:style-name="P80">g) odbiór resztek żywieniowych.</text:p>
      <text:p text:style-name="P81">3.<text:tab/><text:s/>Szacunkowa ilość posiłków wynosi: 120 zestawów dziennego wyżywienia dla dzieci uczęszczających do Przedszkola w Snopkowie w okresie od 01.09.26r. do 30.06.27r. oraz 75 w okresie od 01.08.27r. do 31.08.27r. Podana ilość nie stanowi zobowiązania dla Zamawiającego do zamawiania podanej ilości posiłków. Ilość posiłków może ulec zmianie.</text:p>
      <text:p text:style-name="P82">4.<text:tab/><text:tab/>Szacunkowe wynagrodzenie Wykonawcy w okresie realizacji zamówienia wyniesie ……….</text:p>
      <text:p text:style-name="P83">5.<text:tab/>Za wykonaną usługę Wykonawcy będzie przysługiwać wynagrodzenie obliczone jako iloczyn ilości przygotowanych i dostarczonych posiłków i ceny jednostkowej za jeden posiłek, zgodnie z ofertą wykonawcy.</text:p>
      <text:p text:style-name="P84">6.<text:tab/>Zamawiający zobowiązany jest do zapłaty wynagrodzenia za wykonaną usługę Wykonawcy, w okresach miesięcznych po przedłożeniu faktury z pisemnym potwierdzeniem pracownika Przedszkola w Snopkowie, co do ilości dostarczonych zestawów dziennego wyżywienia.</text:p>
      <text:p text:style-name="P85">7.<text:s/><text:tab/>Należność będzie płatna w formie przelewu na konto Wykonawcy wskazane w fakturze w terminie do 30 dni od daty złożenia prawidłowo wystawionej faktury do siedziby Zamawiającego.</text:p>
      <text:p text:style-name="P86">8.<text:s/>Wykonawca zobowiązany jest do wystawiania faktur dokumentujących wykonanie Umowy, zgodnie z przepisami ustawy o podatku od towarów i usług, w szczególności art. 106e ww. ustawy.</text:p>
      <text:p text:style-name="P87">9. W przypadku faktur ustrukturyzowanych wystawionych za pośrednictwem Krajowego systemu eFaktur, na każdej fakturze Wykonawca zobowiązany jest wskazać:<text:line-break/>a) Jako nabywcę – Gminę Jastków ul. Chmielowa 3, 21-002 Jastków, NIP: 713-28-71-020</text:p>
      <text:soft-page-break/>
      <text:p text:style-name="P88">b) Jako odbiorcę – Przedszkole w Snopkowie, Snopków ul. Parkowa 19, 21-002 Jastków, NIP: 7133133666</text:p>
      <text:p text:style-name="P89">10. Wskazanie danych odbiorcy następuje przez uzupełnienie odpowiednich pól faktury ustrukturyzowanej w KSeF (pole PODMIOT 3).</text:p>
      <text:p text:style-name="P90">11.<text:s/>W przypadku wystawienia przez Wykonawcę faktury ustrukturyzowanej bez wskazania prawidłowych i kompletnych danych Odbiorcy, Zamawiający nie ponosi odpowiedzialności za ewentualne opóźnienia w zapłacie należności, wynikające z trudności w identyfikacji właściwego odbiorcy.</text:p>
      <text:p text:style-name="P91">12.W takim przypadku Wykonawcy nie przysługują wobec Zamawiającego jakiekolwiek roszczenia z tytułu odsetek za opóźnienie w transakcjach handlowych ani inne roszczenia odszkodowawcze związane z opóźnieniem w zapłacie.</text:p>
      <text:p text:style-name="P92">§ 7</text:p>
      <text:p text:style-name="P93">1.<text:tab/>Strony postanawiają, że obowiązującą formą odszkodowania są kary umowne.</text:p>
      <text:p text:style-name="P94">2.<text:tab/>Kary będą naliczane w następujących przypadkach i wysokościach:</text:p>
      <text:p text:style-name="P95"><text:tab/>1) Wykonawca zapłaci kary umowne:</text:p>
      <text:p text:style-name="P96">a)<text:s/><text:tab/>za niezrealizowanie dostawy chociażby jednego posiłku lub jego części <text:s text:c="2"/>w danym dniu w wysokości 200,00 złotych za każdy dzień niezrealizowania usługi w całości lub jej części,</text:p>
      <text:p text:style-name="P97">b)<text:s/><text:tab/>za dostarczenie posiłków niepełnowartościowych (pod względem gramatury bądź przydatności do posiłku ) w wysokości 200,00 złotych za każdy dzień niewłaściwego zrealizowania przedmiotu umowy.</text:p>
      <text:p text:style-name="P98">c) <text:s text:c="10"/>za zwłokę w dostawie posiłków wynoszącą powyżej 20 min. <text:s/>w wysokości 100,00 złotych za każde zdarzenie,</text:p>
      <text:p text:style-name="P99">d)<text:s/><text:tab/>za odstąpienie od umowy z przyczyn leżących po stronie Wykonawcy w wysokości 2.000,00 złotych,</text:p>
      <text:p text:style-name="P100">2) Zamawiający zapłaci Wykonawcy kary umowne z tytułu odstąpienia od umowy z przyczyn leżących po stronie Zamawiającego w wysokości 2.000,00 złotych.</text:p>
      <text:p text:style-name="P101">3.<text:tab/>Zamawiający naliczy Wykonawcy kary umowne z tytułu stwierdzenia przy realizacji zamówienia niezatrudniania wymaganych przez Zamawiającego osób, o których mowa w § 8 na podstawie umowy o pracę lub nie przedstawienia Zamawiającemu dokumentu, o którym mowa w § 8 ust. 2. Kara umowna wynosi każdorazowo w przypadku wystąpienia okoliczności określonych w tych zapisach 300,00 zł (słownie: trzysta złotych).</text:p>
      <text:p text:style-name="P102">4.<text:tab/>Łączna maksymalna wysokość kar umownych, którą mogą dochodzić strony nie może przekroczyć 30% wartości wynagrodzenia netto określonego w § 6 ust. 4 umowy.</text:p>
      <text:p text:style-name="P103">5.<text:tab/>Strony zastrzegają sobie prawo żądania odszkodowania przekraczającego wysokość zastrzeżonej kary umownej.</text:p>
      <text:p text:style-name="P104">6. Wykonawca wyraża zgodę na potrącenie należności z tytułu kar umownych z wynagrodzenia<text:s/></text:p>
      <text:p text:style-name="P105">§ 8</text:p>
      <text:soft-page-break/>
      <text:p text:style-name="P106">1.<text:tab/>Na postawie art. 95 ustawy Zamawiający wymaga zatrudnienia przez Wykonawcę lub Podwykonawcę na podstawie umowy o pracę, osób wykonujących wymienione poniżej czynności w zakresie realizacji zamówienia:</text:p>
      <text:p text:style-name="P107">a) przygotowanie posiłków</text:p>
      <text:p text:style-name="P108"><text:span text:style-name="T109">Wykonawca bądź jego podwykonawca zobowiązany jest r</text:span><text:span text:style-name="T110">ó</text:span><text:span text:style-name="T111">wnież do zatrudnienia na podstawie stosunku pracy os</text:span><text:span text:style-name="T112">ó</text:span><text:span text:style-name="T113">b niepełnosprawnych w rozumieniu ustawy z dnia 27 sierpnia 1997 r. o rehabilitacji zawodowej i społecznej oraz zatrudnianiu os</text:span><text:span text:style-name="T114">ó</text:span><text:span text:style-name="T115">b niepełnosprawnych (t.j. Dz. U. z 2024 r. poz. 44 z późn. zm.) w liczbie …. os</text:span><text:span text:style-name="T116">ó</text:span><text:span text:style-name="T117">b niepełnosprawnych (zgodnie z ofertą Wykonawcy) biorących udział w realizacji zam</text:span><text:span text:style-name="T118">ó</text:span><text:span text:style-name="T119">wienia – jeśli dotyczy</text:span></text:p>
      <text:p text:style-name="P120">2.<text:tab/>Zamawiający wymaga od Wykonawcy przedstawienia po podpisaniu umowy, najpóźniej w dniu rozpoczęcia wykonywania usług, wykazu osób uczestniczących w realizacji zamówienia, które będą wykonywać czynności wskazane w ust. 1 oraz przedstawienia w celu weryfikacji zatrudnienia przez Wykonawcę lub Podwykonawcę na podstawie zawartej umowy o pracę z tymi osobami następujących dokumentów:</text:p>
      <text:p text:style-name="P121">a) <text:s text:c="10"/>oświadczenie zatrudnionego pracownika lub</text:p>
      <text:p text:style-name="P122">b)<text:tab/>oświadczenie Wykonawcy lub Podwykonawcy o zatrudnieniu pracownika na podstawie umowy o pracę lub</text:p>
      <text:p text:style-name="P123">c)<text:tab/>poświadczonej za zgodność z oryginałem kopii umowy o pracę zatrudnionego pracownika lub</text:p>
      <text:p text:style-name="P124">d)<text:tab/>inny dokumentów</text:p>
      <text:p text:style-name="P125">- zawierających informacje, w tym dane osobowe, niezbędne do weryfikacji zatrudnienia na podstawie umowy <text:s text:c="2"/>o pracę, w szczególności imię i nazwisko zatrudnionego pracownika, datę zawarcia umowy o pracę, rodzaj umowy o pracę i zakres obowiązków pracownika.</text:p>
      <text:p text:style-name="P126"><text:span text:style-name="T127">- potwierdzających niepełnosprawność zatrudnionych os</text:span><text:span text:style-name="T128">ó</text:span><text:span text:style-name="T129">b – jeśli dotyczy<text:s/></text:span></text:p>
      <text:p text:style-name="P130">3. <text:s/><text:tab/>Zamawiający zastrzega sobie możliwość kontroli zatrudnienia osób wskazanych przez Wykonawcę do realizacji zamówienia będącego przedmiotem umowy. Kontrola może być przeprowadzana bez wcześniejszego uprzedzenia Wykonawcy. Zamawiający zastrzega sobie prawo naliczania kar umownych w przypadku stwierdzenia przy realizacji zamówienia niezatrudnienia wymaganych przez Zamawiającego osób na podstawie stosunku pracy lub nie przedstawienia Zamawiającemu dokumentów, o którym mowa w ust. 2. Wysokość kar umownych określona została w § 7.</text:p>
      <text:p text:style-name="P131">4.<text:s/><text:tab/>Wykonawca może dokonać zmiany deklarowanych osób, o których mowa w ust. 1. W przypadku zmiany osób Wykonawca uaktualnia wykaz osób, które będą uczestniczyć w realizacji zamówienia oraz dokumentuje ich zatrudnienie na podstawie stosunku pracy w sposób opisany w ust. 2. Obowiązek ten Wykonawca realizuje w terminie 5 dni roboczych od dokonania przedmiotowej zmiany.</text:p>
      <text:p text:style-name="P132">5.<text:s/><text:tab/>W przypadku uzasadnionych wątpliwości co do przestrzegania prawa pracy przez Wykonawcę lub Podwykonawcę, Zamawiający może zwrócić się o przeprowadzenie kontroli przez Państwową Inspekcję Pracy.</text:p>
      <text:p text:style-name="P133">§ 9</text:p>
      <text:p text:style-name="P134">1.<text:s/><text:tab/>Zamawiający ma prawo odstąpić od umowy w przypadku stwierdzenia naruszenia przez Wykonawcę postanowień niniejszej umowy, w szczególności :</text:p>
      <text:soft-page-break/>
      <text:p text:style-name="P135">-<text:tab/>nieprzestrzegania wymogów sanitarno-epidemiologicznych, ustawy o bezpieczeństwie żywności i żywienia oraz norm żywienia zbiorowego,</text:p>
      <text:p text:style-name="P136">-<text:tab/>dostarczenia ilości posiłków niezgodnych z jadłospisem,</text:p>
      <text:p text:style-name="P137">-<text:tab/>dostarczenie posiłków z opóźnieniem,</text:p>
      <text:p text:style-name="P138">-<text:tab/>zła jakość posiłków (przypalone, przesolone, nieświeże, zimne itp.),</text:p>
      <text:p text:style-name="P139">- <text:s/><text:tab/>zlecenia wykonywania przedmiotu umowy osobom trzecim.</text:p>
      <text:p text:style-name="P140">2.<text:s/><text:tab/>Prawo do odstąpienia od umowy, o którym mowa w ust. 1 może być zrealizowane w terminie 30 dni od dnia powzięcia wiadomości o okolicznościach uzasadniających skorzystanie z prawa do odstąpienia.</text:p>
      <text:p text:style-name="P141">§ 10</text:p>
      <text:p text:style-name="P142">1.<text:tab/>Strony zobowiązują się dokonać zmiany wysokości wynagrodzenia, o którym mowa w § <text:s/>6 Umowy, w formie pisemnej pod rygorem nieważności, aneksem, w przypadku zmiany cen materiałów lub kosztów związanych z realizacją zamówienia, z tym zastrzeżeniem, że:</text:p>
      <text:p text:style-name="P143">a) minimalny poziom zmiany ceny materiałów lub kosztów, uprawniający strony umowy do żądania zmiany wynagrodzenia wynosi 10% w stosunku do cen lub kosztów wskazanych w ofercie;</text:p>
      <text:p text:style-name="P144">b) poziom zmiany wynagrodzenia zostanie ustalony na podstawie wskaźnika zmiany cen materiałów lub kosztów ogłoszonego w komunikacie prezesa Głównego Urzędu Statystycznego, ustalonego w stosunku do miesiąca, w którym została sporządzona oferta;</text:p>
      <text:p text:style-name="P145">c) maksymalna wartość zmiany wynagrodzenia, jaką dopuszcza Zamawiający, to łącznie 5% w stosunku do wartości łącznego wynagrodzenia brutto,</text:p>
      <text:p text:style-name="P146">d) zmiana wskaźnika w okresie 6 miesięcy od dnia zawarcia umowy nie upoważnia strony do wnioskowania o zmianę wynagrodzenia.</text:p>
      <text:p text:style-name="P147">2.<text:tab/>Zmiana, o której mowa w ust. 1 wprowadzona zostanie na zasadach i w sposób określony w ust. 3 - 8, jeżeli zmiana ta będzie miała wpływ na koszty wykonania Umowy przez Wykonawcę.<text:s/></text:p>
      <text:p text:style-name="P148">3.<text:tab/>W sytuacji wystąpienia okoliczności wskazanych w ust. 1 Wykonawca składa pisemny wniosek o zmianę umowy o zamówienie publiczne w zakresie płatności wynikających z faktur wystawionych po zaistnieniu okoliczności uzasadniających zamianę wynagrodzenia. Wniosek powinien zawierać wyczerpujące uzasadnienie oraz dokładne wyliczenie kwoty wynagrodzenia Wykonawcy po zmianie umowy, w szczególności Wykonawca zobowiązany jest wykazać związek pomiędzy wnioskowaną kwotą podwyższenia wynagrodzenia umownego, a wpływem zmiany ceny lub kosztów na kalkulację ceny ofertowej. Zmiana wynagrodzenia zostanie dokonana z zachowaniem następujących zasad:</text:p>
      <text:p text:style-name="P149">1)<text:tab/>podstawą dla zmiany wynagrodzenia jest zmiana cen materiałów lub kosztów realizacji zamówienia w wymiarze, o którym mowa w ust. 1 lit. a,</text:p>
      <text:p text:style-name="P150">2)<text:tab/>dla ustalenia zmiany wynagrodzenia w odniesieniu do procentowych zmian cen materiałów lub kosztów związanych z realizacją zamówienia, Strony posłużą się danymi Głównego Urzędu Statystycznego i dokonają zmiany zgodnie ze <text:s/>wskaźnikami <text:s/>cen towarów i usług konsumpcyjnych, zgodnie z ust. 1 lit. b.</text:p>
      <text:p text:style-name="P151">4.<text:tab/>Zmiana wysokości wynagrodzenia należnego Wykonawcy w przypadku zmiany cen, o której mowa w ust. 1 , będzie odnosić się wyłącznie do części przedmiotu umowy realizowanego po dniu zaistnienia okoliczności będących podstawą zmiany i jednocześnie realizowanej nie wcześniej niż na 1<text:s/><text:soft-page-break/>miesiąc od <text:s/>momentu złożenia kompletnego wniosku o dokonane zmiany lub przekazania zawiadomienia o wszczęciu procedury zmiany <text:s/>oraz <text:s/>odnosić się będzie wyłącznie do części przedmiotu umowy, do której zastosowanie znajdzie właściwa zmiana.</text:p>
      <text:p text:style-name="P152">5.<text:tab/>Zmiana umowy skutkuje zmianą wynagrodzenia jedynie w zakresie płatności realizowanych po dacie zawarcia aneksu do umowy, o którym mowa w ust. 1.</text:p>
      <text:p text:style-name="P153">6.<text:tab/>Zmiana, o której mowa w ust. 1 , może być wprowadzana na zasadach, o których mowa powyżej, poprzez zestawienie cen materiałów i kosztów związanych z realizacją Umowy oraz wskaźnika zmiany cen materiałów lub kosztów ogłoszonego w komunikacie prezesa Głównego Urzędu Statystycznego, ustalonego w stosunku do miesiąca, w którym została złożona oferta w postepowaniu o udzielenie zamówienia.</text:p>
      <text:p text:style-name="P154">7.<text:tab/>Obowiązek wykazania wpływu zmian, o których mowa w ust. 1 na koszty wykonania zamówienia należy do Wykonawcy pod rygorem odmowy dokonania zmiany umowy przez Zamawiającego.</text:p>
      <text:p text:style-name="P155">8.<text:tab/>W przypadku dokonania zmiany umowy na podstawie ust. 1 – zmiany wynagrodzenia w związku ze zmianą cen materiałów lub kosztów związanych z realizacją zamówienia – Wykonawca jest zobowiązany do zmiany wynagrodzenia przysługującego podwykonawcy, z którym zawarł umowę, której okres obowiązywania przekracza 6 miesięcy, w zakresie odpowiadającym zmianom cen materiałów i kosztów zobowiązania podwykonawcy.</text:p>
      <text:p text:style-name="P156">§ 11</text:p>
      <text:p text:style-name="P157">W sprawach nieuregulowanych niniejszą umową mają zastosowanie przepisy ustawy Prawo zamówień publicznych oraz Kodeksu Cywilnego.</text:p>
      <text:p text:style-name="P158">§ 12</text:p>
      <text:p text:style-name="P159">Umowę sporządzono w dwóch jednobrzmiących egzemplarzach, jeden dla Zamawiającego jeden dla Wykonawcy.</text:p>
      <text:p text:style-name="P160"><text:tab/></text:p>
      <text:p text:style-name="P161"><text:s text:c="11"/>WYKONAWCA:<text:tab/><text:tab/><text:s text:c="35"/><text:tab/><text:tab/><text:s text:c="19"/>ZAMAWIAJĄCY:</text:p>
      <text:p text:style-name="P162"/>
      <text:p text:style-name="P1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Teksttreści_" style:display-name="Tekst treści_" style:family="text" style:parent-style-name="Domyślnaczcionkaakapitu">
      <style:text-properties style:font-name="Cambria" style:font-name-asian="Cambria" style:font-name-complex="Cambria"/>
    </style:style>
    <style:style style:name="Teksttreści" style:display-name="Tekst treści" style:family="paragraph" style:parent-style-name="Normalny">
      <style:paragraph-properties fo:widows="0" fo:orphans="0" style:vertical-align="auto" fo:margin-bottom="0in"/>
      <style:text-properties style:font-name="Cambria" style:font-name-asian="Cambria" style:font-name-complex="Cambria" fo:hyphenate="true"/>
    </style:style>
    <style:style style:name="Akapitzlistą" style:display-name="Akapit z listą" style:family="paragraph" style:parent-style-name="Normalny">
      <style:paragraph-properties fo:margin-left="0.5in">
        <style:tab-stops/>
      </style:paragraph-properties>
      <style:text-properties fo:hyphenate="false"/>
    </style:style>
    <style:style style:name="NormalnyWeb" style:display-name="Normalny (Web)" style:family="paragraph" style:parent-style-name="Normalny">
      <style:paragraph-properties style:vertical-align="auto" fo:margin-bottom="0in" fo:line-height="100%"/>
      <style:text-properties style:font-name="Times New Roman" fo:font-size="12pt" style:font-size-asian="12pt" style:font-size-complex="12pt" style:language-asian="pl" style:country-asian="PL"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font-name-complex="Times New Roman"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Iwona Wolińska-Szostak</meta:initial-creator>
    <dc:creator>Tomasz Choma</dc:creator>
    <meta:creation-date>2026-08-10T08:03:00Z</meta:creation-date>
    <dc:date>2026-08-10T10:47:00Z</dc:date>
    <meta:template xlink:href="Normal" xlink:type="simple"/>
    <meta:editing-cycles>4</meta:editing-cycles>
    <meta:editing-duration>PT2520S</meta:editing-duration>
    <meta:document-statistic meta:page-count="8" meta:paragraph-count="40" meta:word-count="2932" meta:character-count="20486" meta:row-count="146" meta:non-whitespace-character-count="17594"/>
  </office:meta>
</office:document-meta>
</file>