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213" style:family="table">
      <style:table-properties style:width="14.499cm" table:align="right" style:writing-mode="lr-tb"/>
    </style:style>
    <style:style style:name="Tabela213.A" style:family="table-column">
      <style:table-column-properties style:column-width="0.794cm"/>
    </style:style>
    <style:style style:name="Tabela213.B" style:family="table-column">
      <style:table-column-properties style:column-width="5.001cm"/>
    </style:style>
    <style:style style:name="Tabela213.C" style:family="table-column">
      <style:table-column-properties style:column-width="8.705cm"/>
    </style:style>
    <style:style style:name="Tabela213.1" style:family="table-row">
      <style:table-row-properties style:keep-together="false" fo:keep-together="always"/>
    </style:style>
    <style:style style:name="Tabela213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3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3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3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3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3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14" style:family="table">
      <style:table-properties style:width="14.499cm" table:align="right" style:writing-mode="lr-tb"/>
    </style:style>
    <style:style style:name="Tabela214.A" style:family="table-column">
      <style:table-column-properties style:column-width="0.794cm"/>
    </style:style>
    <style:style style:name="Tabela214.B" style:family="table-column">
      <style:table-column-properties style:column-width="5.001cm"/>
    </style:style>
    <style:style style:name="Tabela214.C" style:family="table-column">
      <style:table-column-properties style:column-width="8.705cm"/>
    </style:style>
    <style:style style:name="Tabela214.1" style:family="table-row">
      <style:table-row-properties style:keep-together="false" fo:keep-together="always"/>
    </style:style>
    <style:style style:name="Tabela214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4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4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4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4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4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15" style:family="table">
      <style:table-properties style:width="14.499cm" table:align="right" style:writing-mode="lr-tb"/>
    </style:style>
    <style:style style:name="Tabela215.A" style:family="table-column">
      <style:table-column-properties style:column-width="0.794cm"/>
    </style:style>
    <style:style style:name="Tabela215.B" style:family="table-column">
      <style:table-column-properties style:column-width="5.001cm"/>
    </style:style>
    <style:style style:name="Tabela215.C" style:family="table-column">
      <style:table-column-properties style:column-width="8.705cm"/>
    </style:style>
    <style:style style:name="Tabela215.1" style:family="table-row">
      <style:table-row-properties style:keep-together="false" fo:keep-together="always"/>
    </style:style>
    <style:style style:name="Tabela215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5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5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5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5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5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19" style:family="table">
      <style:table-properties style:width="14.499cm" table:align="right" style:writing-mode="lr-tb"/>
    </style:style>
    <style:style style:name="Tabela19.A" style:family="table-column">
      <style:table-column-properties style:column-width="0.794cm"/>
    </style:style>
    <style:style style:name="Tabela19.B" style:family="table-column">
      <style:table-column-properties style:column-width="5.001cm"/>
    </style:style>
    <style:style style:name="Tabela19.C" style:family="table-column">
      <style:table-column-properties style:column-width="8.705cm"/>
    </style:style>
    <style:style style:name="Tabela19.1" style:family="table-row">
      <style:table-row-properties style:keep-together="false" fo:keep-together="always"/>
    </style:style>
    <style:style style:name="Tabela19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9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9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19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19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19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0" style:family="table">
      <style:table-properties style:width="14.499cm" table:align="right" style:writing-mode="lr-tb"/>
    </style:style>
    <style:style style:name="Tabela20.A" style:family="table-column">
      <style:table-column-properties style:column-width="0.794cm"/>
    </style:style>
    <style:style style:name="Tabela20.B" style:family="table-column">
      <style:table-column-properties style:column-width="5.001cm"/>
    </style:style>
    <style:style style:name="Tabela20.C" style:family="table-column">
      <style:table-column-properties style:column-width="8.705cm"/>
    </style:style>
    <style:style style:name="Tabela20.1" style:family="table-row">
      <style:table-row-properties style:keep-together="false" fo:keep-together="always"/>
    </style:style>
    <style:style style:name="Tabela20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0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0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0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0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0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17" style:family="table">
      <style:table-properties style:width="14.499cm" table:align="right" style:writing-mode="lr-tb"/>
    </style:style>
    <style:style style:name="Tabela217.A" style:family="table-column">
      <style:table-column-properties style:column-width="0.794cm"/>
    </style:style>
    <style:style style:name="Tabela217.B" style:family="table-column">
      <style:table-column-properties style:column-width="5.001cm"/>
    </style:style>
    <style:style style:name="Tabela217.C" style:family="table-column">
      <style:table-column-properties style:column-width="8.705cm"/>
    </style:style>
    <style:style style:name="Tabela217.1" style:family="table-row">
      <style:table-row-properties style:keep-together="false" fo:keep-together="always"/>
    </style:style>
    <style:style style:name="Tabela217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7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7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7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7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7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21" style:family="table">
      <style:table-properties style:width="14.499cm" table:align="right" style:writing-mode="lr-tb"/>
    </style:style>
    <style:style style:name="Tabela21.A" style:family="table-column">
      <style:table-column-properties style:column-width="0.794cm"/>
    </style:style>
    <style:style style:name="Tabela21.B" style:family="table-column">
      <style:table-column-properties style:column-width="5.001cm"/>
    </style:style>
    <style:style style:name="Tabela21.C" style:family="table-column">
      <style:table-column-properties style:column-width="8.705cm"/>
    </style:style>
    <style:style style:name="Tabela21.1" style:family="table-row">
      <style:table-row-properties style:keep-together="false" fo:keep-together="always"/>
    </style:style>
    <style:style style:name="Tabela21.A1" style:family="table-cell" style:data-style-name="N100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.B1" style:family="table-cell">
      <style:table-cell-properties style:vertical-align="middle" fo:background-color="transparent" fo:padding="0.097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21.C1" style:family="table-cell" style:data-style-name="N100">
      <style:table-cell-properties style:vertical-align="middle" fo:background-color="transparent" fo:padding="0.097cm" fo:border="0.018cm solid #000000" style:writing-mode="lr-tb">
        <style:background-image/>
      </style:table-cell-properties>
    </style:style>
    <style:style style:name="Tabela21.A2" style:family="table-cell" style:data-style-name="N100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.B2" style:family="table-cell">
      <style:table-cell-properties style:vertical-align="middle" fo:background-color="transparent" fo:padding="0.097cm" fo:border-left="0.018cm solid #000000" fo:border-right="none" fo:border-top="none" fo:border-bottom="0.018cm solid #000000" style:writing-mode="lr-tb">
        <style:background-image/>
      </style:table-cell-properties>
    </style:style>
    <style:style style:name="Tabela21.C2" style:family="table-cell" style:data-style-name="N3">
      <style:table-cell-properties style:vertical-align="middle" fo:background-color="transparent" fo:padding="0.097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7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9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10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11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1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5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17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18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1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2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21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22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23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24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25" style:family="paragraph" style:parent-style-name="Standard" style:master-page-name="Standard">
      <style:paragraph-properties fo:margin-left="0cm" fo:margin-right="0cm" fo:text-align="end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2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2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28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2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T1" style:family="text">
      <style:text-properties style:font-name-asian="Times New Roman" style:font-name-complex="Arial"/>
    </style:style>
    <style:style style:name="T2" style:family="text">
      <style:text-properties fo:color="#ff3333"/>
    </style:style>
    <style:style style:name="T3" style:family="text">
      <style:text-properties style:text-line-through-style="none"/>
    </style:style>
    <style:style style:name="T4" style:family="text">
      <style:text-properties style:text-line-through-style="none" style:text-position="0% 100%" style:text-underline-style="none" style:font-name-asian="Times New Roman" style:font-name-complex="Arial"/>
    </style:style>
    <style:style style:name="T5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style:text-position="super 58%"/>
    </style:style>
    <number:number-style style:name="N3">
      <number:number number:decimal-places="0" number:min-integer-digits="1" number:grouping="true"/>
    </number:number-style>
    <number:text-style style:name="N100">
      <number:text-content/>
    </number:text-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Załącznik nr 9 do SWZ</text:p>
      <text:p text:style-name="P12"/>
      <text:p text:style-name="P12"/>
      <text:p text:style-name="P15">CHARAKTERYSTYKA BUDYNKÓW ZARZĄDZANYCH PRZEZ MIEJSKI ZARZĄD NIERUCHOMOŚCI KOMUNALNYCH W JAWORZNIE, DO KTÓRYCH DOSTARCZANE BĘDZIE PALIWO GAZOWE - GAZ ZIEMNY WYSOKOMETANOWY TYPU E</text:p>
      <text:p text:style-name="P16"/>
      <text:p text:style-name="P12"/>
      <text:p text:style-name="P19"><text:span text:style-name="T6">1.<text:tab/></text:span><text:span text:style-name="T7">Kotłownia w budynku </text:span><text:span text:style-name="T7">mieszkalnym</text:span><text:span text:style-name="T7"> przy ul. </text:span><text:span text:style-name="T7">Pożarowej 2</text:span><text:span text:style-name="T7"> w Jaworznie:</text:span></text:p>
      <text:p text:style-name="P14"/>
      <text:p text:style-name="P20">1)<text:tab/>grupa przyłączeniowa - podmiot deklarując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Pożarowej 2<text:line-break/>w Jaworznie,</text:p>
      <text:p text:style-name="P22">3)<text:tab/>cel wykorzystania paliwa gazowego: opałowy (dla 10 gospodarstw domowych),</text:p>
      <text:p text:style-name="P23">4)<text:tab/>rodzaj i moc odbiorników gazu: kocioł gazowy jednofunkcyjny o mocy 45 [kW] -<text:line-break/>- 1 sztuka,</text:p>
      <text:p text:style-name="P24">5)<text:tab/>moc przyłączeniowa: 5 [m<text:span text:style-name="T8">3</text:span>/h],</text:p>
      <text:p text:style-name="P24">6)<text:tab/>moc umowna: 45 [kWh/h],</text:p>
      <text:p text:style-name="P24">7)<text:tab/>minimalne ciśnienie paliwa gazowego w punkcie dostarczenia i odbioru: 1,6 [kPa],</text:p>
      <text:p text:style-name="P23">8)<text:tab/>rodzaj paliwa gazowego: E (GZ-50) gaz ziemny wysokometanowy wg normy:<text:line-break/>PN-C-04750 grupa E „lub równoważne”,</text:p>
      <text:p text:style-name="P24">9)<text:tab/>układ pomiarowy: gazomierz miechowy nr XM2103290985,</text:p>
      <text:p text:style-name="P24">10)<text:tab/>numer punktu poboru: 8018590365500041233363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3">12)<text:tab/>prognoza zużycia <text:span text:style-name="T5">paliwa gazowego - gazu ziemnego wysokometanowego typu E,<text:line-break/>w poszczególnych miesiącach</text:span><text:span text:style-name="T5">:</text:span></text:p>
      <text:p text:style-name="P12"/>
      <table:table table:name="Tabela213" table:style-name="Tabela213">
        <table:table-column table:style-name="Tabela213.A"/>
        <table:table-column table:style-name="Tabela213.B"/>
        <table:table-column table:style-name="Tabela213.C"/>
        <table:table-header-rows>
          <table:table-row table:style-name="Tabela213.1">
            <table:table-cell table:style-name="Tabela213.A1" office:value-type="float" office:value="0">
              <text:p text:style-name="P9">Lp.</text:p>
            </table:table-cell>
            <table:table-cell table:style-name="Tabela213.B1" office:value-type="string">
              <text:p text:style-name="P9">Miesiąc, r<text:span text:style-name="T3">ok</text:span></text:p>
            </table:table-cell>
            <table:table-cell table:style-name="Tabela213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13.1">
          <table:table-cell table:style-name="Tabela213.A2" office:value-type="float" office:value="0">
            <text:p text:style-name="P9">1.</text:p>
          </table:table-cell>
          <table:table-cell table:style-name="Tabela213.B2" office:value-type="string">
            <text:p text:style-name="P7">Październik 2026 roku</text:p>
          </table:table-cell>
          <table:table-cell table:style-name="Tabela213.C2" office:value-type="float" office:value="2500">
            <text:p text:style-name="P6">2 500</text:p>
          </table:table-cell>
        </table:table-row>
        <table:table-row table:style-name="Tabela213.1">
          <table:table-cell table:style-name="Tabela213.A2" office:value-type="float" office:value="0">
            <text:p text:style-name="P9">2.</text:p>
          </table:table-cell>
          <table:table-cell table:style-name="Tabela213.B2" office:value-type="string">
            <text:p text:style-name="P7">Listopad 2026 roku</text:p>
          </table:table-cell>
          <table:table-cell table:style-name="Tabela213.C2" office:value-type="float" office:value="5000">
            <text:p text:style-name="P6">5 000</text:p>
          </table:table-cell>
        </table:table-row>
        <table:table-row table:style-name="Tabela213.1">
          <table:table-cell table:style-name="Tabela213.A2" office:value-type="float" office:value="0">
            <text:p text:style-name="P9">3.</text:p>
          </table:table-cell>
          <table:table-cell table:style-name="Tabela213.B2" office:value-type="string">
            <text:p text:style-name="P7">Grudzień 2026 roku</text:p>
          </table:table-cell>
          <table:table-cell table:style-name="Tabela213.C2" office:value-type="float" office:value="12000">
            <text:p text:style-name="P6">12 000</text:p>
          </table:table-cell>
        </table:table-row>
        <table:table-row table:style-name="Tabela213.1">
          <table:table-cell table:style-name="Tabela213.A2" office:value-type="float" office:value="0">
            <text:p text:style-name="P9">4.</text:p>
          </table:table-cell>
          <table:table-cell table:style-name="Tabela213.B2" office:value-type="string">
            <text:p text:style-name="P7">Styczeń 2027 roku</text:p>
          </table:table-cell>
          <table:table-cell table:style-name="Tabela213.C2" office:value-type="float" office:value="14000">
            <text:p text:style-name="P6">14 000</text:p>
          </table:table-cell>
        </table:table-row>
        <table:table-row table:style-name="Tabela213.1">
          <table:table-cell table:style-name="Tabela213.A2" office:value-type="float" office:value="0">
            <text:p text:style-name="P9">5.</text:p>
          </table:table-cell>
          <table:table-cell table:style-name="Tabela213.B2" office:value-type="string">
            <text:p text:style-name="P7">Luty 2027 roku</text:p>
          </table:table-cell>
          <table:table-cell table:style-name="Tabela213.C2" office:value-type="float" office:value="9000">
            <text:p text:style-name="P6">9 000</text:p>
          </table:table-cell>
        </table:table-row>
        <table:table-row table:style-name="Tabela213.1">
          <table:table-cell table:style-name="Tabela213.A2" office:value-type="float" office:value="0">
            <text:p text:style-name="P9">6.</text:p>
          </table:table-cell>
          <table:table-cell table:style-name="Tabela213.B2" office:value-type="string">
            <text:p text:style-name="P7">Marzec 2027 roku</text:p>
          </table:table-cell>
          <table:table-cell table:style-name="Tabela213.C2" office:value-type="float" office:value="8000">
            <text:p text:style-name="P6">8 000</text:p>
          </table:table-cell>
        </table:table-row>
        <table:table-row table:style-name="Tabela213.1">
          <table:table-cell table:style-name="Tabela213.A2" office:value-type="float" office:value="0">
            <text:p text:style-name="P9">7.</text:p>
          </table:table-cell>
          <table:table-cell table:style-name="Tabela213.B2" office:value-type="string">
            <text:p text:style-name="P7">Kwiecień 2027 roku</text:p>
          </table:table-cell>
          <table:table-cell table:style-name="Tabela213.C2" office:value-type="float" office:value="6000">
            <text:p text:style-name="P6">6 000</text:p>
          </table:table-cell>
        </table:table-row>
        <table:table-row table:style-name="Tabela213.1">
          <table:table-cell table:style-name="Tabela213.A2" office:value-type="float" office:value="0">
            <text:p text:style-name="P9">8.</text:p>
          </table:table-cell>
          <table:table-cell table:style-name="Tabela213.B2" office:value-type="string">
            <text:p text:style-name="P7">Maj 2027 roku</text:p>
          </table:table-cell>
          <table:table-cell table:style-name="Tabela213.C2" office:value-type="float" office:value="2000">
            <text:p text:style-name="P6">2 000</text:p>
          </table:table-cell>
        </table:table-row>
        <table:table-row table:style-name="Tabela213.1">
          <table:table-cell table:style-name="Tabela213.A2" office:value-type="float" office:value="0">
            <text:p text:style-name="P9">9.</text:p>
          </table:table-cell>
          <table:table-cell table:style-name="Tabela213.B2" office:value-type="string">
            <text:p text:style-name="P7">Czerwiec 2027 roku</text:p>
          </table:table-cell>
          <table:table-cell table:style-name="Tabela213.C2" office:value-type="float" office:value="0">
            <text:p text:style-name="P6">0</text:p>
          </table:table-cell>
        </table:table-row>
        <table:table-row table:style-name="Tabela213.1">
          <table:table-cell table:style-name="Tabela213.A2" office:value-type="float" office:value="0">
            <text:p text:style-name="P9">10.</text:p>
          </table:table-cell>
          <table:table-cell table:style-name="Tabela213.B2" office:value-type="string">
            <text:p text:style-name="P7">Lipiec 2027 roku</text:p>
          </table:table-cell>
          <table:table-cell table:style-name="Tabela213.C2" office:value-type="float" office:value="0">
            <text:p text:style-name="P6">0</text:p>
          </table:table-cell>
        </table:table-row>
        <table:table-row table:style-name="Tabela213.1">
          <table:table-cell table:style-name="Tabela213.A2" office:value-type="float" office:value="0">
            <text:p text:style-name="P9">11.</text:p>
          </table:table-cell>
          <table:table-cell table:style-name="Tabela213.B2" office:value-type="string">
            <text:p text:style-name="P7">Sierpień 2027 roku</text:p>
          </table:table-cell>
          <table:table-cell table:style-name="Tabela213.C2" office:value-type="float" office:value="0">
            <text:p text:style-name="P6">0</text:p>
          </table:table-cell>
        </table:table-row>
        <table:table-row table:style-name="Tabela213.1">
          <table:table-cell table:style-name="Tabela213.A2" office:value-type="float" office:value="0">
            <text:p text:style-name="P9">12.</text:p>
          </table:table-cell>
          <table:table-cell table:style-name="Tabela213.B2" office:value-type="string">
            <text:p text:style-name="P7">Wrzesień 2027 roku</text:p>
          </table:table-cell>
          <table:table-cell table:style-name="Tabela213.C2" office:value-type="float" office:value="1500">
            <text:p text:style-name="P6">1 500</text:p>
          </table:table-cell>
        </table:table-row>
        <table:table-row table:style-name="Tabela213.1">
          <table:table-cell table:style-name="Tabela213.A2" table:number-columns-spanned="2" office:value-type="float" office:value="0">
            <text:p text:style-name="P10">Ogółem</text:p>
          </table:table-cell>
          <table:covered-table-cell/>
          <table:table-cell table:style-name="Tabela213.C2" table:formula="ooow:&lt;C2:C13&gt;" office:value-type="float" office:value="60000">
            <text:p text:style-name="P8">60 000</text:p>
          </table:table-cell>
        </table:table-row>
      </table:table>
      <text:p text:style-name="P12"><text:soft-page-break/></text:p>
      <text:p text:style-name="P12"/>
      <text:p text:style-name="P19"><text:span text:style-name="T6">2.<text:tab/></text:span><text:span text:style-name="T7">Kotłownia w budynku </text:span><text:span text:style-name="T7">mieszkalnym</text:span><text:span text:style-name="T7"> przy ul. </text:span><text:span text:style-name="T7">Pożarowej 6</text:span><text:span text:style-name="T7"> w Jaworznie:</text:span></text:p>
      <text:p text:style-name="P14"/>
      <text:p text:style-name="P20">1)<text:tab/>grupa przyłączeniowa - podmiot deklarując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Pożarowej 6<text:line-break/>w Jaworznie,</text:p>
      <text:p text:style-name="P22">3)<text:tab/>cel wykorzystania paliwa gazowego: opałowy (dla 8 gospodarstw domowych),</text:p>
      <text:p text:style-name="P23">4)<text:tab/>rodzaj i moc odbiorników gazu: kocioł gazowy jednofunkcyjny o mocy 48 [kW] -<text:line-break/>- 1 sztuka,</text:p>
      <text:p text:style-name="P24">5)<text:tab/>moc przyłączeniowa: 5 [m<text:span text:style-name="T8">3</text:span>/h],</text:p>
      <text:p text:style-name="P24">6)<text:tab/>moc umowna: 48 [kWh/h],</text:p>
      <text:p text:style-name="P24">7)<text:tab/>minimalne ciśnienie paliwa gazowego w punkcie dostarczenia i odbioru: 1,8 [kPa],</text:p>
      <text:p text:style-name="P23">8)<text:tab/>rodzaj paliwa gazowego: E (GZ-50) gaz ziemny wysokometanowy wg normy:<text:line-break/>PN-C-04750 grupa E „lub równoważne”,</text:p>
      <text:p text:style-name="P24">9)<text:tab/>układ pomiarowy: gazomierz miechowy nr XM2204259349,</text:p>
      <text:p text:style-name="P24">10)<text:tab/>numer punktu poboru: 8018590365500041097675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3">12)<text:tab/>prognoza zużycia <text:span text:style-name="T5">paliwa gazowego - gazu ziemnego wysokometanowego typu E,<text:line-break/>w poszczególnych miesiącach</text:span><text:span text:style-name="T5">:</text:span></text:p>
      <text:p text:style-name="P12"/>
      <text:p text:style-name="P12"/>
      <text:p text:style-name="P12"/>
      <table:table table:name="Tabela214" table:style-name="Tabela214">
        <table:table-column table:style-name="Tabela214.A"/>
        <table:table-column table:style-name="Tabela214.B"/>
        <table:table-column table:style-name="Tabela214.C"/>
        <table:table-header-rows>
          <table:table-row table:style-name="Tabela214.1">
            <table:table-cell table:style-name="Tabela214.A1" office:value-type="float" office:value="0">
              <text:p text:style-name="P9">Lp.</text:p>
            </table:table-cell>
            <table:table-cell table:style-name="Tabela214.B1" office:value-type="string">
              <text:p text:style-name="P9">Miesiąc, r<text:span text:style-name="T3">ok</text:span></text:p>
            </table:table-cell>
            <table:table-cell table:style-name="Tabela214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14.1">
          <table:table-cell table:style-name="Tabela214.A2" office:value-type="float" office:value="0">
            <text:p text:style-name="P9">1.</text:p>
          </table:table-cell>
          <table:table-cell table:style-name="Tabela214.B2" office:value-type="string">
            <text:p text:style-name="P7">Październik 2026 roku</text:p>
          </table:table-cell>
          <table:table-cell table:style-name="Tabela214.C2" office:value-type="float" office:value="1500">
            <text:p text:style-name="P6">1 500</text:p>
          </table:table-cell>
        </table:table-row>
        <table:table-row table:style-name="Tabela214.1">
          <table:table-cell table:style-name="Tabela214.A2" office:value-type="float" office:value="0">
            <text:p text:style-name="P9">2.</text:p>
          </table:table-cell>
          <table:table-cell table:style-name="Tabela214.B2" office:value-type="string">
            <text:p text:style-name="P7">Listopad 2026 roku</text:p>
          </table:table-cell>
          <table:table-cell table:style-name="Tabela214.C2" office:value-type="float" office:value="3000">
            <text:p text:style-name="P6">3 000</text:p>
          </table:table-cell>
        </table:table-row>
        <table:table-row table:style-name="Tabela214.1">
          <table:table-cell table:style-name="Tabela214.A2" office:value-type="float" office:value="0">
            <text:p text:style-name="P9">3.</text:p>
          </table:table-cell>
          <table:table-cell table:style-name="Tabela214.B2" office:value-type="string">
            <text:p text:style-name="P7">Grudzień 2026 roku</text:p>
          </table:table-cell>
          <table:table-cell table:style-name="Tabela214.C2" office:value-type="float" office:value="6500">
            <text:p text:style-name="P6">6 500</text:p>
          </table:table-cell>
        </table:table-row>
        <table:table-row table:style-name="Tabela214.1">
          <table:table-cell table:style-name="Tabela214.A2" office:value-type="float" office:value="0">
            <text:p text:style-name="P9">4.</text:p>
          </table:table-cell>
          <table:table-cell table:style-name="Tabela214.B2" office:value-type="string">
            <text:p text:style-name="P7">Styczeń 2027 roku</text:p>
          </table:table-cell>
          <table:table-cell table:style-name="Tabela214.C2" office:value-type="float" office:value="6000">
            <text:p text:style-name="P6">6 000</text:p>
          </table:table-cell>
        </table:table-row>
        <table:table-row table:style-name="Tabela214.1">
          <table:table-cell table:style-name="Tabela214.A2" office:value-type="float" office:value="0">
            <text:p text:style-name="P9">5.</text:p>
          </table:table-cell>
          <table:table-cell table:style-name="Tabela214.B2" office:value-type="string">
            <text:p text:style-name="P7">Luty 2027 roku</text:p>
          </table:table-cell>
          <table:table-cell table:style-name="Tabela214.C2" office:value-type="float" office:value="6000">
            <text:p text:style-name="P6">6 000</text:p>
          </table:table-cell>
        </table:table-row>
        <table:table-row table:style-name="Tabela214.1">
          <table:table-cell table:style-name="Tabela214.A2" office:value-type="float" office:value="0">
            <text:p text:style-name="P9">6.</text:p>
          </table:table-cell>
          <table:table-cell table:style-name="Tabela214.B2" office:value-type="string">
            <text:p text:style-name="P7">Marzec 2027 roku</text:p>
          </table:table-cell>
          <table:table-cell table:style-name="Tabela214.C2" office:value-type="float" office:value="5000">
            <text:p text:style-name="P6">5 000</text:p>
          </table:table-cell>
        </table:table-row>
        <table:table-row table:style-name="Tabela214.1">
          <table:table-cell table:style-name="Tabela214.A2" office:value-type="float" office:value="0">
            <text:p text:style-name="P9">7.</text:p>
          </table:table-cell>
          <table:table-cell table:style-name="Tabela214.B2" office:value-type="string">
            <text:p text:style-name="P7">Kwiecień 2027 roku</text:p>
          </table:table-cell>
          <table:table-cell table:style-name="Tabela214.C2" office:value-type="float" office:value="4000">
            <text:p text:style-name="P6">4 000</text:p>
          </table:table-cell>
        </table:table-row>
        <table:table-row table:style-name="Tabela214.1">
          <table:table-cell table:style-name="Tabela214.A2" office:value-type="float" office:value="0">
            <text:p text:style-name="P9">8.</text:p>
          </table:table-cell>
          <table:table-cell table:style-name="Tabela214.B2" office:value-type="string">
            <text:p text:style-name="P7">Maj 2027 roku</text:p>
          </table:table-cell>
          <table:table-cell table:style-name="Tabela214.C2" office:value-type="float" office:value="2000">
            <text:p text:style-name="P6">2 000</text:p>
          </table:table-cell>
        </table:table-row>
        <table:table-row table:style-name="Tabela214.1">
          <table:table-cell table:style-name="Tabela214.A2" office:value-type="float" office:value="0">
            <text:p text:style-name="P9">9.</text:p>
          </table:table-cell>
          <table:table-cell table:style-name="Tabela214.B2" office:value-type="string">
            <text:p text:style-name="P7">Czerwiec 2027 roku</text:p>
          </table:table-cell>
          <table:table-cell table:style-name="Tabela214.C2" office:value-type="float" office:value="0">
            <text:p text:style-name="P6">0</text:p>
          </table:table-cell>
        </table:table-row>
        <table:table-row table:style-name="Tabela214.1">
          <table:table-cell table:style-name="Tabela214.A2" office:value-type="float" office:value="0">
            <text:p text:style-name="P9">10.</text:p>
          </table:table-cell>
          <table:table-cell table:style-name="Tabela214.B2" office:value-type="string">
            <text:p text:style-name="P7">Lipiec 2027 roku</text:p>
          </table:table-cell>
          <table:table-cell table:style-name="Tabela214.C2" office:value-type="float" office:value="0">
            <text:p text:style-name="P6">0</text:p>
          </table:table-cell>
        </table:table-row>
        <table:table-row table:style-name="Tabela214.1">
          <table:table-cell table:style-name="Tabela214.A2" office:value-type="float" office:value="0">
            <text:p text:style-name="P9">11.</text:p>
          </table:table-cell>
          <table:table-cell table:style-name="Tabela214.B2" office:value-type="string">
            <text:p text:style-name="P7">Sierpień 2027 roku</text:p>
          </table:table-cell>
          <table:table-cell table:style-name="Tabela214.C2" office:value-type="float" office:value="0">
            <text:p text:style-name="P6">0</text:p>
          </table:table-cell>
        </table:table-row>
        <table:table-row table:style-name="Tabela214.1">
          <table:table-cell table:style-name="Tabela214.A2" office:value-type="float" office:value="0">
            <text:p text:style-name="P9">12.</text:p>
          </table:table-cell>
          <table:table-cell table:style-name="Tabela214.B2" office:value-type="string">
            <text:p text:style-name="P7">Wrzesień 2027 roku</text:p>
          </table:table-cell>
          <table:table-cell table:style-name="Tabela214.C2" office:value-type="float" office:value="1000">
            <text:p text:style-name="P6">1 000</text:p>
          </table:table-cell>
        </table:table-row>
        <table:table-row table:style-name="Tabela214.1">
          <table:table-cell table:style-name="Tabela214.A2" table:number-columns-spanned="2" office:value-type="float" office:value="0">
            <text:p text:style-name="P10">Ogółem</text:p>
          </table:table-cell>
          <table:covered-table-cell/>
          <table:table-cell table:style-name="Tabela214.C2" table:formula="ooow:&lt;C2:C13&gt;" office:value-type="float" office:value="35000">
            <text:p text:style-name="P8">35 000</text:p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14"/>
      <text:p text:style-name="P19"><text:span text:style-name="T6">3.<text:tab/></text:span><text:span text:style-name="T7">Kotłownia w budynku </text:span><text:span text:style-name="T7">mieszkalnym</text:span><text:span text:style-name="T7"> przy ul. </text:span><text:span text:style-name="T7">Solskiego 4</text:span><text:span text:style-name="T7"> w Jaworznie:</text:span></text:p>
      <text:p text:style-name="P14"/>
      <text:p text:style-name="P20">1)<text:tab/>grupa przyłączeniowa - podmiot deklarując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Solskiego 4<text:line-break/>w Jaworznie,</text:p>
      <text:p text:style-name="P22">3)<text:tab/>cel wykorzystania paliwa gazowego: opałowy (dla 11 gospodarstw domowych),</text:p>
      <text:p text:style-name="P23">4)<text:tab/>rodzaj i moc odbiorników gazu: kocioł gazowy jednofunkcyjny o mocy 48 [kW] -<text:line-break/>- 1 sztuka,</text:p>
      <text:p text:style-name="P24">5)<text:tab/>moc przyłączeniowa: 5 [m<text:span text:style-name="T8">3</text:span>/h],</text:p>
      <text:p text:style-name="P24">6)<text:tab/>moc umowna: 48 [kWh/h],</text:p>
      <text:p text:style-name="P24">7)<text:tab/>minimalne ciśnienie paliwa gazowego w punkcie dostarczenia i odbioru: 1,6 [kPa],</text:p>
      <text:p text:style-name="P23">8)<text:tab/>rodzaj paliwa gazowego: E (GZ-50) gaz ziemny wysokometanowy wg normy:<text:line-break/>PN-C-04750 grupa E „lub równoważne”,</text:p>
      <text:p text:style-name="P24">9)<text:tab/>układ pomiarowy: gazomierz miechowy nr XM2204259340,</text:p>
      <text:p text:style-name="P24">10)<text:tab/>numer punktu poboru: 8018590365500041121295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3">12)<text:tab/>prognoza zużycia <text:span text:style-name="T5">paliwa gazowego - gazu ziemnego wysokometanowego typu E,<text:line-break/>w poszczególnych miesiącach</text:span><text:span text:style-name="T5">:</text:span></text:p>
      <text:p text:style-name="P12"/>
      <text:p text:style-name="P12"/>
      <table:table table:name="Tabela215" table:style-name="Tabela215">
        <table:table-column table:style-name="Tabela215.A"/>
        <table:table-column table:style-name="Tabela215.B"/>
        <table:table-column table:style-name="Tabela215.C"/>
        <table:table-header-rows>
          <table:table-row table:style-name="Tabela215.1">
            <table:table-cell table:style-name="Tabela215.A1" office:value-type="float" office:value="0">
              <text:p text:style-name="P9">Lp.</text:p>
            </table:table-cell>
            <table:table-cell table:style-name="Tabela215.B1" office:value-type="string">
              <text:p text:style-name="P9">Miesiąc, r<text:span text:style-name="T3">ok</text:span></text:p>
            </table:table-cell>
            <table:table-cell table:style-name="Tabela215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15.1">
          <table:table-cell table:style-name="Tabela215.A2" office:value-type="float" office:value="0">
            <text:p text:style-name="P9">1.</text:p>
          </table:table-cell>
          <table:table-cell table:style-name="Tabela215.B2" office:value-type="string">
            <text:p text:style-name="P7">Październik 2026 roku</text:p>
          </table:table-cell>
          <table:table-cell table:style-name="Tabela215.C2" office:value-type="float" office:value="2000">
            <text:p text:style-name="P6">2 000</text:p>
          </table:table-cell>
        </table:table-row>
        <table:table-row table:style-name="Tabela215.1">
          <table:table-cell table:style-name="Tabela215.A2" office:value-type="float" office:value="0">
            <text:p text:style-name="P9">2.</text:p>
          </table:table-cell>
          <table:table-cell table:style-name="Tabela215.B2" office:value-type="string">
            <text:p text:style-name="P7">Listopad 2026 roku</text:p>
          </table:table-cell>
          <table:table-cell table:style-name="Tabela215.C2" office:value-type="float" office:value="4000">
            <text:p text:style-name="P6">4 000</text:p>
          </table:table-cell>
        </table:table-row>
        <table:table-row table:style-name="Tabela215.1">
          <table:table-cell table:style-name="Tabela215.A2" office:value-type="float" office:value="0">
            <text:p text:style-name="P9">3.</text:p>
          </table:table-cell>
          <table:table-cell table:style-name="Tabela215.B2" office:value-type="string">
            <text:p text:style-name="P7">Grudzień 2026 roku</text:p>
          </table:table-cell>
          <table:table-cell table:style-name="Tabela215.C2" office:value-type="float" office:value="7000">
            <text:p text:style-name="P6">7 000</text:p>
          </table:table-cell>
        </table:table-row>
        <table:table-row table:style-name="Tabela215.1">
          <table:table-cell table:style-name="Tabela215.A2" office:value-type="float" office:value="0">
            <text:p text:style-name="P9">4.</text:p>
          </table:table-cell>
          <table:table-cell table:style-name="Tabela215.B2" office:value-type="string">
            <text:p text:style-name="P7">Styczeń 2027 roku</text:p>
          </table:table-cell>
          <table:table-cell table:style-name="Tabela215.C2" office:value-type="float" office:value="8000">
            <text:p text:style-name="P6">8 000</text:p>
          </table:table-cell>
        </table:table-row>
        <table:table-row table:style-name="Tabela215.1">
          <table:table-cell table:style-name="Tabela215.A2" office:value-type="float" office:value="0">
            <text:p text:style-name="P9">5.</text:p>
          </table:table-cell>
          <table:table-cell table:style-name="Tabela215.B2" office:value-type="string">
            <text:p text:style-name="P7">Luty 2027 roku</text:p>
          </table:table-cell>
          <table:table-cell table:style-name="Tabela215.C2" office:value-type="float" office:value="7000">
            <text:p text:style-name="P6">7 000</text:p>
          </table:table-cell>
        </table:table-row>
        <table:table-row table:style-name="Tabela215.1">
          <table:table-cell table:style-name="Tabela215.A2" office:value-type="float" office:value="0">
            <text:p text:style-name="P9">6.</text:p>
          </table:table-cell>
          <table:table-cell table:style-name="Tabela215.B2" office:value-type="string">
            <text:p text:style-name="P7">Marzec 2027 roku</text:p>
          </table:table-cell>
          <table:table-cell table:style-name="Tabela215.C2" office:value-type="float" office:value="5000">
            <text:p text:style-name="P6">5 000</text:p>
          </table:table-cell>
        </table:table-row>
        <table:table-row table:style-name="Tabela215.1">
          <table:table-cell table:style-name="Tabela215.A2" office:value-type="float" office:value="0">
            <text:p text:style-name="P9">7.</text:p>
          </table:table-cell>
          <table:table-cell table:style-name="Tabela215.B2" office:value-type="string">
            <text:p text:style-name="P7">Kwiecień 2027 roku</text:p>
          </table:table-cell>
          <table:table-cell table:style-name="Tabela215.C2" office:value-type="float" office:value="4000">
            <text:p text:style-name="P6">4 000</text:p>
          </table:table-cell>
        </table:table-row>
        <table:table-row table:style-name="Tabela215.1">
          <table:table-cell table:style-name="Tabela215.A2" office:value-type="float" office:value="0">
            <text:p text:style-name="P9">8.</text:p>
          </table:table-cell>
          <table:table-cell table:style-name="Tabela215.B2" office:value-type="string">
            <text:p text:style-name="P7">Maj 2027 roku</text:p>
          </table:table-cell>
          <table:table-cell table:style-name="Tabela215.C2" office:value-type="float" office:value="2000">
            <text:p text:style-name="P6">2 000</text:p>
          </table:table-cell>
        </table:table-row>
        <table:table-row table:style-name="Tabela215.1">
          <table:table-cell table:style-name="Tabela215.A2" office:value-type="float" office:value="0">
            <text:p text:style-name="P9">9.</text:p>
          </table:table-cell>
          <table:table-cell table:style-name="Tabela215.B2" office:value-type="string">
            <text:p text:style-name="P7">Czerwiec 2027 roku</text:p>
          </table:table-cell>
          <table:table-cell table:style-name="Tabela215.C2" office:value-type="float" office:value="0">
            <text:p text:style-name="P6">0</text:p>
          </table:table-cell>
        </table:table-row>
        <table:table-row table:style-name="Tabela215.1">
          <table:table-cell table:style-name="Tabela215.A2" office:value-type="float" office:value="0">
            <text:p text:style-name="P9">10.</text:p>
          </table:table-cell>
          <table:table-cell table:style-name="Tabela215.B2" office:value-type="string">
            <text:p text:style-name="P7">Lipiec 2027 roku</text:p>
          </table:table-cell>
          <table:table-cell table:style-name="Tabela215.C2" office:value-type="float" office:value="0">
            <text:p text:style-name="P6">0</text:p>
          </table:table-cell>
        </table:table-row>
        <table:table-row table:style-name="Tabela215.1">
          <table:table-cell table:style-name="Tabela215.A2" office:value-type="float" office:value="0">
            <text:p text:style-name="P9">11.</text:p>
          </table:table-cell>
          <table:table-cell table:style-name="Tabela215.B2" office:value-type="string">
            <text:p text:style-name="P7">Sierpień 2027 roku</text:p>
          </table:table-cell>
          <table:table-cell table:style-name="Tabela215.C2" office:value-type="float" office:value="0">
            <text:p text:style-name="P6">0</text:p>
          </table:table-cell>
        </table:table-row>
        <table:table-row table:style-name="Tabela215.1">
          <table:table-cell table:style-name="Tabela215.A2" office:value-type="float" office:value="0">
            <text:p text:style-name="P9">12.</text:p>
          </table:table-cell>
          <table:table-cell table:style-name="Tabela215.B2" office:value-type="string">
            <text:p text:style-name="P7">Wrzesień 2027 roku</text:p>
          </table:table-cell>
          <table:table-cell table:style-name="Tabela215.C2" office:value-type="float" office:value="1000">
            <text:p text:style-name="P6">1 000</text:p>
          </table:table-cell>
        </table:table-row>
        <table:table-row table:style-name="Tabela215.1">
          <table:table-cell table:style-name="Tabela215.A2" table:number-columns-spanned="2" office:value-type="float" office:value="0">
            <text:p text:style-name="P10">Ogółem</text:p>
          </table:table-cell>
          <table:covered-table-cell/>
          <table:table-cell table:style-name="Tabela215.C2" table:formula="ooow:&lt;C2:C13&gt;" office:value-type="float" office:value="40000">
            <text:p text:style-name="P8">40 000</text:p>
          </table:table-cell>
        </table:table-row>
      </table:table>
      <text:p text:style-name="P14"/>
      <text:p text:style-name="P14"/>
      <text:p text:style-name="P12"/>
      <text:p text:style-name="P12"/>
      <text:p text:style-name="P12"/>
      <text:p text:style-name="P12"/>
      <text:p text:style-name="P12"/>
      <text:p text:style-name="P12"><text:soft-page-break/></text:p>
      <text:p text:style-name="P12"/>
      <text:p text:style-name="P19"><text:span text:style-name="T6">4.<text:tab/></text:span><text:span text:style-name="T7">Kotłownia w budynku mieszkalnym przy ul. Północnej 9c w Jaworznie:</text:span></text:p>
      <text:p text:style-name="P14"/>
      <text:p text:style-name="P20">1)<text:tab/>grupa przyłączeniowa - podmiot deklarujący pobór paliwa gazowego w ilości większej niż 10 [m<text:span text:style-name="T8">3</text:span>/h] w przeliczeniu na gaz ziemny wysokometanowy typu E,</text:p>
      <text:p text:style-name="P20">2)<text:tab/>miejsce dostawy i odbioru paliwa gazowego: kotłownia przy ul. Północnej 9c<text:line-break/>w Jaworznie,</text:p>
      <text:p text:style-name="P21">3)<text:tab/>cel wykorzystania paliwa gazowego: opałowy, c. w. u. (dla 91 gospodarstw domowych),</text:p>
      <text:p text:style-name="P23">4)<text:tab/>rodzaj i moc odbiorników gazu: kocioł gazowy dwufunkcyjny o mocy 250 [kW] -<text:line-break/>- 1 sztuka,</text:p>
      <text:p text:style-name="P24">5)<text:tab/>moc przyłączeniowa: 20 [m<text:span text:style-name="T8">3</text:span>/h],</text:p>
      <text:p text:style-name="P24">6)<text:tab/>moc umowna: 200 [kWh/h],</text:p>
      <text:p text:style-name="P24">7)<text:tab/>minimalne ciśnienie paliwa gazowego w punkcie dostarczenia i odbioru: 1,6 [kPa],</text:p>
      <text:p text:style-name="P23">8)<text:tab/>rodzaj paliwa gazowego: E (GZ-50) gaz ziemny wysokometanowy wg normy:<text:line-break/>PN-C-04750 grupa E „lub równoważne”,</text:p>
      <text:p text:style-name="P24">9)<text:tab/>układ pomiarowy: licznik nr 5000001710,</text:p>
      <text:p text:style-name="P24">10)<text:tab/>numer punktu poboru: 8018590365500000010783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9">12)<text:tab/>prognoza zużycia <text:span text:style-name="T5">paliwa gazowego - gazu ziemnego wysokometanowego typu E,<text:line-break/>w poszczególnych miesiącach:</text:span></text:p>
      <text:p text:style-name="P12"/>
      <text:p text:style-name="P12"/>
      <table:table table:name="Tabela19" table:style-name="Tabela19">
        <table:table-column table:style-name="Tabela19.A"/>
        <table:table-column table:style-name="Tabela19.B"/>
        <table:table-column table:style-name="Tabela19.C"/>
        <table:table-header-rows>
          <table:table-row table:style-name="Tabela19.1">
            <table:table-cell table:style-name="Tabela19.A1" office:value-type="float" office:value="0">
              <text:p text:style-name="P9">Lp.</text:p>
            </table:table-cell>
            <table:table-cell table:style-name="Tabela19.B1" office:value-type="string">
              <text:p text:style-name="P9">Miesiąc, r<text:span text:style-name="T3">ok</text:span></text:p>
            </table:table-cell>
            <table:table-cell table:style-name="Tabela19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19.1">
          <table:table-cell table:style-name="Tabela19.A2" office:value-type="float" office:value="0">
            <text:p text:style-name="P9">1.</text:p>
          </table:table-cell>
          <table:table-cell table:style-name="Tabela19.B2" office:value-type="string">
            <text:p text:style-name="P7">Październik 2026 roku</text:p>
          </table:table-cell>
          <table:table-cell table:style-name="Tabela19.C2" office:value-type="float" office:value="55000">
            <text:p text:style-name="P6">55 000</text:p>
          </table:table-cell>
        </table:table-row>
        <table:table-row table:style-name="Tabela19.1">
          <table:table-cell table:style-name="Tabela19.A2" office:value-type="float" office:value="0">
            <text:p text:style-name="P9">2.</text:p>
          </table:table-cell>
          <table:table-cell table:style-name="Tabela19.B2" office:value-type="string">
            <text:p text:style-name="P7">Listopad 2026 roku</text:p>
          </table:table-cell>
          <table:table-cell table:style-name="Tabela19.C2" office:value-type="float" office:value="70000">
            <text:p text:style-name="P6">70 000</text:p>
          </table:table-cell>
        </table:table-row>
        <table:table-row table:style-name="Tabela19.1">
          <table:table-cell table:style-name="Tabela19.A2" office:value-type="float" office:value="0">
            <text:p text:style-name="P9">3.</text:p>
          </table:table-cell>
          <table:table-cell table:style-name="Tabela19.B2" office:value-type="string">
            <text:p text:style-name="P7">Grudzień 2026 roku</text:p>
          </table:table-cell>
          <table:table-cell table:style-name="Tabela19.C2" office:value-type="float" office:value="77000">
            <text:p text:style-name="P6">77 000</text:p>
          </table:table-cell>
        </table:table-row>
        <table:table-row table:style-name="Tabela19.1">
          <table:table-cell table:style-name="Tabela19.A2" office:value-type="float" office:value="0">
            <text:p text:style-name="P9">4.</text:p>
          </table:table-cell>
          <table:table-cell table:style-name="Tabela19.B2" office:value-type="string">
            <text:p text:style-name="P7">Styczeń 2027 roku</text:p>
          </table:table-cell>
          <table:table-cell table:style-name="Tabela19.C2" office:value-type="float" office:value="77000">
            <text:p text:style-name="P6">77 000</text:p>
          </table:table-cell>
        </table:table-row>
        <table:table-row table:style-name="Tabela19.1">
          <table:table-cell table:style-name="Tabela19.A2" office:value-type="float" office:value="0">
            <text:p text:style-name="P9">5.</text:p>
          </table:table-cell>
          <table:table-cell table:style-name="Tabela19.B2" office:value-type="string">
            <text:p text:style-name="P7">Luty 2027 roku</text:p>
          </table:table-cell>
          <table:table-cell table:style-name="Tabela19.C2" office:value-type="float" office:value="66000">
            <text:p text:style-name="P6">66 000</text:p>
          </table:table-cell>
        </table:table-row>
        <table:table-row table:style-name="Tabela19.1">
          <table:table-cell table:style-name="Tabela19.A2" office:value-type="float" office:value="0">
            <text:p text:style-name="P9">6.</text:p>
          </table:table-cell>
          <table:table-cell table:style-name="Tabela19.B2" office:value-type="string">
            <text:p text:style-name="P7">Marzec 2027 roku</text:p>
          </table:table-cell>
          <table:table-cell table:style-name="Tabela19.C2" office:value-type="float" office:value="55000">
            <text:p text:style-name="P6">55 000</text:p>
          </table:table-cell>
        </table:table-row>
        <table:table-row table:style-name="Tabela19.1">
          <table:table-cell table:style-name="Tabela19.A2" office:value-type="float" office:value="0">
            <text:p text:style-name="P9">7.</text:p>
          </table:table-cell>
          <table:table-cell table:style-name="Tabela19.B2" office:value-type="string">
            <text:p text:style-name="P7">Kwiecień 2027 roku</text:p>
          </table:table-cell>
          <table:table-cell table:style-name="Tabela19.C2" office:value-type="float" office:value="48000">
            <text:p text:style-name="P6">48 000</text:p>
          </table:table-cell>
        </table:table-row>
        <table:table-row table:style-name="Tabela19.1">
          <table:table-cell table:style-name="Tabela19.A2" office:value-type="float" office:value="0">
            <text:p text:style-name="P9">8.</text:p>
          </table:table-cell>
          <table:table-cell table:style-name="Tabela19.B2" office:value-type="string">
            <text:p text:style-name="P7">Maj 2027 roku</text:p>
          </table:table-cell>
          <table:table-cell table:style-name="Tabela19.C2" office:value-type="float" office:value="12000">
            <text:p text:style-name="P6">12 000</text:p>
          </table:table-cell>
        </table:table-row>
        <table:table-row table:style-name="Tabela19.1">
          <table:table-cell table:style-name="Tabela19.A2" office:value-type="float" office:value="0">
            <text:p text:style-name="P9">9.</text:p>
          </table:table-cell>
          <table:table-cell table:style-name="Tabela19.B2" office:value-type="string">
            <text:p text:style-name="P7">Czerwiec 2027 roku</text:p>
          </table:table-cell>
          <table:table-cell table:style-name="Tabela19.C2" office:value-type="float" office:value="7000">
            <text:p text:style-name="P6">7 000</text:p>
          </table:table-cell>
        </table:table-row>
        <table:table-row table:style-name="Tabela19.1">
          <table:table-cell table:style-name="Tabela19.A2" office:value-type="float" office:value="0">
            <text:p text:style-name="P9">10.</text:p>
          </table:table-cell>
          <table:table-cell table:style-name="Tabela19.B2" office:value-type="string">
            <text:p text:style-name="P7">Lipiec 2027 roku</text:p>
          </table:table-cell>
          <table:table-cell table:style-name="Tabela19.C2" office:value-type="float" office:value="7000">
            <text:p text:style-name="P6">7 000</text:p>
          </table:table-cell>
        </table:table-row>
        <table:table-row table:style-name="Tabela19.1">
          <table:table-cell table:style-name="Tabela19.A2" office:value-type="float" office:value="0">
            <text:p text:style-name="P9">11.</text:p>
          </table:table-cell>
          <table:table-cell table:style-name="Tabela19.B2" office:value-type="string">
            <text:p text:style-name="P7">Sierpień 2027 roku</text:p>
          </table:table-cell>
          <table:table-cell table:style-name="Tabela19.C2" office:value-type="float" office:value="7000">
            <text:p text:style-name="P6">7 000</text:p>
          </table:table-cell>
        </table:table-row>
        <table:table-row table:style-name="Tabela19.1">
          <table:table-cell table:style-name="Tabela19.A2" office:value-type="float" office:value="0">
            <text:p text:style-name="P9">12.</text:p>
          </table:table-cell>
          <table:table-cell table:style-name="Tabela19.B2" office:value-type="string">
            <text:p text:style-name="P7">Wrzesień 2027 roku</text:p>
          </table:table-cell>
          <table:table-cell table:style-name="Tabela19.C2" office:value-type="float" office:value="10000">
            <text:p text:style-name="P6">10 000</text:p>
          </table:table-cell>
        </table:table-row>
        <table:table-row table:style-name="Tabela19.1">
          <table:table-cell table:style-name="Tabela19.A2" table:number-columns-spanned="2" office:value-type="float" office:value="0">
            <text:p text:style-name="P10">Ogółem</text:p>
          </table:table-cell>
          <table:covered-table-cell/>
          <table:table-cell table:style-name="Tabela19.C2" table:formula="ooow:&lt;C2:C13&gt;" office:value-type="float" office:value="491000">
            <text:p text:style-name="P8">491 000</text:p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14"/>
      <text:p text:style-name="P19"><text:span text:style-name="T6">5.<text:tab/></text:span><text:span text:style-name="T7">Kotłownia w budynku </text:span><text:span text:style-name="T7">użytkowym</text:span><text:span text:style-name="T7"> przy ul. </text:span><text:span text:style-name="T7">Celników 3</text:span><text:span text:style-name="T7"> w Jaworznie:</text:span></text:p>
      <text:p text:style-name="P14"/>
      <text:p text:style-name="P20">1)<text:tab/>grupa przyłączeniowa - podmiot deklarując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Celników 3<text:line-break/>w Jaworznie,</text:p>
      <text:p text:style-name="P21">3)<text:tab/>cel wykorzystania paliwa gazowego: opałowy, podgrzewanie posiłków (dla 2 lokali usługowych: OSP i Polski Związek Emerytów i Rencistów),</text:p>
      <text:p text:style-name="P23">4)<text:tab/>rodzaj i moc odbiorników gazu: kocioł gazowy jednofunkcyjny o mocy 55 [kW] -<text:line-break/>- 1 sztuka, kuchnia gazowa o mocy 9 [kW] - 2 sztuki,</text:p>
      <text:p text:style-name="P24">5)<text:tab/>moc przyłączeniowa: 8 [m<text:span text:style-name="T8">3</text:span>/h],</text:p>
      <text:p text:style-name="P24">6)<text:tab/>moc umowna: 73 [kWh/h],</text:p>
      <text:p text:style-name="P24">7)<text:tab/>minimalne ciśnienie paliwa gazowego w punkcie dostarczenia i odbioru: 1,8 [kPa],</text:p>
      <text:p text:style-name="P23">8)<text:tab/>rodzaj paliwa gazowego: E (GZ-50) gaz ziemny wysokometanowy wg normy:<text:line-break/>PN-C-04750 grupa E „lub równoważne”,</text:p>
      <text:p text:style-name="P24">9)<text:tab/>układ pomiarowy: licznik nr XM2103290987,</text:p>
      <text:p text:style-name="P24">10)<text:tab/>numer punktu poboru: 8018590365500052580937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3">12)<text:tab/>prognoza zużycia <text:span text:style-name="T5">paliwa gazowego - gazu ziemnego wysokometanowego typu E,<text:line-break/>w poszczególnych miesiącach:</text:span></text:p>
      <text:p text:style-name="P12"/>
      <text:p text:style-name="P12"/>
      <table:table table:name="Tabela20" table:style-name="Tabela20">
        <table:table-column table:style-name="Tabela20.A"/>
        <table:table-column table:style-name="Tabela20.B"/>
        <table:table-column table:style-name="Tabela20.C"/>
        <table:table-header-rows>
          <table:table-row table:style-name="Tabela20.1">
            <table:table-cell table:style-name="Tabela20.A1" office:value-type="float" office:value="0">
              <text:p text:style-name="P9">Lp.</text:p>
            </table:table-cell>
            <table:table-cell table:style-name="Tabela20.B1" office:value-type="string">
              <text:p text:style-name="P9">Miesiąc, r<text:span text:style-name="T3">ok</text:span></text:p>
            </table:table-cell>
            <table:table-cell table:style-name="Tabela20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0.1">
          <table:table-cell table:style-name="Tabela20.A2" office:value-type="float" office:value="0">
            <text:p text:style-name="P9">1.</text:p>
          </table:table-cell>
          <table:table-cell table:style-name="Tabela20.B2" office:value-type="string">
            <text:p text:style-name="P7">Październik 2026 roku</text:p>
          </table:table-cell>
          <table:table-cell table:style-name="Tabela20.C2" office:value-type="float" office:value="7000">
            <text:p text:style-name="P6">7 000</text:p>
          </table:table-cell>
        </table:table-row>
        <table:table-row table:style-name="Tabela20.1">
          <table:table-cell table:style-name="Tabela20.A2" office:value-type="float" office:value="0">
            <text:p text:style-name="P9">2.</text:p>
          </table:table-cell>
          <table:table-cell table:style-name="Tabela20.B2" office:value-type="string">
            <text:p text:style-name="P7">Listopad 2026 roku</text:p>
          </table:table-cell>
          <table:table-cell table:style-name="Tabela20.C2" office:value-type="float" office:value="13000">
            <text:p text:style-name="P6">13 000</text:p>
          </table:table-cell>
        </table:table-row>
        <table:table-row table:style-name="Tabela20.1">
          <table:table-cell table:style-name="Tabela20.A2" office:value-type="float" office:value="0">
            <text:p text:style-name="P9">3.</text:p>
          </table:table-cell>
          <table:table-cell table:style-name="Tabela20.B2" office:value-type="string">
            <text:p text:style-name="P7">Grudzień 2026 roku</text:p>
          </table:table-cell>
          <table:table-cell table:style-name="Tabela20.C2" office:value-type="float" office:value="19000">
            <text:p text:style-name="P6">19 000</text:p>
          </table:table-cell>
        </table:table-row>
        <table:table-row table:style-name="Tabela20.1">
          <table:table-cell table:style-name="Tabela20.A2" office:value-type="float" office:value="0">
            <text:p text:style-name="P9">4.</text:p>
          </table:table-cell>
          <table:table-cell table:style-name="Tabela20.B2" office:value-type="string">
            <text:p text:style-name="P7">Styczeń 2027 roku</text:p>
          </table:table-cell>
          <table:table-cell table:style-name="Tabela20.C2" office:value-type="float" office:value="19000">
            <text:p text:style-name="P6">19 000</text:p>
          </table:table-cell>
        </table:table-row>
        <table:table-row table:style-name="Tabela20.1">
          <table:table-cell table:style-name="Tabela20.A2" office:value-type="float" office:value="0">
            <text:p text:style-name="P9">5.</text:p>
          </table:table-cell>
          <table:table-cell table:style-name="Tabela20.B2" office:value-type="string">
            <text:p text:style-name="P7">Luty 2027 roku</text:p>
          </table:table-cell>
          <table:table-cell table:style-name="Tabela20.C2" office:value-type="float" office:value="16000">
            <text:p text:style-name="P6">16 000</text:p>
          </table:table-cell>
        </table:table-row>
        <table:table-row table:style-name="Tabela20.1">
          <table:table-cell table:style-name="Tabela20.A2" office:value-type="float" office:value="0">
            <text:p text:style-name="P9">6.</text:p>
          </table:table-cell>
          <table:table-cell table:style-name="Tabela20.B2" office:value-type="string">
            <text:p text:style-name="P7">Marzec 2027 roku</text:p>
          </table:table-cell>
          <table:table-cell table:style-name="Tabela20.C2" office:value-type="float" office:value="13000">
            <text:p text:style-name="P6">13 000</text:p>
          </table:table-cell>
        </table:table-row>
        <table:table-row table:style-name="Tabela20.1">
          <table:table-cell table:style-name="Tabela20.A2" office:value-type="float" office:value="0">
            <text:p text:style-name="P9">7.</text:p>
          </table:table-cell>
          <table:table-cell table:style-name="Tabela20.B2" office:value-type="string">
            <text:p text:style-name="P7">Kwiecień 2027 roku</text:p>
          </table:table-cell>
          <table:table-cell table:style-name="Tabela20.C2" office:value-type="float" office:value="10000">
            <text:p text:style-name="P6">10 000</text:p>
          </table:table-cell>
        </table:table-row>
        <table:table-row table:style-name="Tabela20.1">
          <table:table-cell table:style-name="Tabela20.A2" office:value-type="float" office:value="0">
            <text:p text:style-name="P9">8.</text:p>
          </table:table-cell>
          <table:table-cell table:style-name="Tabela20.B2" office:value-type="string">
            <text:p text:style-name="P7">Maj 2027 roku</text:p>
          </table:table-cell>
          <table:table-cell table:style-name="Tabela20.C2" office:value-type="float" office:value="1000">
            <text:p text:style-name="P6">1 000</text:p>
          </table:table-cell>
        </table:table-row>
        <table:table-row table:style-name="Tabela20.1">
          <table:table-cell table:style-name="Tabela20.A2" office:value-type="float" office:value="0">
            <text:p text:style-name="P9">9.</text:p>
          </table:table-cell>
          <table:table-cell table:style-name="Tabela20.B2" office:value-type="string">
            <text:p text:style-name="P7">Czerwiec 2027 roku</text:p>
          </table:table-cell>
          <table:table-cell table:style-name="Tabela20.C2" office:value-type="float" office:value="0">
            <text:p text:style-name="P6">0</text:p>
          </table:table-cell>
        </table:table-row>
        <table:table-row table:style-name="Tabela20.1">
          <table:table-cell table:style-name="Tabela20.A2" office:value-type="float" office:value="0">
            <text:p text:style-name="P9">10.</text:p>
          </table:table-cell>
          <table:table-cell table:style-name="Tabela20.B2" office:value-type="string">
            <text:p text:style-name="P7">Lipiec 2027 roku</text:p>
          </table:table-cell>
          <table:table-cell table:style-name="Tabela20.C2" office:value-type="float" office:value="0">
            <text:p text:style-name="P6">0</text:p>
          </table:table-cell>
        </table:table-row>
        <table:table-row table:style-name="Tabela20.1">
          <table:table-cell table:style-name="Tabela20.A2" office:value-type="float" office:value="0">
            <text:p text:style-name="P9">11.</text:p>
          </table:table-cell>
          <table:table-cell table:style-name="Tabela20.B2" office:value-type="string">
            <text:p text:style-name="P7">Sierpień 2027 roku</text:p>
          </table:table-cell>
          <table:table-cell table:style-name="Tabela20.C2" office:value-type="float" office:value="0">
            <text:p text:style-name="P6">0</text:p>
          </table:table-cell>
        </table:table-row>
        <table:table-row table:style-name="Tabela20.1">
          <table:table-cell table:style-name="Tabela20.A2" office:value-type="float" office:value="0">
            <text:p text:style-name="P9">12.</text:p>
          </table:table-cell>
          <table:table-cell table:style-name="Tabela20.B2" office:value-type="string">
            <text:p text:style-name="P7">Wrzesień 2027 roku</text:p>
          </table:table-cell>
          <table:table-cell table:style-name="Tabela20.C2" office:value-type="float" office:value="0">
            <text:p text:style-name="P6">0</text:p>
          </table:table-cell>
        </table:table-row>
        <table:table-row table:style-name="Tabela20.1">
          <table:table-cell table:style-name="Tabela20.A2" table:number-columns-spanned="2" office:value-type="float" office:value="0">
            <text:p text:style-name="P10">Ogółem</text:p>
          </table:table-cell>
          <table:covered-table-cell/>
          <table:table-cell table:style-name="Tabela20.C2" table:formula="ooow:&lt;C2:C13&gt;" office:value-type="float" office:value="98000">
            <text:p text:style-name="P8">98 000</text:p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14"/>
      <text:p text:style-name="P19"><text:span text:style-name="T6">6.<text:tab/></text:span><text:span text:style-name="T7">Kotłownia w budynku użytkowym przy ul. Strażackiej 11 w Jaworznie:</text:span></text:p>
      <text:p text:style-name="P14"/>
      <text:p text:style-name="P20">1)<text:tab/>grupa przyłączeniowa - podmiot deklarując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Strażackiej 11<text:line-break/>w Jaworznie,</text:p>
      <text:p text:style-name="P21">3)<text:tab/>cel wykorzystania paliwa gazowego: opałowy, c. w. u. (dla 2 lokali usługowych: OSP i biblioteki),</text:p>
      <text:p text:style-name="P23">4)<text:tab/>rodzaj i moc odbiorników gazu: kocioł gazowy dwufunkcyjny o mocy 69,5 [kW] -<text:line-break/>- 1 sztuka,</text:p>
      <text:p text:style-name="P24">5)<text:tab/>moc przyłączeniowa: 8 [m<text:span text:style-name="T8">3</text:span>/h],</text:p>
      <text:p text:style-name="P24">6)<text:tab/>moc umowna: 70 [kWh/h],</text:p>
      <text:p text:style-name="P24">7)<text:tab/>minimalne ciśnienie paliwa gazowego w punkcie dostarczenia i odbioru: 1,6 [kPa],</text:p>
      <text:p text:style-name="P23">8)<text:tab/>rodzaj paliwa gazowego: E (GZ-50) gaz ziemny wysokometanowy wg normy:<text:line-break/>PN-C-04750 grupa E „lub równoważne”,</text:p>
      <text:p text:style-name="P24">9)<text:tab/>układ pomiarowy: gazomierz miechowy nr XM1901999103,</text:p>
      <text:p text:style-name="P24">10)<text:tab/>numer punktu poboru: 8018590365500011301689,</text:p>
      <text:p text:style-name="P23">11)<text:tab/>Zamawiający aktualnie jest związany umową kompleksową dostarczania paliwa gazowego<text:span text:style-name="T5"> - gazu ziemnego wysokometanowego typu E, </text:span>nr 010/2025/121/PZP zawartą 12.09.2025 roku na okres od 01.10.2025 roku do 30.09.2026 roku,</text:p>
      <text:p text:style-name="P23">12)<text:tab/>prognoza zużycia <text:span text:style-name="T5">paliwa gazowego - gazu ziemnego wysokometanowego typu E,<text:line-break/>w poszczególnych miesiącach</text:span><text:span text:style-name="T5">:</text:span></text:p>
      <text:p text:style-name="P12"/>
      <text:p text:style-name="P12"/>
      <table:table table:name="Tabela217" table:style-name="Tabela217">
        <table:table-column table:style-name="Tabela217.A"/>
        <table:table-column table:style-name="Tabela217.B"/>
        <table:table-column table:style-name="Tabela217.C"/>
        <table:table-header-rows>
          <table:table-row table:style-name="Tabela217.1">
            <table:table-cell table:style-name="Tabela217.A1" office:value-type="float" office:value="0">
              <text:p text:style-name="P9">Lp.</text:p>
            </table:table-cell>
            <table:table-cell table:style-name="Tabela217.B1" office:value-type="string">
              <text:p text:style-name="P9">Miesiąc, r<text:span text:style-name="T3">ok</text:span></text:p>
            </table:table-cell>
            <table:table-cell table:style-name="Tabela217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17.1">
          <table:table-cell table:style-name="Tabela217.A2" office:value-type="float" office:value="0">
            <text:p text:style-name="P9">1.</text:p>
          </table:table-cell>
          <table:table-cell table:style-name="Tabela217.B2" office:value-type="string">
            <text:p text:style-name="P7">Październik 2026 roku</text:p>
          </table:table-cell>
          <table:table-cell table:style-name="Tabela217.C2" office:value-type="float" office:value="4000">
            <text:p text:style-name="P6">4 000</text:p>
          </table:table-cell>
        </table:table-row>
        <table:table-row table:style-name="Tabela217.1">
          <table:table-cell table:style-name="Tabela217.A2" office:value-type="float" office:value="0">
            <text:p text:style-name="P9">2.</text:p>
          </table:table-cell>
          <table:table-cell table:style-name="Tabela217.B2" office:value-type="string">
            <text:p text:style-name="P7">Listopad 2026 roku</text:p>
          </table:table-cell>
          <table:table-cell table:style-name="Tabela217.C2" office:value-type="float" office:value="7000">
            <text:p text:style-name="P6">7 000</text:p>
          </table:table-cell>
        </table:table-row>
        <table:table-row table:style-name="Tabela217.1">
          <table:table-cell table:style-name="Tabela217.A2" office:value-type="float" office:value="0">
            <text:p text:style-name="P9">3.</text:p>
          </table:table-cell>
          <table:table-cell table:style-name="Tabela217.B2" office:value-type="string">
            <text:p text:style-name="P7">Grudzień 2026 roku</text:p>
          </table:table-cell>
          <table:table-cell table:style-name="Tabela217.C2" office:value-type="float" office:value="13000">
            <text:p text:style-name="P6">13 000</text:p>
          </table:table-cell>
        </table:table-row>
        <table:table-row table:style-name="Tabela217.1">
          <table:table-cell table:style-name="Tabela217.A2" office:value-type="float" office:value="0">
            <text:p text:style-name="P9">4.</text:p>
          </table:table-cell>
          <table:table-cell table:style-name="Tabela217.B2" office:value-type="string">
            <text:p text:style-name="P7">Styczeń 2027 roku</text:p>
          </table:table-cell>
          <table:table-cell table:style-name="Tabela217.C2" office:value-type="float" office:value="18000">
            <text:p text:style-name="P6">18 000</text:p>
          </table:table-cell>
        </table:table-row>
        <table:table-row table:style-name="Tabela217.1">
          <table:table-cell table:style-name="Tabela217.A2" office:value-type="float" office:value="0">
            <text:p text:style-name="P9">5.</text:p>
          </table:table-cell>
          <table:table-cell table:style-name="Tabela217.B2" office:value-type="string">
            <text:p text:style-name="P7">Luty 2027 roku</text:p>
          </table:table-cell>
          <table:table-cell table:style-name="Tabela217.C2" office:value-type="float" office:value="15000">
            <text:p text:style-name="P6">15 000</text:p>
          </table:table-cell>
        </table:table-row>
        <table:table-row table:style-name="Tabela217.1">
          <table:table-cell table:style-name="Tabela217.A2" office:value-type="float" office:value="0">
            <text:p text:style-name="P9">6.</text:p>
          </table:table-cell>
          <table:table-cell table:style-name="Tabela217.B2" office:value-type="string">
            <text:p text:style-name="P7">Marzec 2027 roku</text:p>
          </table:table-cell>
          <table:table-cell table:style-name="Tabela217.C2" office:value-type="float" office:value="11000">
            <text:p text:style-name="P6">11 000</text:p>
          </table:table-cell>
        </table:table-row>
        <table:table-row table:style-name="Tabela217.1">
          <table:table-cell table:style-name="Tabela217.A2" office:value-type="float" office:value="0">
            <text:p text:style-name="P9">7.</text:p>
          </table:table-cell>
          <table:table-cell table:style-name="Tabela217.B2" office:value-type="string">
            <text:p text:style-name="P7">Kwiecień 2027 roku</text:p>
          </table:table-cell>
          <table:table-cell table:style-name="Tabela217.C2" office:value-type="float" office:value="6000">
            <text:p text:style-name="P6">6 000</text:p>
          </table:table-cell>
        </table:table-row>
        <table:table-row table:style-name="Tabela217.1">
          <table:table-cell table:style-name="Tabela217.A2" office:value-type="float" office:value="0">
            <text:p text:style-name="P9">8.</text:p>
          </table:table-cell>
          <table:table-cell table:style-name="Tabela217.B2" office:value-type="string">
            <text:p text:style-name="P7">Maj 2027 roku</text:p>
          </table:table-cell>
          <table:table-cell table:style-name="Tabela217.C2" office:value-type="float" office:value="5000">
            <text:p text:style-name="P6">5 000</text:p>
          </table:table-cell>
        </table:table-row>
        <table:table-row table:style-name="Tabela217.1">
          <table:table-cell table:style-name="Tabela217.A2" office:value-type="float" office:value="0">
            <text:p text:style-name="P9">9.</text:p>
          </table:table-cell>
          <table:table-cell table:style-name="Tabela217.B2" office:value-type="string">
            <text:p text:style-name="P7">Czerwiec 2027 roku</text:p>
          </table:table-cell>
          <table:table-cell table:style-name="Tabela217.C2" office:value-type="float" office:value="3000">
            <text:p text:style-name="P6">3 000</text:p>
          </table:table-cell>
        </table:table-row>
        <table:table-row table:style-name="Tabela217.1">
          <table:table-cell table:style-name="Tabela217.A2" office:value-type="float" office:value="0">
            <text:p text:style-name="P9">10.</text:p>
          </table:table-cell>
          <table:table-cell table:style-name="Tabela217.B2" office:value-type="string">
            <text:p text:style-name="P7">Lipiec 2027 roku</text:p>
          </table:table-cell>
          <table:table-cell table:style-name="Tabela217.C2" office:value-type="float" office:value="2000">
            <text:p text:style-name="P6">2 000</text:p>
          </table:table-cell>
        </table:table-row>
        <table:table-row table:style-name="Tabela217.1">
          <table:table-cell table:style-name="Tabela217.A2" office:value-type="float" office:value="0">
            <text:p text:style-name="P9">11.</text:p>
          </table:table-cell>
          <table:table-cell table:style-name="Tabela217.B2" office:value-type="string">
            <text:p text:style-name="P7">Sierpień 2027 roku</text:p>
          </table:table-cell>
          <table:table-cell table:style-name="Tabela217.C2" office:value-type="float" office:value="2000">
            <text:p text:style-name="P6">2 000</text:p>
          </table:table-cell>
        </table:table-row>
        <table:table-row table:style-name="Tabela217.1">
          <table:table-cell table:style-name="Tabela217.A2" office:value-type="float" office:value="0">
            <text:p text:style-name="P9">12.</text:p>
          </table:table-cell>
          <table:table-cell table:style-name="Tabela217.B2" office:value-type="string">
            <text:p text:style-name="P7">Wrzesień 2027 roku</text:p>
          </table:table-cell>
          <table:table-cell table:style-name="Tabela217.C2" office:value-type="float" office:value="4000">
            <text:p text:style-name="P6">4 000</text:p>
          </table:table-cell>
        </table:table-row>
        <table:table-row table:style-name="Tabela217.1">
          <table:table-cell table:style-name="Tabela217.A2" table:number-columns-spanned="2" office:value-type="float" office:value="0">
            <text:p text:style-name="P10">Ogółem</text:p>
          </table:table-cell>
          <table:covered-table-cell/>
          <table:table-cell table:style-name="Tabela217.C2" table:formula="ooow:&lt;C2:C13&gt;" office:value-type="float" office:value="90000">
            <text:p text:style-name="P8">90 000</text:p>
          </table:table-cell>
        </table:table-row>
      </table:table>
      <text:p text:style-name="P13"/>
      <text:p text:style-name="P14"/>
      <text:p text:style-name="P14"/>
      <text:p text:style-name="P14"/>
      <text:p text:style-name="P14"/>
      <text:p text:style-name="P14"/>
      <text:p text:style-name="P14"><text:soft-page-break/></text:p>
      <text:p text:style-name="P14"/>
      <text:p text:style-name="P19"><text:span text:style-name="T6">7.<text:tab/></text:span><text:span text:style-name="T7">Kotłownia w budynku </text:span><text:span text:style-name="T7">użytkowym</text:span><text:span text:style-name="T7"> przy ul. </text:span><text:span text:style-name="T7">Kaczeńców 1</text:span><text:span text:style-name="T7"> w Jaworznie:</text:span></text:p>
      <text:p text:style-name="P14"/>
      <text:p text:style-name="P20">1)<text:tab/>grupa przyłączeniowa - przewidywany pobór paliwa gazowego w ilości nie większej niż 10 [m<text:span text:style-name="T8">3</text:span>/h] w przeliczeniu na gaz ziemny wysokometanowy typu E,</text:p>
      <text:p text:style-name="P20">2)<text:tab/>miejsce dostawy i odbioru paliwa gazowego: kotłownia przy ul. Kaczeńców 1<text:line-break/>w Jaworznie,</text:p>
      <text:p text:style-name="P21">3)<text:tab/>cel wykorzystania paliwa gazowego: opałowy, podgrzewanie posiłków dla OSP,</text:p>
      <text:p text:style-name="P23">4)<text:tab/>rodzaj i moc odbiorników gazu: kocioł gazowy jednofunkcyjny o mocy 65 [kW] -<text:line-break/>- 1 sztuka, kuchnia gazowa o mocy 14 [kW] - 1 sztuka,</text:p>
      <text:p text:style-name="P24">5)<text:tab/>moc przyłączeniowa: 9 [m<text:span text:style-name="T8">3</text:span>/h],</text:p>
      <text:p text:style-name="P24">6)<text:tab/>moc umowna: 79 [kWh/h],</text:p>
      <text:p text:style-name="P24">7)<text:tab/>minimalne ciśnienie paliwa gazowego w punkcie dostarczenia i odbioru: 1,6 [kPa],</text:p>
      <text:p text:style-name="P23">8)<text:tab/>rodzaj paliwa gazowego: E (GZ-50) gaz ziemny wysokometanowy wg normy:<text:line-break/>PN-C-04750 grupa E „lub równoważne”,</text:p>
      <text:p text:style-name="P24">9)<text:tab/>układ pomiarowy: gazomierz miechowy nr XM2204451333,</text:p>
      <text:p text:style-name="P24">10)<text:tab/>numer punktu poboru: 8018590365500095036842,</text:p>
      <text:p text:style-name="P23">11)<text:tab/><text:span text:style-name="T4">Zamawiający aktualnie jest związany umową kompleksową dostarczania paliwa gazowego</text:span><text:span text:style-name="T5"> - gazu ziemnego wysokometanowego typu E, </text:span><text:span text:style-name="T4">nr </text:span><text:span text:style-name="T4">010/2025/121/PZP zawartą 12.09.2025 roku na okres od 01.10.2025 roku do 30.09.2026 roku</text:span><text:span text:style-name="T4">,</text:span></text:p>
      <text:p text:style-name="P23">12)<text:tab/>prognoza zużycia <text:span text:style-name="T5">paliwa gazowego - gazu ziemnego wysokometanowego typu E,<text:line-break/>w poszczególnych miesiącach:</text:span></text:p>
      <text:p text:style-name="P12"/>
      <text:p text:style-name="P12"/>
      <table:table table:name="Tabela21" table:style-name="Tabela21">
        <table:table-column table:style-name="Tabela21.A"/>
        <table:table-column table:style-name="Tabela21.B"/>
        <table:table-column table:style-name="Tabela21.C"/>
        <table:table-header-rows>
          <table:table-row table:style-name="Tabela21.1">
            <table:table-cell table:style-name="Tabela21.A1" office:value-type="float" office:value="0">
              <text:p text:style-name="P9">Lp.</text:p>
            </table:table-cell>
            <table:table-cell table:style-name="Tabela21.B1" office:value-type="string">
              <text:p text:style-name="P9">Miesiąc, r<text:span text:style-name="T3">ok</text:span></text:p>
            </table:table-cell>
            <table:table-cell table:style-name="Tabela21.C1" office:value-type="float" office:value="0">
              <text:p text:style-name="P8">Szacunkowe zużycie paliwa gazowego - gazu ziemnego wysokometanowego typu E,<text:line-break/>w poszczególnych miesiącach</text:p>
              <text:p text:style-name="P5"/>
              <text:p text:style-name="P8">[kWh]</text:p>
            </table:table-cell>
          </table:table-row>
        </table:table-header-rows>
        <table:table-row table:style-name="Tabela21.1">
          <table:table-cell table:style-name="Tabela21.A2" office:value-type="float" office:value="0">
            <text:p text:style-name="P9">1.</text:p>
          </table:table-cell>
          <table:table-cell table:style-name="Tabela21.B2" office:value-type="string">
            <text:p text:style-name="P7">Październik 2026 roku</text:p>
          </table:table-cell>
          <table:table-cell table:style-name="Tabela21.C2" office:value-type="float" office:value="8000">
            <text:p text:style-name="P6">8 000</text:p>
          </table:table-cell>
        </table:table-row>
        <table:table-row table:style-name="Tabela21.1">
          <table:table-cell table:style-name="Tabela21.A2" office:value-type="float" office:value="0">
            <text:p text:style-name="P9">2.</text:p>
          </table:table-cell>
          <table:table-cell table:style-name="Tabela21.B2" office:value-type="string">
            <text:p text:style-name="P7">Listopad 2026 roku</text:p>
          </table:table-cell>
          <table:table-cell table:style-name="Tabela21.C2" office:value-type="float" office:value="15000">
            <text:p text:style-name="P6">15 000</text:p>
          </table:table-cell>
        </table:table-row>
        <table:table-row table:style-name="Tabela21.1">
          <table:table-cell table:style-name="Tabela21.A2" office:value-type="float" office:value="0">
            <text:p text:style-name="P9">3.</text:p>
          </table:table-cell>
          <table:table-cell table:style-name="Tabela21.B2" office:value-type="string">
            <text:p text:style-name="P7">Grudzień 2026 roku</text:p>
          </table:table-cell>
          <table:table-cell table:style-name="Tabela21.C2" office:value-type="float" office:value="23000">
            <text:p text:style-name="P6">23 000</text:p>
          </table:table-cell>
        </table:table-row>
        <table:table-row table:style-name="Tabela21.1">
          <table:table-cell table:style-name="Tabela21.A2" office:value-type="float" office:value="0">
            <text:p text:style-name="P9">4.</text:p>
          </table:table-cell>
          <table:table-cell table:style-name="Tabela21.B2" office:value-type="string">
            <text:p text:style-name="P7">Styczeń 2027 roku</text:p>
          </table:table-cell>
          <table:table-cell table:style-name="Tabela21.C2" office:value-type="float" office:value="23000">
            <text:p text:style-name="P6">23 000</text:p>
          </table:table-cell>
        </table:table-row>
        <table:table-row table:style-name="Tabela21.1">
          <table:table-cell table:style-name="Tabela21.A2" office:value-type="float" office:value="0">
            <text:p text:style-name="P9">5.</text:p>
          </table:table-cell>
          <table:table-cell table:style-name="Tabela21.B2" office:value-type="string">
            <text:p text:style-name="P7">Luty 2027 roku</text:p>
          </table:table-cell>
          <table:table-cell table:style-name="Tabela21.C2" office:value-type="float" office:value="22000">
            <text:p text:style-name="P6">22 000</text:p>
          </table:table-cell>
        </table:table-row>
        <table:table-row table:style-name="Tabela21.1">
          <table:table-cell table:style-name="Tabela21.A2" office:value-type="float" office:value="0">
            <text:p text:style-name="P9">6.</text:p>
          </table:table-cell>
          <table:table-cell table:style-name="Tabela21.B2" office:value-type="string">
            <text:p text:style-name="P7">Marzec 2027 roku</text:p>
          </table:table-cell>
          <table:table-cell table:style-name="Tabela21.C2" office:value-type="float" office:value="12000">
            <text:p text:style-name="P6">12 000</text:p>
          </table:table-cell>
        </table:table-row>
        <table:table-row table:style-name="Tabela21.1">
          <table:table-cell table:style-name="Tabela21.A2" office:value-type="float" office:value="0">
            <text:p text:style-name="P9">7.</text:p>
          </table:table-cell>
          <table:table-cell table:style-name="Tabela21.B2" office:value-type="string">
            <text:p text:style-name="P7">Kwiecień 2027 roku</text:p>
          </table:table-cell>
          <table:table-cell table:style-name="Tabela21.C2" office:value-type="float" office:value="12000">
            <text:p text:style-name="P6">12 000</text:p>
          </table:table-cell>
        </table:table-row>
        <table:table-row table:style-name="Tabela21.1">
          <table:table-cell table:style-name="Tabela21.A2" office:value-type="float" office:value="0">
            <text:p text:style-name="P9">8.</text:p>
          </table:table-cell>
          <table:table-cell table:style-name="Tabela21.B2" office:value-type="string">
            <text:p text:style-name="P7">Maj 2027 roku</text:p>
          </table:table-cell>
          <table:table-cell table:style-name="Tabela21.C2" office:value-type="float" office:value="1000">
            <text:p text:style-name="P6">1 000</text:p>
          </table:table-cell>
        </table:table-row>
        <table:table-row table:style-name="Tabela21.1">
          <table:table-cell table:style-name="Tabela21.A2" office:value-type="float" office:value="0">
            <text:p text:style-name="P9">9.</text:p>
          </table:table-cell>
          <table:table-cell table:style-name="Tabela21.B2" office:value-type="string">
            <text:p text:style-name="P7">Czerwiec 2027 roku</text:p>
          </table:table-cell>
          <table:table-cell table:style-name="Tabela21.C2" office:value-type="float" office:value="0">
            <text:p text:style-name="P6">0</text:p>
          </table:table-cell>
        </table:table-row>
        <table:table-row table:style-name="Tabela21.1">
          <table:table-cell table:style-name="Tabela21.A2" office:value-type="float" office:value="0">
            <text:p text:style-name="P9">10.</text:p>
          </table:table-cell>
          <table:table-cell table:style-name="Tabela21.B2" office:value-type="string">
            <text:p text:style-name="P7">Lipiec 2027 roku</text:p>
          </table:table-cell>
          <table:table-cell table:style-name="Tabela21.C2" office:value-type="float" office:value="0">
            <text:p text:style-name="P6">0</text:p>
          </table:table-cell>
        </table:table-row>
        <table:table-row table:style-name="Tabela21.1">
          <table:table-cell table:style-name="Tabela21.A2" office:value-type="float" office:value="0">
            <text:p text:style-name="P9">11.</text:p>
          </table:table-cell>
          <table:table-cell table:style-name="Tabela21.B2" office:value-type="string">
            <text:p text:style-name="P7">Sierpień 2027 roku</text:p>
          </table:table-cell>
          <table:table-cell table:style-name="Tabela21.C2" office:value-type="float" office:value="0">
            <text:p text:style-name="P6">0</text:p>
          </table:table-cell>
        </table:table-row>
        <table:table-row table:style-name="Tabela21.1">
          <table:table-cell table:style-name="Tabela21.A2" office:value-type="float" office:value="0">
            <text:p text:style-name="P9">12.</text:p>
          </table:table-cell>
          <table:table-cell table:style-name="Tabela21.B2" office:value-type="string">
            <text:p text:style-name="P7">Wrzesień 2027 roku</text:p>
          </table:table-cell>
          <table:table-cell table:style-name="Tabela21.C2" office:value-type="float" office:value="0">
            <text:p text:style-name="P6">0</text:p>
          </table:table-cell>
        </table:table-row>
        <table:table-row table:style-name="Tabela21.1">
          <table:table-cell table:style-name="Tabela21.A2" table:number-columns-spanned="2" office:value-type="float" office:value="0">
            <text:p text:style-name="P10">Ogółem</text:p>
          </table:table-cell>
          <table:covered-table-cell/>
          <table:table-cell table:style-name="Tabela21.C2" table:formula="ooow:&lt;C2:C13&gt;" office:value-type="float" office:value="116000">
            <text:p text:style-name="P8">116 000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9 do SWZ, strona </text:span><text:span text:style-name="MT1"><text:page-number text:select-page="current">6</text:page-number></text:span><text:span text:style-name="MT1"> z </text:span><text:span text:style-name="MT1"><text:page-count>7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7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1T08:44:27.12</dc:date>
    <meta:print-date>2026-07-16T10:15:55.81</meta:print-date>
    <dc:language>pl-PL</dc:language>
    <meta:editing-cycles>5599</meta:editing-cycles>
    <meta:editing-duration>P82DT2H38M7S</meta:editing-duration>
    <meta:document-statistic meta:table-count="7" meta:image-count="0" meta:object-count="0" meta:page-count="7" meta:paragraph-count="393" meta:word-count="1956" meta:character-count="12105"/>
    <meta:user-defined meta:name="Info 1"/>
    <meta:user-defined meta:name="Info 2"/>
    <meta:user-defined meta:name="Info 3"/>
    <meta:user-defined meta:name="Info 4"/>
  </office:meta>
</office:document-meta>
</file>