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218" style:family="table">
      <style:table-properties style:width="14.499cm" table:align="right" style:writing-mode="lr-tb"/>
    </style:style>
    <style:style style:name="Tabela218.A" style:family="table-column">
      <style:table-column-properties style:column-width="0.801cm"/>
    </style:style>
    <style:style style:name="Tabela218.B" style:family="table-column">
      <style:table-column-properties style:column-width="5.2cm"/>
    </style:style>
    <style:style style:name="Tabela218.C" style:family="table-column">
      <style:table-column-properties style:column-width="5.399cm"/>
    </style:style>
    <style:style style:name="Tabela218.D" style:family="table-column">
      <style:table-column-properties style:column-width="3.099cm"/>
    </style:style>
    <style:style style:name="Tabela218.1" style:family="table-row">
      <style:table-row-properties style:keep-together="false" fo:keep-together="always"/>
    </style:style>
    <style:style style:name="Tabela218.A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8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8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8.D2" style:family="table-cell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18.B3" style:family="table-cell">
      <style:table-cell-properties style:vertical-align="middle" fo:background-color="transparent" fo:padding="0.097cm" fo:border-left="none" fo:border-right="none" fo:border-top="none" fo:border-bottom="0.018cm solid #000000" style:writing-mode="lr-tb">
        <style:background-image/>
      </style:table-cell-properties>
    </style:style>
    <style:style style:name="Tabela218.D3" style:family="table-cell">
      <style:table-cell-properties style:vertical-align="middle" fo:background-color="transparent" fo:padding="0.097cm" fo:border-left="none" fo:border-right="0.018cm solid #000000" fo:border-top="none" fo:border-bottom="0.018cm solid #000000" style:writing-mode="lr-tb">
        <style:background-image/>
      </style:table-cell-properties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7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1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1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13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1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15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16" style:family="paragraph" style:parent-style-name="Standard">
      <style:paragraph-properties fo:background-color="transparent">
        <style:tab-stops>
          <style:tab-stop style:position="3.969cm" style:type="center"/>
          <style:tab-stop style:position="11.959cm" style:type="center"/>
        </style:tab-stops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1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1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0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1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name-asian="Times New Roman" style:font-size-asian="11pt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P23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2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normal" fo:background-color="transparent" style:font-size-asian="11pt" style:font-style-asian="normal" style:font-size-complex="11pt" style:font-style-complex="normal"/>
    </style:style>
    <style:style style:name="P2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2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2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fo:font-weight="bold" fo:background-color="transparent" style:font-size-asian="12pt" style:font-weight-asian="bold" style:font-size-complex="12pt" style:font-weight-complex="bold"/>
    </style:style>
    <style:style style:name="P2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style="normal" style:text-underline-style="none" fo:font-weight="bold" fo:background-color="transparent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P30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31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32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ar" style:country-complex="SA" style:font-style-complex="italic" fo:hyphenate="false" fo:hyphenation-remain-char-count="2" fo:hyphenation-push-char-count="2"/>
    </style:style>
    <style:style style:name="P33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3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35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3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name-complex="Arial" style:font-size-complex="11pt" fo:hyphenate="false" fo:hyphenation-remain-char-count="2" fo:hyphenation-push-char-count="2"/>
    </style:style>
    <style:style style:name="P3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38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40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41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4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43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4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4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46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47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48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4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5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5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0.8000001907349pt" fo:language="pl" fo:country="PL" fo:font-style="normal" fo:font-weight="normal" fo:background-color="transparent" style:font-name-asian="Times New Roman" style:font-size-asian="10.8000001907349pt" style:font-style-asian="normal" style:font-weight-asian="normal" style:font-name-complex="Arial" style:font-size-complex="10.8000001907349pt" style:language-complex="ar" style:country-complex="SA" style:font-style-complex="normal" style:font-weight-complex="normal" fo:hyphenate="false" fo:hyphenation-remain-char-count="2" fo:hyphenation-push-char-count="2"/>
    </style:style>
    <style:style style:name="P52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5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5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55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56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5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name-asian="Arial1" style:font-size-asian="11pt" style:language-asian="zxx" style:country-asian="none" style:font-name-complex="Arial1" style:font-size-complex="11pt" style:language-complex="ar" style:country-complex="SA" fo:hyphenate="false" fo:hyphenation-remain-char-count="2" fo:hyphenation-push-char-count="2"/>
    </style:style>
    <style:style style:name="P5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5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6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6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6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Arial Unicode MS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6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64" style:family="paragraph" style:parent-style-name="Standard">
      <style:paragraph-properties fo:margin-left="0.741cm" fo:margin-right="0cm" style:line-height-at-least="0.176cm" fo:text-align="justify" style:justify-single-word="false" fo:orphans="0" fo:widows="0" fo:hyphenation-ladder-count="no-limit" fo:text-indent="-0.741cm" style:auto-text-indent="false" fo:background-color="transparent" style:text-autospace="none" style:punctuation-wrap="hanging" style:line-break="strict" style:writing-mode="lr-tb">
        <style:tab-stops/>
        <style:background-image/>
      </style:paragraph-properties>
      <style:text-properties fo:font-variant="normal" fo:text-transform="none" style:use-window-font-color="true" style:font-name="Arial" fo:font-size="11pt" fo:letter-spacing="normal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65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6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6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6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6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0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1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7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7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74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75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77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8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8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81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82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83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84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85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86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87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8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9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90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91" style:family="paragraph" style:parent-style-name="Standard">
      <style:paragraph-properties fo:margin-left="2.24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2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3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94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5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96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font-weight-complex="normal" fo:hyphenate="false" fo:hyphenation-remain-char-count="2" fo:hyphenation-push-char-count="2"/>
    </style:style>
    <style:style style:name="P97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8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fo:hyphenate="false" fo:hyphenation-remain-char-count="2" fo:hyphenation-push-char-count="2"/>
    </style:style>
    <style:style style:name="P99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1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14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1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2" style:family="paragraph" style:parent-style-name="Standard" style:master-page-name="">
      <style:paragraph-properties fo:margin-left="2.99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3" style:family="paragraph" style:parent-style-name="Standard">
      <style:paragraph-properties fo:margin-left="2.9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4" style:family="paragraph" style:parent-style-name="Standard" style:master-page-name="">
      <style:paragraph-properties fo:margin-left="3.757cm" fo:margin-right="0cm" fo:text-align="justify" style:justify-single-word="false" fo:orphans="0" fo:widows="0" fo:hyphenation-ladder-count="no-limit" fo:text-indent="-0.79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P106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 style:font-name-complex="Arial"/>
    </style:style>
    <style:style style:name="T3" style:family="text">
      <style:text-properties style:font-name-asian="Times New Roman" style:font-name-complex="Arial" style:language-complex="ar" style:country-complex="SA"/>
    </style:style>
    <style:style style:name="T4" style:family="text">
      <style:text-properties style:font-name-asian="Times New Roman" style:language-complex="ar" style:country-complex="SA"/>
    </style:style>
    <style:style style:name="T5" style:family="text">
      <style:text-properties fo:color="#ff3333"/>
    </style:style>
    <style:style style:name="T6" style:family="text">
      <style:text-properties style:text-line-through-style="none"/>
    </style:style>
    <style:style style:name="T7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9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10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11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12" style:family="text">
      <style:text-properties style:text-line-through-style="none" style:text-position="0% 100%" style:text-underline-style="none" style:font-name-asian="Times New Roman" style:font-name-complex="Arial"/>
    </style:style>
    <style:style style:name="T13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14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zxx" style:country-complex="none"/>
    </style:style>
    <style:style style:name="T16" style:family="text">
      <style:text-properties style:text-line-through-style="none"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17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18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19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0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Times New Roman" style:language-complex="ar" style:country-complex="SA" style:font-style-complex="normal" style:font-weight-complex="bold"/>
    </style:style>
    <style:style style:name="T21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2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23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24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26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7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28" style:family="text">
      <style:text-properties style:text-line-through-style="none" fo:font-style="normal" style:text-underline-style="none" style:font-name-asian="Times New Roman" style:language-asian="zxx" style:country-asian="none" style:font-style-asian="normal" style:font-name-complex="Calibri1" style:language-complex="ar" style:country-complex="SA" style:font-style-complex="normal"/>
    </style:style>
    <style:style style:name="T29" style:family="text">
      <style:text-properties style:text-line-through-style="none" fo:font-style="normal" fo:font-weight="bold" style:font-name-asian="Times New Roman" style:font-style-asian="normal" style:font-weight-asian="bold" style:font-name-complex="Arial" style:font-style-complex="normal"/>
    </style:style>
    <style:style style:name="T30" style:family="text">
      <style:text-properties style:text-line-through-style="none"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1" style:family="text">
      <style:text-properties style:text-line-through-style="none"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2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3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4" style:family="text">
      <style:text-properties style:text-line-through-style="none" fo:font-style="normal" style:font-name-asian="Times New Roman" style:font-style-asian="normal" style:font-name-complex="Arial" style:font-style-complex="normal"/>
    </style:style>
    <style:style style:name="T35" style:family="text">
      <style:text-properties style:text-line-through-style="none" fo:font-style="normal" style:font-name-asian="Times New Roman" style:font-style-asian="normal" style:font-name-complex="Arial" style:language-complex="ar" style:country-complex="SA" style:font-style-complex="normal"/>
    </style:style>
    <style:style style:name="T36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37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38" style:family="text">
      <style:text-properties style:text-line-through-style="none" style:text-underline-style="none" style:font-name-asian="Times New Roman" style:language-asian="zxx" style:country-asian="none" style:font-name-complex="Calibri1" style:language-complex="ar" style:country-complex="SA"/>
    </style:style>
    <style:style style:name="T39" style:family="text">
      <style:text-properties style:text-line-through-style="none" style:text-underline-style="none" fo:font-weight="bold" style:font-name-asian="Times New Roman" style:font-weight-asian="bold" style:font-name-complex="Calibri1" style:font-weight-complex="bold"/>
    </style:style>
    <style:style style:name="T40" style:family="text">
      <style:text-properties style:text-line-through-style="none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1" style:family="text">
      <style:text-properties style:text-line-through-style="none" fo:font-weight="normal" style:font-weight-asian="normal" style:font-weight-complex="normal"/>
    </style:style>
    <style:style style:name="T42" style:family="text">
      <style:text-properties style:text-line-through-style="none" fo:font-weight="normal" style:language-asian="zxx" style:country-asian="none" style:font-weight-asian="normal" style:font-name-complex="Arial" style:language-complex="ar" style:country-complex="SA" style:font-weight-complex="normal"/>
    </style:style>
    <style:style style:name="T43" style:family="text">
      <style:text-properties style:text-line-through-style="none" fo:font-weight="normal" style:language-asian="zxx" style:country-asian="none" style:font-weight-asian="normal" style:font-name-complex="Arial2" style:language-complex="ar" style:country-complex="SA" style:font-weight-complex="normal"/>
    </style:style>
    <style:style style:name="T44" style:family="text">
      <style:text-properties style:text-line-through-style="none" fo:font-weight="bold" style:font-weight-asian="bold" style:font-weight-complex="bold"/>
    </style:style>
    <style:style style:name="T45" style:family="text">
      <style:text-properties style:text-line-through-style="none" fo:font-weight="bold" style:font-weight-asian="bold" style:font-name-complex="Arial" style:font-weight-complex="bold"/>
    </style:style>
    <style:style style:name="T46" style:family="text">
      <style:text-properties style:text-line-through-style="none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47" style:family="text">
      <style:text-properties style:text-line-through-style="none" style:font-name-complex="Arial2"/>
    </style:style>
    <style:style style:name="T48" style:family="text">
      <style:text-properties style:text-line-through-style="none" style:font-name-complex="Arial"/>
    </style:style>
    <style:style style:name="T49" style:family="text">
      <style:text-properties style:use-window-font-color="true" style:font-name="Arial" fo:font-size="11pt" fo:language="pl" fo:country="PL" style:letter-kerning="true" fo:background-color="transparent" style:font-size-asian="11pt" style:font-name-complex="Arial2" style:font-size-complex="11pt"/>
    </style:style>
    <style:style style:name="T50" style:family="text">
      <style:text-properties style:use-window-font-color="true" fo:language="pl" fo:country="PL" fo:font-weight="normal" fo:background-color="transparent" style:font-weight-asian="normal" style:font-name-complex="Arial" style:language-complex="zxx" style:country-complex="none" style:font-weight-complex="normal"/>
    </style:style>
    <style:style style:name="T51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52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53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54" style:family="text">
      <style:text-properties style:use-window-font-color="true" fo:font-size="11pt" style:font-size-asian="11pt" style:language-asian="ar" style:country-asian="SA" style:font-size-complex="11pt" loext:opacity="0%" loext:char-shading-value="0"/>
    </style:style>
    <style:style style:name="T55" style:family="text">
      <style:text-properties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56" style:family="text">
      <style:text-properties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57" style:family="text">
      <style:text-properties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58" style:family="text">
      <style:text-properties style:text-position="0% 100%" style:text-underline-style="none" fo:font-weight="normal" style:font-name-asian="Times New Roman" style:font-weight-asian="normal" style:font-name-complex="Arial" style:font-weight-complex="normal"/>
    </style:style>
    <style:style style:name="T59" style:family="text">
      <style:text-properties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60" style:family="text">
      <style:text-properties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61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62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63" style:family="text">
      <style:text-properties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64" style:family="text">
      <style:text-properties style:text-underline-style="none"/>
    </style:style>
    <style:style style:name="T65" style:family="text">
      <style:text-properties style:text-underline-style="none" style:font-name-asian="Times New Roman"/>
    </style:style>
    <style:style style:name="T66" style:family="text">
      <style:text-properties style:text-underline-style="none" style:font-name-asian="Times New Roman" style:font-name-complex="Calibri1"/>
    </style:style>
    <style:style style:name="T67" style:family="text">
      <style:text-properties style:text-underline-style="none" style:font-name-asian="Times New Roman" style:font-name-complex="Arial" style:language-complex="ar" style:country-complex="SA"/>
    </style:style>
    <style:style style:name="T68" style:family="text">
      <style:text-properties style:text-underline-style="none" fo:font-weight="bold" style:font-name-asian="Times New Roman" style:font-weight-asian="bold" style:font-name-complex="Calibri1" style:font-weight-complex="bold"/>
    </style:style>
    <style:style style:name="T69" style:family="text">
      <style:text-properties style:text-underline-style="none" fo:font-weight="bold" style:font-name-asian="Times New Roman" style:language-asian="zxx" style:country-asian="none" style:font-weight-asian="bold" style:language-complex="ar" style:country-complex="SA" style:font-weight-complex="bold"/>
    </style:style>
    <style:style style:name="T70" style:family="text">
      <style:text-properties style:text-underline-style="none" fo:font-weight="normal" style:font-name-asian="Times New Roman" style:font-weight-asian="normal" style:font-name-complex="Calibri1" style:language-complex="ar" style:country-complex="SA" style:font-weight-complex="normal"/>
    </style:style>
    <style:style style:name="T71" style:family="text">
      <style:text-properties style:text-underline-style="none" fo:font-weight="normal" style:font-name-asian="Times New Roman" style:font-weight-asian="normal" style:font-name-complex="Arial" style:language-complex="ar" style:country-complex="SA" style:font-weight-complex="normal"/>
    </style:style>
    <style:style style:name="T72" style:family="text">
      <style:text-properties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73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74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75" style:family="text">
      <style:text-properties fo:font-weight="normal" style:font-name-asian="Times New Roman" style:font-weight-asian="normal" style:font-name-complex="Arial" style:font-weight-complex="normal"/>
    </style:style>
    <style:style style:name="T76" style:family="text">
      <style:text-properties fo:font-weight="normal" style:font-name-asian="Times New Roman" style:font-weight-asian="normal" style:font-name-complex="Arial" style:language-complex="ar" style:country-complex="SA" style:font-weight-complex="normal"/>
    </style:style>
    <style:style style:name="T77" style:family="text">
      <style:text-properties fo:font-weight="normal" style:font-name-asian="Times New Roman" style:font-weight-asian="normal" style:font-name-complex="Calibri1" style:font-weight-complex="normal"/>
    </style:style>
    <style:style style:name="T78" style:family="text">
      <style:text-properties fo:font-weight="normal" style:font-name-asian="Times New Roman" style:font-weight-asian="normal" style:font-name-complex="Calibri1" style:language-complex="ar" style:country-complex="SA" style:font-weight-complex="normal"/>
    </style:style>
    <style:style style:name="T79" style:family="text">
      <style:text-properties fo:font-weight="normal" style:font-name-asian="Times New Roman" style:font-weight-asian="normal" style:font-name-complex="Calibri1" style:language-complex="zxx" style:country-complex="none" style:font-weight-complex="normal"/>
    </style:style>
    <style:style style:name="T80" style:family="text">
      <style:text-properties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81" style:family="text">
      <style:text-properties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82" style:family="text">
      <style:text-properties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83" style:family="text">
      <style:text-properties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84" style:family="text">
      <style:text-properties fo:font-weight="normal" style:font-weight-asian="normal"/>
    </style:style>
    <style:style style:name="T85" style:family="text">
      <style:text-properties fo:font-weight="normal" style:font-weight-asian="normal" style:font-weight-complex="normal"/>
    </style:style>
    <style:style style:name="T86" style:family="text">
      <style:text-properties fo:font-weight="normal" style:font-weight-asian="normal" style:font-name-complex="Arial" style:font-weight-complex="normal"/>
    </style:style>
    <style:style style:name="T87" style:family="text">
      <style:text-properties fo:font-weight="normal" style:font-weight-asian="normal" style:font-name-complex="Arial" style:language-complex="zxx" style:country-complex="none" style:font-weight-complex="normal"/>
    </style:style>
    <style:style style:name="T88" style:family="text">
      <style:text-properties fo:font-weight="normal" style:font-weight-asian="normal" style:font-name-complex="Arial" style:language-complex="ar" style:country-complex="SA" style:font-weight-complex="normal"/>
    </style:style>
    <style:style style:name="T89" style:family="text">
      <style:text-properties fo:font-weight="normal" style:language-asian="zxx" style:country-asian="none" style:font-weight-asian="normal" style:language-complex="zxx" style:country-complex="none" style:font-weight-complex="normal"/>
    </style:style>
    <style:style style:name="T90" style:family="text">
      <style:text-properties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91" style:family="text">
      <style:text-properties fo:font-weight="bold" style:font-weight-asian="bold" style:font-weight-complex="bold"/>
    </style:style>
    <style:style style:name="T92" style:family="text">
      <style:text-properties fo:font-weight="bold" style:font-weight-asian="bold" style:font-name-complex="Arial"/>
    </style:style>
    <style:style style:name="T93" style:family="text">
      <style:text-properties fo:font-weight="bold" style:font-weight-asian="bold" style:font-name-complex="Arial" style:font-weight-complex="bold"/>
    </style:style>
    <style:style style:name="T94" style:family="text">
      <style:text-properties fo:font-weight="bold" style:font-name-asian="Times New Roman" style:font-weight-asian="bold" style:font-name-complex="Arial" style:language-complex="ar" style:country-complex="SA"/>
    </style:style>
    <style:style style:name="T95" style:family="text">
      <style:text-properties fo:font-weight="bold" style:font-name-asian="Times New Roman" style:font-weight-asian="bold" style:font-name-complex="Arial" style:language-complex="ar" style:country-complex="SA" style:font-weight-complex="bold"/>
    </style:style>
    <style:style style:name="T96" style:family="text">
      <style:text-properties fo:font-weight="bold" style:font-name-asian="Times New Roman" style:font-weight-asian="bold" style:font-name-complex="Arial" style:language-complex="ar" style:country-complex="SA" style:font-weight-complex="normal"/>
    </style:style>
    <style:style style:name="T97" style:family="text">
      <style:text-properties fo:font-weight="bold" style:font-name-asian="Times New Roman" style:font-weight-asian="bold" style:language-complex="ar" style:country-complex="SA" style:font-weight-complex="bold"/>
    </style:style>
    <style:style style:name="T98" style:family="text">
      <style:text-properties fo:font-weight="bold" style:font-name-asian="Times New Roman" style:language-asian="zxx" style:country-asian="none" style:font-weight-asian="bold" style:font-name-complex="Arial" style:language-complex="zxx" style:country-complex="none" style:font-weight-complex="normal"/>
    </style:style>
    <style:style style:name="T99" style:family="text">
      <style:text-properties style:text-position="super 58%"/>
    </style:style>
    <style:style style:name="T100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01" style:family="text">
      <style:text-properties fo:font-style="normal" style:text-underline-style="none" fo:font-weight="normal" style:font-style-asian="normal" style:font-weight-asian="normal" style:font-name-complex="Calibri1" style:font-style-complex="normal" style:font-weight-complex="normal"/>
    </style:style>
    <style:style style:name="T102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03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04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05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06" style:family="text">
      <style:text-properties fo:font-style="normal" style:text-underline-style="none" fo:font-weight="normal" style:font-name-asian="Arial Unicode MS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07" style:family="text">
      <style:text-properties fo:font-style="normal" style:text-underline-style="none" fo:font-weight="normal" style:font-name-asian="Tahoma1" style:font-style-asian="normal" style:font-weight-asian="normal" style:font-name-complex="Arial" style:language-complex="zxx" style:country-complex="none" style:font-style-complex="normal" style:font-weight-complex="normal"/>
    </style:style>
    <style:style style:name="T108" style:family="text">
      <style:text-properties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09" style:family="text">
      <style:text-properties fo:font-style="normal" style:text-underline-style="none" style:font-style-asian="normal" style:font-style-complex="normal"/>
    </style:style>
    <style:style style:name="T110" style:family="text">
      <style:text-properties fo:font-style="normal" style:font-name-asian="Times New Roman" style:font-style-asian="normal" style:font-name-complex="Arial" style:language-complex="ar" style:country-complex="SA" style:font-style-complex="normal"/>
    </style:style>
    <style:style style:name="T111" style:family="text">
      <style:text-properties fo:font-style="normal" style:font-name-asian="Times New Roman" style:font-style-asian="normal" style:language-complex="ar" style:country-complex="SA" style:font-style-complex="normal"/>
    </style:style>
    <style:style style:name="T112" style:family="text">
      <style:text-properties fo:font-style="normal" fo:font-weight="bold" style:font-style-asian="normal" style:font-weight-asian="bold" style:font-style-complex="normal" style:font-weight-complex="bold"/>
    </style:style>
    <style:style style:name="T113" style:family="text">
      <style:text-properties fo:font-style="normal" fo:font-weight="bold" style:font-name-asian="Times New Roman" style:font-style-asian="normal" style:font-weight-asian="bold" style:font-name-complex="Calibri1" style:language-complex="ar" style:country-complex="SA" style:font-style-complex="normal" style:font-weight-complex="bold"/>
    </style:style>
    <style:style style:name="T114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/>
    </style:style>
    <style:style style:name="T115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normal"/>
    </style:style>
    <style:style style:name="T116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117" style:family="text">
      <style:text-properties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18" style:family="text">
      <style:text-properties fo:font-style="normal" fo:font-weight="bold" style:language-asian="zxx" style:country-asian="none" style:font-style-asian="normal" style:font-weight-asian="bold" style:language-complex="ar" style:country-complex="SA" style:font-style-complex="normal" style:font-weight-complex="bold"/>
    </style:style>
    <style:style style:name="T119" style:family="text">
      <style:text-properties fo:font-style="normal" fo:font-weight="bold" style:font-name-asian="Arial Unicode MS" style:language-asian="en" style:country-asian="US" style:font-style-asian="normal" style:font-weight-asian="bold" style:font-name-complex="Arial" style:language-complex="en" style:country-complex="US" style:font-style-complex="normal" style:font-weight-complex="bold"/>
    </style:style>
    <style:style style:name="T120" style:family="text">
      <style:text-properties fo:font-style="normal" style:font-style-asian="normal" style:font-style-complex="normal"/>
    </style:style>
    <style:style style:name="T121" style:family="text">
      <style:text-properties fo:font-style="normal" style:font-style-asian="normal" style:font-name-complex="Arial" style:font-style-complex="normal"/>
    </style:style>
    <style:style style:name="T122" style:family="text">
      <style:text-properties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123" style:family="text">
      <style:text-properties fo:font-style="normal" fo:font-weight="normal" style:font-name-asian="Times New Roman" style:font-style-asian="normal" style:font-weight-asian="normal" style:font-name-complex="Calibri1" style:language-complex="ar" style:country-complex="SA" style:font-style-complex="normal" style:font-weight-complex="normal"/>
    </style:style>
    <style:style style:name="T124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25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26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27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28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29" style:family="text">
      <style:text-properties fo:font-style="normal" fo:font-weight="normal" style:language-asian="zxx" style:country-asian="none" style:font-style-asian="normal" style:font-weight-asian="normal" style:language-complex="ar" style:country-complex="SA" style:font-style-complex="normal" style:font-weight-complex="normal"/>
    </style:style>
    <style:style style:name="T130" style:family="text">
      <style:text-properties fo:font-style="normal" fo:font-weight="normal" style:font-name-asian="Arial1" style:language-asian="zxx" style:country-asian="none" style:font-style-asian="normal" style:font-weight-asian="normal" style:font-name-complex="Arial1" style:language-complex="ar" style:country-complex="SA" style:font-style-complex="normal" style:font-weight-complex="normal"/>
    </style:style>
    <style:style style:name="T131" style:family="text">
      <style:text-properties fo:font-style="normal" style:font-name-asian="Arial Unicode MS" style:language-asian="en" style:country-asian="US" style:font-style-asian="normal" style:font-name-complex="Tahoma1" style:language-complex="en" style:country-complex="US" style:font-style-complex="normal"/>
    </style:style>
    <style:style style:name="T132" style:family="text">
      <style:text-properties fo:font-style="normal" style:font-name-asian="Arial Unicode MS" style:language-asian="en" style:country-asian="US" style:font-style-asian="normal" style:font-name-complex="Arial" style:language-complex="en" style:country-complex="US" style:font-style-complex="normal"/>
    </style:style>
    <style:style style:name="T133" style:family="text">
      <style:text-properties fo:font-style="normal" style:language-asian="zxx" style:country-asian="none" style:font-style-asian="normal" style:font-name-complex="Arial" style:language-complex="zxx" style:country-complex="none" style:font-style-complex="normal"/>
    </style:style>
    <style:style style:name="T134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35" style:family="text">
      <style:text-properties style:language-asian="zxx" style:country-asian="none"/>
    </style:style>
    <style:style style:name="T136" style:family="text">
      <style:text-properties style:language-asian="zxx" style:country-asian="none" style:language-complex="ar" style:country-complex="SA"/>
    </style:style>
    <style:style style:name="T137" style:family="text">
      <style:text-properties style:language-asian="zxx" style:country-asian="none" style:font-name-complex="Arial" style:language-complex="zxx" style:country-complex="none"/>
    </style:style>
    <style:style style:name="T138" style:family="text">
      <style:text-properties style:font-name-complex="Arial"/>
    </style:style>
    <style:style style:name="T139" style:family="text">
      <style:text-properties style:font-name-complex="Arial" style:language-complex="zxx" style:country-complex="none"/>
    </style:style>
    <style:style style:name="T140" style:family="text">
      <style:text-properties style:font-name-asian="Arial1" style:language-asian="zxx" style:country-asian="none" style:font-name-complex="Arial1" style:language-complex="ar" style:country-complex="SA"/>
    </style:style>
    <style:style style:name="T141" style:family="text">
      <style:text-properties fo:font-size="11pt" style:font-size-asian="11pt" style:language-asian="ar" style:country-asian="SA" style:font-size-complex="11pt" loext:opacity="0%" loext:char-shading-value="0"/>
    </style:style>
    <style:style style:name="T142" style:family="text">
      <style:text-properties fo:font-size="11pt" style:font-size-asian="11pt" style:language-asian="zxx" style:country-asian="none" style:font-size-complex="11pt" loext:opacity="0%" loext:char-shading-value="0"/>
    </style:style>
    <style:style style:name="T143" style:family="text">
      <style:text-properties style:language-complex="zxx" style:country-complex="none"/>
    </style:style>
    <style:style style:name="T144" style:family="text">
      <style:text-properties fo:language="en" fo:country="US" style:language-asian="en" style:country-asian="US" style:language-complex="en" style:country-complex="US"/>
    </style:style>
    <style:style style:name="T145" style:family="text">
      <style:text-properties style:language-asian="en" style:country-asian="US" style:language-complex="en" style:country-complex="US"/>
    </style:style>
    <number:text-style style:name="N100">
      <number:text-content/>
    </number:text-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6">Załącznik nr 8 do SWZ</text:p>
      <text:p text:style-name="P5"/>
      <text:p text:style-name="P25"/>
      <text:p text:style-name="P25"/>
      <text:p text:style-name="P28">PROJEKTOWANE POSTANOWIENIA UMOWY</text:p>
      <text:p text:style-name="P14"/>
      <text:p text:style-name="P14"/>
      <text:p text:style-name="P31">Zamawiający winien być oznaczony w następujący sposób:</text:p>
      <text:p text:style-name="P15"><text:span text:style-name="T112">Gmina Miasta Jaworzna, z siedzibą w Jaworznie (43-600), przy ul. Grunwaldzkiej 33, </text:span><text:span text:style-name="T120">posiadająca </text:span><text:span text:style-name="T112">NIP 6322010013, REGON 276255370,</text:span><text:span text:style-name="T120"> której prawa i obowiązki wynikające<text:line-break/>z umowy wykonywane są w ramach jednostki budżetowej </text:span><text:span text:style-name="T112">Miejskiego Zarządu Nieruchomości Komunalnych w Jaworznie, z siedzibą w Jaworznie (43-600), przy<text:line-break/>ul. Północnej 9b,</text:span></text:p>
      <text:p text:style-name="P13">reprezentowana przez:</text:p>
      <text:p text:style-name="P24"><text:span text:style-name="T91">Tomasza Jewułę - Dyrektora Miejskiego Zarządu Nieruchomości Komunalnych<text:line-break/>w Jaworznie,</text:span> na podstawie pełnomocnictwa Prezydenta Miasta Jaworzna z 18 listopada 2014 roku, znak: OR-OK.0052.1.95.2014 oraz upoważnienia Prezydenta Miasta Jaworzna<text:line-break/>z 8 lipca 2026 roku, znak: OR-OK.0052.1.97.2026.</text:p>
      <text:p text:style-name="P14"/>
      <text:p text:style-name="P14"/>
      <text:p text:style-name="P14"/>
      <text:p text:style-name="P74">I.<text:tab/>Postanowienia ogólne</text:p>
      <text:p text:style-name="P13"/>
      <text:p text:style-name="P15"><text:span text:style-name="T3">Umowa została zawarta w ramach zamówienia publicznego udzielonego w trybie podstawowym bez negocjacji </text:span><text:span text:style-name="T76">(oznaczenie sprawy </text:span><text:span text:style-name="T95">DZP.261.2</text:span><text:span text:style-name="T95">.4.2026</text:span><text:span text:style-name="T76">),</text:span><text:span text:style-name="T3"> na podstawie<text:line-break/>art. 275 pkt 1 ustawy z 11 września 2019 roku Prawo zamówień publicznych (tekst jednolity - - </text:span><text:span text:style-name="T83">Dz. U. z </text:span><text:span text:style-name="T127">2026 roku, poz. 793 z późniejszymi zmianami</text:span><text:span text:style-name="T78">)</text:span><text:span text:style-name="T3">.</text:span></text:p>
      <text:p text:style-name="P8"/>
      <text:p text:style-name="P8"/>
      <text:p text:style-name="P74">II.<text:tab/>Przedmiot umowy</text:p>
      <text:p text:style-name="P8"/>
      <text:p text:style-name="P68">1.<text:tab/>Przedmiotem umowy jest <text:span text:style-name="T91">k</text:span><text:span text:style-name="T21">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</text:span><text:span text:style-name="T91">.</text:span></text:p>
      <text:p text:style-name="P72"><text:span text:style-name="T55">2.<text:tab/>Przedmiot umowy obejmuje usługę kompleksową, w rozumieniu art. 3 pkt 30 ustawy<text:line-break/>z 10 kwietnia 1997 roku Prawo energetyczne </text:span><text:span text:style-name="T14">(tekst jednolity - Dz. U. z </text:span><text:span text:style-name="T15">2026 roku, <text:line-break/>poz. 43 z późniejszymi zmianami</text:span><text:span text:style-name="T14">), </text:span><text:span text:style-name="T55">która realizowana będzie na podstawie umowy kompleksowej, o której mowa w art. 5 ust. 3 tej ustawy, polegającej na sprzedaży oraz usłudze dystrybucji paliwa gazowego - gazu ziemnego wysokometanowego typu E.</text:span></text:p>
      <text:p text:style-name="P56"><text:span text:style-name="T3">3.<text:tab/></text:span><text:span text:style-name="T110">Integralną część umowy stanowią niżej wymienione załączniki:</text:span></text:p>
      <text:p text:style-name="P87"><text:span text:style-name="T123">1)<text:tab/></text:span><text:span text:style-name="T108">Charakterystyka budynków </text:span><text:span text:style-name="T25">zarządzanych przez Miejski Zarząd Nieruchomości Komunalnych w Jaworznie, </text:span><text:span text:style-name="T108">do których dostarczane będzie paliwo gazowe -<text:line-break/>- gaz ziemny wysokometanowy typu E</text:span><text:span text:style-name="T102"> </text:span><text:span text:style-name="T123">- </text:span><text:span text:style-name="T113">załącznik nr …..</text:span><text:span text:style-name="T123"> (załącznik </text:span><text:span text:style-name="T123">nr 9</text:span><text:span text:style-name="T123"> do SWZ),</text:span></text:p>
      <text:p text:style-name="P88"><text:span text:style-name="T123">2)<text:tab/></text:span><text:span text:style-name="T30">Klauzula informacyjna z art. 13 RODO</text:span><text:span text:style-name="T123"> - </text:span><text:span text:style-name="T113">załącznik nr …..</text:span><text:span text:style-name="T123"> (</text:span><text:span text:style-name="T123">rozdział XXVII SWZ</text:span><text:span text:style-name="T123">).</text:span></text:p>
      <text:p text:style-name="P55"><text:span text:style-name="T122">4.<text:tab/>Integralną część umowy stanowi również oferta złożona przez Wykonawcę </text:span><text:span text:style-name="T31">do postępowania</text:span><text:span text:style-name="T122"> o udzielenie zamówienia publicznego w trybie podstawowym bez negocjacji, oznaczenie sprawy </text:span><text:span text:style-name="T114">DZP.261.2.</text:span><text:span text:style-name="T114">4.2026</text:span><text:span text:style-name="T114">.</text:span></text:p>
      <text:p text:style-name="P13"/>
      <text:p text:style-name="P13"/>
      <text:p text:style-name="P74">III.<text:tab/>Prawa i obowiązki Stron</text:p>
      <text:p text:style-name="P8"/>
      <text:p text:style-name="P55"><text:span text:style-name="T124">1.<text:tab/>Dostarczanie </text:span><text:span text:style-name="T60">paliwa gazowego - gazu ziemnego wysokometanowego typu E, </text:span><text:span text:style-name="T124">odbywać się będzie zgodnie z obowiązującym prawem, w szczególności na warunkach </text:span><text:soft-page-break/><text:span text:style-name="T124">określonych przepisami ustawy </text:span><text:span text:style-name="T60">z 10 kwietnia 1997 roku Prawo energetyczne </text:span><text:span text:style-name="T17">(tekst jednolity - Dz. U. z </text:span><text:span text:style-name="T18">2026 roku, poz. 43</text:span><text:span text:style-name="T17"> z późniejszymi zmianami),</text:span><text:span text:style-name="T124"> </text:span><text:span text:style-name="T126">ustawy z 23 kwietnia 1964 roku Kodeks cywilny </text:span><text:span text:style-name="T125">(tekst jednolity - Dz. U. z 2026 roku, poz. 795),</text:span><text:span text:style-name="T124"> oraz przepisami wykonawczymi, wydanymi na ich podstawie, a także zasadami określonymi w koncesjach i postanowieniami umowy.</text:span></text:p>
      <text:p text:style-name="P66">2.<text:tab/>Dostarczane <text:span text:style-name="T57">paliwo gazowe - gaz ziemny wysokometanowy typu E,</text:span> winno spełniać standardy techniczne zgodne z postanowieniami ustawy <text:span text:style-name="T57">z 10 kwietnia 1997 roku Prawo energetyczne </text:span><text:span text:style-name="T8">(tekst jednolity - Dz. U. z </text:span><text:span text:style-name="T9">2026 roku, poz. 43</text:span><text:span text:style-name="T8"> z późniejszymi zmianami</text:span><text:span text:style-name="T8">), </text:span><text:span text:style-name="T57">rozporządzeniami wykonawczymi do tej ustawy i Polskimi Normami.</text:span></text:p>
      <text:p text:style-name="P66">3.<text:tab/>Wykonawca zobowiązuje się do sprzedaży <text:span text:style-name="T61">paliwa gazowego - gazu ziemnego wysokometanowego typu E, </text:span>oraz świadczenia usługi dystrybucji <text:span text:style-name="T61">paliwa gazowego - gazu ziemnego wysokometanowego typu E, </text:span>do budynków zarządzanych przez Miejski Zarząd Nieruchomości Komunalnych w Jaworznie, a Zamawiający zobowiązuje się do odbioru<text:line-break/>i terminowej zapłaty należności za dostarczone <text:span text:style-name="T61">paliwo gazowe - gaz ziemny wysokometanowy typu E</text:span>.</text:p>
      <text:p text:style-name="P67">4.<text:tab/>Zamawiający oświadcza, że dysponuje tytułem prawnym do korzystania z budynków.</text:p>
      <text:p text:style-name="P66">5.<text:tab/>Zamawiający będzie nabywał <text:span text:style-name="T61">paliwo gazowe - gaz ziemny wysokometanowy typu E, </text:span>na potrzeby własne jako odbiorca końcowy i nie jest zobowiązany do przedstawiania miesięcznych planów zapotrzebowania na <text:span text:style-name="T61">paliwo gazowe - gaz ziemny wysokometanowy typu E</text:span>.</text:p>
      <text:p text:style-name="P68"><text:span text:style-name="T129">6.<text:tab/>Wykonawca b</text:span><text:span text:style-name="T130">ę</text:span><text:span text:style-name="T129">dzie dostarczał, w okresie obowi</text:span><text:span text:style-name="T130">ą</text:span><text:span text:style-name="T129">zywania umowy, </text:span><text:span text:style-name="T60">paliwo gazowe - gaz ziemny wysokometanowy typu E, </text:span><text:span text:style-name="T129">w ilo</text:span><text:span text:style-name="T130">ś</text:span><text:span text:style-name="T129">ci odpowiadaj</text:span><text:span text:style-name="T130">ą</text:span><text:span text:style-name="T129">cej </text:span><text:span text:style-name="T136">rzeczywistemu zapotrzebowaniu Zamawiaj</text:span><text:span text:style-name="T140">ą</text:span><text:span text:style-name="T136">cego niezale</text:span><text:span text:style-name="T140">ż</text:span><text:span text:style-name="T136">nie od szacunkowej prognozy </text:span><text:span text:style-name="T136">jego </text:span><text:span text:style-name="T136">zu</text:span><text:span text:style-name="T140">ż</text:span><text:span text:style-name="T136">ycia.</text:span></text:p>
      <text:p text:style-name="P68"><text:span text:style-name="T136">7.<text:tab/>Wykonawcy nie b</text:span><text:span text:style-name="T140">ę</text:span><text:span text:style-name="T136">dzie przysługiwało jakiekolwiek roszczenie z tytułu niepobrania przez Zamawiaj</text:span><text:span text:style-name="T140">ą</text:span><text:span text:style-name="T136">cego szacunkowej </text:span><text:span text:style-name="T140">ilości </text:span><text:span text:style-name="T60">paliwa gazowego - gazu ziemnego wysokometanowego typu E</text:span><text:span text:style-name="T140">.</text:span></text:p>
      <text:p text:style-name="P57">8.<text:tab/>Wykonawca zobowiązuje się informować Zamawiającego o wszelkich planowanych wyłączeniach lub ograniczeniach dostaw <text:span text:style-name="T62">paliwa gazowego - gazu ziemnego wysokometanowego typu E</text:span>.</text:p>
      <text:p text:style-name="P57">9.<text:tab/>Wykonawca zobowiązuje się niezwłocznie powiadomić Zamawiającego<text:line-break/>o przewidywanym terminie wznowienia dostaw <text:span text:style-name="T62">paliwa gazowego - gazu ziemnego wysokometanowego typu E, </text:span>przerwanych z powodu awarii sieci dystrybucyjnej.</text:p>
      <text:p text:style-name="P66">10.<text:tab/>Zamawiający ma prawo do zmiany wysokości mocy umownej w formie pisemnej na zasadach wynikających z Taryfy Operatora Systemu Dystrybucyjnego.</text:p>
      <text:p text:style-name="P68"><text:span text:style-name="T135">11.<text:tab/>W przypadku przejęcia w zarządzanie nowego budynku lub wyłączenia z zarządzania któregoś z budynków wyszczególnionych w </text:span><text:span text:style-name="T108">Charakterystyce budynków </text:span><text:span text:style-name="T25">zarządzanych przez Miejski Zarząd Nieruchomości Komunalnych w Jaworznie, </text:span><text:span text:style-name="T108">do których dostarczane będzie paliwo gazowe - gaz ziemny wysokometanowy typu E</text:span><text:span text:style-name="T102"> </text:span><text:span text:style-name="T126">-<text:line-break/>- </text:span><text:span text:style-name="T117">załącznik </text:span><text:span text:style-name="T117">nr …..,</text:span><text:span text:style-name="T135"> Strony </text:span><text:span text:style-name="T135">mają prawo włączyć lub wyłączyć dany budynek z realizacji umowy.</text:span></text:p>
      <text:p text:style-name="P70"><text:span text:style-name="T101">12.<text:tab/></text:span><text:span text:style-name="T100">Wykonawca oświadcza, że posiada:</text:span></text:p>
      <text:p text:style-name="P82"><text:span text:style-name="T38">1)<text:tab/></text:span><text:span text:style-name="T40">aktualną koncesję na prowadzenie działalności gospodarczej w zakresie obrotu paliwem gazowym</text:span><text:span text:style-name="T36"> </text:span><text:span text:style-name="T37">na podstawie ustawy z 10 kwietnia 1997 roku </text:span><text:span text:style-name="T10">Prawo energetyczne (tekst jednolity - Dz. U. z </text:span><text:span text:style-name="T11">2026 roku, poz. 43</text:span><text:span text:style-name="T10"> z późniejszymi zmianami</text:span><text:span text:style-name="T10">), wydaną przez Prezesa Urzędu Regulacji Energetyki, </text:span><text:span text:style-name="T37">a powyższy dokument jest decyzją ostateczną</text:span><text:span text:style-name="T85">,</text:span></text:p>
      <text:p text:style-name="P77"><text:span text:style-name="T28">2)<text:tab/></text:span><text:span text:style-name="T24">aktualną koncesję na prowadzenie działalności gospodarczej w zakresie dystrybucji paliwa gazowego</text:span><text:span text:style-name="T27"> </text:span><text:span text:style-name="T26">na podstawie ustawy z 10 kwietnia 1997 roku </text:span><text:span text:style-name="T17">Prawo energetyczne (tekst jednolity - Dz. U. z </text:span><text:span text:style-name="T18">2026 roku, poz. 43</text:span><text:span text:style-name="T17"> z późniejszymi zmianami), wydaną przez Prezesa Urzędu Regulacji Energetyki, </text:span><text:span text:style-name="T19">a powyższy dokument jest decyzją ostateczną</text:span><text:span text:style-name="T17">,</text:span><text:span text:style-name="T19"> </text:span><text:span text:style-name="T23">- jeżeli dotyczy - zostawić, jeżeli nie dotyczy -<text:line-break/>- usunąć</text:span><text:span text:style-name="T46">,</text:span></text:p>
      <text:p text:style-name="P77"><text:span text:style-name="T28">3)<text:tab/></text:span><text:span text:style-name="T118">aktualną umowę generalną </text:span><text:span text:style-name="T24">na świadczenie usługi dystrybucji </text:span><text:span text:style-name="T20">paliwa gazowego - gazu ziemnego wysokometanowego typu E,</text:span><text:span text:style-name="T27"> </text:span><text:span text:style-name="T27">na obszarze, na którym </text:span><text:span text:style-name="T27">znajdują się miejsca dostarczenia </text:span><text:span text:style-name="T17">paliwa gazowego - gazu ziemnego wysokometanowego typu E, </text:span><text:span text:style-name="T27">tj. budynki Zamawiającego, </text:span><text:span text:style-name="T24">podpisaną </text:span><text:span text:style-name="T118">z Operatorem </text:span><text:soft-page-break/><text:span text:style-name="T118">Systemu Dystrybucyjnego</text:span><text:span text:style-name="T129"> posiadającym aktualną koncesję na prowadzenie działalności gospodarczej w zakresie dystrybucji </text:span><text:span text:style-name="T129">paliwa gazowego</text:span><text:span text:style-name="T129">.</text:span><text:span text:style-name="T19"> </text:span><text:span text:style-name="T23">- jeżeli dotyczy - </text:span><text:span text:style-name="T23">zostawić, jeżeli nie dotyczy - usunąć</text:span><text:span text:style-name="T22">.</text:span></text:p>
      <text:p text:style-name="P55"><text:span text:style-name="T41">13.<text:tab/>Wykonawca oświadcza, że przez cały okres realizacji umowy, </text:span><text:span text:style-name="T41">będzie </text:span><text:span text:style-name="T41">ubezpieczony od </text:span><text:span text:style-name="T36">odpowiedzialności cywilnej w zakresie prowadzonej działalności związanej<text:line-break/>z przedmiotem</text:span><text:span text:style-name="T41"> umowy.</text:span></text:p>
      <text:p text:style-name="P68">14.<text:tab/>Wykonawca nie może bez zgody Zamawiającego dokonać przelewu wierzytelności wynikającej z umowy na osobę trzecią.</text:p>
      <text:p text:style-name="P55"><text:span text:style-name="T129">15.<text:tab/>Wykonawca zobowiązuje się dokonać wszelkich czynności i uzgodnień z Operatorem Systemu Dystrybucyjnego niezbędnych do przeprowadzenia procedury zmiany Sprzedawcy.</text:span><text:span text:style-name="T19"> </text:span><text:span text:style-name="T23">- jeżeli dotyczy - zostawić, jeżeli nie dotyczy - usunąć</text:span><text:span text:style-name="T46">.</text:span></text:p>
      <text:p text:style-name="P35"/>
      <text:p text:style-name="P35"/>
      <text:p text:style-name="P74">IV.<text:tab/>Wykaz Osób reprezentujących Strony w bieżących kontaktach związanych<text:line-break/>z realizacją umowy</text:p>
      <text:p text:style-name="P39"/>
      <text:p text:style-name="P69">1.<text:tab/>Osobami sprawującymi nadzór nad realizacją umowy ze strony Zamawiającego są:</text:p>
      <text:p text:style-name="P78">1)<text:tab/>na terenie Biura Obsługi Mieszkańców I:</text:p>
      <text:p text:style-name="P14"/>
      <text:p text:style-name="P27">Marta Ochmańska - Kierownik Biura Obsługi Mieszkańców I</text:p>
      <text:p text:style-name="P27">nr telefonu: …......................................</text:p>
      <text:p text:style-name="P27">adres e-mail: …......................................</text:p>
      <text:p text:style-name="P14"/>
      <text:p text:style-name="P78">2)<text:tab/>na terenie Biura Obsługi Mieszkańców II:</text:p>
      <text:p text:style-name="P14"/>
      <text:p text:style-name="P27">Barbara Leśniak - p. o. Kierownik Biura Obsługi Mieszkańców II</text:p>
      <text:p text:style-name="P27">nr telefonu: …......................................</text:p>
      <text:p text:style-name="P27">adres e-mail: …......................................</text:p>
      <text:p text:style-name="P25"/>
      <text:p text:style-name="P75">2.<text:tab/>Osobą sprawującą/Osobami sprawującymi nadzór nad realizacją umowy ze strony Wykonawcy jest/są:</text:p>
      <text:p text:style-name="P42"/>
      <text:p text:style-name="P41">…......................................</text:p>
      <text:p text:style-name="P27">nr telefonu: …......................................</text:p>
      <text:p text:style-name="P41">adres e-mail: …......................................</text:p>
      <text:p text:style-name="P36"/>
      <text:p text:style-name="P53">3.<text:tab/>Zmiana Osób <text:span text:style-name="T138">sprawujących nadzór nad realizacją umowy</text:span><text:span text:style-name="T75"> </text:span><text:span text:style-name="T138">ze strony Zamawiającego lub Wykonawcy nie wymaga zmiany umowy. Powyższa zmiana wymaga pisemnego - </text:span><text:span text:style-name="T121">w tym przy użyciu środków komunikacji elektronicznej, o których mowa w ust.: 1 i 2 niniejszego rozdziału, </text:span><text:span text:style-name="T138">powiadomienia drugiej Strony</text:span><text:span text:style-name="T138">.</text:span></text:p>
      <text:p text:style-name="P35"/>
      <text:p text:style-name="P35"/>
      <text:p text:style-name="P74">V.<text:tab/>Okres obowiązywania umowy</text:p>
      <text:p text:style-name="P8"/>
      <text:p text:style-name="P15">Strony ustalają, że umowa obowiązuje<text:span text:style-name="T85"> od </text:span><text:span text:style-name="T91">1 października</text:span><text:span text:style-name="T69"> </text:span><text:span text:style-name="T91">2026</text:span><text:span text:style-name="T91"> roku</text:span><text:span text:style-name="T85"> </text:span><text:span text:style-name="T134">- jednak nie wcześniej niż z dniem skutecznego rozwiązania obowiązujących umów kompleksowych oraz po pozytywnie przeprowadzonej procedurze zmiany Sprzedawcy</text:span><text:span text:style-name="T128"> do </text:span><text:span text:style-name="T91">30 września 2027</text:span><text:span text:style-name="T91"> roku.</text:span></text:p>
      <text:p text:style-name="P13"/>
      <text:p text:style-name="P74">VI.<text:tab/>Wynagrodzenie</text:p>
      <text:p text:style-name="P8"/>
      <text:p text:style-name="P71"><text:span text:style-name="T48">1.<text:tab/>W okresie obowiązywania umowy, </text:span><text:span text:style-name="T45">szacunkowa łączna wartość wynagrodzenia Wykonawcy</text:span><text:span text:style-name="T48"> </text:span><text:span text:style-name="T48">z tytułu </text:span><text:span text:style-name="T47">kompleksowej dostawy </text:span><text:span text:style-name="T16">paliwa gazowego - gazu ziemnego wysokometanowego typu E, </text:span><text:span text:style-name="T47">obejmującej sprzedaż </text:span><text:span text:style-name="T16">paliwa gazowego - gazu ziemnego wysokometanowego typu E, </text:span><text:span text:style-name="T47">oraz świadczenie usługi dystrybucji </text:span><text:span text:style-name="T16">paliwa gazowego - gazu </text:span><text:span text:style-name="T16">ziemnego wysokometanowego typu E, </text:span><text:span text:style-name="T47">do budynków zarządzanych przez Miejski Zarząd Nieruchomości Komunalnych w Jaworznie</text:span><text:span text:style-name="T48">, </text:span><text:span text:style-name="T45">nie może przekroczyć</text:span><text:span text:style-name="T45">:</text:span></text:p>
      <text:p text:style-name="P10"><text:soft-page-break/></text:p>
      <text:p text:style-name="P10"/>
      <text:p text:style-name="P11"><text:span text:style-name="T91">........................................</text:span><text:span text:style-name="T91"> zł (brutto),</text:span><text:span text:style-name="T85"> w tym podatek VAT </text:span><text:span text:style-name="T85">w odpowiedniej wysokości</text:span></text:p>
      <text:p text:style-name="P10"/>
      <text:p text:style-name="P48"><text:span text:style-name="T84">słownie złotych brutto: </text:span><text:span text:style-name="T91">.........................................................................................; ...../100</text:span><text:span text:style-name="T44">.</text:span></text:p>
      <text:p text:style-name="P52"/>
      <text:p text:style-name="P71"><text:span text:style-name="T48">2.<text:tab/>Rozliczenia za </text:span><text:span text:style-name="T47">sprzedaż </text:span><text:span text:style-name="T16">paliwa gazowego - gazu ziemnego wysokometanowego typu E, </text:span><text:span text:style-name="T47">oraz świadczenie usługi dystrybucji </text:span><text:span text:style-name="T16">paliwa gazowego - gazu ziemnego wysokometanowego typu E, </text:span><text:span text:style-name="T48">dokonywane będą w oparciu o faktury uwzględniające:</text:span></text:p>
      <text:p text:style-name="P83">1)<text:tab/>faktycznie zużyte <text:span text:style-name="T63">paliwo gazowe - gaz ziemny wysokometanowy typu E, </text:span>określone według wskazań układów pomiarowych pozyskanych od Operatora Systemu Dystrybucyjnego,</text:p>
      <text:p text:style-name="P81"><text:span text:style-name="T48">2)<text:tab/>ceny jednostkowe netto, dotyczące sprzedaży </text:span><text:span text:style-name="T16">paliwa gazowego - gazu ziemnego wysokometanowego typu E, </text:span><text:span text:style-name="T48">zużywanego na potrzeby własne, określone w ofercie złożonej przez Wykonawcę </text:span><text:span text:style-name="T34">do postępowania o udzielenie zamówienia publicznego w trybie podstawowym bez negocjacji, oznaczenie sprawy </text:span><text:span text:style-name="T29">DZP.261.2.</text:span><text:span text:style-name="T29">4.2026</text:span><text:span text:style-name="T45">,</text:span><text:span text:style-name="T48"> zgodnie z poniższym cennikiem:</text:span></text:p>
      <text:p text:style-name="P12"/>
      <text:p text:style-name="P12"/>
      <table:table table:name="Tabela218" table:style-name="Tabela218">
        <table:table-column table:style-name="Tabela218.A"/>
        <table:table-column table:style-name="Tabela218.B"/>
        <table:table-column table:style-name="Tabela218.C"/>
        <table:table-column table:style-name="Tabela218.D"/>
        <table:table-header-rows>
          <table:table-row table:style-name="Tabela218.1">
            <table:table-cell table:style-name="Tabela218.A1" table:number-columns-spanned="4" office:value-type="float" office:value="0">
              <text:p text:style-name="P26">Cennik netto <text:span text:style-name="T63">paliwa gazowego - gazu ziemnego wysokometanowego typu E </text:span>w okresie od 1 października 2026 roku<text:span text:style-name="T85"> </text:span><text:span text:style-name="T134">- jednak nie wcześniej niż z dniem skutecznego rozwiązania obowiązujących umów kompleksowych oraz po pozytywnie przeprowadzonej procedurze zmiany Sprzedawcy,</text:span><text:span text:style-name="T128"><text:line-break/></text:span><text:span text:style-name="T120">do </text:span><text:span text:style-name="T120">30 września 2027</text:span><text:span text:style-name="T120"> roku</text:span></text:p>
            </table:table-cell>
            <table:covered-table-cell/>
            <table:covered-table-cell/>
            <table:covered-table-cell/>
          </table:table-row>
        </table:table-header-rows>
        <table:table-row table:style-name="Tabela218.1">
          <table:table-cell table:style-name="Tabela218.A2" office:value-type="float" office:value="0">
            <text:p text:style-name="P19">Lp.</text:p>
          </table:table-cell>
          <table:table-cell table:style-name="Tabela218.B2" office:value-type="string">
            <text:p text:style-name="P19">Adres</text:p>
          </table:table-cell>
          <table:table-cell table:style-name="Tabela218.B2" office:value-type="string">
            <text:p text:style-name="P29">Paliwo gazowe - gaz ziemny wysokometanowego typu E</text:p>
            <text:p text:style-name="P5"/>
            <text:p text:style-name="P26">[zł/kWh]<text:span text:style-name="T85"> tj. </text:span>[zł/MWh]</text:p>
          </table:table-cell>
          <table:table-cell table:style-name="Tabela218.D2" office:value-type="string">
            <text:p text:style-name="P19">Opłata abonamentowa</text:p>
            <text:p text:style-name="P5"/>
            <text:p text:style-name="P26">[zł/miesiąc]</text:p>
          </table:table-cell>
        </table:table-row>
        <table:table-row table:style-name="Tabela218.1">
          <table:table-cell table:style-name="Tabela218.A2">
            <text:p text:style-name="P6"/>
          </table:table-cell>
          <table:table-cell table:style-name="Tabela218.B3" office:value-type="string">
            <text:p text:style-name="P19">Budynek mieszkalny przy:</text:p>
          </table:table-cell>
          <table:table-cell table:style-name="Tabela218.B3" office:value-type="string">
            <text:p text:style-name="P6"/>
          </table:table-cell>
          <table:table-cell table:style-name="Tabela218.D3" office:value-type="string">
            <text:p text:style-name="P6"/>
          </table:table-cell>
        </table:table-row>
        <table:table-row table:style-name="Tabela218.1">
          <table:table-cell table:style-name="Tabela218.A2" office:value-type="float" office:value="0">
            <text:p text:style-name="P19">1.</text:p>
          </table:table-cell>
          <table:table-cell table:style-name="Tabela218.B2" office:value-type="string">
            <text:p text:style-name="P6">ul. Pożarowa 2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 office:value-type="float" office:value="0">
            <text:p text:style-name="P19">2.</text:p>
          </table:table-cell>
          <table:table-cell table:style-name="Tabela218.B2" office:value-type="string">
            <text:p text:style-name="P6">ul. Pożarowa 6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 office:value-type="float" office:value="0">
            <text:p text:style-name="P19">3.</text:p>
          </table:table-cell>
          <table:table-cell table:style-name="Tabela218.B2" office:value-type="string">
            <text:p text:style-name="P6">ul. Solskiego 4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 office:value-type="float" office:value="0">
            <text:p text:style-name="P19">4.</text:p>
          </table:table-cell>
          <table:table-cell table:style-name="Tabela218.B2" office:value-type="string">
            <text:p text:style-name="P6">ul. Północna 9c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>
            <text:p text:style-name="P6"/>
          </table:table-cell>
          <table:table-cell table:style-name="Tabela218.B3" office:value-type="string">
            <text:p text:style-name="P19">Budynek użytkowy przy:</text:p>
          </table:table-cell>
          <table:table-cell table:style-name="Tabela218.B3" office:value-type="string">
            <text:p text:style-name="P6"/>
          </table:table-cell>
          <table:table-cell table:style-name="Tabela218.D3" office:value-type="string">
            <text:p text:style-name="P6"/>
          </table:table-cell>
        </table:table-row>
        <table:table-row table:style-name="Tabela218.1">
          <table:table-cell table:style-name="Tabela218.A2" office:value-type="float" office:value="0">
            <text:p text:style-name="P19">5.</text:p>
          </table:table-cell>
          <table:table-cell table:style-name="Tabela218.B2" office:value-type="string">
            <text:p text:style-name="P6">ul. Celników 3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 office:value-type="float" office:value="0">
            <text:p text:style-name="P19">6.</text:p>
          </table:table-cell>
          <table:table-cell table:style-name="Tabela218.B2" office:value-type="string">
            <text:p text:style-name="P6">ul. Strażacka 11 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  <table:table-row table:style-name="Tabela218.1">
          <table:table-cell table:style-name="Tabela218.A2" office:value-type="float" office:value="0">
            <text:p text:style-name="P19">7.</text:p>
          </table:table-cell>
          <table:table-cell table:style-name="Tabela218.B2" office:value-type="string">
            <text:p text:style-name="P5">ul. Kaczeńców 1<text:line-break/>w Jaworznie</text:p>
          </table:table-cell>
          <table:table-cell table:style-name="Tabela218.B2" office:value-type="string">
            <text:p text:style-name="P18">…..................<text:span text:style-name="T85"> tj. </text:span>…..................</text:p>
          </table:table-cell>
          <table:table-cell table:style-name="Tabela218.D2" office:value-type="string">
            <text:p text:style-name="P18">….......................</text:p>
          </table:table-cell>
        </table:table-row>
      </table:table>
      <text:p text:style-name="P12"/>
      <text:p text:style-name="P83">3)<text:tab/>opłaty i stawki za dystrybucję <text:span text:style-name="T63">paliwa gazowego - gazu ziemnego wysokometanowego typu E, </text:span>zgodnie z obowiązującą Taryfą Operatora Systemu Dystrybucyjnego, zatwierdzoną przez Prezesa Urzędu Regulacji Energetyki.</text:p>
      <text:p text:style-name="P76">3.<text:tab/>Ceny jednostkowe netto, o których mowa w ust. 2 pkt 2 niniejszego rozdziału, zostają ustalone na okres ważności umowy i nie będą podlegały zmianom,<text:span text:style-name="T143"> z zastrzeżeniem, iż nie dotyczy to sytuacji określonej </text:span><text:span text:style-name="T65">w </text:span><text:span text:style-name="T66">rozdziale </text:span><text:span text:style-name="T66">XI ust. 2 pkt 1 oraz </text:span><text:span text:style-name="T65">w </text:span><text:span text:style-name="T66">rozdziale XI ust. 2 pkt 2 lit. d.</text:span></text:p>
      <text:p text:style-name="P76">4.<text:tab/>Do cen jednostkowych netto, o których mowa w ust. 2 pkt: 2 i 3 niniejszego rozdziału, doliczony zostanie podatek VAT w odpowiedniej wysokości.</text:p>
      <text:p text:style-name="P76">5.<text:tab/>Zamawiający wyraża zgodę na zmianę ceny paliwa gazowego oraz abonamentu<text:line-break/>w przypadku zmiany taryfy Wykonawcy lub taryfy OSD, dla podmiotów podlegających ochronie taryfowej.</text:p>
      <text:p text:style-name="P73"><text:soft-page-break/><text:span text:style-name="T42">6.</text:span><text:span text:style-name="T42"><text:tab/>Rozliczenia i obliczanie należności za </text:span><text:span text:style-name="T43">pobrane </text:span><text:span text:style-name="T10">paliwo gazowe - gaz ziemny wysokometanowy typu E, </text:span><text:span text:style-name="T43">oraz jego dystrybucję,</text:span><text:span text:style-name="T42"> odbywać się będą w miesięcznych okresach rozliczeniowych, </text:span><text:span text:style-name="T42">bez względu na przynależność punktu poboru do taryfy oraz jego dystrybucji dla każdego punktu poboru.</text:span></text:p>
      <text:p text:style-name="P59"><text:span text:style-name="T138">7.</text:span><text:span text:style-name="T138"><text:tab/>Zamawiający przewiduje możliwość ograniczenia zakresu przedmiotu umowy i wskazuje minimalną wielkość świadczenia Stron na </text:span><text:span text:style-name="T93">80 %.</text:span></text:p>
      <text:p text:style-name="P59"><text:span text:style-name="T138">8.<text:tab/>Zamawiający będzie sam kontrolował wartość umowy, a w przypadku jej przekroczenia zapłaci za rzeczywiste zużycie paliwa gazowego </text:span><text:span text:style-name="T7">- gazu ziemnego wysokometanowego typu E.</text:span></text:p>
      <text:p text:style-name="P13"/>
      <text:p text:style-name="P13"/>
      <text:p text:style-name="P74">VII.<text:tab/>Warunki płatności</text:p>
      <text:p text:style-name="P22"/>
      <text:p text:style-name="P68"><text:span text:style-name="T3">1.<text:tab/></text:span><text:span text:style-name="T76">Faktury winny być przekazane Zamawiającemu w formie papierowej lub przesłane<text:line-break/>w formie elektronicznej w ramach wysyłania ustrukturyzowanych faktur elektronicznych, zgodnie z postanowieniami ustawy z 9 listopada 2018 roku o elektronicznym fakturowaniu w zamówieniach publicznych, koncesjach na roboty budowlane lub usługi oraz partnerstwie publiczno - prywatnym (tekst jednolity - Dz. U. z </text:span><text:span text:style-name="T122">2026 roku, poz. 276</text:span><text:span text:style-name="T76">).</text:span></text:p>
      <text:p text:style-name="P47"><text:span text:style-name="T76">Powyższe oznacza, że w fakturach ustrukturyzowanych obowiązkowe jest uzupełnienie przez </text:span><text:span text:style-name="T95">Wystawcę</text:span><text:span text:style-name="T76"> w sekcji „Podmiot2” znacznika „1” w polu „JST” oraz wpisanie danych </text:span><text:span text:style-name="T95">Odbiorcy</text:span><text:span text:style-name="T76"> w sekcji „Podmiot3” wraz ze wskazaniem roli „8”.</text:span></text:p>
      <text:p text:style-name="P50">Faktury powinny zawierać następujące dane: <text:span text:style-name="T91">Nabywca</text:span> (Podmiot2) - Gmina Miasta Jaworzna, ul. Grunwaldzka 33, 43-600 Jaworzno, NIP 6322010013, <text:span text:style-name="T91">Odbiorca</text:span> (Podmiot3) - Miejski Zarząd Nieruchomości Komunalnych w Jaworznie, ul. Północna 9b, 43-600 Jaworzno, <text:span text:style-name="T120">NIP 6321926282</text:span><text:span text:style-name="T120">.</text:span></text:p>
      <text:p text:style-name="P49"><text:span text:style-name="T122">Adres </text:span><text:span text:style-name="T116">Odbiorcy</text:span><text:span text:style-name="T122"> jest równocześnie adresem do wszelkiej korespondencji w sprawie realizacji umowy, jak również wszelkich spraw związanych z jej rozliczeniem</text:span><text:span text:style-name="T110">.</text:span></text:p>
      <text:p text:style-name="P51"><text:span text:style-name="T141">Zamawiający dopuszcza możliwość otrzymywania wizualizacji faktury ustrukturyzowanej, posiadającej kod QR, drogą elektroniczną za pośrednictwem adresu<text:line-break/>e-mail: </text:span><text:a xlink:type="simple" xlink:href="mailto:kancelaria@mznk.jaworzno.pl" text:style-name="Internet_20_link" text:visited-style-name="Visited_20_Internet_20_Link"><text:span text:style-name="Hiperłącze"><text:span text:style-name="T54">kancelaria@mznk.jaworzno.pl</text:span></text:span></text:a><text:span text:style-name="T141"> w sytuacji wystąpienia awarii lub niedostępności KSeF</text:span><text:span text:style-name="T142">.</text:span></text:p>
      <text:p text:style-name="P49"><text:span text:style-name="T110">W przypadku braku możliwości przesłania wraz z fakturą ustrukturyzowaną załącznika do faktury w KSeF (</text:span><text:span text:style-name="T35">zawierającego między innymi zestawienia, protokoły i inne<text:line-break/>załączniki stanowiące podstawę wystawienia faktury</text:span><text:span text:style-name="T110">) należy dostarczyć go<text:line-break/>do MZNK w Jaworznie drogą elektroniczną za pośrednictwem adresu e-mail: </text:span><text:a xlink:type="simple" xlink:href="mailto:sekretariat@mznk.jaworzno.pl" text:style-name="Internet_20_link" text:visited-style-name="Visited_20_Internet_20_Link"><text:span text:style-name="T110">sekretariat@mznk.jaworzno.pl</text:span></text:a><text:span text:style-name="T110">.</text:span></text:p>
      <text:p text:style-name="P56">2.<text:tab/><text:span text:style-name="T122">P</text:span>odstawę zapłaty wynagrodzenia stanowić będzie faktura Wykonawcy.</text:p>
      <text:p text:style-name="P54"><text:span text:style-name="T75">3.<text:tab/>Faktury w formie papierowej </text:span><text:span text:style-name="T107">w przypadku, gdy w sytuacjach dopuszczonych przepisami prawa nie są przesyłane w KSeF</text:span><text:span text:style-name="T75"> należy składać na dziennik podawczy MZNK<text:line-break/>w Jaworznie lub przesłać drogą pocztową.</text:span></text:p>
      <text:p text:style-name="P68"><text:span text:style-name="T131">4.<text:tab/></text:span><text:span text:style-name="T132">Zamawiający zobowiązuje się do zapłaty prawidłowo wystawionych faktur za przedmiot umowy, w terminie nie dłuższym niż </text:span><text:span text:style-name="T119">14 dni</text:span><text:span text:style-name="T132"> od daty ich złożenia, wpływu do MZNK<text:line-break/>w Jaworznie</text:span><text:span text:style-name="T106"> lub wystawienia faktury ustrukturyzowanej w KSeF.</text:span></text:p>
      <text:p text:style-name="P62"><text:tab/>Bieg terminu płatności faktury ustrukturyzowanej rozpoczyna się w dniu jej wystawienia w KSeF, niezależnie od dnia zapoznania się z nią przez Zamawiającego.</text:p>
      <text:p text:style-name="P62"><text:tab/>W przypadku stwierdzenia błędów formalnych lub merytorycznych w wystawionej fakturze ustrukturyzowanej, Zamawiający jest uprawniony do wstrzymania zapłaty do czasu otrzymania prawidłowej faktury korygującej, wystawionej w formie ustrukturyzowanej w KSeF. W takim przypadku termin płatności liczony jest od dnia wystawienia prawidłowej faktury korygującej w KSeF. <text:span text:style-name="T145">Zamawiający ma również prawo<text:line-break/>do wstrzymania płatności w przypadku stwierdzenia błędów w pozostałych dokumentach stanowiących podstawę płatności - do czasu otrzymania ich prawidłowej treści</text:span><text:span text:style-name="T144">.</text:span></text:p>
      <text:p text:style-name="P61"><text:span text:style-name="T4">5.<text:tab/>Zapłata wynagrodzenia, za wykonanie przedmiotu umowy, będzie realizowana przez Zamawiającego przelewem na rachunek bankowy Wykonawcy: </text:span><text:span text:style-name="T97">…....................................</text:span></text:p>
      <text:p text:style-name="P64"><text:span text:style-name="T4"><text:tab/></text:span>Za dzień dokonania zapłaty uznaje się dzień obciążenia rachunku bankowego Zamawiającego.</text:p>
      <text:p text:style-name="P60"><text:soft-page-break/><text:span text:style-name="T1">6.<text:tab/>Wykonawca oświadcza, że rachunek, </text:span><text:span text:style-name="T75">o którym mowa w </text:span><text:span text:style-name="T75">ust. 5</text:span><text:span text:style-name="T75"> niniejszego rozdziału, jest rachunkiem założonym dla prowadzonej działalności gospodarczej, a tym samym umożliwia dokonanie podzielonej płatności, w rozumieniu przepisów ustawy z 11 marca 2004 roku o podatku od towarów i usług (</text:span><text:span text:style-name="T77">tekst jednolity - Dz. U. z </text:span><text:span text:style-name="T79">2025 roku, poz. 775<text:line-break/>z późniejszymi zmianami</text:span><text:span text:style-name="T77">)</text:span><text:span text:style-name="T75">.</text:span></text:p>
      <text:p text:style-name="P58">7.<text:tab/>Z dniem wejścia w życie zapisów dotyczących Krajowego Systemu e-Faktur (KSeF), Zamawiający będzie honorował wyłącznie faktury w formie elektronicznej wystawione<text:line-break/>w ramach KSeF, zgodnie z wymogami wynikającymi z przepisów prawa.</text:p>
      <text:p text:style-name="P10"/>
      <text:p text:style-name="P10"/>
      <text:p text:style-name="P74">VIII.<text:tab/>Podwykonawcy</text:p>
      <text:p text:style-name="P9"/>
      <text:p text:style-name="P69">1.<text:tab/>Wykonawca może powierzyć wykonanie części przedmiotu umowy podwykonawcy.</text:p>
      <text:p text:style-name="P47">Wykonawca oświadcza, że zamierza powierzyć realizację następującej części przedmiotu umowy następującym podwykonawcom: <text:span text:style-name="T23">- jeżeli dotyczy - wymienić, jeżeli nie dotyczy - usunąć</text:span><text:span text:style-name="T22">.</text:span></text:p>
      <text:p text:style-name="P63">2.<text:tab/>W przypadku powierzenia części przedmiotu umowy podwykonawcy, Wykonawca zobowiązany jest zawrzeć umowę, w formie pisemnej, z podwykonawcą oraz <text:span text:style-name="T85">wypełnić obowiązki informacyjne przewidziane w art. 13 lub art. 14 rozporządzenia Parlamentu Europejskiego i Rady (UE) </text:span><text:span text:style-name="T85">nr </text:span><text:span text:style-name="T85">2016/679 z 27 kwietnia 2016 roku w sprawie ochrony osób fizycznych w związku z przetwarzaniem danych osobowych i w sprawie swobodnego przepływu takich danych oraz uchylenia dyrektywy 95/46/WE (ogólne rozporządzenie<text:line-break/></text:span><text:span text:style-name="T85">o ochronie danych) </text:span><text:span text:style-name="T85">(Dz. Urz. UE nr L.2016.119.1), </text:span><text:span text:style-name="T85">wobec osób fizycznych, od których dane osobowe bezpośrednio lub pośrednio pozyska w celu realizacji przedmiotu umowy.</text:span></text:p>
      <text:p text:style-name="P63">3.<text:tab/>W trakcie realizacji umowy Wykonawca może dokonać zmiany podwykonawcy, zrezygnować z podwykonawcy bądź wprowadzić podwykonawcę w zakresie nieprzewidzianym w ofercie <text:span text:style-name="T138">złożonej przez Wykonawcę do </text:span><text:span text:style-name="T122">postępowania o udzielenie zamówienia publicznego w trybie podstawowym bez negocjacji, oznaczenie sprawy </text:span><text:span text:style-name="T114">DZP.261.2.4.2026.</text:span></text:p>
      <text:p text:style-name="P63">4.<text:tab/>Powierzenie wykonania części przedmiotu umowy podwykonawcom nie zwalnia Wykonawcy z odpowiedzialności za należyte wykonanie umowy.</text:p>
      <text:p text:style-name="P35"/>
      <text:p text:style-name="P35"/>
      <text:p text:style-name="P74">IX.<text:tab/>Kary umowne</text:p>
      <text:p text:style-name="P8"/>
      <text:p text:style-name="P68">1.<text:tab/>Strony zastrzegają sobie prawo dochodzenia kar umownych za niewykonanie lub nienależyte wykonanie przedmiotu umowy.</text:p>
      <text:p text:style-name="P56">2.<text:tab/>Wykonawca zapłaci Zamawiającemu karę umowną za:</text:p>
      <text:p text:style-name="P77">1)<text:tab/>o<text:span text:style-name="T76">dstąpienie od umowy przez Zamawiającego lub Wykonawcę z przyczyn leżących po stronie Wykonawcy, w wysokości </text:span><text:span text:style-name="T96">10 %</text:span><text:span text:style-name="T76"> </text:span><text:span text:style-name="T76">wynagrodzenia umownego brutto</text:span><text:span text:style-name="T27">,<text:line-break/>o którym mowa</text:span><text:span text:style-name="T76"> w </text:span><text:span text:style-name="T76">rozdziale VI ust. 1</text:span><text:span text:style-name="T76">,</text:span></text:p>
      <text:p text:style-name="P87"><text:span text:style-name="T80">2)</text:span><text:span text:style-name="T82"><text:tab/>nieprzedłożenie przez Wykonawcę, we wskazanym terminie, oświadczenia podwykonawcy - zgodnie z informacją, o której mowa w rozdziale XI</text:span><text:span text:style-name="T73"> ust. 2 pkt 1 lit. j, </text:span><text:span text:style-name="T81">w wysokości </text:span><text:span text:style-name="T98">0,2 %</text:span><text:span text:style-name="T81"> wynagrodzenia umownego brutto</text:span><text:span text:style-name="T32">, o którym mowa </text:span><text:span text:style-name="T81">w </text:span><text:span text:style-name="T80">rozdziale VI ust. 1</text:span><text:span text:style-name="T82">.</text:span></text:p>
      <text:p text:style-name="P55"><text:span text:style-name="T3">3.<text:tab/>Zamawiający zapłaci Wykonawcy karę umowną w przypadku odstąpienia od umowy<text:line-break/>z przyczyn leżących po stronie Zamawiającego, w wysokości </text:span><text:span text:style-name="T94">10 %</text:span><text:span text:style-name="T76"> </text:span><text:span text:style-name="T76">wynagrodzenia</text:span><text:span text:style-name="T3"> umownego brutto</text:span><text:span text:style-name="T27">, o którym mowa</text:span><text:span text:style-name="T3"> w </text:span><text:span text:style-name="T76">rozdziale VI ust. 1</text:span><text:span text:style-name="T70"> </text:span><text:span text:style-name="T71">z zastrzeżeniem, iż nie dotyczy to sytuacji określonej w </text:span><text:span text:style-name="T71">rozdziale X </text:span><text:span text:style-name="T70">ust. 2</text:span><text:span text:style-name="T70">.</text:span></text:p>
      <text:p text:style-name="P55">4.<text:tab/>Jeżeli kara umowna nie pokrywa poniesionej szkody, Strony mogą dochodzić odszkodowania uzupełniającego.</text:p>
      <text:p text:style-name="P55">5.<text:tab/>Odstąpienie od umowy przez Zamawiającego nie zwalnia Wykonawcy od obowiązku zapłaty kar umownych przewidzianych umową, a także nie pozbawia Zamawiającego uprawnień do dochodzenia odszkodowania uzupełniającego.</text:p>
      <text:p text:style-name="P55">6.<text:tab/>Zapłata kar umownych, o których mowa w umowie, powinna nastąpić w terminie wskazanym odpowiednio przez Zamawiającego lub Wykonawcę w nocie księgowej.</text:p>
      <text:p text:style-name="P55"><text:soft-page-break/></text:p>
      <text:p text:style-name="P55">7.<text:tab/>Łączna wysokość kar umownych, których mogą dochodzić Strony, nie może przekroczyć <text:span text:style-name="T92">20 %</text:span><text:span text:style-name="T86"> wynagrodzenia</text:span><text:span text:style-name="T138"> umownego brutto</text:span><text:span text:style-name="T27">, o którym mowa w rozdziale VI ust. 1</text:span>.</text:p>
      <text:p text:style-name="P55">8.<text:tab/>Zamawiający zastrzega sobie prawo do dochodzenia na zasadach ogólnych -<text:line-break/>- określonych w ustawie z 23 kwietnia 1964 roku Kodeks cywilny <text:span text:style-name="T125">(tekst jednolity -<text:line-break/>- Dz. U. z 2026 roku, poz. 795), </text:span>zapłaty odszkodowania przewyższającego wysokość zastrzeżonych kar umownych, jeśli nie pokrywają one poniesionej przez Zamawiającego szkody.</text:p>
      <text:p text:style-name="P55">9.<text:tab/>Wykonawca wyraża zgodę na potrącenie kar umownych z przysługującego mu wynagrodzenia, bądź jakichkolwiek innych wierzytelności Wykonawcy wobec Zamawiającego.</text:p>
      <text:p text:style-name="P13"/>
      <text:p text:style-name="P13"/>
      <text:p text:style-name="P74">X.<text:tab/>Odstąpienie od umowy</text:p>
      <text:p text:style-name="P8"/>
      <text:p text:style-name="P68">1.<text:tab/><text:span text:style-name="T64">Poza przypadkami przewidzianymi w ustawie z 23 kwietnia 1964 roku Kodeks cywilny </text:span><text:span text:style-name="T104">(tekst jednolity - Dz. U. z </text:span><text:span text:style-name="T104">2026 roku, poz. 795</text:span><text:span text:style-name="T104">), </text:span><text:span text:style-name="T64">oraz w ustawie </text:span><text:span text:style-name="T67">z 11 września 2019 roku Prawo zamówień publicznych (tekst jednolity - </text:span><text:span text:style-name="T74">Dz. U. z </text:span><text:span text:style-name="T103">2026 roku, poz. 793<text:line-break/>z późniejszymi zmianami</text:span><text:span text:style-name="T70">)</text:span><text:span text:style-name="T102">,</text:span><text:span text:style-name="T109"> </text:span><text:span text:style-name="T111">Zamawiającemu przysługuje prawo do odstąpienia od umowy w następujących przypadkach:</text:span></text:p>
      <text:p text:style-name="P77">1)<text:tab/>Wykonawca zaprzestał prowadzenia działalności gospodarczej lub przystąpił do likwidacji swojej firmy, z wyjątkiem likwidacji przeprowadzonej w celu przekształcenia,</text:p>
      <text:p text:style-name="P88">2)<text:tab/>Wykonawca stał się niewypłacalny, wszczęto procedurę Jego likwidacji,</text:p>
      <text:p text:style-name="P87">3)<text:tab/>wobec Wykonawcy wszczęto postępowanie egzekucyjne, bądź dokonano zajęcia lub obciążenia majątku Wykonawcy, uniemożliwiające wykonywanie umowy zgodnie z jej postanowieniami,</text:p>
      <text:p text:style-name="P87">4)<text:tab/>Wykonawca został wykreślony z rejestrów umożliwiających, zgodnie z przepisami prawa oraz umowy, wykonywanie jej przedmiotu,</text:p>
      <text:p text:style-name="P87">5)<text:tab/>koncesja wydana Wykonawcy lub umowa, o których mowa w <text:span text:style-name="T76">rozdziale III </text:span>ust. 12, utraciły moc obowiązującą,</text:p>
      <text:p text:style-name="P87">6)<text:tab/>Wykonawca nie rozpoczął realizacji dostaw oraz nie kontynuuje ich pomimo wezwania Zamawiającego złożonego na piśmie,</text:p>
      <text:p text:style-name="P88">7)<text:tab/>Wykonawca bez uzasadnionych przyczyn przerwał realizację przedmiotu umowy,</text:p>
      <text:p text:style-name="P87">8)<text:tab/>Wykonawca naruszył w sposób rażący obowiązujące przepisy i normy w zakresie realizacji przedmiotu umowy albo uporczywie lub w sposób rażący zaniedbuje zobowiązania umowne, pomimo uprzednich - dwukrotnych pisemnych <text:span text:style-name="T137">- </text:span><text:span text:style-name="T133">w tym przy użyciu środków komunikacji elektronicznej, o których mowa w rozdziale IV ust.: 1<text:line-break/>i 2, </text:span>zastrzeżeń ze strony Zamawiającego.</text:p>
      <text:p text:style-name="P55">2.<text:tab/>Zamawiający na mocy u<text:span text:style-name="T4">stawy </text:span><text:span text:style-name="T3">z 11 września 2019 roku Prawo zamówień publicznych (tekst jednolity - </text:span><text:span text:style-name="T83">Dz. U. z </text:span><text:span text:style-name="T103">2026 roku, poz. 793 z późniejszymi zmianami</text:span><text:span text:style-name="T78">)</text:span><text:span text:style-name="T3">,</text:span> może w razie zaistnienia istotnej zmiany okoliczności powodującej, że wykonanie przedmiotu umowy nie leży w interesie publicznym, czego nie można było przewidzieć w chwili zawarcia umowy, lub dalsze wykonywanie przedmiotu umowy może zagrozić istotnemu interesowi bezpieczeństwa państwa lub bezpieczeństwu publicznemu, odstąpić od umowy<text:line-break/>w terminie <text:span text:style-name="T91">30 dni</text:span> od powzięcia wiadomości o zaistnieniu istotnej zmiany. W takim przypadku Wykonawca może żądać wyłącznie wynagrodzenia należnego z tytułu wykonania części umowy.</text:p>
      <text:p text:style-name="P55">3.<text:tab/>Prawo odstąpienia wynikające z umowy Strony mogą wykonać w terminie do <text:span text:style-name="T91">45 dni</text:span> od powzięcia informacji o zaistniałym zdarzeniu stanowiącym podstawę do odstąpienia, chyba że inne terminy do odstąpienia wynikają wprost z zapisów umowy lub Strona wykonuje prawo odstąpienia wynikające z ustawy.</text:p>
      <text:p text:style-name="P55">4.<text:tab/>Odstąpienie od umowy powinno nastąpić w formie pisemnej pod rygorem nieważności, oraz zawierać stosowne uzasadnienie.</text:p>
      <text:p text:style-name="P35"/>
      <text:p text:style-name="P35"/>
      <text:p text:style-name="P74"><text:soft-page-break/>XI.<text:tab/>Zmiana umowy</text:p>
      <text:p text:style-name="P9"/>
      <text:p text:style-name="P55">1.<text:tab/>Zmiany i uzupełnienia umowy wymagają formy pisemnej pod rygorem nieważności<text:line-break/>i muszą być zaakceptowane przez obie Strony (forma aneksu do umowy).</text:p>
      <text:p text:style-name="P56"><text:span text:style-name="T87">2.<text:tab/>Zamawiający dopuszcza </text:span><text:span text:style-name="T87">zmianę umowy zgodnie z art.:</text:span></text:p>
      <text:p text:style-name="P84"><text:span text:style-name="T50">1)<text:tab/>439 ustawy z </text:span><text:span text:style-name="T51">11 września 2019 roku Prawo zamówień publicznych </text:span><text:span text:style-name="Domyślna_20_czcionka_20_akapitu"><text:span text:style-name="T51">(tekst jednolity -<text:line-break/>- </text:span></text:span><text:span text:style-name="Domyślna_20_czcionka_20_akapitu"><text:span text:style-name="T52">Dz. U. z </text:span></text:span><text:span text:style-name="Domyślna_20_czcionka_20_akapitu"><text:span text:style-name="T53">2026 roku, poz. 793 z późniejszymi zmianami</text:span></text:span><text:span text:style-name="Domyślna_20_czcionka_20_akapitu"><text:span text:style-name="T52">)</text:span></text:span><text:span text:style-name="T52">, tj.:</text:span></text:p>
      <text:p text:style-name="P94">a)<text:tab/>na podstawie art. 439 ustawy Pzp, Strony dopuszczają zmianę wynagrodzenia Wykonawcy. Strony przewidują możliwość zmiany dla stawki jednostkowej za [kWh] pobranego paliwa gazowego w odniesieniu do wolumenu nie objętego ochroną taryfową, w związku ze wzrostem cen paliwa gazowego, które Wykonawca musi zakupić w celu zrealizowania przedmiotu zamówienia,</text:p>
      <text:p text:style-name="P101">b)<text:tab/>waloryzacja nie dotyczy cen jednostkowych stosowanych do rozliczeń<text:line-break/>i zawartych w taryfach dystrybucyjnych i sprzedażowych zatwierdzonych przez Prezesa URE,</text:p>
      <text:p text:style-name="P94">c)<text:tab/>Strony zgodnie oświadczają, że waloryzacja wynagrodzenia o której mowa poniżej nie będzie miała zastosowania, gdy Wykonawca dokonał zakupu gazu ziemnego z góry dla całego okresu zamówienia wynikającego z niniejszej umowy, wobec powyższego zmiana cen gazu ziemnego nie będzie miała wpływu na wartość wynagrodzenia,</text:p>
      <text:p text:style-name="P94">d)<text:tab/>Wykonawca oświadcza, że do dnia zawarcia przedmiotowej umowy dokonał zakupu gazu ziemnego w wysokości …......... % (wielkość procentowa),</text:p>
      <text:p text:style-name="P94">e)<text:tab/>warunkiem zastosowania mechanizmu waloryzacji jest złożenie przez Wykonawcę wniosku o zmianę stawki jednostkowej za 1 [kWh] paliwa gazowego dostarczonego odbiorcy, który nie jest objęty ochroną taryfową,<text:line-break/>w związku ze zmianą hurtowych cen gazu ziemnego, ze wskazaniem proponowanej zwaloryzowanej stawki, przy czym pierwszy wniosek może zostać złożony nie wcześniej niż po 6 miesiącach realizowania dostaw<text:line-break/>w ramach umowy,</text:p>
      <text:p text:style-name="P94">f)<text:tab/>Wykonawca składając wniosek o zmianę, powinien przedstawić<text:line-break/>w szczególności wyliczenie wnioskowanej kwoty zmiany wynagrodzenia oraz dowody na to, że zmiana ceny paliwa gazowego na TGE wpływa na koszt realizacji zamówienia,</text:p>
      <text:p text:style-name="P94">g)<text:tab/>zmiana wynagrodzenia w oparciu o niniejszy ustęp wymaga zgodnej woli obu Stron wyrażonej aneksem do umowy przy czym Strona rozpatrująca zobowiązana jest rozpatrzyć wniosek Strony wnioskującej w terminie do 7 dni od daty wpływu (również w postaci elektronicznej),</text:p>
      <text:p text:style-name="P98"><text:span text:style-name="T49">h)<text:tab/>Strona uprawniona jest do złożenia wniosku o waloryzacje w przypadku zmiany średnioważonej ceny miesięcznej RDNg (Rynek Dnia Następnego gazu) na Towarowej Giełdzie Energii SA (cena publikowana w Raportach Miesięcznych </text:span><text:a xlink:type="simple" xlink:href="https://tge.pl/danestatystyczne" text:style-name="Internet_20_link" text:visited-style-name="Visited_20_Internet_20_Link"><text:span text:style-name="Internet_20_link"><text:span text:style-name="T49">https://tge.pl/danestatystyczne</text:span></text:span></text:a><text:span text:style-name="T49">),</text:span></text:p>
      <text:p text:style-name="P102">-<text:tab/>zmiana powinna być liczona od dnia zawarcia umowy,</text:p>
      <text:p text:style-name="P103">-<text:tab/>zmiana średnioważonej ceny miesięcznej RDNg na TGE może być kalkulowana po upływie 6 miesięcy obowiązywania umowy na poniższych zasadach:</text:p>
      <text:p text:style-name="P104">1)<text:tab/>wartość od 30 % do 40 % to wszystkie ceny jednostkowe paliwa gazowego zostaną odpowiednio powiększone o 2 %,</text:p>
      <text:p text:style-name="P104">2)<text:tab/>wartość od 40,1 % do 50 % to wszystkie ceny jednostkowe paliwa gazowego zostaną odpowiednio powiększone o 3 %,</text:p>
      <text:p text:style-name="P104">3)<text:tab/>wartość od 50,1 % to wszystkie ceny jednostkowe paliwa gazowego zostaną odpowiednio powiększone o 5 %,</text:p>
      <text:p text:style-name="P93">i)<text:tab/>zmiana wysokości cen jednostkowych nastąpi z dniem podpisania aneksu,</text:p>
      <text:p text:style-name="P95"><text:span text:style-name="T139">j)<text:tab/>w przypadku dokonania zmiany wynagrodzenia w oparciu o ww. stosowne zapisy, Wykonawca zobowiązany będzie do dokonania zmiany wynagrodzenia przysługującego podwykonawcy z którym zawarł umowę, w zakresie odpowiadającym zmianom cen dotyczących zobowiązania podwykonawcy.<text:line-break/></text:span><text:soft-page-break/><text:span text:style-name="T139">W takiej sytuacji, Wykonawca zobowiązany będzie do dokonania powyższej zmiany w terminie do 30 dni od dnia dokonania zmiany umowy, tj. zawarcia aneksu, o którym mowa w lit. g niniejszego punktu, a także przedłożenia, w tym terminie, oświadczenia podwykonawcy o dokonanej zmianie.</text:span></text:p>
      <text:p text:style-name="P77"><text:span text:style-name="T87">2)<text:tab/>455 ustawy z </text:span><text:span text:style-name="T105">11 września 2019 roku Prawo zamówień publicznych </text:span><text:span text:style-name="Domyślna_20_czcionka_20_akapitu"><text:span text:style-name="T105">(tekst jednolity - </text:span></text:span><text:span text:style-name="Domyślna_20_czcionka_20_akapitu"><text:span text:style-name="T102">Dz. U. z </text:span></text:span><text:span text:style-name="Domyślna_20_czcionka_20_akapitu"><text:span text:style-name="T103">2026 roku, poz. 793 z późniejszymi zmianami</text:span></text:span><text:span text:style-name="Domyślna_20_czcionka_20_akapitu"><text:span text:style-name="T102">)</text:span></text:span><text:span text:style-name="T102">, tj. </text:span><text:span text:style-name="T87">bez przeprowadzenia nowego postępowania o udzielenie zamówienia oraz dodatkowo określa<text:line-break/>w szczególności następujące przypadki zmian:</text:span></text:p>
      <text:p text:style-name="P97"><text:span text:style-name="T87">a)<text:tab/></text:span><text:span text:style-name="T90">zmiana wynagrodzenia Wykonawcy, w następstwie wystąpienia </text:span><text:span text:style-name="T90">zmiany Taryfy Operatora Systemu Dystrybucyjnego, zatwierdzonej </text:span><text:span text:style-name="T90">przez Prezesa Urzędu Regulacji Energetyki w zakresie cen jednostkowych, </text:span><text:span text:style-name="T90">w ramach jakich znajdują one zastosowanie do umowy</text:span><text:span text:style-name="T90">,</text:span></text:p>
      <text:p text:style-name="P96"><text:span text:style-name="T110">b)<text:tab/>zmiana wysokości mocy umownej, na zasadach wynikających z Taryfy Operatora Systemu Dystrybucyjnego</text:span><text:span text:style-name="T110">,</text:span></text:p>
      <text:p text:style-name="P91"><text:span text:style-name="T87">c)<text:tab/>zmiana podwykonawcy, wprowadzenie podwykonawcy w zakresie nieprzewidzianym w treści złożonej </text:span><text:span text:style-name="T88">przez Wykonawcę oferty do </text:span><text:span text:style-name="T33">postępowania<text:line-break/>o udzielenie zamówienia publicznego w trybie podstawowym bez negocjacji, </text:span><text:span text:style-name="T122">oznaczenie sprawy </text:span><text:span text:style-name="T115">DZP.261.2.</text:span><text:span text:style-name="T115">4.2026</text:span><text:span text:style-name="T115">,</text:span><text:span text:style-name="T88"> lub rezygnacja z podwykonawcy,</text:span></text:p>
      <text:p text:style-name="P91"><text:span text:style-name="T87">d)<text:tab/></text:span><text:span text:style-name="T88">zmiana ceny paliwa gazowego oraz abonamentu (wzrost lub spadek)<text:line-break/>w przypadku zmiany Taryfy Wykonawcy zatwierdzonej przez prezesa URE dla podmiotów podlegających ochronie taryfowej.</text:span></text:p>
      <text:p text:style-name="P99">3.<text:tab/>W<text:span text:style-name="T89"> przypadku zaistnienia przesłanki do zmiany postanowień zawartej umowy, o której mowa w ust. 2 pkt 2 lit. a niniejszego rozdziału, Wykonawca winien dostarczyć Zamawiającemu - w formie pisemnej</text:span><text:span text:style-name="T26">, </text:span><text:span text:style-name="T89">ofertę zawierającą propozycje cen jednostkowych za dystrybucję </text:span><text:span text:style-name="T17">paliwa gazowego - gazu ziemnego wysokometanowego typu E, </text:span><text:span text:style-name="T89">która zostanie dołączona w formie załącznika do obowiązującej umowy. Zmiana ww. cen nie wymaga wypowiedzenia warunków umowy. Zamawiający dopuszcza możliwość zwiększenia lub zmniejszenia wynagrodzenia należnego Wykonawcy o kwotę równą różnicy między nowo obowiązującą, a dotychczasową wysokością stawki Taryfy Operatora Systemu Dystrybucyjnego, zatwierdzonej przez Prezesa Urzędu Regulacji Energetyki w zakresie cen jednostkowych, jednakże wyłącznie za okres po wejściu<text:line-break/>w życie zmiany jej wysokości.</text:span></text:p>
      <text:p text:style-name="P99">4.<text:tab/>W przypadku zaistnienia przesłanki do zmiany postanowień zawartej umowy, <text:span text:style-name="T89">o której mowa w ust. 2 pkt 2 lit. b niniejszego rozdziału, </text:span>Strony zobowiązane są wzajemnie się informować o planowanych zmianach w przedmiocie umowy. <text:span text:style-name="T6">Powyższe winno być </text:span><text:span text:style-name="T6">dokonane w formie pisemnej</text:span><text:span text:style-name="T137">.</text:span></text:p>
      <text:p text:style-name="P100">5.<text:tab/>W przypadku zaistnienia przesłanki do zmiany postanowień zawartej umowy, <text:span text:style-name="T89">o której mowa w ust. 2 pkt 2 lit. c niniejszego rozdziału, </text:span>Wykonawca winien w formie pisemnej:</text:p>
      <text:p text:style-name="P78">1)<text:tab/>poinformować Zamawiającego czy zamierza:</text:p>
      <text:p text:style-name="P94">a)<text:tab/>zrezygnować z dotychczasowego podwykonawcy i wskazać nowego podwykonawcę,</text:p>
      <text:p text:style-name="P92">b)<text:tab/>wprowadzić podwykonawcę w zakresie nieprzewidzianym wcześniej,</text:p>
      <text:p text:style-name="P92">c)<text:tab/>zrezygnować z podwykonawcy.</text:p>
      <text:p text:style-name="P87">2)<text:tab/>wskazać części/zakres przedmiotu umowy, którego wykonanie zamierza powierzyć podwykonawcy, w przypadkach określonych w pkt 1 lit.: a i/lub b niniejszego ustępu,</text:p>
      <text:p text:style-name="P87">3)<text:tab/>z<text:span text:style-name="T136">awrzeć umowę z podwykonawcą, w przypadkach określonych w pkt 1 lit.: a i/lub<text:line-break/>b niniejszego ustępu.</text:span></text:p>
      <text:p text:style-name="P68"><text:span text:style-name="T136">6.<text:tab/>W przypadku zaistnienia przesłanki do zmiany postanowień zawartej umowy, o której mowa w ust. 2 pkt 2 lit. d niniejszego paragrafu, zmiana będzie obowiązywać od dnia zatwierdzenia nowej Taryfy Wykonawcy</text:span><text:span text:style-name="T136">.</text:span></text:p>
      <text:p text:style-name="P14"/>
      <text:p text:style-name="P14"/>
      <text:p text:style-name="P74">XII.<text:tab/>Postanowienia końcowe</text:p>
      <text:p text:style-name="P8"/>
      <text:p text:style-name="P72">1.<text:tab/>Wykonawca zobowiązany jest do niezwłocznego informowania Zamawiającego o każdej zmianie adresu siedziby i o każdej innej zmianie w działalności Wykonawcy, mogącej <text:soft-page-break/>mieć wpływ na realizację przedmiotu umowy.</text:p>
      <text:p text:style-name="P68">2.<text:tab/>Wszelkie sporne sprawy wynikające z umowy rozstrzygane będą przez sąd właściwy miejscowo dla siedziby Zamawiającego.</text:p>
      <text:p text:style-name="P55">3.<text:tab/>W sprawach nieuregulowanych w umowie będą miały zastosowanie przepisy <text:span text:style-name="T59">ustawy<text:line-break/>z 10 kwietnia 1997 roku Prawo energetyczne </text:span><text:span text:style-name="T10">(tekst jednolity - Dz. U. z </text:span><text:span text:style-name="T11">2026 roku, poz. 43</text:span><text:span text:style-name="T10"> z późniejszymi zmianami</text:span><text:span text:style-name="T10">)</text:span><text:span text:style-name="T72">,</text:span> <text:span text:style-name="T3">ustawy z 11 września 2019 roku Prawo zamówień publicznych (tekst jednolity - </text:span><text:span text:style-name="T83">Dz. U. z </text:span><text:span text:style-name="T103">2026 roku, poz. 793 z późniejszymi zmianami</text:span><text:span text:style-name="T83">)</text:span>, oraz <text:span text:style-name="T64">ustawy z 23 kwietnia 1964 roku Kodeks cywilny </text:span><text:span text:style-name="T104">(tekst jednolity -<text:line-break/>- Dz. U. z </text:span><text:span text:style-name="T104">2026 roku, poz. 795</text:span><text:span text:style-name="T104">)</text:span>.</text:p>
      <text:p text:style-name="P54">4.<text:tab/>Zamawiający informuje, że dane o umowie będą udostępnione w Centralnym Rejestrze Umów Jednostek Sektora Finansów Publicznych, zgodnie z art. 34a ustawy<text:line-break/>z 27 sierpnia 2009 roku o finansach publicznych (tekst jednolity - Dz. u. z 2025 roku<text:line-break/>poz. 1483 z późniejszymi zmianami).</text:p>
      <text:p text:style-name="P14"/>
      <text:p text:style-name="P14"/>
      <text:p text:style-name="P16"><text:span text:style-name="T3"><text:tab/></text:span><text:span text:style-name="T94">ZAMAWIAJĄCY:</text:span><text:span text:style-name="T3"><text:tab/></text:span><text:span text:style-name="T94">WYKONAWCA:</text:span></text:p>
      <text:p text:style-name="P12"/>
      <text:p text:style-name="P12"/>
      <text:p text:style-name="P18">Uwaga!</text:p>
      <text:p text:style-name="P32">Zamawiający wymaga, aby proponowana umowa kompleksowa <text:span text:style-name="T56">polegająca na sprzedaży oraz usłudze dystrybucji </text:span><text:span text:style-name="T7">paliwa gazowego - gazu ziemnego wysokometanowego typu E, </text:span>zawierała wszystkie elementy i nie gorsze warunki (standardy) techniczne, niż wynikające<text:line-break/>z ustawy <text:span text:style-name="T56">z 10 kwietnia 1997 roku Prawo energetyczne </text:span><text:span text:style-name="T7">(tekst jednolity - Dz. U. z </text:span><text:span text:style-name="T9">2026 roku, poz. 43</text:span><text:span text:style-name="T7"> z późniejszymi zmianami</text:span><text:span text:style-name="T7">)</text:span><text:span text:style-name="T58">,</text:span><text:span text:style-name="T56"> rozporządzeń wykonawczych do tej ustawy i Polskich Norm, a także spełniała warunki wynikające z SWZ.</text:span></text:p>
      <text:p text:style-name="P12"/>
      <text:p text:style-name="P18">Uwaga!</text:p>
      <text:p text:style-name="P23">Ze względu na fakt, iż budynki Zamawiającego, należą do dwóch różnych grup przyłączeniowych, Zamawiający dopuszcza możliwość zawarcia, dla każdej z tych grup, odrębnej umowy kompleksowej, <text:span text:style-name="T59">polegającej na sprzedaży oraz usłudze dystrybucji </text:span><text:span text:style-name="T10">paliwa gazowego - gazu ziemnego wysokometanowego typu E</text:span><text:span text:style-name="T59">.</text:span></text:p>
      <text:p text:style-name="P33">W takim przypadku, jedna z umów winna obejmować budynek przy ul. Północnej 9c<text:line-break/>w Jaworznie, a druga z umów, pozostałe budynki wyszczególnione w <text:span text:style-name="T68">Charakterystyce budynków </text:span><text:span text:style-name="T39">zarządzanych przez Miejski Zarząd Nieruchomości Komunalnych<text:line-break/>w Jaworznie, </text:span><text:span text:style-name="T68">do których dostarczane będzie paliwo gazowe - gaz ziemny wysokometanowy typu E</text:span><text:span text:style-name="T91">,</text:span> stanowiącej <text:span text:style-name="T91">załącznik </text:span><text:span text:style-name="T91">nr 9</text:span><text:span text:style-name="T91"> do SWZ,</text:span> tj. 6 budynków.</text:p>
      <text:p text:style-name="P40">Zamawiający wymaga, aby w każdej z tych umów zostały zawarte odpowiednie zapisy uwzględniające wszystkie postanowienia wynikające z całego przedmiotu zamówienia.</text:p>
      <text:p text:style-name="P17"/>
      <text:p text:style-name="P10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8 do SWZ, strona </text:span><text:span text:style-name="MT1"><text:page-number text:select-page="current">8</text:page-number></text:span><text:span text:style-name="MT1"> z </text:span><text:span text:style-name="MT1"><text:page-count>10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10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0T12:19:54.47</dc:date>
    <meta:print-date>2026-07-16T10:15:55.81</meta:print-date>
    <dc:language>pl-PL</dc:language>
    <meta:editing-cycles>5597</meta:editing-cycles>
    <meta:editing-duration>P82DT2H36M28S</meta:editing-duration>
    <meta:document-statistic meta:table-count="1" meta:image-count="0" meta:object-count="0" meta:page-count="10" meta:paragraph-count="201" meta:word-count="4354" meta:character-count="31910"/>
    <meta:user-defined meta:name="Info 1"/>
    <meta:user-defined meta:name="Info 2"/>
    <meta:user-defined meta:name="Info 3"/>
    <meta:user-defined meta:name="Info 4"/>
  </office:meta>
</office:document-meta>
</file>