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91" style:family="table">
      <style:table-properties style:width="16cm" table:align="center" style:writing-mode="lr-tb"/>
    </style:style>
    <style:style style:name="Tabela91.A" style:family="table-column">
      <style:table-column-properties style:column-width="16cm"/>
    </style:style>
    <style:style style:name="Tabela91.A1" style:family="table-cell">
      <style:table-cell-properties fo:background-color="#cccccc" fo:padding="0.097cm" fo:border="none">
        <style:background-image/>
      </style:table-cell-properties>
    </style:style>
    <style:style style:name="Tabela92" style:family="table">
      <style:table-properties style:width="16.002cm" table:align="center" style:writing-mode="lr-tb"/>
    </style:style>
    <style:style style:name="Tabela92.A" style:family="table-column">
      <style:table-column-properties style:column-width="3.3cm"/>
    </style:style>
    <style:style style:name="Tabela92.B" style:family="table-column">
      <style:table-column-properties style:column-width="4.701cm"/>
    </style:style>
    <style:style style:name="Tabela92.1" style:family="table-row">
      <style:table-row-properties style:keep-together="false" fo:keep-together="always"/>
    </style:style>
    <style:style style:name="Tabela92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92.B1" style:family="table-cell">
      <style:table-cell-properties style:vertical-align="middle" fo:padding="0.097cm" fo:border="0.018cm solid #000000" style:writing-mode="lr-tb"/>
    </style:style>
    <style:style style:name="Tabela92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92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39" style:family="table">
      <style:table-properties style:width="16cm" table:align="center" style:writing-mode="lr-tb"/>
    </style:style>
    <style:style style:name="Tabela39.A" style:family="table-column">
      <style:table-column-properties style:column-width="16cm"/>
    </style:style>
    <style:style style:name="Tabela39.A1" style:family="table-cell">
      <style:table-cell-properties fo:background-color="#cccccc" fo:padding="0.097cm" fo:border="none">
        <style:background-image/>
      </style:table-cell-properties>
    </style:style>
    <style:style style:name="Tabela93" style:family="table">
      <style:table-properties style:width="16cm" table:align="center" style:writing-mode="lr-tb"/>
    </style:style>
    <style:style style:name="Tabela93.A" style:family="table-column">
      <style:table-column-properties style:column-width="16cm"/>
    </style:style>
    <style:style style:name="Tabela93.A1" style:family="table-cell">
      <style:table-cell-properties fo:background-color="#cccccc" fo:padding="0.097cm" fo:border="none">
        <style:background-image/>
      </style:table-cell-properties>
    </style:style>
    <style:style style:name="Tabela94" style:family="table">
      <style:table-properties style:width="6.1cm" table:align="right" style:writing-mode="lr-tb"/>
    </style:style>
    <style:style style:name="Tabela94.A" style:family="table-column">
      <style:table-column-properties style:column-width="6.1cm"/>
    </style:style>
    <style:style style:name="Tabela94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1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3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1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1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1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2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2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2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23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5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2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27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28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2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3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2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3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3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5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36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3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38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9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40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41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42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4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4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45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 fo:hyphenate="false" fo:hyphenation-remain-char-count="2" fo:hyphenation-push-char-count="2"/>
    </style:style>
    <style:style style:name="P46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47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T1" style:family="text">
      <style:text-properties style:font-name-asian="Times New Roman" style:font-name-complex="Arial"/>
    </style:style>
    <style:style style:name="T2" style:family="text">
      <style:text-properties fo:color="#ff3333"/>
    </style:style>
    <style:style style:name="T3" style:family="text">
      <style:text-properties style:text-line-through-style="none"/>
    </style:style>
    <style:style style:name="T4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5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6" style:family="text">
      <style:text-properties style:text-line-through-style="none" style:text-position="0% 100%" style:text-underline-style="none" style:font-name-asian="Times New Roman" style:font-name-complex="Times New Roman"/>
    </style:style>
    <style:style style:name="T7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8" style:family="text">
      <style:text-properties style:text-line-through-style="none" style:text-position="0% 100%" style:font-name-asian="Times New Roman" style:font-name-complex="Arial"/>
    </style:style>
    <style:style style:name="T9" style:family="text">
      <style:text-properties style:text-line-through-style="none" style:text-position="0% 100%" fo:font-weight="bold" style:font-name-asian="Times New Roman" style:font-weight-asian="bold" style:font-name-complex="Arial" style:font-weight-complex="bold"/>
    </style:style>
    <style:style style:name="T10" style:family="text">
      <style:text-properties style:text-line-through-style="none" fo:font-weight="normal" style:font-weight-asian="normal" style:font-weight-complex="normal"/>
    </style:style>
    <style:style style:name="T11" style:family="text">
      <style:text-properties style:text-line-through-style="none" fo:font-weight="bold" style:font-weight-asian="bold" style:font-weight-complex="bold"/>
    </style:style>
    <style:style style:name="T12" style:family="text">
      <style:text-properties style:text-line-through-style="none" style:font-name-complex="Arial2"/>
    </style:style>
    <style:style style:name="T13" style:family="text">
      <style:text-properties fo:color="#6666ff"/>
    </style:style>
    <style:style style:name="T14" style:family="text">
      <style:text-properties fo:color="#6666ff" style:text-underline-style="solid" style:text-underline-width="auto" style:text-underline-color="font-color"/>
    </style:style>
    <style:style style:name="T15" style:family="text">
      <style:text-properties fo:color="#6666ff" fo:font-style="italic" style:text-underline-style="solid" style:text-underline-width="auto" style:text-underline-color="font-color" style:font-style-asian="italic" style:font-style-complex="italic"/>
    </style:style>
    <style:style style:name="T16" style:family="text">
      <style:text-properties style:use-window-font-color="true" style:text-underline-style="none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style="normal" style:font-name-asian="Times New Roman" style:font-style-asian="normal" style:font-name-complex="Calibri1" style:font-style-complex="normal"/>
    </style:style>
    <style:style style:name="T20" style:family="text">
      <style:text-properties fo:font-style="normal" style:font-style-asian="normal" style:font-style-complex="normal"/>
    </style:style>
    <style:style style:name="T21" style:family="text">
      <style:text-properties fo:font-style="italic" style:font-style-asian="italic" style:font-style-complex="italic"/>
    </style:style>
    <style:style style:name="T22" style:family="text">
      <style:text-properties fo:font-style="italic" style:font-style-asian="italic" style:font-name-complex="Arial2"/>
    </style:style>
    <style:style style:name="T23" style:family="text">
      <style:text-properties fo:font-style="italic" style:text-underline-style="none" style:font-style-asian="italic" style:font-style-complex="italic"/>
    </style:style>
    <style:style style:name="T24" style:family="text">
      <style:text-properties style:font-name-complex="Arial2"/>
    </style: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Załącznik nr 4 do SWZ</text:p>
      <text:p text:style-name="P5"/>
      <text:p text:style-name="P22">Uwaga!</text:p>
      <text:p text:style-name="P18"><text:span text:style-name="T14">Oświadczenie składane wraz z ofertą</text:span>.</text:p>
      <text:p text:style-name="P5"/>
      <text:p text:style-name="P24">Uwaga!</text:p>
      <text:p text:style-name="P32"><text:span text:style-name="T15">Oświadczenie w przypadku Wykonawców wspólnie ubiegających się o udzielenie </text:span><text:span text:style-name="T15">zamówienia (np. konsorcjum Wykonawców), składa każdy z Wykonawców</text:span><text:span text:style-name="T21">.</text:span></text:p>
      <text:p text:style-name="P5"/>
      <text:p text:style-name="P22">Uwaga!</text:p>
      <text:p text:style-name="P25"><text:span text:style-name="T14">Oświadczenia nie należy drukować. Należy go pobrać, zapisać na komputerze, wypełnić elektronicznie, zapisać w formacie .pdf (rekomendowany przez Zamawiającego), opatrzyć podpisem elektronicznym i złożyć zgodnie z wytycznymi określonymi w rozdziale XVII SWZ</text:span><text:span text:style-name="T16">.</text:span></text:p>
      <text:p text:style-name="P5"/>
      <text:p text:style-name="P5"/>
      <text:p text:style-name="P41">Zamawiający:</text:p>
      <text:p text:style-name="P31"/>
      <text:p text:style-name="P41">Miejski Zarząd Nieruchomości Komunalnych w Jaworznie</text:p>
      <text:p text:style-name="P41">43-600 Jaworzno</text:p>
      <text:p text:style-name="P42">ul. Północna 9b</text:p>
      <text:p text:style-name="P10"/>
      <table:table table:name="Tabela91" table:style-name="Tabela91">
        <table:table-column table:style-name="Tabela91.A"/>
        <table:table-row>
          <table:table-cell table:style-name="Tabela91.A1" office:value-type="string">
            <text:p text:style-name="P13">WYKONAWCA</text:p>
          </table:table-cell>
        </table:table-row>
      </table:table>
      <text:p text:style-name="P10"/>
      <table:table table:name="Tabela92" table:style-name="Tabela92">
        <table:table-column table:style-name="Tabela92.A"/>
        <table:table-column table:style-name="Tabela92.B"/>
        <table:table-column table:style-name="Tabela92.A"/>
        <table:table-column table:style-name="Tabela92.B"/>
        <table:table-row table:style-name="Tabela92.1">
          <table:table-cell table:style-name="Tabela92.A1" office:value-type="string">
            <text:p text:style-name="P12">Nazwa:</text:p>
          </table:table-cell>
          <table:table-cell table:style-name="Tabela92.B1" table:number-columns-spanned="3" office:value-type="string">
            <text:p text:style-name="P10"/>
            <text:p text:style-name="P13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92.1">
          <table:table-cell table:style-name="Tabela92.A2" office:value-type="string">
            <text:p text:style-name="P12">Adres:</text:p>
          </table:table-cell>
          <table:table-cell table:style-name="Tabela92.B2" table:number-columns-spanned="3" office:value-type="string">
            <text:p text:style-name="P10"/>
            <text:p text:style-name="P13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92.1">
          <table:table-cell table:style-name="Tabela92.A2" office:value-type="string">
            <text:p text:style-name="P12">Osoba uprawniona do reprezentacji Wykonawcy/ podstawa prawna do reprezentacji:</text:p>
          </table:table-cell>
          <table:table-cell table:style-name="Tabela92.B2" table:number-columns-spanned="3" office:value-type="string">
            <text:p text:style-name="P10"/>
            <text:p text:style-name="P13">…................................................................................................................</text:p>
            <text:p text:style-name="P16">(imię i nazwisko)</text:p>
            <text:p text:style-name="P10"/>
            <text:p text:style-name="P13">…................................................................................................................</text:p>
            <text:p text:style-name="P16">(podstawa prawna do reprezentacji)</text:p>
          </table:table-cell>
          <table:covered-table-cell/>
          <table:covered-table-cell/>
        </table:table-row>
        <table:table-row table:style-name="Tabela92.1">
          <table:table-cell table:style-name="Tabela92.A2" office:value-type="string">
            <text:p text:style-name="P12">NIP:</text:p>
          </table:table-cell>
          <table:table-cell table:style-name="Tabela92.A2" office:value-type="string">
            <text:p text:style-name="P10"/>
            <text:p text:style-name="P13">…......................................</text:p>
          </table:table-cell>
          <table:table-cell table:style-name="Tabela92.A2" office:value-type="string">
            <text:p text:style-name="P12">Nr REGON:</text:p>
          </table:table-cell>
          <table:table-cell table:style-name="Tabela92.B2" office:value-type="string">
            <text:p text:style-name="P10"/>
            <text:p text:style-name="P13">…......................................</text:p>
          </table:table-cell>
        </table:table-row>
        <table:table-row table:style-name="Tabela92.1">
          <table:table-cell table:style-name="Tabela92.A2" office:value-type="string">
            <text:p text:style-name="P12">Nr KRS - jeżeli dotyczy:</text:p>
          </table:table-cell>
          <table:table-cell table:style-name="Tabela92.B2" table:number-columns-spanned="3" office:value-type="string">
            <text:p text:style-name="P10"/>
            <text:p text:style-name="P13">…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38"/>
      <text:p text:style-name="P6"/>
      <text:p text:style-name="P20">OŚWIADCZENIE WYKONAWCY</text:p>
      <text:p text:style-name="P8">składane na podstawie art. 125 ust. 1 ustawy z <text:span text:style-name="T20">11 września 2019 roku Prawo zamówień publicznych (tekst jednolity - Dz. U. z </text:span><text:span text:style-name="T19">2026 roku, poz. 793 z późniejszymi zmianami</text:span><text:span text:style-name="T20">),</text:span></text:p>
      <text:p text:style-name="P19">DOTYCZĄCE SPEŁNIANIA <text:span text:style-name="T3">WARUNKU </text:span>UDZIAŁU W POSTĘPOWANIU</text:p>
      <text:p text:style-name="P6"/>
      <text:p text:style-name="P40"><text:span text:style-name="T12">Na potrzeby postępowania o udzielenie zamówienia publicznego, prowadzonego w trybie</text:span><text:span text:style-name="T3"> podstawowym bez negocjacji, o wartości poniżej </text:span><text:span text:style-name="T3">216.000</text:span><text:span text:style-name="T3"> euro, oznaczenie sprawy </text:span><text:span text:style-name="T11">DZP.261.2.</text:span><text:span text:style-name="T11">4.2026</text:span><text:span text:style-name="T11">,</text:span><text:span text:style-name="T3"> </text:span><text:span text:style-name="T8">na </text:span><text:span text:style-name="T9">dostawy </text:span><text:span text:style-name="T8">pod nazwą:</text:span></text:p>
      <text:p text:style-name="P7"><text:span text:style-name="T4">„</text:span><text:span text:style-name="T7">Kompleksowa dostawa (sprzedaż i dystrybucja) paliwa gazowego - gazu ziemnego wysokometanowego typu E, na potrzeby centralnego ogrzewania, ciepłej wody </text:span><text:span text:style-name="T7">użytkowej i przygotowania posiłków, do instalacji znajdujących się w budynkach mieszkalnych i użytkowych, zarządzanych przez Miejski Zarząd Nieruchomości Komunalnych w Jaworznie </text:span><text:span text:style-name="T5">”</text:span><text:span text:style-name="T4">,</text:span></text:p>
      <text:p text:style-name="P9"><text:soft-page-break/>przez:</text:p>
      <text:p text:style-name="P14"><text:span text:style-name="T24">Miejski Zarząd Nieruchomości Komunalnych w Jaworznie</text:span><text:span text:style-name="T22">,</text:span></text:p>
      <text:p text:style-name="P9">oświadczam, co następuje:</text:p>
      <text:p text:style-name="P6"/>
      <text:p text:style-name="P21"><text:span text:style-name="T18">Spełniam warunek udziału w postępowaniu</text:span> określony przez Zamawiającego w <text:span text:style-name="T18">SWZ,<text:line-break/>o którym mowa w </text:span><text:span text:style-name="T18">rozdziale VII ust. 2 pkt 2.</text:span></text:p>
      <text:p text:style-name="P34"/>
      <text:p text:style-name="P15">Uwaga!</text:p>
      <text:p text:style-name="P35"><text:span text:style-name="T23">Oświadczenie w przypadku Wykonawców wspólnie ubiegających się o udzielenie zamówienia (np. konsorcjum Wykonawców), potwierdza spełnianie warunków udziału<text:line-break/>w postępowaniu, w zakresie, w jakim każdy z Wykonawców wykazuje ich spełnianie<text:line-break/>w postępowaniu</text:span><text:span text:style-name="T21">.</text:span></text:p>
      <text:p text:style-name="P28"/>
      <text:p text:style-name="P29"/>
      <table:table table:name="Tabela39" table:style-name="Tabela39">
        <table:table-column table:style-name="Tabela39.A"/>
        <table:table-row>
          <table:table-cell table:style-name="Tabela39.A1" office:value-type="string">
            <text:p text:style-name="P13">OŚWIADCZENIE DOTYCZĄCE CERTYFIKACJI</text:p>
          </table:table-cell>
        </table:table-row>
      </table:table>
      <text:p text:style-name="P29"/>
      <text:p text:style-name="P30">Posługuję się Certyfikatem Wykonawców zamówień publicznych zgodnie z ustawą<text:line-break/>z 5 sierpnia 2025 roku o certyfikacji wykonawców zamówień publicznych (<text:span text:style-name="T6">Dz. U. z 2025 roku, poz. 1235 z późniejszymi zmianami)</text:span> i oświadczam co następuje:</text:p>
      <text:p text:style-name="P29"/>
      <text:p text:style-name="P39">1. <text:tab/>Numer certyfikatu i oznaczenie: …......................................................................................</text:p>
      <text:p text:style-name="P39">2. <text:tab/>Nazwa podmiotu certyfikującego: …...................................................................................</text:p>
      <text:p text:style-name="P39">3. <text:tab/>Okres ważności certyfikacji: …............................................................................................</text:p>
      <text:p text:style-name="P39">4. <text:tab/>Zakres, w jakim certyfikat ma potwierdzać <text:s/>spełnianie warunków udziału<text:line-break/>w postępowaniu …...............................................................................................................</text:p>
      <text:p text:style-name="P29"/>
      <text:p text:style-name="P45">Uwaga!</text:p>
      <text:p text:style-name="P33">Wykonawca zobowiązany jest do ujawnienia na etapie oświadczenia składanego wraz<text:line-break/>z ofertą, że będzie posługiwał się certyfikatem. </text:p>
      <text:p text:style-name="P33">W przypadku braku wypełnienia danych w zakresie Certyfikatu Wykonawców, Zamawiający uzna, iż Wykonawca nie będzie posługiwał się Certyfikatem Wykonawców zamówień publicznych w przedmiotowym postępowaniu.</text:p>
      <text:p text:style-name="P29"/>
      <text:p text:style-name="P28"/>
      <table:table table:name="Tabela93" table:style-name="Tabela93">
        <table:table-column table:style-name="Tabela93.A"/>
        <table:table-row>
          <table:table-cell table:style-name="Tabela93.A1" office:value-type="string">
            <text:p text:style-name="P13">OŚWIADCZENIE DOTYCZĄCE PODANYCH INFORMACJI</text:p>
          </table:table-cell>
        </table:table-row>
      </table:table>
      <text:p text:style-name="P5"/>
      <text:p text:style-name="P7">Oświadczam, że <text:span text:style-name="T18">wszystkie informacje</text:span> podane w powyższym oświadczeniu <text:span text:style-name="T18">są aktualne<text:line-break/>i zgodne z prawdą</text:span> oraz zostały przedstawione z pełną świadomością konsekwencji wprowadzenia Zamawiającego w błąd przy przedstawianiu informacji.</text:p>
      <text:p text:style-name="P5"/>
      <text:p text:style-name="P6"/>
      <table:table table:name="Tabela94" table:style-name="Tabela94">
        <table:table-column table:style-name="Tabela94.A"/>
        <table:table-row>
          <table:table-cell table:style-name="Tabela94.A1" office:value-type="string">
            <text:p text:style-name="P23">Uwaga!</text:p>
            <text:p text:style-name="P26"><text:span text:style-name="T13">Wymagany kwalifikowany podpis elektroniczny lub podpis zaufany, lub podpis osobisty</text:span>.</text:p>
          </table:table-cell>
        </table:table-row>
      </table:table>
      <text:p text:style-name="P11"/>
      <text:p text:style-name="P11"/>
      <text:p text:style-name="P11"/>
      <text:p text:style-name="P11"/>
      <text:p text:style-name="P14">Uwaga!</text:p>
      <text:p text:style-name="P17"><text:span text:style-name="T17">Oświadczenie niniejsze składane jest pod rygorem odpowiedzialności karnej za fałszywe zeznania zgodnie z art. 233 § 1 ustawy z 6 czerwca 1997 roku Kodeks karny (tekst jednolity - Dz. U. z </text:span><text:span text:style-name="T10">2025 roku, poz. 383</text:span><text:span text:style-name="T17">), oraz pod rygorem odpowiedzialności za poświadczenie nieprawdy w dokumentach w celu uzyskania zamówienia publicznego zgodnie z art. 297 § 1 ww. ustawy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4 do SWZ, strona </text:span><text:span text:style-name="MT1"><text:page-number text:select-page="current">1</text:page-number></text:span><text:span text:style-name="MT1"> z </text:span><text:span text:style-name="MT1"><text:page-count>2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2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1T12:01:58.37</dc:date>
    <meta:print-date>2026-07-16T10:15:55.81</meta:print-date>
    <dc:language>pl-PL</dc:language>
    <meta:editing-cycles>5594</meta:editing-cycles>
    <meta:editing-duration>P82DT2H35M27S</meta:editing-duration>
    <meta:document-statistic meta:table-count="5" meta:image-count="0" meta:object-count="0" meta:page-count="2" meta:paragraph-count="59" meta:word-count="576" meta:character-count="5239"/>
    <meta:user-defined meta:name="Info 1"/>
    <meta:user-defined meta:name="Info 2"/>
    <meta:user-defined meta:name="Info 3"/>
    <meta:user-defined meta:name="Info 4"/>
  </office:meta>
</office:document-meta>
</file>