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IDFont+F2" svg:font-family="CIDFont+F2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de84e" officeooo:paragraph-rsid="001de84e"/>
    </style:style>
    <style:style style:name="P2" style:family="paragraph" style:parent-style-name="Standard">
      <style:text-properties style:font-name="Cambria" fo:font-style="italic" officeooo:rsid="001de84e" officeooo:paragraph-rsid="001de84e" style:font-style-asian="italic" style:font-style-complex="italic"/>
    </style:style>
    <style:style style:name="P3" style:family="paragraph" style:parent-style-name="Standard">
      <style:text-properties style:font-name="Cambria" fo:font-style="normal" fo:font-weight="bold" officeooo:rsid="001de84e" officeooo:paragraph-rsid="001de84e" style:font-style-asian="normal" style:font-weight-asian="bold" style:font-style-complex="normal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Cambria" fo:font-style="normal" fo:font-weight="bold" officeooo:rsid="001de84e" officeooo:paragraph-rsid="001de84e" style:font-style-asian="normal" style:font-weight-asian="bold" style:font-style-complex="normal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Cambria" fo:font-size="12pt" fo:font-style="normal" fo:font-weight="bold" officeooo:rsid="001de84e" officeooo:paragraph-rsid="001de84e" style:font-size-asian="12pt" style:font-style-asian="normal" style:font-weight-asian="bold" style:font-size-complex="12pt" style:font-style-complex="normal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Cambria" fo:font-size="12pt" officeooo:paragraph-rsid="001eb0e6" style:font-size-asian="12pt" style:font-size-complex="12pt"/>
    </style:style>
    <style:style style:name="P7" style:family="paragraph" style:parent-style-name="Standard">
      <style:paragraph-properties fo:text-align="justify" style:justify-single-word="false"/>
      <style:text-properties style:font-name="Cambria" fo:font-size="12pt" fo:font-style="normal" fo:font-weight="normal" officeooo:rsid="00209ca6" officeooo:paragraph-rsid="00209ca6" style:font-size-asian="12pt" style:font-style-asian="normal" style:font-weight-asian="normal" style:font-size-complex="12pt" style:font-style-complex="normal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Cambria" fo:font-size="12pt" style:font-size-asian="12pt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Cambria" fo:font-size="12pt" fo:font-style="normal" fo:font-weight="normal" officeooo:rsid="001de84e" officeooo:paragraph-rsid="001de84e" style:font-size-asian="12pt" style:font-style-asian="normal" style:font-weight-asian="normal" style:font-size-complex="12pt" style:font-style-complex="normal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Cambria" fo:font-size="12pt" officeooo:paragraph-rsid="0021e9e2" style:font-size-asian="12pt" style:font-size-complex="12pt"/>
    </style:style>
    <style:style style:name="P11" style:family="paragraph" style:parent-style-name="Standard">
      <style:paragraph-properties fo:text-align="justify" style:justify-single-word="false"/>
      <style:text-properties style:font-name="Cambria" fo:font-size="12pt" officeooo:paragraph-rsid="0024fd54" style:font-size-asian="12pt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Cambria" fo:font-size="12pt" officeooo:rsid="0024fd54" officeooo:paragraph-rsid="0024fd54" style:font-size-asian="12pt" style:font-size-complex="12pt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>
      <style:paragraph-properties fo:text-align="justify" style:justify-single-word="false"/>
      <style:text-properties style:font-name="CIDFont+F2" fo:font-size="12pt" officeooo:rsid="0024fd54" officeooo:paragraph-rsid="0024fd54" style:font-size-asian="12pt" style:font-size-complex="12pt"/>
    </style:style>
    <style:style style:name="P15" style:family="paragraph" style:parent-style-name="Standard">
      <style:paragraph-properties fo:text-align="justify" style:justify-single-word="false"/>
      <style:text-properties officeooo:paragraph-rsid="002b108f"/>
    </style:style>
    <style:style style:name="P16" style:family="paragraph" style:parent-style-name="Standard">
      <style:paragraph-properties fo:text-align="justify" style:justify-single-word="false"/>
      <style:text-properties style:font-name="CIDFont+F2" fo:font-size="12pt" officeooo:rsid="002b5a7c" officeooo:paragraph-rsid="002b5a7c" style:font-size-asian="12pt" style:font-size-complex="12pt"/>
    </style:style>
    <style:style style:name="T1" style:family="text">
      <style:text-properties style:font-name="Cambria" fo:font-style="italic" style:font-style-asian="italic" style:font-style-complex="italic"/>
    </style:style>
    <style:style style:name="T2" style:family="text">
      <style:text-properties fo:font-style="normal" fo:font-weight="normal" officeooo:rsid="001eb0e6" style:font-style-asian="normal" style:font-weight-asian="normal" style:font-style-complex="normal" style:font-weight-complex="normal"/>
    </style:style>
    <style:style style:name="T3" style:family="text">
      <style:text-properties style:font-name="CIDFont+F2" fo:font-size="12pt" style:font-size-asian="12pt"/>
    </style:style>
    <style:style style:name="T4" style:family="text">
      <style:text-properties fo:font-style="normal" fo:font-weight="normal" officeooo:rsid="001de84e" style:font-style-asian="normal" style:font-weight-asian="normal" style:font-style-complex="normal" style:font-weight-complex="normal"/>
    </style:style>
    <style:style style:name="T5" style:family="text">
      <style:text-properties officeooo:rsid="00212b41"/>
    </style:style>
    <style:style style:name="T6" style:family="text">
      <style:text-properties officeooo:rsid="0021e9e2"/>
    </style:style>
    <style:style style:name="T7" style:family="text">
      <style:text-properties style:text-underline-style="none"/>
    </style:style>
    <style:style style:name="T8" style:family="text">
      <style:text-properties style:text-underline-style="none" officeooo:rsid="00271bc0"/>
    </style:style>
    <style:style style:name="T9" style:family="text">
      <style:text-properties style:font-name="CIDFont+F2" fo:font-size="12pt" officeooo:rsid="0028a922" style:font-size-asian="12pt"/>
    </style:style>
    <style:style style:name="T10" style:family="text">
      <style:text-properties style:font-name="CIDFont+F2" fo:font-size="12pt" officeooo:rsid="0024fd54" style:font-size-asian="12pt" style:font-size-complex="12pt"/>
    </style:style>
    <style:style style:name="T11" style:family="text">
      <style:text-properties fo:font-weight="normal" style:font-weight-asian="normal" style:font-weight-complex="normal"/>
    </style:style>
    <style:style style:name="T12" style:family="text">
      <style:text-properties style:font-name="CIDFont+F2" fo:font-size="12pt" fo:font-weight="normal" style:font-size-asian="12pt" style:font-weight-asian="normal" style:font-weight-complex="normal"/>
    </style:style>
    <style:style style:name="T13" style:family="text">
      <style:text-properties style:font-name="CIDFont+F2" fo:font-size="12pt" officeooo:rsid="002b108f" style:font-size-asian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tab/><text:tab/><text:tab/><text:tab/><text:tab/><text:tab/><text:tab/><text:tab/><text:tab/><text:tab/>Załącznik nr 10 do SWZ</text:span></text:p>
      <text:p text:style-name="P2"/>
      <text:p text:style-name="P2"><text:tab/><text:tab/></text:p>
      <text:p text:style-name="P3"/>
      <text:p text:style-name="P4">OPIS PRZEDMIOTU ZAMÓWIENIA</text:p>
      <text:p text:style-name="P5"/>
      <text:p text:style-name="P6"><text:span text:style-name="T2">Przedmiotem inwestycji jest wykonanie kompleksowej odbudowy drogi gminnej łączącej ul. Główną z ul. Polną w Jasionej. Inwestycja obejmuje działki o nr ew. </text:span>126/4, 126/5, 151, 152/2, 153, 155, 159, 160, 161, 181/1, 416, 417, 418/1, 418/2, <text:span text:style-name="T2">636/3.</text:span></text:p>
      <text:p text:style-name="P7">Zakres przedsięwzięcia obejmuje:</text:p>
      <text:p text:style-name="P8" loext:marker-style-name="T3">- budowa skrzyżowań,</text:p>
      <text:p text:style-name="P8" loext:marker-style-name="T3">- budowa ulicy – dł. 400,53 m + 35,14 m ,</text:p>
      <text:p text:style-name="P8" loext:marker-style-name="T3">- budowa i przebudowa przepustów drogowych,</text:p>
      <text:p text:style-name="P8" loext:marker-style-name="T3">- budowa zjazdów wraz z przepustami,</text:p>
      <text:p text:style-name="P9">- przebudowa kolidującej infrastruktury technicznej.</text:p>
      <text:p text:style-name="P8" loext:marker-style-name="T3">Na przedmiotowym odcinku jezdnia jest drogą utwardzoną tłuczniem z licznymi wybojami i</text:p>
      <text:p text:style-name="P10"><text:span text:style-name="T4">nierównościami. </text:span>Ulica Główna posiada jezdnię bitumiczną z jednostronnym chodnikiem, oświetleniem i odwodnieniem, <text:span text:style-name="T5">zaś u</text:span>lica <text:span text:style-name="T4">Polna posiada jezdnię bitumiczną z oświetleniem i poboczami.</text:span></text:p>
      <text:p text:style-name="P10">W ciągu projektowanej ulicy znajduje się jezdnia składająca się z mieszanki kamienia, okruchów cegieł i piasku średniego.</text:p>
      <text:p text:style-name="P11" loext:marker-style-name="T3">Wzdłuż jezdni zlokalizowane jest zadrzewienie i krzaki. Wokół ulicy występują tereny <text:span text:style-name="T4">użytkowane rolniczo a przy skrzyżowaniu z ul. Polną zlokalizowana jest zabudowa.</text:span></text:p>
      <text:p text:style-name="P11" loext:marker-style-name="T3">W obrębie istniejącego pasa drogowego występuje uzbrojenie w postaci istniejącej sieci wodociągowej, gazowej, <text:span text:style-name="T6">sieci teletechnicznej i elektroenergetycznej.</text:span></text:p>
      <text:p text:style-name="P12" loext:marker-style-name="T3">Zakres robót obejmujących<text:span text:style-name="T7"> przebudowę istniejącej infrastruktury teletechnicznej:</text:span></text:p>
      <text:p text:style-name="P12" loext:marker-style-name="T3">- budowa rurociągu kablowego,</text:p>
      <text:p text:style-name="P12" loext:marker-style-name="T3">- przebudowa kabli rozdzielczych,</text:p>
      <text:p text:style-name="P12" loext:marker-style-name="T3">- demontaż nieczynnych kabli oraz słupów.</text:p>
      <text:p text:style-name="P12" loext:marker-style-name="T3">Zakres robót obejmujących <text:span text:style-name="T7">sieć wodociągową:</text:span></text:p>
      <text:p text:style-name="P12" loext:marker-style-name="T3">- wykonanie przebudowy sieci wodociągowej (usunięcie sieci poza nawierzchnię drogi)</text:p>
      <text:p text:style-name="P12" loext:marker-style-name="T3">Zakres<text:span text:style-name="T7"> </text:span><text:span text:style-name="T8">prowadzonych robót obejmuje również przebudowę sieci elektroenergetycznej nN w obrębie przebudowanej drogi oraz budowę linii kablowej oświetlenia ulicznego.</text:span></text:p>
      <text:p text:style-name="P12" loext:marker-style-name="T3"/>
      <text:p text:style-name="P13" loext:marker-style-name="T3"><text:span text:style-name="T3">Projektuje się nową konstrukcję drogi gminnej o szerokości 5,0 m. Jezdnię projektuje się o nawierzchni z betonu asfaltowego AC11S o grubości 4 cm. Jezdnia drogi gminnej projektowana jest</text:span></text:p>
      <text:p text:style-name="P14" loext:marker-style-name="T3">z poszerzeniem na odcinku łuku do szerokości 6,0 m.</text:p>
      <text:p text:style-name="P13" loext:marker-style-name="T3"><text:span text:style-name="T3">Wzdłuż drogi należy na szerokości 0,75 m wykonać pobocza gruntowe utwardzone z mieszanki </text:span><text:span text:style-name="T9">t</text:span><text:span text:style-name="T3">łuczniowej 0 - 31,5 mm gr. 10 cm. Wzdłuż projektowanej drogi gminnej projektuje się jednostronny rów. Dno rowu szerokości 0,5 m i o nachyleniu skarp 1:1,5. Skarpy należy zahumusować warstwą co najmniej 10 cm i obsiać trawą.</text:span></text:p>
      <text:p text:style-name="P13" loext:marker-style-name="T3"><text:span text:style-name="T3">Na odcinku projektowanej drogi gminnej projektowane również są przepusty pod zjazdami prowadzącymi na pola. Przepust przeznaczony do likwidacji w pasie drogi powiatowej należy rozebrać, wykop uzupełnić </text:span><text:span text:style-name="T10">gruntem budowlanym i zagęścić.</text:span></text:p>
      <text:p text:style-name="P13" loext:marker-style-name="T3"><text:span text:style-name="T3">Odwodnienie drogi gminnej projektuje się poprzez rów odwadniający. Skarpy rowu wykonane o </text:span><text:span text:style-name="T3">nachyleniu 1:1,5. Projektuje się dwa przepusty z rur żelbetowych </text:span><text:span text:style-name="Strong_20_Emphasis"><text:span text:style-name="T11">Ø</text:span></text:span> <text:span text:style-name="T3">800 pod jezdnią ulicy Głównej</text:span></text:p>
      <text:p text:style-name="P15" loext:marker-style-name="T3"><text:span text:style-name="T3">oraz przepust z rur żelbetowych</text:span><text:span text:style-name="T12"> </text:span><text:span text:style-name="Strong_20_Emphasis"><text:span text:style-name="T11">Ø</text:span></text:span> <text:span text:style-name="T3">600 pod projektowaną jezdnią. Wloty i wyloty należy obłożyć płytami ażurowymi 40×60×8 cm.</text:span></text:p>
      <text:p text:style-name="P13" loext:marker-style-name="T3"><text:span text:style-name="T3">Na skarpach wokół wlotów i wylotów przepustów projektuje się skosy i ścięcia rur o nachyleniu 1:1,5 wykonane w zakładzie prefabrykacji, nie dopuszcza się cięcia skosów na budowie. Skarpy obudowane kostką granitową 8/10 cm na podsypce cementowo-piaskowej 1:4 grub. 15 cm.</text:span></text:p>
      <text:p text:style-name="P13" loext:marker-style-name="T3"><text:soft-page-break/><text:span text:style-name="T3">Z uwagi na korektę przebiegu jezdni odcinki, które nie pokrywają się z projektowaną drogą należy rozebrać i uzupełnić glebą urodzajną oraz obsiać trawą.</text:span></text:p>
      <text:p text:style-name="P13" loext:marker-style-name="T3"><text:span text:style-name="T3">Na krawędzi jezdni i zjazdów projektuje się krawężnik betonowy najazdowy 15×22×100 cm z </text:span><text:span text:style-name="T13">o</text:span><text:span text:style-name="T3">porem na ławie betonowej, wyniesiony 3 cm powyżej nawierzchni jezdni. Krawędzie podłużne zjazdów ograniczone będą krawężnikiem betonowym najazdowym 15×22×100 cm na ławie betonowej zlicowanym z jezdnią zjazdu. Na granicy działki drogowej (zakończenie zjazdu) krawężnik najazdowy o wymiarach 15×22×100 na ławie betonowej. W przypadku kontynuowania nawierzchni z kostki na działce sąsiedniej zakończenie zjazdu wykonane bez krawężnika. W takim </text:span><text:span text:style-name="T10">przypadku należy dopasować się wysokościowo nawierzchniami.</text:span></text:p>
      <text:p text:style-name="P16" loext:marker-style-name="T3">Szczegółowe opisy przedmiotu zamówienia znajdują się w dokumentacji projektowej stanowiącej załącznik nr 9 do SWZ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IDFont+F2" svg:font-family="CIDFont+F2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0T11:37:42.985850800</meta:creation-date>
    <dc:date>2026-08-10T12:44:14.062267000</dc:date>
    <meta:editing-duration>PT56M6S</meta:editing-duration>
    <meta:editing-cycles>13</meta:editing-cycles>
    <meta:generator>LibreOffice/26.2.2.2$Windows_X86_64 LibreOffice_project/1f77d10d6938fd34972958f64b2bcfa54f8b1ba5</meta:generator>
    <meta:document-statistic meta:table-count="0" meta:image-count="0" meta:object-count="0" meta:page-count="2" meta:paragraph-count="32" meta:word-count="540" meta:character-count="3925" meta:non-whitespace-character-count="3403"/>
  </office:meta>
</office:document-meta>
</file>