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Roboto" svg:font-family="Roboto" style:font-family-generic="system" style:font-pitch="variable"/>
  </office:font-face-decls>
  <office:automatic-styles>
    <style:style style:name="P1" style:parent-style-name="Normalny" style:master-page-name="MP0" style:family="paragraph">
      <style:paragraph-properties fo:break-before="page"/>
    </style:style>
    <style:style style:name="T2" style:parent-style-name="Domyślnaczcionkaakapitu" style:family="text">
      <style:text-properties style:font-name="Roboto" fo:color="#4A4A4A" fo:background-color="#FFFFFF"/>
    </style:style>
  </office:automatic-styles>
  <office:body>
    <office:text text:use-soft-page-breaks="true">
      <text:p text:style-name="P1">Załącznik Nr 8 <text:s/>Link prowadzący <text:s/>bezpośrednio do widoku postępowania na platformie e-Zamówienia oraz identyfikator postępowania .</text:p>
      <text:p text:style-name="Normalny"/>
      <text:p text:style-name="Normalny">Link:</text:p>
      <text:p text:style-name="Normalny"/>
      <text:p text:style-name="Normalny"><text:a xlink:href="https://ezamowienia.gov.pl/mp-client/search/list/ocds-148610-3fb2393d-2d0d-4606-95ee-51491eb54fea" office:target-frame-name="_top" xlink:show="replace"><text:span text:style-name="Hiperłącze">https://ezamowienia.gov.pl/mp-client/search/list/ocds-148610-3fb2393d-2d0d-4606-95ee-51491eb54fea</text:span></text:a></text:p>
      <text:p text:style-name="Normalny"/>
      <text:p text:style-name="Normalny">Identyfikator postępowania:<text:span text:style-name="T2"><text:s/>ocds-148610-3fb2393d-2d0d-4606-95ee-51491eb54fe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Roboto" svg:font-family="Roboto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Hiperłącze" style:display-name="Hiperłącze" style:family="text" style:parent-style-name="Domyślnaczcionkaakapitu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Władysław Sadowski</meta:initial-creator>
    <dc:creator>Władysław Sadowski</dc:creator>
    <meta:creation-date>2026-08-11T05:50:00Z</meta:creation-date>
    <dc:date>2026-08-11T11:27:00Z</dc:date>
    <meta:template xlink:href="Normal.dotm" xlink:type="simple"/>
    <meta:editing-cycles>4</meta:editing-cycles>
    <meta:editing-duration>PT720S</meta:editing-duration>
    <meta:document-statistic meta:page-count="1" meta:paragraph-count="1" meta:word-count="61" meta:character-count="429" meta:row-count="3" meta:non-whitespace-character-count="369"/>
  </office:meta>
</office:document-meta>
</file>