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5B000000FFE21609F1.png" manifest:media-type="image/png"/>
  <manifest:file-entry manifest:full-path="Pictures/1000B18200001BC300002497F0AB60CD.svg" manifest:media-type="image/svg+xml"/>
  <manifest:file-entry manifest:full-path="Pictures/100000010000010D000001628911930E.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Default">
      <style:text-properties fo:font-style="normal" officeooo:paragraph-rsid="00d824f9" style:font-style-asian="normal" style:font-style-complex="normal"/>
    </style:style>
    <style:style style:name="P2" style:family="paragraph" style:parent-style-name="Default">
      <style:text-properties fo:font-size="8pt" fo:font-style="normal" fo:font-weight="normal" officeooo:rsid="008c3166" officeooo:paragraph-rsid="00d824f9" style:font-size-asian="8pt" style:font-style-asian="normal" style:font-weight-asian="normal" style:font-size-complex="8pt" style:font-style-complex="normal" style:font-weight-complex="normal"/>
    </style:style>
    <style:style style:name="P3" style:family="paragraph" style:parent-style-name="Default">
      <style:text-properties fo:font-size="8pt" fo:font-style="normal" officeooo:rsid="008c3166" style:font-size-asian="8pt" style:font-style-asian="normal" style:font-size-complex="8pt" style:font-style-complex="normal"/>
    </style:style>
    <style:style style:name="P4" style:family="paragraph" style:parent-style-name="Default">
      <style:paragraph-properties fo:text-align="justify" style:justify-single-word="false"/>
      <style:text-properties fo:font-style="italic" style:font-style-asian="italic" style:font-style-complex="italic"/>
    </style:style>
    <style:style style:name="P5" style:family="paragraph" style:parent-style-name="Default">
      <style:paragraph-properties fo:text-align="center" style:justify-single-word="false"/>
      <style:text-properties fo:color="#000000" loext:opacity="100%"/>
    </style:style>
    <style:style style:name="P6" style:family="paragraph" style:parent-style-name="Default">
      <style:paragraph-properties fo:text-align="center" style:justify-single-word="false"/>
    </style:style>
    <style:style style:name="P7" style:family="paragraph" style:parent-style-name="Default">
      <style:paragraph-properties fo:text-align="left" style:justify-single-word="false"/>
    </style:style>
    <style:style style:name="P8" style:family="paragraph" style:parent-style-name="Default">
      <style:paragraph-properties fo:text-align="left" style:justify-single-word="false"/>
      <style:text-properties officeooo:paragraph-rsid="001ef2c9"/>
    </style:style>
    <style:style style:name="P9" style:family="paragraph" style:parent-style-name="Default">
      <style:paragraph-properties fo:text-align="left" style:justify-single-word="false"/>
      <style:text-properties fo:color="#000000" loext:opacity="100%" style:text-line-through-style="none" style:text-line-through-type="none" fo:font-size="10pt" style:text-underline-style="none" fo:font-weight="normal" officeooo:rsid="001ef2c9" officeooo:paragraph-rsid="001ef2c9" style:font-size-asian="10pt" style:font-weight-asian="normal" style:font-weight-complex="normal"/>
    </style:style>
    <style:style style:name="P10" style:family="paragraph" style:parent-style-name="Default">
      <style:paragraph-properties fo:text-align="left" style:justify-single-word="false"/>
      <style:text-properties fo:color="#000000" loext:opacity="100%" style:text-line-through-style="none" style:text-line-through-type="none" fo:font-size="10pt" style:text-underline-style="none" fo:font-weight="normal" style:font-size-asian="10pt" style:font-weight-asian="normal"/>
    </style:style>
    <style:style style:name="P11" style:family="paragraph" style:parent-style-name="Default">
      <style:paragraph-properties fo:text-align="left" style:justify-single-word="false"/>
      <style:text-properties fo:color="#000000" loext:opacity="100%" style:text-line-through-style="none" style:text-line-through-type="none" fo:font-size="10pt" style:text-underline-style="none" fo:font-weight="normal" officeooo:rsid="001ef2c9" officeooo:paragraph-rsid="001ef2c9" style:font-size-asian="10pt" style:font-weight-asian="normal"/>
    </style:style>
    <style:style style:name="P12" style:family="paragraph" style:parent-style-name="Default">
      <style:paragraph-properties fo:text-align="left" style:justify-single-word="false"/>
      <style:text-properties fo:color="#000000" loext:opacity="100%" style:text-line-through-style="none" style:text-line-through-type="none" fo:font-size="9pt" fo:font-style="italic" style:text-underline-style="none" fo:font-weight="normal" style:font-size-asian="9pt" style:font-style-asian="italic" style:font-weight-asian="normal"/>
    </style:style>
    <style:style style:name="P13" style:family="paragraph" style:parent-style-name="Default">
      <style:paragraph-properties fo:text-align="justify" style:justify-single-word="false"/>
      <style:text-properties fo:color="#000000" loext:opacity="100%" style:text-line-through-style="none" style:text-line-through-type="none" fo:font-size="9pt" fo:font-style="italic" style:text-underline-style="none" fo:font-weight="normal" style:font-size-asian="9pt" style:font-style-asian="italic" style:font-weight-asian="normal"/>
    </style:style>
    <style:style style:name="P14" style:family="paragraph" style:parent-style-name="Default">
      <style:paragraph-properties fo:text-align="justify" style:justify-single-word="false"/>
      <style:text-properties fo:color="#000000" loext:opacity="100%" style:text-line-through-style="none" style:text-line-through-type="none" fo:font-size="9pt" fo:font-style="normal" style:text-underline-style="none" fo:font-weight="normal" style:font-size-asian="9pt" style:font-style-asian="normal" style:font-weight-asian="normal"/>
    </style:style>
    <style:style style:name="P15" style:family="paragraph" style:parent-style-name="Default">
      <style:paragraph-properties fo:text-align="center" style:justify-single-word="false"/>
      <style:text-properties fo:color="#000000" loext:opacity="100%" style:text-line-through-style="none" style:text-line-through-type="none" fo:font-size="10pt" fo:font-style="normal" style:text-underline-style="none" fo:font-weight="bold" style:font-size-asian="10pt" style:font-style-asian="normal" style:font-weight-asian="bold"/>
    </style:style>
    <style:style style:name="P16" style:family="paragraph" style:parent-style-name="Standard" style:list-style-name="WWNum1">
      <style:paragraph-properties fo:margin-left="0cm" fo:margin-top="0cm" fo:margin-bottom="0cm" style:contextual-spacing="false" fo:line-height="0.593cm" fo:text-align="justify" style:justify-single-word="false" fo:text-indent="0cm" style:auto-text-indent="false" style:vertical-align="auto">
        <style:tab-stops>
          <style:tab-stop style:position="0.647cm"/>
        </style:tab-stops>
      </style:paragraph-properties>
      <style:text-properties officeooo:paragraph-rsid="00fac352"/>
    </style:style>
    <style:style style:name="P17" style:family="paragraph" style:parent-style-name="Nagłówek_20__23_2" style:list-style-name="WWNum3">
      <loext:graphic-properties draw:fill="none" draw:fill-color="#ffffff"/>
      <style:paragraph-properties fo:margin-left="0cm" fo:margin-top="0cm" fo:margin-bottom="0cm" style:contextual-spacing="false" fo:line-height="0.593cm" fo:text-align="justify" style:justify-single-word="false" fo:keep-together="always" fo:text-indent="0cm" style:auto-text-indent="false" fo:background-color="transparent" fo:keep-with-next="always">
        <style:tab-stops>
          <style:tab-stop style:position="1.508cm"/>
        </style:tab-stops>
      </style:paragraph-properties>
      <style:text-properties officeooo:paragraph-rsid="00fac352"/>
    </style:style>
    <style:style style:name="P18"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2.305cm"/>
        </style:tab-stops>
      </style:paragraph-properties>
      <style:text-properties officeooo:paragraph-rsid="00fac352"/>
    </style:style>
    <style:style style:name="P19"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1.508cm"/>
        </style:tab-stops>
      </style:paragraph-properties>
      <style:text-properties officeooo:paragraph-rsid="00fac352"/>
    </style:style>
    <style:style style:name="P20" style:family="paragraph" style:parent-style-name="Nagłówek_20__23_2" style:list-style-name="WWNum5">
      <loext:graphic-properties draw:fill="none" draw:fill-color="#ffffff"/>
      <style:paragraph-properties fo:margin-left="0cm" fo:margin-top="0.042cm" fo:margin-bottom="0cm" style:contextual-spacing="false" fo:line-height="0.593cm" fo:text-align="justify" style:justify-single-word="false" fo:keep-together="always" fo:text-indent="0cm" style:auto-text-indent="false" fo:background-color="transparent" fo:keep-with-next="always">
        <style:tab-stops>
          <style:tab-stop style:position="1.528cm"/>
        </style:tab-stops>
      </style:paragraph-properties>
      <style:text-properties officeooo:paragraph-rsid="00fac352"/>
    </style:style>
    <style:style style:name="P21" style:family="paragraph" style:parent-style-name="Standard" style:list-style-name="WWNum5">
      <style:paragraph-properties fo:margin-left="0cm" fo:margin-right="0cm" fo:margin-top="0cm" fo:margin-bottom="0.212cm" style:contextual-spacing="false" fo:text-align="justify" style:justify-single-word="false" fo:orphans="0" fo:widows="0" fo:hyphenation-ladder-count="no-limit" fo:hyphenation-keep="auto" loext:hyphenation-keep-type="column" loext:hyphenation-keep-line="false" fo:text-indent="0cm" style:auto-text-indent="false" fo:padding="0cm" fo:border="none" style:shadow="none"/>
      <style:text-properties style:font-name="Arial1" fo:font-size="10pt" fo:font-weight="normal" officeooo:rsid="01180d08" officeooo:paragraph-rsid="00fac352" style:font-name-asian="Arial1" style:font-size-asian="10pt" style:font-weight-asian="normal" style:font-size-complex="10pt" style:font-weight-complex="normal"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Num5">
      <style:paragraph-properties fo:margin-left="0cm" fo:margin-right="0cm" fo:margin-top="0cm" fo:margin-bottom="0.212cm" style:contextual-spacing="false" fo:text-align="justify" style:justify-single-word="false" fo:orphans="0" fo:widows="0" fo:hyphenation-ladder-count="no-limit" fo:hyphenation-keep="auto" loext:hyphenation-keep-type="column" loext:hyphenation-keep-line="false" fo:text-indent="0cm" style:auto-text-indent="false" fo:padding="0cm" fo:border="none" style:shadow="none"/>
      <style:text-properties style:font-name="Arial1" fo:font-size="10pt" fo:font-weight="normal" officeooo:rsid="0114b517" officeooo:paragraph-rsid="00fac352" style:font-name-asian="Arial1" style:font-size-asian="10pt" style:font-weight-asian="normal" style:font-size-complex="10pt" style:font-weight-complex="normal"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Num5">
      <style:paragraph-properties fo:margin-left="0cm" fo:margin-right="0cm" fo:margin-top="0cm" fo:margin-bottom="0.212cm" style:contextual-spacing="false" fo:text-align="justify" style:justify-single-word="false" fo:orphans="0" fo:widows="0" fo:hyphenation-ladder-count="no-limit" fo:hyphenation-keep="auto" loext:hyphenation-keep-type="column" loext:hyphenation-keep-line="false" fo:text-indent="0cm" style:auto-text-indent="false" fo:padding="0cm" fo:border="none" style:shadow="none"/>
      <style:text-properties style:font-name="Arial1" fo:font-size="10pt" fo:font-weight="normal" officeooo:rsid="011929e0" officeooo:paragraph-rsid="00fac352" style:font-name-asian="Arial1" style:font-size-asian="10pt" style:font-weight-asian="normal" style:font-size-complex="10pt" style:font-weight-complex="normal"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list-style-name="WWNum5">
      <style:paragraph-properties fo:margin-left="0cm" fo:margin-right="0cm" fo:margin-top="0cm" fo:margin-bottom="0.212cm" style:contextual-spacing="false" fo:text-align="justify" style:justify-single-word="false" fo:orphans="0" fo:widows="0" fo:hyphenation-ladder-count="no-limit" fo:hyphenation-keep="auto" loext:hyphenation-keep-type="column" loext:hyphenation-keep-line="false" fo:text-indent="0cm" style:auto-text-indent="false" fo:padding="0cm" fo:border="none" style:shadow="none"/>
      <style:text-properties style:font-name="Arial1" fo:font-size="10pt" fo:font-weight="normal" officeooo:rsid="011a8619" officeooo:paragraph-rsid="00fac352" style:font-name-asian="Arial1" style:font-size-asian="10pt" style:font-weight-asian="normal" style:font-size-complex="10pt" style:font-weight-complex="normal"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ext-properties officeooo:paragraph-rsid="00fac352"/>
    </style:style>
    <style:style style:name="P26" style:family="paragraph" style:parent-style-name="Standard" style:list-style-name="WWNum5">
      <style:paragraph-properties fo:margin-left="1.658cm" fo:margin-top="0cm" fo:margin-bottom="0cm" style:contextual-spacing="false" fo:line-height="0.593cm" fo:text-align="justify" style:justify-single-word="false" fo:text-indent="0cm" style:auto-text-indent="false" style:vertical-align="auto">
        <style:tab-stops>
          <style:tab-stop style:position="1.528cm"/>
        </style:tab-stops>
      </style:paragraph-properties>
      <style:text-properties officeooo:paragraph-rsid="00fac352"/>
    </style:style>
    <style:style style:name="P27"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1.528cm"/>
        </style:tab-stops>
      </style:paragraph-properties>
      <style:text-properties officeooo:paragraph-rsid="00fac352"/>
    </style:style>
    <style:style style:name="P28"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2.921cm"/>
        </style:tab-stops>
      </style:paragraph-properties>
      <style:text-properties officeooo:paragraph-rsid="00fac352"/>
    </style:style>
    <style:style style:name="P29"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2.912cm"/>
        </style:tab-stops>
      </style:paragraph-properties>
      <style:text-properties officeooo:paragraph-rsid="00fac352"/>
    </style:style>
    <style:style style:name="P30" style:family="paragraph" style:parent-style-name="Nagłówek_20__23_2" style:list-style-name="WWNum5">
      <loext:graphic-properties draw:fill="none" draw:fill-color="#ffffff"/>
      <style:paragraph-properties fo:margin-left="0cm" fo:margin-top="0cm" fo:margin-bottom="0cm" style:contextual-spacing="false" fo:line-height="0.593cm" fo:text-align="justify" style:justify-single-word="false" fo:keep-together="always" fo:text-indent="0cm" style:auto-text-indent="false" fo:background-color="transparent" fo:keep-with-next="always">
        <style:tab-stops>
          <style:tab-stop style:position="1.528cm"/>
        </style:tab-stops>
      </style:paragraph-properties>
      <style:text-properties officeooo:paragraph-rsid="00fac352"/>
    </style:style>
    <style:style style:name="P31"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0.711cm"/>
        </style:tab-stops>
      </style:paragraph-properties>
      <style:text-properties officeooo:paragraph-rsid="00fac352"/>
    </style:style>
    <style:style style:name="P32" style:family="paragraph" style:parent-style-name="Standard" style:list-style-name="WWNum5">
      <style:paragraph-properties fo:margin-left="1.658cm" fo:margin-top="0cm" fo:margin-bottom="0cm" style:contextual-spacing="false" fo:line-height="0.593cm" fo:text-align="justify" style:justify-single-word="false" fo:text-indent="0cm" style:auto-text-indent="false" style:vertical-align="auto">
        <style:tab-stops>
          <style:tab-stop style:position="1.554cm"/>
        </style:tab-stops>
      </style:paragraph-properties>
      <style:text-properties officeooo:paragraph-rsid="00fac352"/>
    </style:style>
    <style:style style:name="P33" style:family="paragraph" style:parent-style-name="Standard" style:list-style-name="WWNum5">
      <style:paragraph-properties fo:margin-left="1.658cm" fo:margin-top="0.034cm" fo:margin-bottom="0cm" style:contextual-spacing="false" fo:line-height="0.593cm" fo:text-align="justify" style:justify-single-word="false" fo:text-indent="0cm" style:auto-text-indent="false" style:vertical-align="auto">
        <style:tab-stops>
          <style:tab-stop style:position="1.568cm"/>
        </style:tab-stops>
      </style:paragraph-properties>
      <style:text-properties officeooo:paragraph-rsid="00fac352"/>
    </style:style>
    <style:style style:name="P34" style:family="paragraph" style:parent-style-name="Standard" style:list-style-name="WWNum5">
      <style:paragraph-properties fo:margin-left="1.658cm" fo:margin-top="0cm" fo:margin-bottom="0cm" style:contextual-spacing="false" fo:line-height="0.593cm" fo:text-align="justify" style:justify-single-word="false" fo:text-indent="0cm" style:auto-text-indent="false" style:vertical-align="auto">
        <style:tab-stops>
          <style:tab-stop style:position="1.568cm"/>
        </style:tab-stops>
      </style:paragraph-properties>
      <style:text-properties officeooo:paragraph-rsid="00fac352"/>
    </style:style>
    <style:style style:name="P35" style:family="paragraph" style:parent-style-name="Standard">
      <style:paragraph-properties fo:margin-left="0cm" fo:margin-top="0cm" fo:margin-bottom="0cm" style:contextual-spacing="false" fo:line-height="0.593cm" fo:text-align="justify" style:justify-single-word="false" fo:text-indent="0cm" style:auto-text-indent="false" style:vertical-align="auto">
        <style:tab-stops>
          <style:tab-stop style:position="0.653cm"/>
        </style:tab-stops>
      </style:paragraph-properties>
      <style:text-properties officeooo:paragraph-rsid="00fac352"/>
    </style:style>
    <style:style style:name="P36" style:family="paragraph" style:parent-style-name="Standard" style:list-style-name="WWNum5">
      <style:paragraph-properties fo:margin-left="0cm" fo:margin-top="0cm" fo:margin-bottom="0cm" style:contextual-spacing="false" fo:line-height="0.593cm" fo:text-align="justify" style:justify-single-word="false" fo:text-indent="0cm" style:auto-text-indent="false" style:vertical-align="auto">
        <style:tab-stops>
          <style:tab-stop style:position="0.653cm"/>
        </style:tab-stops>
      </style:paragraph-properties>
      <style:text-properties officeooo:paragraph-rsid="00fac352"/>
    </style:style>
    <style:style style:name="P37" style:family="paragraph" style:parent-style-name="Default">
      <style:paragraph-properties fo:text-align="center" style:justify-single-word="false"/>
      <style:text-properties fo:color="#000000" loext:opacity="100%" style:text-line-through-style="none" style:text-line-through-type="none" style:font-name="Arial1" fo:font-size="10pt" fo:font-style="normal" style:text-underline-style="none" fo:font-weight="bold" style:font-name-asian="Arial1" style:font-size-asian="10pt" style:font-style-asian="normal" style:font-weight-asian="bold" style:font-size-complex="10pt"/>
    </style:style>
    <style:style style:name="P38" style:family="paragraph" style:parent-style-name="Standard">
      <style:paragraph-properties fo:margin-left="0cm" fo:text-align="justify" style:justify-single-word="false" fo:text-indent="0cm" style:auto-text-indent="false" loext:word-spacing-minimum="75%" loext:word-spacing-maximum="133%"/>
      <style:text-properties officeooo:paragraph-rsid="00f0bebc"/>
    </style:style>
    <style:style style:name="P39"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fo:font-style="normal" style:text-underline-style="none" fo:font-weight="normal" officeooo:paragraph-rsid="00f0bebc" style:font-size-asian="10pt" style:font-style-asian="normal" style:font-weight-asian="normal"/>
    </style:style>
    <style:style style:name="P40"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fo:font-style="normal" style:text-underline-style="none" fo:font-weight="normal" style:font-size-asian="10pt" style:font-style-asian="normal" style:font-weight-asian="normal"/>
    </style:style>
    <style:style style:name="P41"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fo:font-style="normal" style:text-underline-style="none" fo:font-weight="normal" officeooo:paragraph-rsid="002c4a14" style:font-size-asian="10pt" style:font-style-asian="normal" style:font-weight-asian="normal"/>
    </style:style>
    <style:style style:name="P42" style:family="paragraph" style:parent-style-name="Default">
      <style:paragraph-properties fo:margin-left="0cm" fo:text-align="justify" style:justify-single-word="false" fo:text-indent="0cm" style:auto-text-indent="false"/>
      <style:text-properties fo:color="#000000" loext:opacity="100%" fo:font-size="10pt" style:font-size-asian="10pt"/>
    </style:style>
    <style:style style:name="P43" style:family="paragraph" style:parent-style-name="Default">
      <style:paragraph-properties fo:margin-left="0cm" fo:text-align="justify" style:justify-single-word="false" fo:text-indent="0cm" style:auto-text-indent="false"/>
      <style:text-properties fo:color="#000000" loext:opacity="100%"/>
    </style:style>
    <style:style style:name="P44" style:family="paragraph" style:parent-style-name="Default">
      <style:paragraph-properties fo:margin-left="0cm" fo:text-align="justify" style:justify-single-word="false" fo:text-indent="0cm" style:auto-text-indent="false"/>
    </style:style>
    <style:style style:name="P45" style:family="paragraph" style:parent-style-name="Default">
      <style:paragraph-properties fo:margin-left="0cm" fo:margin-top="0cm" fo:margin-bottom="0cm" style:contextual-spacing="false" fo:text-align="justify" style:justify-single-word="false" fo:text-indent="0cm" style:auto-text-indent="false"/>
    </style:style>
    <style:style style:name="P46" style:family="paragraph" style:parent-style-name="Default">
      <style:paragraph-properties fo:text-align="justify" style:justify-single-word="false"/>
    </style:style>
    <style:style style:name="P47" style:family="paragraph" style:parent-style-name="Default">
      <style:paragraph-properties fo:text-align="center" style:justify-single-word="false"/>
      <style:text-properties fo:color="#000000" loext:opacity="100%" fo:font-size="10pt" style:font-size-asian="10pt"/>
    </style:style>
    <style:style style:name="P48"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bold" style:font-size-asian="10pt" style:font-weight-asian="bold"/>
    </style:style>
    <style:style style:name="P49"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normal" style:font-size-asian="10pt" style:font-weight-asian="normal"/>
    </style:style>
    <style:style style:name="P50"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fcc351"/>
    </style:style>
    <style:style style:name="P51" style:family="paragraph" style:parent-style-name="Standard" style:list-style-name="WWNum17">
      <style:paragraph-properties fo:margin-left="1.341cm" fo:margin-top="0cm" fo:margin-bottom="0cm" style:contextual-spacing="false" fo:line-height="0.593cm" fo:text-indent="0cm" style:auto-text-indent="false" style:vertical-align="auto">
        <style:tab-stops>
          <style:tab-stop style:position="1.958cm"/>
        </style:tab-stops>
      </style:paragraph-properties>
      <style:text-properties officeooo:paragraph-rsid="00fcc351"/>
    </style:style>
    <style:style style:name="P52" style:family="paragraph" style:parent-style-name="Default">
      <style:paragraph-properties fo:text-align="justify" style:justify-single-word="false"/>
      <style:text-properties fo:color="#000000" loext:opacity="100%" style:text-line-through-style="none" style:text-line-through-type="none" fo:font-size="10pt" style:text-underline-style="none" fo:font-weight="normal" style:font-size-asian="10pt" style:font-weight-asian="normal"/>
    </style:style>
    <style:style style:name="P53"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995c7c" style:font-size-asian="10pt" style:font-weight-asian="normal"/>
    </style:style>
    <style:style style:name="P54"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style>
    <style:style style:name="P55"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ded73b"/>
    </style:style>
    <style:style style:name="P56"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ded73b" style:font-size-asian="10pt" style:language-asian="pl" style:country-asian="PL" style:font-weight-asian="normal" style:font-size-complex="10pt"/>
    </style:style>
    <style:style style:name="P57" style:family="paragraph" style:parent-style-name="Default">
      <style:paragraph-properties fo:margin-left="0cm" fo:text-align="justify" style:justify-single-word="false" fo:text-indent="0cm" style:auto-text-indent="false"/>
      <style:text-properties fo:color="#000000" loext:opacity="100%" fo:font-size="10pt" fo:font-weight="normal" style:font-size-asian="10pt" style:font-weight-asian="normal"/>
    </style:style>
    <style:style style:name="P58" style:family="paragraph" style:parent-style-name="Default">
      <style:paragraph-properties fo:margin-left="0cm" fo:text-align="justify" style:justify-single-word="false" fo:text-indent="0cm" style:auto-text-indent="false"/>
      <style:text-properties fo:color="#000000" loext:opacity="100%" fo:font-size="10pt" fo:font-weight="normal" officeooo:paragraph-rsid="002e22fa" style:font-size-asian="10pt" style:font-weight-asian="normal"/>
    </style:style>
    <style:style style:name="P59" style:family="paragraph" style:parent-style-name="Default">
      <style:paragraph-properties fo:margin-left="0cm" fo:text-align="justify" style:justify-single-word="false" fo:text-indent="0cm" style:auto-text-indent="false"/>
      <style:text-properties fo:color="#000000" loext:opacity="100%" fo:font-size="10pt" fo:font-weight="normal" officeooo:paragraph-rsid="0028d78b" style:font-size-asian="10pt" style:font-weight-asian="normal"/>
    </style:style>
    <style:style style:name="P60"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fo:font-weight="normal" style:font-size-asian="10pt" style:font-weight-asian="normal"/>
    </style:style>
    <style:style style:name="P61" style:family="paragraph" style:parent-style-name="Default" style:list-style-name="WWNum11">
      <style:paragraph-properties fo:margin-left="0cm" fo:margin-top="0cm" fo:margin-bottom="0cm" style:contextual-spacing="false" fo:text-align="justify" style:justify-single-word="false" fo:text-indent="0cm" style:auto-text-indent="false"/>
    </style:style>
    <style:style style:name="P62" style:family="paragraph" style:parent-style-name="Default">
      <style:paragraph-properties fo:text-align="justify" style:justify-single-word="false" style:writing-mode="lr-tb" style:writing-mode-automatic="false"/>
    </style:style>
    <style:style style:name="P63" style:family="paragraph" style:parent-style-name="Default">
      <style:paragraph-properties fo:text-align="justify" style:justify-single-word="false" style:writing-mode="lr-tb" style:writing-mode-automatic="false"/>
      <style:text-properties fo:color="#000000" loext:opacity="100%" style:text-line-through-style="none" style:text-line-through-type="none" fo:font-size="10pt" style:text-underline-style="none" style:font-size-asian="10pt"/>
    </style:style>
    <style:style style:name="P64" style:family="paragraph" style:parent-style-name="Default">
      <style:paragraph-properties fo:margin-left="0cm" fo:margin-top="0cm" fo:margin-bottom="0cm" style:contextual-spacing="false" fo:text-align="justify" style:justify-single-word="false" fo:text-indent="0cm" style:auto-text-indent="false" style:writing-mode="lr-tb" style:writing-mode-automatic="false"/>
      <style:text-properties fo:color="#000000" loext:opacity="100%" style:text-line-through-style="none" style:text-line-through-type="none" fo:font-size="10pt" style:text-underline-style="none" officeooo:paragraph-rsid="002a4b92" style:font-size-asian="10pt"/>
    </style:style>
    <style:style style:name="P65" style:family="paragraph" style:parent-style-name="Default">
      <style:paragraph-properties fo:margin-left="0cm" fo:margin-top="0cm" fo:margin-bottom="0cm" style:contextual-spacing="false" fo:text-align="justify" style:justify-single-word="false" fo:text-indent="0cm" style:auto-text-indent="false" style:writing-mode="lr-tb" style:writing-mode-automatic="false"/>
      <style:text-properties officeooo:paragraph-rsid="002a4b92"/>
    </style:style>
    <style:style style:name="P66"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officeooo:paragraph-rsid="0028d78b"/>
    </style:style>
    <style:style style:name="P67" style:family="paragraph" style:parent-style-name="Default">
      <style:paragraph-properties fo:margin-left="0cm" fo:margin-top="0cm" fo:margin-bottom="0cm" style:contextual-spacing="false" fo:text-align="left" style:justify-single-word="false" fo:text-indent="0cm" style:auto-text-indent="false"/>
    </style:style>
    <style:style style:name="P68" style:family="paragraph" style:parent-style-name="Default">
      <style:paragraph-properties fo:margin-left="0cm" fo:margin-top="0cm" fo:margin-bottom="0cm" style:contextual-spacing="false" fo:text-align="left" style:justify-single-word="false" fo:text-indent="0cm" style:auto-text-indent="false"/>
      <style:text-properties fo:color="#000000" loext:opacity="100%" fo:font-size="10pt" style:font-size-asian="10pt"/>
    </style:style>
    <style:style style:name="P69" style:family="paragraph" style:parent-style-name="Default">
      <style:paragraph-properties fo:margin-left="0cm" fo:text-align="justify" style:justify-single-word="false" fo:text-indent="0cm" style:auto-text-indent="false"/>
      <style:text-properties fo:color="#000000" loext:opacity="100%" fo:font-size="10pt" officeooo:rsid="0030b4cb" officeooo:paragraph-rsid="0030b4cb" style:font-size-asian="10pt"/>
    </style:style>
    <style:style style:name="P70"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style:font-size-asian="10pt"/>
    </style:style>
    <style:style style:name="P71" style:family="paragraph" style:parent-style-name="Default">
      <style:paragraph-properties fo:text-align="justify" style:justify-single-word="false"/>
      <style:text-properties fo:color="#000000" loext:opacity="100%" style:text-line-through-style="none" style:text-line-through-type="none" fo:font-size="10pt" style:text-underline-style="none" officeooo:paragraph-rsid="00318ef8" style:font-size-asian="10pt"/>
    </style:style>
    <style:style style:name="P72" style:family="paragraph" style:parent-style-name="Default">
      <style:paragraph-properties fo:text-align="justify" style:justify-single-word="false"/>
      <style:text-properties fo:color="#000000" loext:opacity="100%" fo:font-size="10pt" officeooo:paragraph-rsid="00318ef8" style:font-size-asian="10pt"/>
    </style:style>
    <style:style style:name="P73" style:family="paragraph" style:parent-style-name="Default">
      <style:paragraph-properties fo:text-align="justify" style:justify-single-word="false"/>
      <style:text-properties fo:color="#000000" loext:opacity="100%" style:text-line-through-style="none" style:text-line-through-type="none" fo:font-size="10pt" style:text-underline-style="none" style:font-size-asian="10pt"/>
    </style:style>
    <style:style style:name="P74" style:family="paragraph" style:parent-style-name="Default" style:list-style-name="WWNum16">
      <style:paragraph-properties fo:margin-left="0cm" fo:margin-top="0cm" fo:margin-bottom="0cm" style:contextual-spacing="false" fo:text-align="justify" style:justify-single-word="false" fo:text-indent="0cm" style:auto-text-indent="false"/>
    </style:style>
    <style:style style:name="P75" style:family="paragraph" style:parent-style-name="Default" style:list-style-name="WWNum17">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style:font-size-asian="10pt"/>
    </style:style>
    <style:style style:name="P76" style:family="paragraph" style:parent-style-name="Default" style:list-style-name="WWNum17">
      <style:paragraph-properties fo:margin-left="0cm" fo:margin-top="0cm" fo:margin-bottom="0cm" style:contextual-spacing="false" fo:text-align="justify" style:justify-single-word="false" fo:text-indent="0cm" style:auto-text-indent="false"/>
    </style:style>
    <style:style style:name="P77"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style>
    <style:style style:name="P78" style:family="paragraph" style:parent-style-name="Default">
      <style:paragraph-properties fo:text-align="justify" style:justify-single-word="false"/>
      <style:text-properties fo:color="#000000" loext:opacity="100%" fo:font-size="10pt" style:font-size-asian="10pt"/>
    </style:style>
    <style:style style:name="P79" style:family="paragraph" style:parent-style-name="Default">
      <style:paragraph-properties fo:text-align="justify" style:justify-single-word="false"/>
      <style:text-properties style:text-line-through-style="none" style:text-line-through-type="none" fo:font-size="10pt" fo:font-style="normal" style:text-underline-style="none" fo:font-weight="normal" style:font-size-asian="10pt" style:font-style-asian="normal" style:font-weight-asian="normal"/>
    </style:style>
    <style:style style:name="P80" style:family="paragraph" style:parent-style-name="Default">
      <style:paragraph-properties fo:margin-left="0cm" fo:text-align="justify" style:justify-single-word="false" fo:text-indent="0cm" style:auto-text-indent="false"/>
      <style:text-properties style:text-line-through-style="none" style:text-line-through-type="none" fo:font-size="10pt" fo:font-style="italic" style:text-underline-style="none" fo:font-weight="normal" style:font-size-asian="10pt" style:font-style-asian="italic" style:font-weight-asian="normal"/>
    </style:style>
    <style:style style:name="P81" style:family="paragraph" style:parent-style-name="Default">
      <style:paragraph-properties fo:margin-left="0cm" fo:text-align="justify" style:justify-single-word="false" fo:text-indent="0cm" style:auto-text-indent="false"/>
      <style:text-properties fo:font-size="10pt" style:font-size-asian="10pt"/>
    </style:style>
    <style:style style:name="P82" style:family="paragraph" style:parent-style-name="Default">
      <style:paragraph-properties fo:text-align="justify" style:justify-single-word="false"/>
      <style:text-properties fo:font-size="10pt" style:font-size-asian="10pt"/>
    </style:style>
    <style:style style:name="P83" style:family="paragraph" style:parent-style-name="Default">
      <style:paragraph-properties fo:text-align="justify" style:justify-single-word="false"/>
      <style:text-properties fo:color="#323232" loext:opacity="100%" style:text-line-through-style="none" style:text-line-through-type="none" fo:font-size="10pt" style:text-underline-style="none" style:font-size-asian="10pt"/>
    </style:style>
    <style:style style:name="P84" style:family="paragraph" style:parent-style-name="Default">
      <style:paragraph-properties fo:margin-left="0cm" fo:text-align="justify" style:justify-single-word="false" fo:text-indent="0cm" style:auto-text-indent="false"/>
      <style:text-properties officeooo:paragraph-rsid="0036e73e"/>
    </style:style>
    <style:style style:name="P85" style:family="paragraph" style:parent-style-name="Default">
      <style:paragraph-properties fo:margin-left="0cm" fo:text-align="justify" style:justify-single-word="false" fo:text-indent="0cm" style:auto-text-indent="false"/>
      <style:text-properties style:text-line-through-style="none" style:text-line-through-type="none" fo:font-size="10pt" style:text-underline-style="none" style:font-size-asian="10pt"/>
    </style:style>
    <style:style style:name="P86" style:family="paragraph" style:parent-style-name="Default">
      <style:paragraph-properties fo:text-align="justify" style:justify-single-word="false"/>
      <style:text-properties fo:color="#000000" loext:opacity="100%"/>
    </style:style>
    <style:style style:name="P87" style:family="paragraph" style:parent-style-name="Default">
      <style:paragraph-properties fo:text-align="justify" style:justify-single-word="false"/>
      <style:text-properties style:text-line-through-style="none" style:text-line-through-type="none" fo:font-size="10pt" style:text-underline-style="none" style:font-size-asian="10pt"/>
    </style:style>
    <style:style style:name="P88" style:family="paragraph" style:parent-style-name="Default">
      <style:paragraph-properties fo:text-align="center" style:justify-single-word="false"/>
      <style:text-properties style:text-line-through-style="none" style:text-line-through-type="none" fo:font-size="10pt" style:text-underline-style="none" fo:font-weight="bold" style:font-size-asian="10pt" style:font-weight-asian="bold"/>
    </style:style>
    <style:style style:name="P89" style:family="paragraph" style:parent-style-name="Default">
      <style:paragraph-properties fo:text-align="center" style:justify-single-word="false"/>
      <style:text-properties style:text-line-through-style="none" style:text-line-through-type="none" fo:font-size="10pt" style:text-underline-style="none" fo:font-weight="normal" style:font-size-asian="10pt" style:font-weight-asian="normal"/>
    </style:style>
    <style:style style:name="P90"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paragraph-rsid="00e565f8" style:font-size-asian="10pt" style:font-weight-asian="normal"/>
    </style:style>
    <style:style style:name="P91"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rsid="010468e1" officeooo:paragraph-rsid="010468e1" style:font-size-asian="10pt" style:font-weight-asian="normal"/>
    </style:style>
    <style:style style:name="P92" style:family="paragraph" style:parent-style-name="Standard" style:list-style-name="WWNum59">
      <style:paragraph-properties fo:margin-left="0cm" fo:margin-top="0cm" fo:margin-bottom="0cm" style:contextual-spacing="false" fo:line-height="115%" fo:text-align="justify" style:justify-single-word="false" fo:text-indent="0cm" style:auto-text-indent="false" style:vertical-align="auto">
        <style:tab-stops>
          <style:tab-stop style:position="0.628cm"/>
        </style:tab-stops>
      </style:paragraph-properties>
      <style:text-properties officeooo:paragraph-rsid="010468e1"/>
    </style:style>
    <style:style style:name="P93" style:family="paragraph" style:parent-style-name="Standard" style:list-style-name="WWNum61">
      <style:paragraph-properties fo:margin-left="0cm" fo:margin-top="0cm" fo:margin-bottom="0cm" style:contextual-spacing="false" fo:line-height="115%" fo:text-align="justify" style:justify-single-word="false" fo:text-indent="0cm" style:auto-text-indent="false" style:vertical-align="auto">
        <style:tab-stops>
          <style:tab-stop style:position="1.316cm"/>
        </style:tab-stops>
      </style:paragraph-properties>
      <style:text-properties officeooo:paragraph-rsid="010468e1"/>
    </style:style>
    <style:style style:name="P94" style:family="paragraph" style:parent-style-name="Standard" style:list-style-name="WWNum61">
      <style:paragraph-properties fo:margin-left="0cm" fo:margin-top="0cm" fo:margin-bottom="0cm" style:contextual-spacing="false" fo:line-height="115%" fo:text-align="justify" style:justify-single-word="false" fo:text-indent="0cm" style:auto-text-indent="false" style:vertical-align="auto">
        <style:tab-stops>
          <style:tab-stop style:position="1.323cm"/>
        </style:tab-stops>
      </style:paragraph-properties>
      <style:text-properties officeooo:paragraph-rsid="010468e1"/>
    </style:style>
    <style:style style:name="P95"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paragraph-rsid="00cbd554" style:font-size-asian="10pt" style:font-weight-asian="normal"/>
    </style:style>
    <style:style style:name="P96"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e565f8"/>
    </style:style>
    <style:style style:name="P97"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rsid="00cbd554" officeooo:paragraph-rsid="00cbd554" style:font-size-asian="10pt" style:font-weight-asian="normal"/>
    </style:style>
    <style:style style:name="P98"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style:font-name="Arial1" fo:font-size="10pt" style:text-underline-style="none" fo:font-weight="normal" officeooo:rsid="00cd6e7e" officeooo:paragraph-rsid="00cd6e7e" style:font-size-asian="10pt" style:font-weight-asian="normal" style:font-size-complex="10pt"/>
    </style:style>
    <style:style style:name="P99"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style:font-name="Arial1" fo:font-size="10pt" style:text-underline-style="none" fo:font-weight="normal" officeooo:rsid="00cd6e7e" officeooo:paragraph-rsid="00cd6e7e" style:font-size-asian="10pt" style:font-weight-asian="normal" style:font-name-complex="Calibri1" style:font-size-complex="10pt"/>
    </style:style>
    <style:style style:name="P100" style:family="paragraph" style:parent-style-name="Default">
      <style:paragraph-properties fo:text-align="justify" style:justify-single-word="false"/>
      <style:text-properties style:text-line-through-style="none" style:text-line-through-type="none" fo:font-size="10pt" style:text-underline-style="none" fo:font-weight="normal" style:font-size-asian="10pt" style:font-weight-asian="normal"/>
    </style:style>
    <style:style style:name="P101" style:family="paragraph" style:parent-style-name="Default">
      <style:paragraph-properties fo:margin-left="0cm" fo:margin-top="0cm" fo:margin-bottom="0cm" style:contextual-spacing="false" fo:text-align="justify" style:justify-single-word="false" fo:text-indent="0cm" style:auto-text-indent="false"/>
      <style:text-properties fo:color="#ff0000" loext:opacity="100%" style:text-line-through-style="none" style:text-line-through-type="none" fo:font-size="10pt" style:text-underline-style="none" fo:font-weight="bold" officeooo:rsid="00e565f8" officeooo:paragraph-rsid="00e6f472" style:font-size-asian="10pt" style:font-weight-asian="bold" style:font-weight-complex="bold"/>
    </style:style>
    <style:style style:name="P102" style:family="paragraph" style:parent-style-name="Default">
      <style:paragraph-properties fo:margin-left="0cm" fo:text-align="justify" style:justify-single-word="false" fo:text-indent="0cm" style:auto-text-indent="false"/>
      <style:text-properties style:font-name="Arial1"/>
    </style:style>
    <style:style style:name="P103"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style:font-name="Arial1" fo:font-size="10pt" fo:font-style="italic" style:text-underline-style="none" style:font-size-asian="10pt" style:font-style-asian="italic"/>
    </style:style>
    <style:style style:name="P104" style:family="paragraph" style:parent-style-name="Default">
      <style:paragraph-properties fo:margin-left="0cm" fo:margin-top="0cm" fo:margin-bottom="0cm" style:contextual-spacing="false" fo:text-align="justify" style:justify-single-word="false" fo:text-indent="0cm" style:auto-text-indent="false"/>
      <style:text-properties style:font-name="Arial1"/>
    </style:style>
    <style:style style:name="P105" style:family="paragraph" style:parent-style-name="Default">
      <style:paragraph-properties fo:text-align="justify" style:justify-single-word="false"/>
      <style:text-properties fo:color="#000000" loext:opacity="100%" style:text-line-through-style="none" style:text-line-through-type="none" style:font-name="Arial1" fo:font-size="10pt" fo:font-style="normal" style:text-underline-style="none" style:font-size-asian="10pt" style:font-style-asian="normal"/>
    </style:style>
    <style:style style:name="P106" style:family="paragraph" style:parent-style-name="Default">
      <style:paragraph-properties fo:text-align="justify" style:justify-single-word="false"/>
      <style:text-properties fo:color="#000000" loext:opacity="100%" style:text-line-through-style="none" style:text-line-through-type="none" fo:font-size="10pt" fo:font-style="normal" style:text-underline-style="none" fo:font-weight="normal" officeooo:rsid="007df890" officeooo:paragraph-rsid="007df890" style:font-size-asian="10pt" style:font-style-asian="normal" style:font-weight-asian="normal"/>
    </style:style>
    <style:style style:name="P107"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fo:color="#000000" loext:opacity="100%" style:font-name="Arial1" fo:font-size="10pt" fo:language="pl" fo:country="PL" fo:font-weight="bold" officeooo:rsid="0049047c" officeooo:paragraph-rsid="007df890" style:font-size-asian="10pt" style:font-weight-asian="bold" style:font-name-complex="Calibri2" style:font-size-complex="10pt" style:font-weight-complex="bold"/>
    </style:style>
    <style:style style:name="P108" style:family="paragraph" style:parent-style-name="Standard_20__28_WW_29_" style:list-style-name="WW8Num20">
      <style:paragraph-properties fo:margin-left="0.706cm" fo:margin-top="0cm" fo:margin-bottom="0cm" style:contextual-spacing="false" fo:line-height="100%" fo:text-align="justify" style:justify-single-word="false" fo:text-indent="-0.706cm" style:auto-text-indent="false"/>
      <style:text-properties fo:color="#000000" loext:opacity="100%" style:font-name="Arial1" fo:font-size="10pt" fo:language="pl" fo:country="PL" fo:font-weight="bold" officeooo:rsid="0049047c" officeooo:paragraph-rsid="007df890" style:font-size-asian="10pt" style:font-weight-asian="bold" style:font-name-complex="Calibri2" style:font-size-complex="10pt" style:font-weight-complex="bold"/>
    </style:style>
    <style:style style:name="P109" style:family="paragraph" style:parent-style-name="Standard_20__28_WW_29_" style:list-style-name="WW8Num20">
      <style:paragraph-properties fo:margin-left="0.706cm" fo:margin-top="0cm" fo:margin-bottom="0cm" style:contextual-spacing="false" fo:line-height="100%" fo:text-align="justify" style:justify-single-word="false" fo:text-indent="-0.706cm" style:auto-text-indent="false"/>
      <style:text-properties fo:color="#000000" loext:opacity="100%" style:font-name="Arial1" fo:font-size="10pt" fo:language="pl" fo:country="PL" fo:font-weight="normal" officeooo:rsid="0049047c" officeooo:paragraph-rsid="007df890" style:font-size-asian="10pt" style:font-weight-asian="normal" style:font-name-complex="Calibri2" style:font-size-complex="10pt" style:font-weight-complex="normal"/>
    </style:style>
    <style:style style:name="P110" style:family="paragraph" style:parent-style-name="Default">
      <style:paragraph-properties fo:text-align="justify" style:justify-single-word="false"/>
      <style:text-properties fo:color="#000000" loext:opacity="100%" style:text-line-through-style="none" style:text-line-through-type="none" style:font-name="Times New Roman" fo:font-size="10pt" fo:language="pl" fo:country="PL" fo:font-style="normal" style:text-underline-style="none" fo:font-weight="normal" officeooo:rsid="007df890" officeooo:paragraph-rsid="007df890" style:font-size-asian="10pt" style:font-style-asian="normal" style:font-weight-asian="normal" style:font-size-complex="10pt"/>
    </style:style>
    <style:style style:name="P111"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style:font-name="Arial1" fo:font-size="10pt" fo:font-style="normal" style:text-underline-style="none" fo:font-weight="normal" style:font-size-asian="10pt" style:font-style-asian="normal" style:font-weight-asian="normal"/>
    </style:style>
    <style:style style:name="P112" style:family="paragraph" style:parent-style-name="Default">
      <style:paragraph-properties fo:margin-left="0cm" fo:text-align="justify" style:justify-single-word="false" fo:text-indent="0cm" style:auto-text-indent="false"/>
      <style:text-properties officeooo:paragraph-rsid="007df890"/>
    </style:style>
    <style:style style:name="P113"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fo:font-style="normal" style:text-underline-style="none" fo:font-weight="normal" officeooo:paragraph-rsid="007df890" style:font-size-asian="10pt" style:font-style-asian="normal" style:font-weight-asian="normal"/>
    </style:style>
    <style:style style:name="P114"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38f3cb"/>
    </style:style>
    <style:style style:name="P115"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fo:font-style="normal" style:text-underline-style="none" fo:font-weight="normal" officeooo:paragraph-rsid="0038f3cb" style:font-size-asian="10pt" style:font-style-asian="normal" style:font-weight-asian="normal"/>
    </style:style>
    <style:style style:name="P116"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fo:font-style="normal" style:text-underline-style="none" fo:font-weight="normal" officeooo:paragraph-rsid="003a53f9" style:font-size-asian="10pt" style:font-style-asian="normal" style:font-weight-asian="normal"/>
    </style:style>
    <style:style style:name="P117"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style:font-size-asian="10pt"/>
    </style:style>
    <style:style style:name="P118"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3ca438" style:font-size-asian="10pt" style:font-weight-asian="normal"/>
    </style:style>
    <style:style style:name="P119" style:family="paragraph" style:parent-style-name="Default">
      <style:paragraph-properties fo:margin-left="0cm" fo:text-align="justify" style:justify-single-word="false" fo:text-indent="0cm" style:auto-text-indent="false"/>
      <style:text-properties officeooo:paragraph-rsid="003ca438"/>
    </style:style>
    <style:style style:name="P120"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style:font-size-asian="10pt"/>
    </style:style>
    <style:style style:name="P121"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3d4808" style:font-size-asian="10pt" style:font-weight-asian="normal"/>
    </style:style>
    <style:style style:name="P122" style:family="paragraph" style:parent-style-name="Default">
      <style:paragraph-properties fo:text-align="justify" style:justify-single-word="false"/>
      <style:text-properties fo:color="#000000" loext:opacity="100%" fo:font-size="10pt" officeooo:paragraph-rsid="003d4808" style:font-size-asian="10pt"/>
    </style:style>
    <style:style style:name="P123" style:family="paragraph" style:parent-style-name="Default">
      <style:paragraph-properties fo:margin-left="0cm" fo:margin-top="0cm" fo:margin-bottom="0.044cm" style:contextual-spacing="false" fo:text-align="justify" style:justify-single-word="false" fo:text-indent="0cm" style:auto-text-indent="false"/>
    </style:style>
    <style:style style:name="P124"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officeooo:paragraph-rsid="003e0ce6" style:font-size-asian="10pt"/>
    </style:style>
    <style:style style:name="P125" style:family="paragraph" style:parent-style-name="Default">
      <style:paragraph-properties fo:margin-left="0cm" fo:margin-top="0cm" fo:margin-bottom="0.023cm" style:contextual-spacing="false" fo:text-align="justify" style:justify-single-word="false" fo:text-indent="0cm" style:auto-text-indent="false"/>
    </style:style>
    <style:style style:name="P126" style:family="paragraph" style:parent-style-name="Default">
      <style:paragraph-properties fo:text-align="left" style:justify-single-word="false"/>
      <style:text-properties fo:color="#000000" loext:opacity="100%" fo:font-size="10pt" style:font-size-asian="10pt"/>
    </style:style>
    <style:style style:name="P127" style:family="paragraph" style:parent-style-name="Default">
      <style:paragraph-properties fo:margin-left="0cm" fo:margin-top="0cm" fo:margin-bottom="0cm" style:contextual-spacing="false" fo:text-align="left" style:justify-single-word="false" fo:text-indent="0cm" style:auto-text-indent="false"/>
      <style:text-properties fo:color="#000000" loext:opacity="100%" style:text-line-through-style="none" style:text-line-through-type="none" fo:font-size="10pt" style:text-underline-style="none" fo:font-weight="normal" officeooo:paragraph-rsid="003e0ce6" style:font-size-asian="10pt" style:font-weight-asian="normal"/>
    </style:style>
    <style:style style:name="P128"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912733" style:font-size-asian="10pt" style:font-weight-asian="normal"/>
    </style:style>
    <style:style style:name="P129"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3e0ce6" style:font-size-asian="10pt" style:font-weight-asian="normal"/>
    </style:style>
    <style:style style:name="P130"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3e0ce6"/>
    </style:style>
    <style:style style:name="P131" style:family="paragraph" style:parent-style-name="Default">
      <style:paragraph-properties fo:margin-left="0cm" fo:margin-top="0cm" fo:margin-bottom="0cm" style:contextual-spacing="false" fo:text-align="left" style:justify-single-word="false" fo:text-indent="0cm" style:auto-text-indent="false"/>
      <style:text-properties style:text-line-through-style="none" style:text-line-through-type="none" fo:font-size="10pt" style:text-underline-style="none" fo:font-weight="normal" style:font-size-asian="10pt" style:font-weight-asian="normal"/>
    </style:style>
    <style:style style:name="P132"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paragraph-rsid="003e0ce6" style:font-size-asian="10pt" style:font-weight-asian="normal"/>
    </style:style>
    <style:style style:name="P133" style:family="paragraph" style:parent-style-name="Default">
      <style:paragraph-properties fo:margin-left="0cm" fo:text-align="justify" style:justify-single-word="false" fo:text-indent="0cm" style:auto-text-indent="false"/>
      <style:text-properties style:text-line-through-style="none" style:text-line-through-type="none" fo:font-size="10pt" style:text-underline-style="none" fo:font-weight="normal" style:font-size-asian="10pt" style:font-weight-asian="normal"/>
    </style:style>
    <style:style style:name="P134" style:family="paragraph" style:parent-style-name="Default">
      <style:paragraph-properties fo:text-align="justify" style:justify-single-word="false"/>
      <style:text-properties fo:color="#000000" loext:opacity="100%" fo:font-size="10pt" fo:font-weight="normal" style:font-size-asian="10pt" style:font-weight-asian="normal"/>
    </style:style>
    <style:style style:name="P135" style:family="paragraph" style:parent-style-name="Default" style:list-style-name="WWNum49">
      <style:paragraph-properties fo:margin-left="0cm" fo:text-align="justify" style:justify-single-word="false" fo:text-indent="0cm" style:auto-text-indent="false"/>
    </style:style>
    <style:style style:name="P136" style:family="paragraph" style:parent-style-name="Default" style:list-style-name="WWNum49">
      <style:paragraph-properties fo:margin-left="0cm" fo:margin-top="0cm" fo:margin-bottom="0cm" style:contextual-spacing="false" fo:text-align="justify" style:justify-single-word="false" fo:text-indent="0cm" style:auto-text-indent="false"/>
    </style:style>
    <style:style style:name="P137"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bold" officeooo:paragraph-rsid="00415920" style:font-size-asian="10pt" style:font-weight-asian="bold"/>
    </style:style>
    <style:style style:name="P138"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normal" officeooo:paragraph-rsid="00415920" style:font-size-asian="10pt" style:font-weight-asian="normal"/>
    </style:style>
    <style:style style:name="P139"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4333b4"/>
    </style:style>
    <style:style style:name="P140"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officeooo:paragraph-rsid="004333b4" style:font-size-asian="10pt"/>
    </style:style>
    <style:style style:name="P141" style:family="paragraph" style:parent-style-name="Default">
      <style:paragraph-properties fo:margin-left="0cm" fo:text-align="justify" style:justify-single-word="false" fo:text-indent="0cm" style:auto-text-indent="false"/>
      <style:text-properties fo:color="#000000" loext:opacity="100%" fo:font-size="10pt" officeooo:paragraph-rsid="004333b4" style:font-size-asian="10pt"/>
    </style:style>
    <style:style style:name="P142" style:family="paragraph" style:parent-style-name="Default">
      <style:paragraph-properties fo:text-align="left" style:justify-single-word="false"/>
      <style:text-properties fo:color="#000000" loext:opacity="100%" style:text-line-through-style="none" style:text-line-through-type="none" fo:font-size="10pt" style:text-underline-style="none" style:font-size-asian="10pt"/>
    </style:style>
    <style:style style:name="P143"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bold" officeooo:paragraph-rsid="00eafcb0" style:font-size-asian="10pt" style:font-weight-asian="bold"/>
    </style:style>
    <style:style style:name="P144" style:family="paragraph" style:parent-style-name="Default">
      <style:paragraph-properties fo:margin-left="0cm" fo:margin-top="0cm" fo:margin-bottom="0cm" style:contextual-spacing="false" fo:text-align="justify" style:justify-single-word="false" fo:text-indent="0cm" style:auto-text-indent="false"/>
      <style:text-properties officeooo:paragraph-rsid="004c3f29"/>
    </style:style>
    <style:style style:name="P145"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officeooo:paragraph-rsid="004c3f29" style:font-size-asian="10pt"/>
    </style:style>
    <style:style style:name="P146" style:family="paragraph" style:parent-style-name="Default" style:list-style-name="WWNum57">
      <style:paragraph-properties fo:margin-left="0cm" fo:margin-top="0cm" fo:margin-bottom="0cm" style:contextual-spacing="false" fo:text-align="justify" style:justify-single-word="false" fo:text-indent="0cm" style:auto-text-indent="false"/>
    </style:style>
    <style:style style:name="P147" style:family="paragraph" style:parent-style-name="Default" style:list-style-name="WWNum57">
      <style:paragraph-properties fo:margin-left="0.635cm" fo:margin-top="0cm" fo:margin-bottom="0cm" style:contextual-spacing="false" fo:text-align="justify" style:justify-single-word="false" fo:text-indent="0cm" style:auto-text-indent="false"/>
    </style:style>
    <style:style style:name="P148" style:family="paragraph" style:parent-style-name="Default">
      <style:paragraph-properties fo:text-align="justify" style:justify-single-word="false"/>
      <style:text-properties fo:color="#000000" loext:opacity="100%" style:text-line-through-style="none" style:text-line-through-type="none" fo:font-size="10pt" style:text-underline-style="none" fo:font-weight="bold" style:font-size-asian="10pt" style:font-weight-asian="bold"/>
    </style:style>
    <style:style style:name="P149"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4df8ea" style:font-size-asian="10pt" style:font-weight-asian="normal"/>
    </style:style>
    <style:style style:name="P150" style:family="paragraph" style:parent-style-name="Default" style:list-style-name="WWNum61">
      <style:paragraph-properties fo:margin-left="0cm" fo:margin-top="0cm" fo:margin-bottom="0cm" style:contextual-spacing="false" fo:text-align="justify" style:justify-single-word="false" fo:text-indent="0cm" style:auto-text-indent="false"/>
    </style:style>
    <style:style style:name="P151" style:family="paragraph" style:parent-style-name="Default" style:list-style-name="WWNum61">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4df8ea" style:font-size-asian="10pt" style:font-weight-asian="normal"/>
    </style:style>
    <style:style style:name="P152"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fo:font-size="10pt" officeooo:paragraph-rsid="004e3a25" style:font-size-asian="10pt"/>
    </style:style>
    <style:style style:name="P153" style:family="paragraph" style:parent-style-name="Default" style:list-style-name="WWNum62">
      <style:paragraph-properties fo:margin-left="0cm" fo:margin-top="0cm" fo:margin-bottom="0cm" style:contextual-spacing="false" fo:text-align="justify" style:justify-single-word="false" fo:text-indent="0cm" style:auto-text-indent="false"/>
    </style:style>
    <style:style style:name="P154" style:family="paragraph" style:parent-style-name="Default" style:list-style-name="WWNum62">
      <style:paragraph-properties fo:margin-left="0cm" fo:margin-top="0cm" fo:margin-bottom="0cm" style:contextual-spacing="false" fo:text-align="justify" style:justify-single-word="false" fo:text-indent="0cm" style:auto-text-indent="false"/>
      <style:text-properties fo:color="#000000" loext:opacity="100%" fo:font-size="10pt" officeooo:paragraph-rsid="004e3a25" style:font-size-asian="10pt"/>
    </style:style>
    <style:style style:name="P155" style:family="paragraph" style:parent-style-name="Default">
      <style:paragraph-properties fo:margin-left="0cm" fo:text-align="justify" style:justify-single-word="false" fo:text-indent="0cm" style:auto-text-indent="false"/>
      <style:text-properties style:text-line-through-style="none" style:text-line-through-type="none" fo:font-size="10pt" style:text-underline-style="none" officeooo:paragraph-rsid="004ed2f0" style:font-size-asian="10pt" style:font-size-complex="10pt"/>
    </style:style>
    <style:style style:name="P156" style:family="paragraph" style:parent-style-name="Default">
      <style:paragraph-properties fo:margin-left="0cm" fo:text-align="left" style:justify-single-word="false" fo:text-indent="0cm" style:auto-text-indent="false"/>
      <style:text-properties fo:font-size="10pt" officeooo:paragraph-rsid="0050c0d9" style:font-size-asian="10pt"/>
    </style:style>
    <style:style style:name="P157" style:family="paragraph" style:parent-style-name="Default" style:list-style-name="WWNum62">
      <style:paragraph-properties fo:margin-left="0cm" fo:margin-top="0cm" fo:margin-bottom="0cm" style:contextual-spacing="false" fo:text-align="left" style:justify-single-word="false" fo:text-indent="0cm" style:auto-text-indent="false"/>
    </style:style>
    <style:style style:name="P158" style:family="paragraph" style:parent-style-name="Default">
      <style:paragraph-properties fo:margin-left="0cm" fo:text-align="justify" style:justify-single-word="false" fo:text-indent="0cm" style:auto-text-indent="false"/>
      <style:text-properties officeooo:paragraph-rsid="00d0996f"/>
    </style:style>
    <style:style style:name="P159"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d0996f" style:font-size-asian="10pt" style:font-weight-asian="normal"/>
    </style:style>
    <style:style style:name="P160"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5a312d" style:font-size-asian="10pt" style:font-weight-asian="normal"/>
    </style:style>
    <style:style style:name="P161" style:family="paragraph" style:parent-style-name="Default">
      <style:paragraph-properties fo:text-align="justify" style:justify-single-word="false"/>
      <style:text-properties fo:color="#000000" loext:opacity="100%" style:text-line-through-style="none" style:text-line-through-type="none" fo:font-size="10pt" style:text-underline-style="none" fo:font-weight="normal" officeooo:paragraph-rsid="005a312d" style:font-size-asian="10pt" style:font-weight-asian="normal"/>
    </style:style>
    <style:style style:name="P162" style:family="paragraph" style:parent-style-name="Default">
      <style:paragraph-properties fo:text-align="center" style:justify-single-word="false"/>
      <style:text-properties fo:color="#000000" loext:opacity="100%" fo:font-size="10pt" fo:font-weight="bold" style:font-size-asian="10pt" style:font-weight-asian="bold"/>
    </style:style>
    <style:style style:name="P163" style:family="paragraph" style:parent-style-name="Default">
      <style:paragraph-properties fo:margin-left="0cm"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font-weight-complex="normal"/>
    </style:style>
    <style:style style:name="P164" style:family="paragraph" style:parent-style-name="Default">
      <style:paragraph-properties fo:margin-left="0cm" fo:margin-top="0cm" fo:margin-bottom="0cm" style:contextual-spacing="false" fo:text-align="justify" style:justify-single-word="false" fo:text-indent="0cm" style:auto-text-indent="false"/>
      <style:text-properties fo:color="#000000" loext:opacity="100%"/>
    </style:style>
    <style:style style:name="P165" style:family="paragraph" style:parent-style-name="Default">
      <style:paragraph-properties fo:text-align="justify" style:justify-single-word="false"/>
      <style:text-properties officeooo:paragraph-rsid="00b221e2"/>
    </style:style>
    <style:style style:name="P166" style:family="paragraph" style:parent-style-name="Default">
      <style:paragraph-properties fo:text-align="justify" style:justify-single-word="false"/>
      <style:text-properties fo:color="#000000" loext:opacity="100%" style:text-line-through-style="none" style:text-line-through-type="none" fo:font-size="10pt" style:text-underline-style="none" fo:font-weight="normal" officeooo:paragraph-rsid="00a1cb61" style:font-size-asian="10pt" style:font-weight-asian="normal"/>
    </style:style>
    <style:style style:name="P167" style:family="paragraph" style:parent-style-name="Default">
      <style:paragraph-properties fo:text-align="justify" style:justify-single-word="false"/>
      <style:text-properties fo:color="#000000" loext:opacity="100%" style:text-line-through-style="none" style:text-line-through-type="none" style:font-name="Calibri" fo:font-size="10pt" style:text-underline-style="none" fo:font-weight="normal" style:font-size-asian="10pt" style:font-weight-asian="normal"/>
    </style:style>
    <style:style style:name="P168" style:family="paragraph" style:parent-style-name="Default">
      <style:paragraph-properties fo:text-align="left" style:justify-single-word="false" fo:break-before="page"/>
      <style:text-properties style:text-line-through-style="none" style:text-line-through-type="none" fo:font-size="9pt" style:text-underline-style="none" style:font-size-asian="9pt"/>
    </style:style>
    <style:style style:name="P169" style:family="paragraph" style:parent-style-name="Default">
      <style:paragraph-properties fo:text-align="center" style:justify-single-word="false"/>
      <style:text-properties fo:font-size="10pt" fo:font-weight="bold" officeooo:paragraph-rsid="00654782" style:font-size-asian="10pt" style:font-weight-asian="bold" style:font-size-complex="10pt"/>
    </style:style>
    <style:style style:name="P170" style:family="paragraph" style:parent-style-name="Default">
      <style:paragraph-properties fo:text-align="justify" style:justify-single-word="false"/>
      <style:text-properties style:text-line-through-style="none" style:text-line-through-type="none" fo:font-size="10pt" style:text-underline-style="none" fo:font-weight="normal" style:font-size-asian="10pt" style:font-weight-asian="normal" style:font-size-complex="10pt"/>
    </style:style>
    <style:style style:name="P171" style:family="paragraph" style:parent-style-name="Default">
      <style:paragraph-properties fo:text-align="justify" style:justify-single-word="false"/>
      <style:text-properties fo:font-size="10pt" officeooo:paragraph-rsid="00654782" style:font-size-asian="10pt" style:font-size-complex="10pt"/>
    </style:style>
    <style:style style:name="P172" style:family="paragraph" style:parent-style-name="Default">
      <style:paragraph-properties fo:text-align="justify" style:justify-single-word="false"/>
      <style:text-properties style:text-line-through-style="none" style:text-line-through-type="none" fo:font-size="10pt" style:text-underline-style="none" fo:font-weight="normal" officeooo:paragraph-rsid="00654782" style:font-size-asian="10pt" style:font-weight-asian="normal" style:font-size-complex="10pt"/>
    </style:style>
    <style:style style:name="P173" style:family="paragraph" style:parent-style-name="Default">
      <style:paragraph-properties fo:text-align="justify" style:justify-single-word="false"/>
      <style:text-properties style:text-line-through-style="none" style:text-line-through-type="none" fo:font-size="10pt" style:text-underline-style="none" fo:font-weight="normal" officeooo:rsid="00654782" officeooo:paragraph-rsid="00654782" style:font-size-asian="10pt" style:font-weight-asian="normal" style:font-size-complex="10pt"/>
    </style:style>
    <style:style style:name="P174" style:family="paragraph" style:parent-style-name="Default" style:list-style-name="L1">
      <style:paragraph-properties fo:text-align="justify" style:justify-single-word="false"/>
      <style:text-properties officeooo:paragraph-rsid="0067cf78"/>
    </style:style>
    <style:style style:name="P175" style:family="paragraph" style:parent-style-name="Default" style:list-style-name="L1">
      <style:paragraph-properties fo:text-align="justify" style:justify-single-word="false"/>
      <style:text-properties style:text-line-through-style="none" style:text-line-through-type="none" fo:font-size="10pt" style:text-underline-style="none" fo:font-weight="normal" officeooo:rsid="0067cf78" officeooo:paragraph-rsid="0067cf78" style:font-size-asian="10pt" style:font-weight-asian="normal" style:font-size-complex="10pt"/>
    </style:style>
    <style:style style:name="P176" style:family="paragraph" style:parent-style-name="Default">
      <style:paragraph-properties fo:text-align="justify" style:justify-single-word="false"/>
      <style:text-properties officeooo:paragraph-rsid="0067cf78"/>
    </style:style>
    <style:style style:name="P177" style:family="paragraph" style:parent-style-name="Default">
      <style:paragraph-properties fo:margin-left="0cm" fo:margin-top="0cm" fo:margin-bottom="0cm" style:contextual-spacing="false" fo:text-align="justify" style:justify-single-word="false" fo:text-indent="0cm" style:auto-text-indent="false"/>
      <style:text-properties fo:font-size="9.5pt" officeooo:paragraph-rsid="00695729" style:font-size-asian="9.5pt" style:font-size-complex="9.5pt"/>
    </style:style>
    <style:style style:name="P178" style:family="paragraph" style:parent-style-name="Default" style:list-style-name="L2" style:master-page-name="">
      <loext:graphic-properties draw:fill="none"/>
      <style:paragraph-properties fo:margin-left="0cm" fo:margin-right="0cm" fo:text-align="left" style:justify-single-word="false" fo:text-indent="-0.6cm" style:auto-text-indent="false" style:page-number="auto" fo:background-color="transparent"/>
      <style:text-properties fo:font-size="9.5pt" officeooo:paragraph-rsid="006c025a" style:font-size-asian="9.5pt" style:font-size-complex="9.5pt"/>
    </style:style>
    <style:style style:name="P179" style:family="paragraph" style:parent-style-name="Default" style:list-style-name="L2">
      <loext:graphic-properties draw:fill="none"/>
      <style:paragraph-properties fo:margin-left="0cm" fo:margin-right="0cm" fo:text-align="left" style:justify-single-word="false" fo:text-indent="-0.6cm" style:auto-text-indent="false" fo:background-color="transparent"/>
      <style:text-properties fo:font-size="9.5pt" officeooo:paragraph-rsid="006c025a" style:font-size-asian="9.5pt" style:font-size-complex="9.5pt"/>
    </style:style>
    <style:style style:name="P180" style:family="paragraph" style:parent-style-name="Default" style:list-style-name="L2">
      <loext:graphic-properties draw:fill="none"/>
      <style:paragraph-properties fo:margin-left="0cm" fo:margin-right="0cm" fo:text-align="left" style:justify-single-word="false" fo:text-indent="-0.6cm" style:auto-text-indent="false" fo:background-color="transparent"/>
      <style:text-properties style:text-line-through-style="none" style:text-line-through-type="none" fo:font-size="9.5pt" style:text-underline-style="none" officeooo:paragraph-rsid="006c025a" style:font-size-asian="9.5pt" style:font-size-complex="9.5pt"/>
    </style:style>
    <style:style style:name="P181" style:family="paragraph" style:parent-style-name="Default" style:list-style-name="L3">
      <style:paragraph-properties fo:margin-left="0cm" fo:margin-top="0cm" fo:margin-bottom="0cm" style:contextual-spacing="false" fo:text-align="justify" style:justify-single-word="false" fo:text-indent="0cm" style:auto-text-indent="false"/>
      <style:text-properties fo:font-size="9.5pt" officeooo:paragraph-rsid="00695729" style:font-size-asian="9.5pt" style:font-size-complex="9.5pt"/>
    </style:style>
    <style:style style:name="P182" style:family="paragraph" style:parent-style-name="Default" style:list-style-name="L3">
      <style:paragraph-properties fo:margin-left="0cm" fo:margin-top="0cm" fo:margin-bottom="0cm" style:contextual-spacing="false" fo:text-align="justify" style:justify-single-word="false" fo:text-indent="0cm" style:auto-text-indent="false"/>
      <style:text-properties fo:font-size="9.5pt" officeooo:paragraph-rsid="006c1631" style:font-size-asian="9.5pt" style:font-size-complex="9.5pt"/>
    </style:style>
    <style:style style:name="P183" style:family="paragraph" style:parent-style-name="Default" style:list-style-name="L3">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9.5pt" style:text-underline-style="none" officeooo:rsid="006c1631" officeooo:paragraph-rsid="006c1631" style:font-size-asian="9.5pt" style:font-size-complex="9.5pt"/>
    </style:style>
    <style:style style:name="P184"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9pt" style:text-underline-style="none" officeooo:paragraph-rsid="00695729" style:font-size-asian="9pt" style:font-size-complex="10pt"/>
    </style:style>
    <style:style style:name="P185"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8pt" style:text-underline-style="none" officeooo:paragraph-rsid="00695729" style:font-size-asian="8pt" style:font-size-complex="8pt"/>
    </style:style>
    <style:style style:name="P186" style:family="paragraph" style:parent-style-name="Default">
      <style:text-properties style:font-name="Arial1" fo:font-size="8pt" officeooo:rsid="006e2f12" officeooo:paragraph-rsid="00703927" style:font-size-asian="8pt" style:font-size-complex="8pt"/>
    </style:style>
    <style:style style:name="P187" style:family="paragraph" style:parent-style-name="Default">
      <style:paragraph-properties fo:text-align="left" style:justify-single-word="false"/>
      <style:text-properties officeooo:paragraph-rsid="0071eef5"/>
    </style:style>
    <style:style style:name="P188" style:family="paragraph" style:parent-style-name="Default">
      <style:paragraph-properties fo:text-align="left" style:justify-single-word="false"/>
      <style:text-properties style:text-line-through-style="none" style:text-line-through-type="none" fo:font-size="10pt" style:text-underline-style="none" fo:font-weight="bold" officeooo:paragraph-rsid="0071eef5" style:font-size-asian="10pt" style:font-weight-asian="bold"/>
    </style:style>
    <style:style style:name="P189" style:family="paragraph" style:parent-style-name="Default">
      <style:paragraph-properties fo:text-align="center" style:justify-single-word="false"/>
      <style:text-properties style:text-line-through-style="none" style:text-line-through-type="none" fo:font-size="10pt" style:text-underline-style="none" fo:font-weight="bold" officeooo:paragraph-rsid="0071eef5" style:font-size-asian="10pt" style:font-weight-asian="bold"/>
    </style:style>
    <style:style style:name="P190" style:family="paragraph" style:parent-style-name="Default">
      <style:paragraph-properties fo:margin-left="0cm" fo:margin-top="0cm" fo:margin-bottom="0.044cm" style:contextual-spacing="false" fo:text-align="justify" style:justify-single-word="false" fo:text-indent="0cm" style:auto-text-indent="false"/>
      <style:text-properties style:text-line-through-style="none" style:text-line-through-type="none" fo:font-size="10pt" style:text-underline-style="none" fo:font-weight="normal" style:font-size-asian="10pt" style:font-weight-asian="normal"/>
    </style:style>
    <style:style style:name="P191" style:family="paragraph" style:parent-style-name="Default">
      <style:paragraph-properties fo:text-align="left" style:justify-single-word="false"/>
      <style:text-properties style:text-line-through-style="none" style:text-line-through-type="none" fo:font-size="10pt" style:text-underline-style="none" fo:font-weight="normal" style:font-size-asian="10pt" style:font-weight-asian="normal"/>
    </style:style>
    <style:style style:name="P192" style:family="paragraph" style:parent-style-name="Default">
      <style:paragraph-properties fo:margin-left="0cm" fo:margin-top="0cm" fo:margin-bottom="0.044cm" style:contextual-spacing="false" fo:text-align="justify" style:justify-single-word="false" fo:text-indent="0cm" style:auto-text-indent="false"/>
      <style:text-properties fo:color="#000000" loext:opacity="100%" fo:font-size="10pt" style:font-size-asian="10pt"/>
    </style:style>
    <style:style style:name="P193" style:family="paragraph" style:parent-style-name="Default">
      <style:paragraph-properties fo:text-align="center" style:justify-single-word="false"/>
      <style:text-properties fo:color="#000000" loext:opacity="100%" fo:font-size="10pt" fo:font-weight="bold" officeooo:paragraph-rsid="00736ce8" style:font-size-asian="10pt" style:font-weight-asian="bold"/>
    </style:style>
    <style:style style:name="P194" style:family="paragraph" style:parent-style-name="Default">
      <style:paragraph-properties fo:margin-left="0cm" fo:margin-top="0cm" fo:margin-bottom="0.048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style>
    <style:style style:name="P195" style:family="paragraph" style:parent-style-name="Default">
      <style:paragraph-properties fo:margin-left="0cm" fo:margin-top="0cm" fo:margin-bottom="0.048cm" style:contextual-spacing="false" fo:text-align="justify" style:justify-single-word="false" fo:text-indent="0cm" style:auto-text-indent="false"/>
    </style:style>
    <style:style style:name="P196" style:family="paragraph" style:parent-style-name="Default">
      <style:paragraph-properties fo:margin-left="0cm" fo:margin-top="0cm" fo:margin-bottom="0.044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style>
    <style:style style:name="P197" style:family="paragraph" style:parent-style-name="Default">
      <style:paragraph-properties fo:margin-left="0cm" fo:margin-top="0cm" fo:margin-bottom="0.044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officeooo:paragraph-rsid="0073fef1" style:font-size-asian="10pt" style:font-weight-asian="normal"/>
    </style:style>
    <style:style style:name="P198" style:family="paragraph" style:parent-style-name="Default" style:list-style-name="WWNum7">
      <style:paragraph-properties fo:margin-left="0cm" fo:margin-top="0cm" fo:margin-bottom="0.046cm" style:contextual-spacing="false" fo:text-align="justify" style:justify-single-word="false" fo:text-indent="0cm" style:auto-text-indent="false"/>
    </style:style>
    <style:style style:name="P199" style:family="paragraph" style:parent-style-name="Default" style:list-style-name="WWNum7">
      <style:paragraph-properties fo:margin-left="0cm" fo:margin-top="0cm" fo:margin-bottom="0cm" style:contextual-spacing="false" fo:text-align="justify" style:justify-single-word="false" fo:text-indent="0cm" style:auto-text-indent="false"/>
    </style:style>
    <style:style style:name="P200" style:family="paragraph" style:parent-style-name="Default" style:list-style-name="WWNum7">
      <style:paragraph-properties fo:margin-left="0cm" fo:margin-top="0cm" fo:margin-bottom="0cm" style:contextual-spacing="false" fo:text-align="justify" style:justify-single-word="false" fo:text-indent="0cm" style:auto-text-indent="false"/>
      <style:text-properties fo:color="#000000" loext:opacity="100%" style:text-line-through-style="none" style:text-line-through-type="none" fo:font-size="10pt" style:text-underline-style="none" fo:font-weight="normal" style:font-size-asian="10pt" style:font-weight-asian="normal"/>
    </style:style>
    <style:style style:name="P201"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bold" officeooo:paragraph-rsid="0073fef1" style:font-size-asian="10pt" style:font-weight-asian="bold"/>
    </style:style>
    <style:style style:name="P202"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normal" officeooo:paragraph-rsid="0073fef1" style:font-size-asian="10pt" style:font-weight-asian="normal"/>
    </style:style>
    <style:style style:name="P203" style:family="paragraph" style:parent-style-name="Default" style:list-style-name="WWNum10">
      <style:paragraph-properties fo:margin-left="0cm" fo:margin-top="0cm" fo:margin-bottom="0.044cm" style:contextual-spacing="false" fo:text-align="left" style:justify-single-word="false" fo:text-indent="0cm" style:auto-text-indent="false"/>
    </style:style>
    <style:style style:name="P204" style:family="paragraph" style:parent-style-name="Default" style:list-style-name="WWNum10">
      <style:paragraph-properties fo:margin-left="0cm" fo:margin-top="0cm" fo:margin-bottom="0cm" style:contextual-spacing="false" fo:text-align="justify" style:justify-single-word="false" fo:text-indent="0cm" style:auto-text-indent="false"/>
    </style:style>
    <style:style style:name="P205" style:family="paragraph" style:parent-style-name="Default" style:list-style-name="WWNum10">
      <style:paragraph-properties fo:margin-left="0cm" fo:margin-top="0cm" fo:margin-bottom="0cm" style:contextual-spacing="false" fo:text-align="justify" style:justify-single-word="false" fo:text-indent="0cm" style:auto-text-indent="false"/>
      <style:text-properties fo:color="#000000" loext:opacity="100%" fo:font-size="10pt" style:font-size-asian="10pt"/>
    </style:style>
    <style:style style:name="P206" style:family="paragraph" style:parent-style-name="Default">
      <style:paragraph-properties fo:text-align="center" style:justify-single-word="false"/>
      <style:text-properties fo:color="#000000" loext:opacity="100%" style:text-line-through-style="none" style:text-line-through-type="none" fo:font-size="10pt" style:text-underline-style="none" fo:font-weight="bold" officeooo:paragraph-rsid="00758b30" style:font-size-asian="10pt" style:font-weight-asian="bold"/>
    </style:style>
    <style:style style:name="P207" style:family="paragraph" style:parent-style-name="Default">
      <style:paragraph-properties fo:text-align="center" style:justify-single-word="false"/>
      <style:text-properties fo:color="#000000" loext:opacity="100%" officeooo:paragraph-rsid="0076d629"/>
    </style:style>
    <style:style style:name="P208" style:family="paragraph" style:parent-style-name="Default">
      <style:paragraph-properties fo:text-align="center" style:justify-single-word="false"/>
      <style:text-properties fo:color="#000000" loext:opacity="100%" fo:font-size="10pt" fo:font-weight="bold" officeooo:paragraph-rsid="0076d629" style:font-size-asian="10pt" style:font-weight-asian="bold"/>
    </style:style>
    <style:style style:name="P209" style:family="paragraph" style:parent-style-name="Default">
      <style:paragraph-properties fo:text-align="left" style:justify-single-word="false"/>
      <style:text-properties fo:color="#000000" loext:opacity="100%" style:text-line-through-style="none" style:text-line-through-type="none" fo:font-size="10pt" style:text-underline-style="none" fo:font-weight="bold" style:font-size-asian="10pt" style:font-weight-asian="bold"/>
    </style:style>
    <style:style style:name="P210" style:family="paragraph" style:parent-style-name="Default">
      <style:paragraph-properties fo:text-align="left" style:justify-single-word="false"/>
      <style:text-properties fo:color="#0000ff" loext:opacity="100%" style:text-line-through-style="none" style:text-line-through-type="none" fo:font-size="10pt" style:text-underline-style="none" fo:font-weight="normal" style:font-size-asian="10pt" style:font-weight-asian="normal"/>
    </style:style>
    <style:style style:name="P211"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style:font-size-asian="10pt" style:font-weight-asian="normal"/>
    </style:style>
    <style:style style:name="P212" style:family="paragraph" style:parent-style-name="Default">
      <style:paragraph-properties fo:text-align="left" style:justify-single-word="false"/>
      <style:text-properties style:text-line-through-style="none" style:text-line-through-type="none" fo:font-size="10pt" style:text-underline-style="none" fo:font-weight="normal" officeooo:rsid="00774375" style:font-size-asian="10pt" style:font-weight-asian="normal"/>
    </style:style>
    <style:style style:name="P213" style:family="paragraph" style:parent-style-name="Default">
      <style:paragraph-properties fo:text-align="center" style:justify-single-word="false"/>
      <style:text-properties style:text-line-through-style="none" style:text-line-through-type="none" fo:font-size="10pt" style:text-underline-style="none" fo:font-weight="bold" officeooo:paragraph-rsid="00774375" style:font-size-asian="10pt" style:font-weight-asian="bold"/>
    </style:style>
    <style:style style:name="P214" style:family="paragraph" style:parent-style-name="Default">
      <style:paragraph-properties fo:margin-left="0cm" fo:margin-top="0cm" fo:margin-bottom="0.049cm" style:contextual-spacing="false" fo:text-align="justify" style:justify-single-word="false" fo:text-indent="0cm" style:auto-text-indent="false"/>
    </style:style>
    <style:style style:name="P215" style:family="paragraph" style:parent-style-name="Default">
      <style:paragraph-properties fo:margin-left="0cm" fo:margin-top="0cm" fo:margin-bottom="0.026cm" style:contextual-spacing="false" fo:text-align="left" style:justify-single-word="false" fo:text-indent="0cm" style:auto-text-indent="false"/>
    </style:style>
    <style:style style:name="P216" style:family="paragraph" style:parent-style-name="Default">
      <style:paragraph-properties fo:margin-left="0cm" fo:margin-top="0cm" fo:margin-bottom="0cm" style:contextual-spacing="false" fo:text-align="left" style:justify-single-word="false" fo:text-indent="0cm" style:auto-text-indent="false"/>
      <style:text-properties style:text-line-through-style="none" style:text-line-through-type="none" style:font-name="Calibri" fo:font-size="10pt" style:text-underline-style="none" fo:font-weight="normal" style:font-size-asian="10pt" style:font-weight-asian="normal"/>
    </style:style>
    <style:style style:name="P217" style:family="paragraph" style:parent-style-name="Default">
      <style:paragraph-properties fo:text-align="center" style:justify-single-word="false"/>
      <style:text-properties fo:color="#000000" loext:opacity="100%" style:text-line-through-style="none" style:text-line-through-type="none" fo:font-size="10pt" style:text-underline-style="solid" style:text-underline-width="auto" style:text-underline-color="font-color" fo:font-weight="bold" style:font-size-asian="10pt" style:font-weight-asian="bold"/>
    </style:style>
    <style:style style:name="P218" style:family="paragraph" style:parent-style-name="Default">
      <style:paragraph-properties fo:text-align="center" style:justify-single-word="false"/>
      <style:text-properties fo:color="#000000" loext:opacity="100%" style:text-line-through-style="none" style:text-line-through-type="none" fo:font-size="10pt" style:text-underline-style="solid" style:text-underline-width="auto" style:text-underline-color="font-color" fo:font-weight="normal" style:font-size-asian="10pt" style:font-weight-asian="normal"/>
    </style:style>
    <style:style style:name="P219" style:family="paragraph" style:parent-style-name="Default">
      <style:paragraph-properties fo:text-align="justify" style:justify-single-word="false"/>
      <style:text-properties officeooo:paragraph-rsid="00774375"/>
    </style:style>
    <style:style style:name="P220" style:family="paragraph" style:parent-style-name="Default">
      <style:paragraph-properties fo:text-align="justify" style:justify-single-word="false"/>
      <style:text-properties fo:color="#000000" loext:opacity="100%" style:text-line-through-style="none" style:text-line-through-type="none" fo:font-size="10pt" fo:font-style="normal" style:text-underline-style="none" fo:font-weight="normal" officeooo:paragraph-rsid="00774375" style:font-size-asian="10pt" style:font-style-asian="normal" style:font-weight-asian="normal"/>
    </style:style>
    <style:style style:name="P221" style:family="paragraph" style:parent-style-name="Default">
      <style:paragraph-properties fo:text-align="justify" style:justify-single-word="false"/>
      <style:text-properties fo:color="#000000" loext:opacity="100%" style:text-line-through-style="none" style:text-line-through-type="none" fo:font-size="10pt" fo:font-style="normal" style:text-underline-style="none" fo:font-weight="normal" style:font-size-asian="10pt" style:font-style-asian="normal" style:font-weight-asian="normal"/>
    </style:style>
    <style:style style:name="P222" style:family="paragraph" style:parent-style-name="Default">
      <style:paragraph-properties fo:text-align="justify" style:justify-single-word="false"/>
      <style:text-properties fo:color="#000000" loext:opacity="100%" style:text-line-through-style="none" style:text-line-through-type="none" style:font-name="Arial1" fo:font-size="10pt" fo:font-style="normal" style:text-underline-style="none" fo:font-weight="normal" officeooo:paragraph-rsid="00703927" style:font-size-asian="10pt" style:font-style-asian="normal" style:font-weight-asian="normal" style:font-size-complex="8pt"/>
    </style:style>
    <style:style style:name="P223" style:family="paragraph" style:parent-style-name="Default">
      <style:paragraph-properties fo:text-align="center" style:justify-single-word="false"/>
      <style:text-properties fo:font-size="10pt" style:text-underline-style="solid" style:text-underline-width="auto" style:text-underline-color="font-color" fo:font-weight="bold" style:font-size-asian="10pt" style:font-weight-asian="bold"/>
    </style:style>
    <style:style style:name="P224" style:family="paragraph" style:parent-style-name="Default">
      <style:paragraph-properties fo:text-align="center" style:justify-single-word="false"/>
      <style:text-properties fo:font-size="10pt" fo:font-weight="bold" style:font-size-asian="10pt" style:font-weight-asian="bold"/>
    </style:style>
    <style:style style:name="P225" style:family="paragraph" style:parent-style-name="Default">
      <style:paragraph-properties fo:text-align="justify" style:justify-single-word="false"/>
      <style:text-properties fo:font-weight="bold" style:font-weight-asian="bold" style:font-weight-complex="bold"/>
    </style:style>
    <style:style style:name="P226" style:family="paragraph" style:parent-style-name="Default">
      <style:paragraph-properties fo:margin-left="0cm" fo:margin-top="0cm" fo:margin-bottom="0cm" style:contextual-spacing="false" fo:text-align="justify" style:justify-single-word="false" fo:text-indent="0cm" style:auto-text-indent="false"/>
      <style:text-properties style:text-line-through-style="none" style:text-line-through-type="none" fo:font-size="10pt" style:text-underline-style="none" fo:font-weight="normal" officeooo:paragraph-rsid="00780753" style:font-size-asian="10pt" style:font-weight-asian="normal"/>
    </style:style>
    <style:style style:name="P227" style:family="paragraph" style:parent-style-name="Default">
      <style:paragraph-properties fo:text-align="justify" style:justify-single-word="false"/>
      <style:text-properties fo:color="#000000" loext:opacity="100%" fo:font-size="10pt" fo:font-weight="bold" style:font-size-asian="10pt" style:font-weight-asian="bold"/>
    </style:style>
    <style:style style:name="P228" style:family="paragraph" style:parent-style-name="Standard">
      <style:paragraph-properties fo:text-align="justify" style:justify-single-word="false"/>
      <style:text-properties fo:color="#000000" loext:opacity="100%" style:text-line-through-style="none" style:text-line-through-type="none" style:font-name="Arial1" fo:font-size="10pt" fo:font-style="normal" style:text-underline-style="none" fo:font-weight="normal" officeooo:paragraph-rsid="00703927" style:font-size-asian="10pt" style:font-style-asian="normal" style:font-weight-asian="normal" style:font-size-complex="8pt"/>
    </style:style>
    <style:style style:name="T1" style:family="text">
      <style:text-properties fo:font-size="8pt" fo:font-weight="normal" officeooo:rsid="008c3166" style:font-size-asian="8pt" style:font-weight-asian="normal" style:font-size-complex="8pt" style:font-weight-complex="normal"/>
    </style:style>
    <style:style style:name="T2" style:family="text">
      <style:text-properties fo:font-size="8pt" fo:font-weight="normal" officeooo:rsid="00a80e8d" style:font-size-asian="8pt" style:font-weight-asian="normal" style:font-size-complex="8pt" style:font-weight-complex="normal"/>
    </style:style>
    <style:style style:name="T3" style:family="text">
      <style:text-properties fo:font-size="9pt" fo:font-style="normal" style:font-size-asian="9pt" style:font-style-asian="normal"/>
    </style:style>
    <style:style style:name="T4" style:family="text">
      <style:text-properties style:use-window-font-color="true" loext:opacity="0%"/>
    </style:style>
    <style:style style:name="T5" style:family="text">
      <style:text-properties style:use-window-font-color="true" loext:opacity="0%" style:text-line-through-style="none" style:text-line-through-type="none" fo:font-size="11pt" style:text-underline-style="none" fo:font-weight="normal" style:font-size-asian="11pt" style:font-weight-asian="normal"/>
    </style:style>
    <style:style style:name="T6" style:family="text">
      <style:text-properties fo:color="#000000" loext:opacity="100%" fo:font-size="12pt" style:font-size-asian="12pt"/>
    </style:style>
    <style:style style:name="T7" style:family="text">
      <style:text-properties fo:color="#000000" loext:opacity="100%" fo:font-size="11pt" fo:font-weight="bold" style:font-size-asian="11pt" style:font-weight-asian="bold"/>
    </style:style>
    <style:style style:name="T8" style:family="text">
      <style:text-properties fo:color="#000000" loext:opacity="100%" style:text-line-through-style="none" style:text-line-through-type="none" fo:font-size="11pt" style:text-underline-style="none" fo:font-weight="normal" style:font-size-asian="11pt" style:font-weight-asian="normal"/>
    </style:style>
    <style:style style:name="T9" style:family="text">
      <style:text-properties fo:color="#000000" loext:opacity="100%" style:text-line-through-style="none" style:text-line-through-type="none" fo:font-size="11pt" style:text-underline-style="none" fo:font-weight="normal" officeooo:rsid="001ef2c9" style:font-size-asian="11pt" style:font-weight-asian="normal"/>
    </style:style>
    <style:style style:name="T10" style:family="text">
      <style:text-properties style:use-window-font-color="true" loext:opacity="0%" style:text-line-through-style="none" style:text-line-through-type="none" fo:font-size="10pt" style:text-underline-style="none" fo:font-weight="normal" style:font-size-asian="10pt" style:font-weight-asian="normal"/>
    </style:style>
    <style:style style:name="T11" style:family="text">
      <style:text-properties fo:color="#000000" loext:opacity="100%" style:text-line-through-style="none" style:text-line-through-type="none" fo:font-size="10pt" style:text-underline-style="none" fo:font-weight="bold" style:font-size-asian="10pt" style:font-weight-asian="bold"/>
    </style:style>
    <style:style style:name="T12" style:family="text">
      <style:text-properties fo:color="#000000" loext:opacity="100%" style:text-line-through-style="none" style:text-line-through-type="none" fo:font-size="10pt" style:text-underline-style="none" fo:font-weight="bold" officeooo:rsid="001ef2c9" style:font-size-asian="10pt" style:font-weight-asian="bold"/>
    </style:style>
    <style:style style:name="T13" style:family="text">
      <style:text-properties fo:color="#000000" loext:opacity="100%" style:text-line-through-style="none" style:text-line-through-type="none" fo:font-size="10pt" style:text-underline-style="none" fo:font-weight="normal" style:font-size-asian="10pt" style:font-weight-asian="normal"/>
    </style:style>
    <style:style style:name="T14" style:family="text">
      <style:text-properties style:use-window-font-color="true" loext:opacity="0%" style:text-line-through-style="none" style:text-line-through-type="none" fo:font-size="10pt" style:text-underline-style="none" fo:font-weight="normal" style:font-size-asian="10pt" style:font-weight-asian="normal" style:font-weight-complex="normal"/>
    </style:style>
    <style:style style:name="T15" style:family="text">
      <style:text-properties fo:color="#000000" loext:opacity="100%" style:text-line-through-style="none" style:text-line-through-type="none" fo:font-size="10pt" style:text-underline-style="none" fo:font-weight="normal" officeooo:rsid="001ef2c9" style:font-size-asian="10pt" style:font-weight-asian="normal" style:font-weight-complex="normal"/>
    </style:style>
    <style:style style:name="T16" style:family="text">
      <style:text-properties style:use-window-font-color="true" loext:opacity="0%" style:text-line-through-style="none" style:text-line-through-type="none" fo:font-size="10pt" fo:font-style="normal" style:text-underline-style="none" fo:font-weight="normal" style:font-size-asian="10pt" style:font-style-asian="normal" style:font-weight-asian="normal"/>
    </style:style>
    <style:style style:name="T17" style:family="text">
      <style:text-properties fo:color="#000000" loext:opacity="100%" style:text-line-through-style="none" style:text-line-through-type="none" fo:font-size="10pt" fo:font-style="normal" style:text-underline-style="none" fo:font-weight="normal" style:font-size-asian="10pt" style:font-style-asian="normal" style:font-weight-asian="normal"/>
    </style:style>
    <style:style style:name="T18" style:family="text">
      <style:text-properties style:use-window-font-color="true" loext:opacity="0%" style:text-line-through-style="none" style:text-line-through-type="none" fo:font-size="10pt" style:text-underline-style="none" style:font-size-asian="10pt"/>
    </style:style>
    <style:style style:name="T19" style:family="text">
      <style:text-properties fo:color="#000000" loext:opacity="100%" style:text-line-through-style="none" style:text-line-through-type="none" fo:font-size="10pt" style:text-underline-style="none" style:font-size-asian="10pt"/>
    </style:style>
    <style:style style:name="T20" style:family="text">
      <style:text-properties style:use-window-font-color="true" loext:opacity="0%" style:text-line-through-style="none" style:text-line-through-type="none" fo:font-size="9pt" fo:font-style="normal" style:text-underline-style="none" fo:font-weight="normal" style:font-size-asian="9pt" style:font-style-asian="normal" style:font-weight-asian="normal"/>
    </style:style>
    <style:style style:name="T21" style:family="text">
      <style:text-properties officeooo:rsid="00c688f7"/>
    </style:style>
    <style:style style:name="T22" style:family="text">
      <style:text-properties officeooo:rsid="00b55a27"/>
    </style:style>
    <style:style style:name="T23" style:family="text">
      <style:text-properties officeooo:rsid="00813dab"/>
    </style:style>
    <style:style style:name="T24" style:family="text">
      <style:text-properties officeooo:rsid="001ef2c9"/>
    </style:style>
    <style:style style:name="T25" style:family="text">
      <style:text-properties officeooo:rsid="00a96eff"/>
    </style:style>
    <style:style style:name="T26" style:family="text">
      <style:text-properties fo:color="#000000" loext:opacity="100%" style:text-line-through-style="none" style:text-line-through-type="none" fo:font-size="10pt" fo:font-style="normal" style:text-underline-style="none" fo:font-weight="bold" style:font-size-asian="10pt" style:font-style-asian="normal" style:font-weight-asian="bold"/>
    </style:style>
    <style:style style:name="T27" style:family="text">
      <style:text-properties officeooo:rsid="00fac352"/>
    </style:style>
    <style:style style:name="T28" style:family="text">
      <style:text-properties fo:language="pl" fo:country="PL"/>
    </style:style>
    <style:style style:name="T29" style:family="text">
      <style:text-properties fo:color="#000000" loext:opacity="100%" style:font-name="Arial1" fo:font-size="10pt" fo:letter-spacing="normal" fo:language="pl" fo:country="PL" officeooo:rsid="00fac352" style:font-size-asian="10pt" style:language-asian="pl" style:country-asian="PL" style:font-size-complex="10pt" style:text-scale="100%"/>
    </style:style>
    <style:style style:name="T30" style:family="text">
      <style:text-properties fo:color="#000000" loext:opacity="100%" style:font-name="Arial1" fo:font-size="10pt" fo:letter-spacing="normal" fo:language="pl" fo:country="PL" style:font-size-asian="10pt" style:language-asian="pl" style:country-asian="PL" style:font-size-complex="10pt" style:text-scale="100%"/>
    </style:style>
    <style:style style:name="T31" style:family="text">
      <style:text-properties fo:color="#000000" loext:opacity="100%" style:font-name="Arial1" fo:font-size="10pt" fo:letter-spacing="normal" fo:language="pl" fo:country="PL" fo:font-weight="bold" style:font-size-asian="10pt" style:language-asian="pl" style:country-asian="PL" style:font-weight-asian="bold" style:font-size-complex="10pt" style:font-weight-complex="bold" style:text-scale="100%"/>
    </style:style>
    <style:style style:name="T32" style:family="text">
      <style:text-properties fo:color="#000000" loext:opacity="100%" style:font-name="Arial1" fo:font-size="10pt" fo:letter-spacing="normal" fo:language="pl" fo:country="PL" fo:font-weight="bold" officeooo:rsid="0012030b" style:font-size-asian="10pt" style:language-asian="pl" style:country-asian="PL" style:font-weight-asian="bold" style:font-size-complex="10pt" style:font-weight-complex="bold" style:text-scale="100%"/>
    </style:style>
    <style:style style:name="T33" style:family="text">
      <style:text-properties fo:color="#000000" loext:opacity="100%" style:font-name="Arial1" fo:font-size="10pt" fo:letter-spacing="normal" fo:language="pl" fo:country="PL" officeooo:rsid="0012030b" style:font-size-asian="10pt" style:language-asian="pl" style:country-asian="PL" style:font-size-complex="10pt" style:text-scale="100%"/>
    </style:style>
    <style:style style:name="T34" style:family="text">
      <style:text-properties style:font-name="Arial1" fo:font-size="10pt" fo:letter-spacing="normal" fo:language="pl" fo:country="PL" officeooo:rsid="00fac352" style:font-name-asian="Arial1" style:font-size-asian="10pt" style:language-asian="pl" style:country-asian="PL" style:font-size-complex="10pt" style:text-scale="100%"/>
    </style:style>
    <style:style style:name="T35" style:family="text">
      <style:text-properties style:font-name="Arial1" fo:font-size="10pt" fo:letter-spacing="normal" fo:language="pl" fo:country="PL" style:font-name-asian="Arial1" style:font-size-asian="10pt" style:language-asian="pl" style:country-asian="PL" style:font-size-complex="10pt" style:text-scale="100%"/>
    </style:style>
    <style:style style:name="T36" style:family="text">
      <style:text-properties fo:color="#000000" loext:opacity="100%" style:font-name="Arial1" fo:font-size="10pt" fo:letter-spacing="normal" fo:language="pl" fo:country="PL" style:font-name-asian="Arial1" style:font-size-asian="10pt" style:language-asian="pl" style:country-asian="PL" style:font-size-complex="10pt" style:text-scale="100%"/>
    </style:style>
    <style:style style:name="T37" style:family="text">
      <style:text-properties fo:color="#000000" loext:opacity="100%" style:font-name="Arial1" fo:font-size="10pt" fo:letter-spacing="normal" fo:language="pl" fo:country="PL" officeooo:rsid="00fac352" style:font-name-asian="Arial1" style:font-size-asian="10pt" style:language-asian="pl" style:country-asian="PL" style:font-size-complex="10pt" style:text-scale="100%"/>
    </style:style>
    <style:style style:name="T38" style:family="text">
      <style:text-properties officeooo:rsid="01180d08"/>
    </style:style>
    <style:style style:name="T39" style:family="text">
      <style:text-properties officeooo:rsid="011929e0"/>
    </style:style>
    <style:style style:name="T40" style:family="text">
      <style:text-properties fo:color="#000000" loext:opacity="100%" style:font-name="Arial1" fo:font-size="10pt" fo:letter-spacing="normal" fo:language="pl" fo:country="PL" fo:font-weight="normal" officeooo:rsid="00fac352" style:font-name-asian="Arial1" style:font-size-asian="10pt" style:language-asian="pl" style:country-asian="PL" style:font-weight-asian="normal" style:font-size-complex="10pt" style:font-weight-complex="normal" style:text-scale="100%"/>
    </style:style>
    <style:style style:name="T41" style:family="text">
      <style:text-properties fo:color="#000000" loext:opacity="100%" style:font-name="Arial1" fo:font-size="10pt" fo:letter-spacing="normal" fo:language="pl" fo:country="PL" officeooo:rsid="003dba1b" style:font-name-asian="Arial1" style:font-size-asian="10pt" style:language-asian="pl" style:country-asian="PL" style:font-size-complex="10pt" style:text-scale="100%"/>
    </style:style>
    <style:style style:name="T42" style:family="text">
      <style:text-properties fo:color="#000000" loext:opacity="100%" style:font-name="Arial1" fo:font-size="10pt" fo:letter-spacing="normal" fo:language="pl" fo:country="PL" officeooo:rsid="00152116" style:font-name-asian="Arial1" style:font-size-asian="10pt" style:language-asian="pl" style:country-asian="PL" style:font-size-complex="10pt" style:text-scale="100%"/>
    </style:style>
    <style:style style:name="T43" style:family="text">
      <style:text-properties fo:color="#000000" loext:opacity="100%" style:font-name="Arial1" fo:font-size="10pt" fo:letter-spacing="normal" fo:language="pl" fo:country="PL" officeooo:rsid="00fbed52" style:font-name-asian="Arial1" style:font-size-asian="10pt" style:language-asian="pl" style:country-asian="PL" style:font-size-complex="10pt" style:text-scale="100%"/>
    </style:style>
    <style:style style:name="T44" style:family="text">
      <style:text-properties fo:font-size="11pt" style:font-size-asian="11pt" style:font-size-complex="11pt"/>
    </style:style>
    <style:style style:name="T45" style:family="text">
      <style:text-properties style:font-name="Arial1" fo:font-size="10pt" officeooo:rsid="00fbed52" style:font-size-asian="10pt" style:font-size-complex="10pt"/>
    </style:style>
    <style:style style:name="T46" style:family="text">
      <style:text-properties style:font-name="Arial1" fo:font-size="10pt" style:font-size-asian="10pt" style:font-size-complex="10pt"/>
    </style:style>
    <style:style style:name="T47" style:family="text">
      <style:text-properties style:font-name="Arial1" officeooo:rsid="00f1b64a" style:font-size-complex="10pt"/>
    </style:style>
    <style:style style:name="T48" style:family="text">
      <style:text-properties officeooo:rsid="00fbed52"/>
    </style:style>
    <style:style style:name="T49" style:family="text">
      <style:text-properties style:use-window-font-color="true" loext:opacity="0%" fo:font-size="10pt" style:font-size-asian="10pt"/>
    </style:style>
    <style:style style:name="T50" style:family="text">
      <style:text-properties fo:color="#000000" loext:opacity="100%" fo:font-size="10pt" style:font-size-asian="10pt"/>
    </style:style>
    <style:style style:name="T51" style:family="text">
      <style:text-properties officeooo:rsid="00f1759d"/>
    </style:style>
    <style:style style:name="T52" style:family="text">
      <style:text-properties fo:font-size="10pt" style:font-size-asian="10pt"/>
    </style:style>
    <style:style style:name="T53" style:family="text">
      <style:text-properties fo:font-size="10pt" officeooo:rsid="00fbed52" style:font-size-asian="10pt"/>
    </style:style>
    <style:style style:name="T54" style:family="text">
      <style:text-properties fo:font-size="10pt" fo:font-weight="normal" style:font-size-asian="10pt" style:font-weight-asian="normal" style:font-weight-complex="normal"/>
    </style:style>
    <style:style style:name="T55" style:family="text">
      <style:text-properties fo:font-size="10pt" fo:font-weight="bold" style:font-size-asian="10pt" style:font-weight-asian="bold" style:font-weight-complex="bold"/>
    </style:style>
    <style:style style:name="T56" style:family="text">
      <style:text-properties fo:color="#000000" loext:opacity="100%" fo:font-size="10pt" officeooo:rsid="00fbed52" style:font-size-asian="10pt"/>
    </style:style>
    <style:style style:name="T57" style:family="text">
      <style:text-properties fo:color="#000000" loext:opacity="100%" fo:font-size="10pt" officeooo:rsid="0021d943" style:font-size-asian="10pt"/>
    </style:style>
    <style:style style:name="T58" style:family="text">
      <style:text-properties fo:color="#000000" loext:opacity="100%" fo:font-size="10pt" officeooo:rsid="007cf93f" style:font-size-asian="10pt"/>
    </style:style>
    <style:style style:name="T59" style:family="text">
      <style:text-properties style:use-window-font-color="true" loext:opacity="0%" style:font-name="Times New Roman" fo:font-size="10pt" style:font-size-asian="10pt"/>
    </style:style>
    <style:style style:name="T60" style:family="text">
      <style:text-properties fo:color="#000000" loext:opacity="100%" style:font-name="Times New Roman" fo:font-size="10pt" style:font-size-asian="10pt"/>
    </style:style>
    <style:style style:name="T61" style:family="text">
      <style:text-properties fo:color="#000000" loext:opacity="100%" fo:font-size="10pt" fo:font-weight="bold" style:font-size-asian="10pt" style:font-weight-asian="bold"/>
    </style:style>
    <style:style style:name="T62" style:family="text">
      <style:text-properties fo:color="#000000" loext:opacity="100%" style:text-line-through-style="none" style:text-line-through-type="none" fo:font-size="10pt" style:text-underline-style="none" fo:font-weight="bold" officeooo:rsid="0024ff39" style:font-size-asian="10pt" style:font-weight-asian="bold" style:font-weight-complex="bold"/>
    </style:style>
    <style:style style:name="T63" style:family="text">
      <style:text-properties fo:color="#000000" loext:opacity="100%" style:text-line-through-style="none" style:text-line-through-type="none" fo:font-size="10pt" style:text-underline-style="none" fo:font-weight="bold" officeooo:rsid="00fcc351" style:font-size-asian="10pt" style:font-weight-asian="bold" style:font-weight-complex="bold"/>
    </style:style>
    <style:style style:name="T64" style:family="text">
      <style:text-properties fo:color="#000000" loext:opacity="100%" style:text-line-through-style="none" style:text-line-through-type="none" fo:font-size="10pt" style:text-underline-style="none" fo:font-weight="bold" officeooo:rsid="00813dab" fo:background-color="#ffffff" loext:char-shading-value="0" style:font-size-asian="10pt" style:font-weight-asian="bold" style:font-weight-complex="bold"/>
    </style:style>
    <style:style style:name="T65" style:family="text">
      <style:text-properties fo:color="#000000" loext:opacity="100%" style:text-line-through-style="none" style:text-line-through-type="none" fo:font-size="10pt" style:text-underline-style="none" fo:font-weight="bold" officeooo:rsid="00fcc351" fo:background-color="#ffffff" loext:char-shading-value="0" style:font-size-asian="10pt" style:font-weight-asian="bold" style:font-weight-complex="bold"/>
    </style:style>
    <style:style style:name="T66" style:family="text">
      <style:text-properties fo:color="#000000" loext:opacity="100%" style:text-line-through-style="none" style:text-line-through-type="none" fo:font-size="10pt" style:text-underline-style="none" fo:font-weight="bold" officeooo:rsid="0024ff39" fo:background-color="#ffffff" loext:char-shading-value="0" style:font-size-asian="10pt" style:font-weight-asian="bold" style:font-weight-complex="bold"/>
    </style:style>
    <style:style style:name="T67" style:family="text">
      <style:text-properties fo:color="#000000" loext:opacity="100%" style:text-line-through-style="none" style:text-line-through-type="none" fo:font-size="10pt" style:text-underline-style="none" fo:font-weight="bold" officeooo:rsid="00ad5bdf" fo:background-color="#ffffff" loext:char-shading-value="0" style:font-size-asian="10pt" style:font-weight-asian="bold" style:font-weight-complex="bold"/>
    </style:style>
    <style:style style:name="T68" style:family="text">
      <style:text-properties fo:color="#000000" loext:opacity="100%" style:text-line-through-style="none" style:text-line-through-type="none" fo:font-size="10pt" style:text-underline-style="none" fo:font-weight="normal" officeooo:rsid="00fcc351" fo:background-color="#ffffff" loext:char-shading-value="0" style:font-size-asian="10pt" style:font-weight-asian="normal" style:font-weight-complex="normal"/>
    </style:style>
    <style:style style:name="T69" style:family="text">
      <style:text-properties fo:color="#000000" loext:opacity="100%" style:font-name="Arial1" fo:font-size="10pt" fo:letter-spacing="normal" fo:language="pl" fo:country="PL" officeooo:rsid="00fcc351" style:font-name-asian="Arial1" style:font-size-asian="10pt" style:language-asian="pl" style:country-asian="PL" style:font-size-complex="10pt" style:text-scale="100%"/>
    </style:style>
    <style:style style:name="T70" style:family="text">
      <style:text-properties fo:color="#000000" loext:opacity="100%" style:font-name="Arial1" fo:font-size="10pt" fo:letter-spacing="normal" fo:language="pl" fo:country="PL" fo:font-weight="bold" style:font-name-asian="Arial1" style:font-size-asian="10pt" style:language-asian="pl" style:country-asian="PL" style:font-weight-asian="bold" style:font-size-complex="10pt" style:font-weight-complex="bold" style:text-scale="100%"/>
    </style:style>
    <style:style style:name="T71" style:family="text">
      <style:text-properties style:font-name="Arial1" fo:font-size="10pt" fo:letter-spacing="normal" fo:language="pl" fo:country="PL" officeooo:rsid="00fcc351" style:font-name-asian="Arial1" style:font-size-asian="10pt" style:language-asian="pl" style:country-asian="PL" style:font-size-complex="10pt" style:text-scale="100%"/>
    </style:style>
    <style:style style:name="T72" style:family="text">
      <style:text-properties fo:color="#000000" loext:opacity="100%" style:text-line-through-style="none" style:text-line-through-type="none" fo:font-size="10pt" style:text-underline-style="none" fo:font-weight="normal" officeooo:rsid="00995c7c" style:font-size-asian="10pt" style:font-weight-asian="normal"/>
    </style:style>
    <style:style style:name="T73" style:family="text">
      <style:text-properties fo:color="#000000" loext:opacity="100%" style:text-line-through-style="none" style:text-line-through-type="none" fo:font-size="10pt" style:text-underline-style="none" fo:font-weight="normal" officeooo:rsid="009690e5" style:font-size-asian="10pt" style:font-weight-asian="normal"/>
    </style:style>
    <style:style style:name="T74" style:family="text">
      <style:text-properties officeooo:rsid="009690e5"/>
    </style:style>
    <style:style style:name="T75" style:family="text">
      <style:text-properties officeooo:rsid="009690e5" style:font-weight-complex="normal"/>
    </style:style>
    <style:style style:name="T76" style:family="text">
      <style:text-properties officeooo:rsid="00995c7c" style:font-weight-complex="normal"/>
    </style:style>
    <style:style style:name="T77" style:family="text">
      <style:text-properties officeooo:rsid="00995c7c"/>
    </style:style>
    <style:style style:name="T78" style:family="text">
      <style:text-properties style:text-line-through-style="none" style:text-line-through-type="none" fo:font-size="10pt" style:text-underline-style="none" fo:font-weight="normal" style:font-size-asian="10pt" style:font-weight-asian="normal"/>
    </style:style>
    <style:style style:name="T79" style:family="text">
      <style:text-properties fo:color="#000000" loext:opacity="100%" style:text-line-through-style="none" style:text-line-through-type="none" fo:font-size="10pt" style:text-underline-style="none" fo:font-weight="normal" style:font-size-asian="10pt" style:language-asian="pl" style:country-asian="PL" style:font-weight-asian="normal" style:font-size-complex="10pt"/>
    </style:style>
    <style:style style:name="T80" style:family="text">
      <style:text-properties fo:color="#000000" loext:opacity="100%" style:text-line-through-style="none" style:text-line-through-type="none" fo:font-size="10pt" style:text-underline-style="none" fo:font-weight="normal" officeooo:rsid="00830168" style:font-size-asian="10pt" style:font-weight-asian="normal"/>
    </style:style>
    <style:style style:name="T81" style:family="text">
      <style:text-properties style:use-window-font-color="true" loext:opacity="0%" fo:font-size="10pt" fo:font-weight="normal" style:font-size-asian="10pt" style:font-weight-asian="normal"/>
    </style:style>
    <style:style style:name="T82" style:family="text">
      <style:text-properties fo:color="#000000" loext:opacity="100%" fo:font-size="10pt" fo:font-weight="normal" style:font-size-asian="10pt" style:font-weight-asian="normal"/>
    </style:style>
    <style:style style:name="T83" style:family="text">
      <style:text-properties fo:color="#000000" loext:opacity="100%" fo:font-size="10pt" fo:font-weight="normal" style:font-size-asian="10pt" style:font-weight-asian="normal" style:font-weight-complex="normal"/>
    </style:style>
    <style:style style:name="T84" style:family="text">
      <style:text-properties fo:color="#000000" loext:opacity="100%" style:text-line-through-style="none" style:text-line-through-type="none" fo:font-size="10pt" style:text-underline-style="none" officeooo:rsid="0028d78b" style:font-size-asian="10pt"/>
    </style:style>
    <style:style style:name="T85" style:family="text">
      <style:text-properties style:text-line-through-style="none" style:text-line-through-type="none" fo:font-size="10pt" style:text-underline-style="none" style:font-size-asian="10pt"/>
    </style:style>
    <style:style style:name="T86" style:family="text">
      <style:text-properties officeooo:rsid="008e3b21"/>
    </style:style>
    <style:style style:name="T87" style:family="text">
      <style:text-properties fo:color="#000000" loext:opacity="100%" style:text-line-through-style="none" style:text-line-through-type="none" fo:font-size="10pt" style:text-underline-style="none" officeooo:rsid="0031169e" style:font-size-asian="10pt"/>
    </style:style>
    <style:style style:name="T88" style:family="text">
      <style:text-properties style:use-window-font-color="true" loext:opacity="0%" style:text-line-through-style="none" style:text-line-through-type="none" fo:font-size="9pt" fo:font-style="normal" style:text-underline-style="none" style:font-size-asian="9pt" style:font-style-asian="normal"/>
    </style:style>
    <style:style style:name="T89" style:family="text">
      <style:text-properties officeooo:rsid="003619e1"/>
    </style:style>
    <style:style style:name="T90" style:family="text">
      <style:text-properties fo:color="#ff0000" loext:opacity="100%"/>
    </style:style>
    <style:style style:name="T91" style:family="text">
      <style:text-properties style:text-line-through-style="none" style:text-line-through-type="none" fo:font-size="10pt" fo:font-style="normal" style:text-underline-style="none" fo:font-weight="normal" style:font-size-asian="10pt" style:font-style-asian="normal" style:font-weight-asian="normal"/>
    </style:style>
    <style:style style:name="T92" style:family="text">
      <style:text-properties fo:color="#000009" loext:opacity="100%" style:text-line-through-style="none" style:text-line-through-type="none" fo:font-size="10pt" style:text-underline-style="none" fo:font-weight="normal" style:font-size-asian="10pt" style:font-weight-asian="normal"/>
    </style:style>
    <style:style style:name="T93" style:family="text">
      <style:text-properties style:text-line-through-style="none" style:text-line-through-type="none" fo:font-size="10pt" style:text-underline-style="none" fo:font-weight="normal" officeooo:rsid="00af029c" style:font-size-asian="10pt" style:font-weight-asian="normal"/>
    </style:style>
    <style:style style:name="T94" style:family="text">
      <style:text-properties style:text-line-through-style="none" style:text-line-through-type="none" fo:font-size="10pt" fo:font-style="italic" style:text-underline-style="none" fo:font-weight="normal" style:font-size-asian="10pt" style:font-style-asian="italic" style:font-weight-asian="normal"/>
    </style:style>
    <style:style style:name="T95" style:family="text">
      <style:text-properties fo:color="#000009" loext:opacity="100%" style:text-line-through-style="none" style:text-line-through-type="none" fo:font-size="10pt" fo:font-style="normal" style:text-underline-style="none" fo:font-weight="normal" style:font-size-asian="10pt" style:font-style-asian="normal" style:font-weight-asian="normal"/>
    </style:style>
    <style:style style:name="T96" style:family="text">
      <style:text-properties style:text-line-through-style="none" style:text-line-through-type="none" fo:font-size="10pt" fo:font-style="italic" style:text-underline-style="none" fo:font-weight="normal" officeooo:rsid="00c9f33f" style:font-size-asian="10pt" style:font-style-asian="italic" style:font-weight-asian="normal"/>
    </style:style>
    <style:style style:name="T97" style:family="text">
      <style:text-properties fo:color="#000009" loext:opacity="100%" fo:font-size="10pt" style:font-size-asian="10pt"/>
    </style:style>
    <style:style style:name="T98" style:family="text">
      <style:text-properties fo:color="#000000" loext:opacity="100%" fo:font-size="10pt" fo:font-weight="bold" style:font-size-asian="10pt" style:font-weight-asian="bold" style:font-weight-complex="bold"/>
    </style:style>
    <style:style style:name="T99" style:family="text">
      <style:text-properties fo:color="#000000" loext:opacity="100%" fo:font-size="10pt" fo:font-weight="normal" officeooo:rsid="0036a607" style:font-size-asian="10pt" style:font-weight-asian="normal" style:font-weight-complex="normal"/>
    </style:style>
    <style:style style:name="T100" style:family="text">
      <style:text-properties fo:color="#ff0000" loext:opacity="100%" fo:font-size="10pt" style:font-size-asian="10pt"/>
    </style:style>
    <style:style style:name="T101" style:family="text">
      <style:text-properties fo:color="#ff0000" loext:opacity="100%" style:text-line-through-style="none" style:text-line-through-type="none" fo:font-size="10pt" style:text-underline-style="none" style:font-size-asian="10pt"/>
    </style:style>
    <style:style style:name="T102" style:family="text">
      <style:text-properties style:text-line-through-style="none" style:text-line-through-type="none" fo:font-size="9pt" fo:font-style="normal" style:text-underline-style="none" style:font-size-asian="9pt" style:font-style-asian="normal"/>
    </style:style>
    <style:style style:name="T103" style:family="text">
      <style:text-properties fo:color="#323232" loext:opacity="100%" style:text-line-through-style="none" style:text-line-through-type="none" fo:font-size="10pt" style:text-underline-style="none" style:font-size-asian="10pt"/>
    </style:style>
    <style:style style:name="T104" style:family="text">
      <style:text-properties fo:color="#000009" loext:opacity="100%" style:text-line-through-style="none" style:text-line-through-type="none" fo:font-size="10pt" style:text-underline-style="none" style:font-size-asian="10pt"/>
    </style:style>
    <style:style style:name="T105" style:family="text">
      <style:text-properties style:text-line-through-style="none" style:text-line-through-type="none" fo:font-size="10pt" style:text-underline-style="none" officeooo:rsid="00b8682e" style:font-size-asian="10pt"/>
    </style:style>
    <style:style style:name="T106" style:family="text">
      <style:text-properties fo:font-size="10pt" officeooo:rsid="00b89aec" style:font-size-asian="10pt"/>
    </style:style>
    <style:style style:name="T107" style:family="text">
      <style:text-properties style:text-line-through-style="none" style:text-line-through-type="none" fo:font-size="6.5pt" style:text-underline-style="none" style:font-size-asian="6.5pt"/>
    </style:style>
    <style:style style:name="T108" style:family="text">
      <style:text-properties style:text-line-through-style="none" style:text-line-through-type="none" fo:font-size="10pt" style:text-underline-style="none" fo:font-weight="bold" style:font-size-asian="10pt" style:font-weight-asian="bold"/>
    </style:style>
    <style:style style:name="T109" style:family="text">
      <style:text-properties officeooo:rsid="00e565f8"/>
    </style:style>
    <style:style style:name="T110" style:family="text">
      <style:text-properties officeooo:rsid="00cbd554"/>
    </style:style>
    <style:style style:name="T111" style:family="text">
      <style:text-properties officeooo:rsid="00ded73b"/>
    </style:style>
    <style:style style:name="T112" style:family="text">
      <style:text-properties officeooo:rsid="00e12d28"/>
    </style:style>
    <style:style style:name="T113" style:family="text">
      <style:text-properties fo:font-weight="bold" officeooo:rsid="00cbd554" style:font-weight-asian="bold" style:font-weight-complex="bold"/>
    </style:style>
    <style:style style:name="T114" style:family="text">
      <style:text-properties fo:color="#000000" loext:opacity="100%" style:font-name="Arial1" fo:letter-spacing="normal" fo:language="pl" fo:country="PL" officeooo:rsid="00f5af73" style:language-asian="pl" style:country-asian="PL" style:font-weight-complex="bold" style:text-scale="100%"/>
    </style:style>
    <style:style style:name="T115" style:family="text">
      <style:text-properties fo:color="#000000" loext:opacity="100%" style:font-name="Arial1" fo:letter-spacing="normal" fo:language="pl" fo:country="PL" officeooo:rsid="00fd056c" style:language-asian="pl" style:country-asian="PL" style:font-weight-complex="bold" style:text-scale="100%"/>
    </style:style>
    <style:style style:name="T116" style:family="text">
      <style:text-properties fo:color="#000000" loext:opacity="100%" style:font-name="Arial1" fo:letter-spacing="normal" fo:language="pl" fo:country="PL" style:font-name-asian="Arial1" style:language-asian="pl" style:country-asian="PL" style:text-scale="100%"/>
    </style:style>
    <style:style style:name="T117" style:family="text">
      <style:text-properties fo:color="#000000" loext:opacity="100%" style:font-name="Arial1" fo:letter-spacing="normal" fo:language="pl" fo:country="PL" officeooo:rsid="00fdce56" style:font-name-asian="Arial1" style:language-asian="pl" style:country-asian="PL" style:text-scale="100%"/>
    </style:style>
    <style:style style:name="T118" style:family="text">
      <style:text-properties style:use-window-font-color="true" loext:opacity="0%" style:font-name="Arial1" fo:letter-spacing="normal" fo:language="pl" fo:country="PL" fo:font-weight="bold" style:font-name-asian="Arial1" style:language-asian="pl" style:country-asian="PL" style:font-weight-asian="bold" style:font-weight-complex="bold" style:text-scale="100%"/>
    </style:style>
    <style:style style:name="T119" style:family="text">
      <style:text-properties style:use-window-font-color="true" loext:opacity="0%" style:font-name="Arial1" fo:letter-spacing="normal" fo:language="pl" fo:country="PL" fo:font-weight="bold" officeooo:rsid="004f07de" style:font-name-asian="Arial1" style:language-asian="pl" style:country-asian="PL" style:font-weight-asian="bold" style:font-weight-complex="bold" style:text-scale="100%"/>
    </style:style>
    <style:style style:name="T120" style:family="text">
      <style:text-properties fo:color="#000000" loext:opacity="100%" style:font-name="Arial1" fo:letter-spacing="normal" fo:language="pl" fo:country="PL" officeooo:rsid="0065307e" style:font-name-asian="Arial1" style:language-asian="pl" style:country-asian="PL" style:text-scale="100%"/>
    </style:style>
    <style:style style:name="T121" style:family="text">
      <style:text-properties style:text-line-through-style="none" style:text-line-through-type="none" fo:font-size="10pt" style:text-underline-style="none" fo:font-weight="normal" officeooo:rsid="010468e1" style:font-size-asian="10pt" style:font-weight-asian="normal"/>
    </style:style>
    <style:style style:name="T122" style:family="text">
      <style:text-properties style:text-line-through-style="none" style:text-line-through-type="none" fo:font-size="10pt" style:text-underline-style="none" fo:font-weight="normal" officeooo:rsid="00e565f8" style:font-size-asian="10pt" style:font-weight-asian="normal"/>
    </style:style>
    <style:style style:name="T123" style:family="text">
      <style:text-properties style:text-line-through-style="none" style:text-line-through-type="none" fo:font-size="10pt" style:text-underline-style="none" fo:font-weight="normal" officeooo:rsid="00cbd554" style:font-size-asian="10pt" style:font-weight-asian="normal"/>
    </style:style>
    <style:style style:name="T124" style:family="text">
      <style:text-properties officeooo:rsid="010468e1"/>
    </style:style>
    <style:style style:name="T125" style:family="text">
      <style:text-properties style:font-name-complex="Calibri1"/>
    </style:style>
    <style:style style:name="T126" style:family="text">
      <style:text-properties style:text-line-through-style="none" style:text-line-through-type="none" fo:font-size="10pt" style:text-underline-style="none" fo:font-weight="normal" officeooo:rsid="00cdb0cb" style:font-size-asian="10pt" style:font-weight-asian="normal"/>
    </style:style>
    <style:style style:name="T127" style:family="text">
      <style:text-properties style:text-line-through-style="none" style:text-line-through-type="none" fo:font-size="10pt" style:text-underline-style="none" fo:font-weight="normal" officeooo:rsid="009c2228" style:font-size-asian="10pt" style:font-weight-asian="normal"/>
    </style:style>
    <style:style style:name="T128" style:family="text">
      <style:text-properties style:text-line-through-style="none" style:text-line-through-type="none" fo:font-size="9pt" fo:font-style="normal" style:text-underline-style="none" fo:font-weight="normal" style:font-size-asian="9pt" style:font-style-asian="normal" style:font-weight-asian="normal"/>
    </style:style>
    <style:style style:name="T129" style:family="text">
      <style:text-properties style:use-window-font-color="true" loext:opacity="0%" style:text-line-through-style="none" style:text-line-through-type="none" fo:font-size="10pt" fo:font-style="normal" style:text-underline-style="none" style:font-size-asian="10pt" style:font-style-asian="normal"/>
    </style:style>
    <style:style style:name="T130" style:family="text">
      <style:text-properties fo:color="#000000" loext:opacity="100%" style:text-line-through-style="none" style:text-line-through-type="none" fo:font-size="10pt" style:text-underline-style="none" officeooo:rsid="00e6f472" style:font-size-asian="10pt"/>
    </style:style>
    <style:style style:name="T131" style:family="text">
      <style:text-properties fo:color="#000000" loext:opacity="100%" style:text-line-through-style="none" style:text-line-through-type="none" fo:font-size="10pt" fo:font-style="italic" style:text-underline-style="none" style:font-size-asian="10pt" style:font-style-asian="italic"/>
    </style:style>
    <style:style style:name="T132" style:family="text">
      <style:text-properties fo:color="#000000" loext:opacity="100%" style:text-line-through-style="none" style:text-line-through-type="none" fo:font-size="10pt" fo:font-style="normal" style:text-underline-style="none" officeooo:rsid="00e6f472" style:font-size-asian="10pt" style:font-style-asian="normal"/>
    </style:style>
    <style:style style:name="T133" style:family="text">
      <style:text-properties fo:color="#000000" loext:opacity="100%" style:text-line-through-style="none" style:text-line-through-type="none" fo:font-size="10pt" fo:font-style="normal" style:text-underline-style="none" style:font-size-asian="10pt" style:font-style-asian="normal"/>
    </style:style>
    <style:style style:name="T134" style:family="text">
      <style:text-properties fo:color="#000000" loext:opacity="100%" style:text-line-through-style="none" style:text-line-through-type="none" fo:font-size="10pt" fo:font-style="normal" style:text-underline-style="none" officeooo:rsid="0038f3cb" style:font-size-asian="10pt" style:font-style-asian="normal"/>
    </style:style>
    <style:style style:name="T135" style:family="text">
      <style:text-properties style:font-name="Arial1" officeooo:rsid="00ce917f"/>
    </style:style>
    <style:style style:name="T136" style:family="text">
      <style:text-properties style:font-name="Arial1" officeooo:rsid="00e6f472"/>
    </style:style>
    <style:style style:name="T137" style:family="text">
      <style:text-properties style:font-name="Arial1"/>
    </style:style>
    <style:style style:name="T138" style:family="text">
      <style:text-properties style:font-name="Arial1" officeooo:rsid="0091b706" style:font-size-complex="10pt"/>
    </style:style>
    <style:style style:name="T139" style:family="text">
      <style:text-properties style:font-name="Arial1" fo:font-size="10pt" fo:font-weight="normal" officeooo:rsid="0049047c" style:font-size-asian="10pt" style:font-weight-asian="normal" style:font-name-complex="Calibri2" style:font-weight-complex="normal"/>
    </style:style>
    <style:style style:name="T140" style:family="text">
      <style:text-properties fo:color="#000000" loext:opacity="100%" style:text-line-through-style="none" style:text-line-through-type="none" style:font-name="Arial1" fo:font-size="10pt" fo:font-style="normal" style:text-underline-style="none" fo:font-weight="normal" officeooo:rsid="00ce917f" style:font-size-asian="10pt" style:font-style-asian="normal" style:font-weight-asian="normal"/>
    </style:style>
    <style:style style:name="T141" style:family="text">
      <style:text-properties fo:color="#000000" loext:opacity="100%" style:text-line-through-style="none" style:text-line-through-type="none" style:font-name="Arial1" fo:font-size="10pt" fo:font-style="normal" style:text-underline-style="none" fo:font-weight="normal" officeooo:rsid="00e6f472" style:font-size-asian="10pt" style:font-style-asian="normal" style:font-weight-asian="normal"/>
    </style:style>
    <style:style style:name="T142" style:family="text">
      <style:text-properties fo:color="#000000" loext:opacity="100%" style:text-line-through-style="none" style:text-line-through-type="none" style:font-name="Arial1" fo:font-size="10pt" fo:font-style="normal" style:text-underline-style="none" fo:font-weight="normal" style:font-size-asian="10pt" style:font-style-asian="normal" style:font-weight-asian="normal"/>
    </style:style>
    <style:style style:name="T143" style:family="text">
      <style:text-properties fo:color="#000000" loext:opacity="100%" style:font-name="Arial1" officeooo:rsid="00936c72" style:font-size-complex="10pt"/>
    </style:style>
    <style:style style:name="T144" style:family="text">
      <style:text-properties fo:color="#000000" loext:opacity="100%" style:font-name="Arial1" officeooo:rsid="00ce917f" style:font-size-complex="10pt"/>
    </style:style>
    <style:style style:name="T145" style:family="text">
      <style:text-properties fo:color="#000000" loext:opacity="100%" style:font-name="Arial1" officeooo:rsid="00e6f472" style:font-size-complex="10pt"/>
    </style:style>
    <style:style style:name="T146" style:family="text">
      <style:text-properties fo:color="#000000" loext:opacity="100%" style:font-name="Arial1" officeooo:rsid="007df890" style:font-size-complex="10pt"/>
    </style:style>
    <style:style style:name="T147" style:family="text">
      <style:text-properties fo:color="#000000" loext:opacity="100%" style:font-name="Arial1" officeooo:rsid="00945d11" style:font-size-complex="10pt"/>
    </style:style>
    <style:style style:name="T148" style:family="text">
      <style:text-properties fo:color="#000000" loext:opacity="100%" style:font-name="Arial1" officeooo:rsid="00967a63" style:font-size-complex="10pt"/>
    </style:style>
    <style:style style:name="T149" style:family="text">
      <style:text-properties officeooo:rsid="007df890"/>
    </style:style>
    <style:style style:name="T150" style:family="text">
      <style:text-properties officeooo:rsid="00e6f472"/>
    </style:style>
    <style:style style:name="T151" style:family="text">
      <style:text-properties fo:color="#000000" loext:opacity="100%" style:text-line-through-style="none" style:text-line-through-type="none" fo:font-size="10pt" fo:font-style="normal" style:text-underline-style="none" fo:font-weight="normal" officeooo:rsid="007df890" style:font-size-asian="10pt" style:font-style-asian="normal" style:font-weight-asian="normal"/>
    </style:style>
    <style:style style:name="T152" style:family="text">
      <style:text-properties fo:color="#000000" loext:opacity="100%" style:text-line-through-style="none" style:text-line-through-type="none" fo:font-size="10pt" fo:font-style="normal" style:text-underline-style="none" fo:font-weight="normal" officeooo:rsid="00e6f472" style:font-size-asian="10pt" style:font-style-asian="normal" style:font-weight-asian="normal"/>
    </style:style>
    <style:style style:name="T153" style:family="text">
      <style:text-properties officeooo:rsid="00912733"/>
    </style:style>
    <style:style style:name="T154" style:family="text">
      <style:text-properties officeooo:rsid="009245b1"/>
    </style:style>
    <style:style style:name="T155" style:family="text">
      <style:text-properties fo:color="#000000" loext:opacity="100%" style:text-line-through-style="none" style:text-line-through-type="none" fo:font-size="10pt" style:text-underline-style="none" fo:font-weight="normal" officeooo:rsid="00c25c5b" style:font-size-asian="10pt" style:font-weight-asian="normal"/>
    </style:style>
    <style:style style:name="T156" style:family="text">
      <style:text-properties officeooo:rsid="00c25c5b"/>
    </style:style>
    <style:style style:name="T157" style:family="text">
      <style:text-properties fo:color="#323232" loext:opacity="100%" style:text-line-through-style="none" style:text-line-through-type="none" fo:font-size="10pt" style:text-underline-style="none" fo:font-weight="normal" style:font-size-asian="10pt" style:font-weight-asian="normal"/>
    </style:style>
    <style:style style:name="T158" style:family="text">
      <style:text-properties style:text-line-through-style="none" style:text-line-through-type="none" fo:font-size="10pt" style:text-underline-style="none" fo:font-weight="normal" officeooo:rsid="00c2fab7" style:font-size-asian="10pt" style:font-weight-asian="normal"/>
    </style:style>
    <style:style style:name="T159" style:family="text">
      <style:text-properties fo:color="#000000" loext:opacity="100%" fo:font-size="10pt" officeooo:rsid="00c2fab7" style:font-size-asian="10pt"/>
    </style:style>
    <style:style style:name="T160" style:family="text">
      <style:text-properties fo:color="#000000" loext:opacity="100%" style:text-line-through-style="none" style:text-line-through-type="none" fo:font-size="10pt" style:text-underline-style="none" fo:font-weight="normal" style:font-size-asian="10pt" style:font-weight-asian="normal" style:font-weight-complex="normal"/>
    </style:style>
    <style:style style:name="T161" style:family="text">
      <style:text-properties fo:color="#0000ff" loext:opacity="100%" style:text-line-through-style="none" style:text-line-through-type="none" fo:font-size="10pt" style:text-underline-style="none" fo:font-weight="normal" style:font-size-asian="10pt" style:font-weight-asian="normal"/>
    </style:style>
    <style:style style:name="T162" style:family="text">
      <style:text-properties fo:color="#000000" loext:opacity="100%" style:text-line-through-style="none" style:text-line-through-type="none" fo:font-size="10pt" style:text-underline-style="none" fo:font-weight="bold" style:font-size-asian="10pt" style:font-weight-asian="bold" style:font-weight-complex="bold"/>
    </style:style>
    <style:style style:name="T163" style:family="text">
      <style:text-properties fo:color="#000000" loext:opacity="100%" style:text-line-through-style="none" style:text-line-through-type="none" fo:font-size="10pt" style:text-underline-style="none" fo:font-weight="normal" officeooo:rsid="003e82f1" style:font-size-asian="10pt" style:font-weight-asian="normal"/>
    </style:style>
    <style:style style:name="T164" style:family="text">
      <style:text-properties fo:color="#000000" loext:opacity="100%" style:text-line-through-style="none" style:text-line-through-type="none" fo:font-size="10pt" style:text-underline-style="none" fo:font-weight="normal" officeooo:rsid="00419d44" style:font-size-asian="10pt" style:font-weight-asian="normal"/>
    </style:style>
    <style:style style:name="T165" style:family="text">
      <style:text-properties officeooo:rsid="004333b4"/>
    </style:style>
    <style:style style:name="T166" style:family="text">
      <style:text-properties fo:color="#000000" loext:opacity="100%" fo:font-size="10pt" officeooo:rsid="004333b4" style:font-size-asian="10pt"/>
    </style:style>
    <style:style style:name="T167" style:family="text">
      <style:text-properties officeooo:rsid="00830168"/>
    </style:style>
    <style:style style:name="T168" style:family="text">
      <style:text-properties fo:color="#000000" loext:opacity="100%" fo:font-size="10pt" officeooo:rsid="00498b30" style:font-size-asian="10pt"/>
    </style:style>
    <style:style style:name="T169" style:family="text">
      <style:text-properties fo:color="#000000" loext:opacity="100%" style:text-line-through-style="none" style:text-line-through-type="none" fo:font-size="10pt" style:text-underline-style="none" fo:font-weight="normal" officeooo:rsid="00c007a6" style:font-size-asian="10pt" style:font-weight-asian="normal"/>
    </style:style>
    <style:style style:name="T170" style:family="text">
      <style:text-properties fo:color="#000000" loext:opacity="100%" style:text-line-through-style="none" style:text-line-through-type="none" fo:font-size="10pt" style:text-underline-style="none" officeooo:rsid="004df8ea" style:font-size-asian="10pt"/>
    </style:style>
    <style:style style:name="T171" style:family="text">
      <style:text-properties officeooo:rsid="00c007a6"/>
    </style:style>
    <style:style style:name="T172" style:family="text">
      <style:text-properties officeooo:rsid="004e3a25"/>
    </style:style>
    <style:style style:name="T173" style:family="text">
      <style:text-properties fo:color="#000000" loext:opacity="100%" fo:font-size="10pt" officeooo:rsid="004e3a25" style:font-size-asian="10pt"/>
    </style:style>
    <style:style style:name="T174" style:family="text">
      <style:text-properties fo:color="#000000" loext:opacity="100%" fo:font-size="10pt" officeooo:rsid="00c007a6" style:font-size-asian="10pt"/>
    </style:style>
    <style:style style:name="T175" style:family="text">
      <style:text-properties style:text-line-through-style="none" style:text-line-through-type="none" style:text-underline-style="none" style:font-size-complex="10pt"/>
    </style:style>
    <style:style style:name="T176" style:family="text">
      <style:text-properties fo:color="#000000" loext:opacity="100%" fo:font-size="10pt" officeooo:rsid="00514344" style:font-size-asian="10pt"/>
    </style:style>
    <style:style style:name="T177" style:family="text">
      <style:text-properties fo:color="#000000" loext:opacity="100%" style:text-line-through-style="none" style:text-line-through-type="none" fo:font-size="10pt" style:text-underline-style="none" fo:font-weight="normal" officeooo:rsid="00af6750" style:font-size-asian="10pt" style:font-weight-asian="normal"/>
    </style:style>
    <style:style style:name="T178" style:family="text">
      <style:text-properties fo:color="#000000" loext:opacity="100%" style:text-line-through-style="none" style:text-line-through-type="none" fo:font-size="10pt" style:text-underline-style="none" fo:font-weight="normal" officeooo:rsid="00d00089" style:font-size-asian="10pt" style:font-weight-asian="normal"/>
    </style:style>
    <style:style style:name="T179" style:family="text">
      <style:text-properties fo:color="#000000" loext:opacity="100%" style:text-line-through-style="none" style:text-line-through-type="none" fo:font-size="6.5pt" style:text-underline-style="none" fo:font-weight="normal" style:font-size-asian="6.5pt" style:font-weight-asian="normal"/>
    </style:style>
    <style:style style:name="T180" style:family="text">
      <style:text-properties fo:color="#000000" loext:opacity="100%" style:text-line-through-style="none" style:text-line-through-type="none" fo:font-size="10pt" style:text-underline-style="none" fo:font-weight="normal" officeooo:rsid="00b221e2" style:font-size-asian="10pt" style:font-weight-asian="normal"/>
    </style:style>
    <style:style style:name="T181" style:family="text">
      <style:text-properties fo:color="#ff0000" loext:opacity="100%" style:text-line-through-style="none" style:text-line-through-type="none" fo:font-size="10pt" style:text-underline-style="none" fo:font-weight="normal" style:font-size-asian="10pt" style:font-weight-asian="normal"/>
    </style:style>
    <style:style style:name="T182" style:family="text">
      <style:text-properties fo:color="#000000" loext:opacity="100%" style:text-line-through-style="none" style:text-line-through-type="none" fo:font-size="10pt" style:text-underline-style="none" fo:font-weight="normal" officeooo:rsid="008a220f" style:font-size-asian="10pt" style:font-weight-asian="normal"/>
    </style:style>
    <style:style style:name="T183" style:family="text">
      <style:text-properties fo:color="#000000" loext:opacity="100%" fo:font-size="10pt" officeooo:rsid="008a220f" style:font-size-asian="10pt"/>
    </style:style>
    <style:style style:name="T184" style:family="text">
      <style:text-properties officeooo:rsid="008a220f"/>
    </style:style>
    <style:style style:name="T185" style:family="text">
      <style:text-properties officeooo:rsid="005e4818"/>
    </style:style>
    <style:style style:name="T186" style:family="text">
      <style:text-properties fo:color="#000000" loext:opacity="100%" fo:font-size="10pt" officeooo:rsid="005e4818" style:font-size-asian="10pt"/>
    </style:style>
    <style:style style:name="T187" style:family="text">
      <style:text-properties fo:color="#000000" loext:opacity="100%" fo:font-size="10pt" fo:font-weight="normal" officeooo:rsid="005f4b92" style:font-size-asian="10pt" style:font-weight-asian="normal"/>
    </style:style>
    <style:style style:name="T188" style:family="text">
      <style:text-properties fo:color="#000000" loext:opacity="100%" style:text-line-through-style="none" style:text-line-through-type="none" fo:font-size="10pt" style:text-underline-style="none" fo:font-weight="bold" officeooo:rsid="005f4b92" style:font-size-asian="10pt" style:font-weight-asian="bold"/>
    </style:style>
    <style:style style:name="T189" style:family="text">
      <style:text-properties fo:color="#000000" loext:opacity="100%" style:text-line-through-style="none" style:text-line-through-type="none" fo:font-size="10pt" style:text-underline-style="none" fo:font-weight="normal" officeooo:rsid="005f4b92" style:font-size-asian="10pt" style:font-weight-asian="normal"/>
    </style:style>
    <style:style style:name="T190" style:family="text">
      <style:text-properties style:text-line-through-style="none" style:text-line-through-type="none" fo:font-size="10pt" style:text-underline-style="none" fo:font-weight="normal" officeooo:rsid="005f4b92" style:font-size-asian="10pt" style:font-weight-asian="normal"/>
    </style:style>
    <style:style style:name="T191" style:family="text">
      <style:text-properties style:text-line-through-style="none" style:text-line-through-type="none" fo:font-size="10pt" style:text-underline-style="none" fo:font-weight="normal" style:font-size-asian="10pt" style:font-weight-asian="normal" style:font-weight-complex="normal"/>
    </style:style>
    <style:style style:name="T192" style:family="text">
      <style:text-properties style:text-line-through-style="none" style:text-line-through-type="none" fo:font-size="10pt" style:text-underline-style="none" fo:font-weight="normal" officeooo:rsid="00b221e2" style:font-size-asian="10pt" style:font-weight-asian="normal" style:font-weight-complex="normal"/>
    </style:style>
    <style:style style:name="T193" style:family="text">
      <style:text-properties style:text-line-through-style="none" style:text-line-through-type="none" fo:font-size="10pt" style:text-underline-style="none" fo:font-weight="normal" officeooo:rsid="005f4b92" style:font-size-asian="10pt" style:font-weight-asian="normal" style:font-weight-complex="normal"/>
    </style:style>
    <style:style style:name="T194" style:family="text">
      <style:text-properties officeooo:rsid="00af6750"/>
    </style:style>
    <style:style style:name="T195" style:family="text">
      <style:text-properties fo:color="#000000" loext:opacity="100%" style:text-line-through-style="none" style:text-line-through-type="none" fo:font-size="10pt" style:text-underline-style="none" fo:font-weight="normal" officeooo:rsid="00d3417c" style:font-size-asian="10pt" style:font-weight-asian="normal"/>
    </style:style>
    <style:style style:name="T196" style:family="text">
      <style:text-properties fo:color="#000000" loext:opacity="100%" style:text-line-through-style="none" style:text-line-through-type="none" fo:font-size="10pt" style:text-underline-style="none" fo:font-weight="normal" officeooo:rsid="0093ca7a" style:font-size-asian="10pt" style:font-weight-asian="normal"/>
    </style:style>
    <style:style style:name="T197" style:family="text">
      <style:text-properties fo:color="#000000" loext:opacity="100%" style:text-line-through-style="none" style:text-line-through-type="none" fo:font-size="10pt" style:text-underline-style="none" fo:font-weight="normal" officeooo:rsid="00617608" style:font-size-asian="10pt" style:font-weight-asian="normal"/>
    </style:style>
    <style:style style:name="T198" style:family="text">
      <style:text-properties fo:color="#000000" loext:opacity="100%" style:text-line-through-style="none" style:text-line-through-type="none" style:font-name="Arial1" fo:font-size="10pt" style:text-underline-style="none" fo:font-weight="normal" style:font-size-asian="10pt" style:font-weight-asian="normal"/>
    </style:style>
    <style:style style:name="T199" style:family="text">
      <style:text-properties fo:color="#000000" loext:opacity="100%" style:text-line-through-style="none" style:text-line-through-type="none" style:font-name="Arial1" fo:font-size="10pt" style:text-underline-style="none" fo:font-weight="normal" officeooo:rsid="00617608" style:font-size-asian="10pt" style:font-weight-asian="normal"/>
    </style:style>
    <style:style style:name="T200" style:family="text">
      <style:text-properties fo:color="#000000" loext:opacity="100%" style:text-line-through-style="none" style:text-line-through-type="none" style:font-name="Arial1" fo:font-size="10pt" style:text-underline-style="none" fo:font-weight="normal" officeooo:rsid="0094288e" style:font-size-asian="10pt" style:font-weight-asian="normal"/>
    </style:style>
    <style:style style:name="T201" style:family="text">
      <style:text-properties style:use-window-font-color="true" loext:opacity="0%" style:text-line-through-style="none" style:text-line-through-type="none" style:font-name="Calibri" fo:font-size="10pt" style:text-underline-style="none" fo:font-weight="normal" style:font-size-asian="10pt" style:font-weight-asian="normal"/>
    </style:style>
    <style:style style:name="T202" style:family="text">
      <style:text-properties officeooo:rsid="00d3417c"/>
    </style:style>
    <style:style style:name="T203" style:family="text">
      <style:text-properties style:text-line-through-style="none" style:text-line-through-type="none" fo:font-size="9pt" style:text-underline-style="none" fo:font-weight="normal" style:font-size-asian="9pt" style:font-weight-asian="normal"/>
    </style:style>
    <style:style style:name="T204" style:family="text">
      <style:text-properties officeooo:rsid="00654782"/>
    </style:style>
    <style:style style:name="T205" style:family="text">
      <style:text-properties fo:font-weight="bold" style:font-weight-asian="bold" style:font-weight-complex="bold"/>
    </style:style>
    <style:style style:name="T206" style:family="text">
      <style:text-properties style:font-weight-complex="normal"/>
    </style:style>
    <style:style style:name="T207" style:family="text">
      <style:text-properties style:text-line-through-style="none" style:text-line-through-type="none" fo:font-size="10pt" style:text-underline-style="none" fo:font-weight="normal" officeooo:rsid="00667553" style:font-size-asian="10pt" style:font-weight-asian="normal" style:font-size-complex="10pt"/>
    </style:style>
    <style:style style:name="T208" style:family="text">
      <style:text-properties style:text-line-through-style="none" style:text-line-through-type="none" fo:font-size="10pt" style:text-underline-style="none" fo:font-weight="normal" officeooo:rsid="0084aa68" style:font-size-asian="10pt" style:font-weight-asian="normal" style:font-size-complex="10pt"/>
    </style:style>
    <style:style style:name="T209" style:family="text">
      <style:text-properties style:text-line-through-style="none" style:text-line-through-type="none" fo:font-size="10pt" style:text-underline-style="none" fo:font-weight="bold" officeooo:rsid="00af6750" style:font-size-asian="10pt" style:font-weight-asian="bold" style:font-size-complex="10pt" style:font-weight-complex="bold"/>
    </style:style>
    <style:style style:name="T210" style:family="text">
      <style:text-properties style:text-line-through-style="none" style:text-line-through-type="none" fo:font-size="10pt" style:text-underline-style="none" fo:font-weight="bold" officeooo:rsid="00667553" style:font-size-asian="10pt" style:font-weight-asian="bold" style:font-size-complex="10pt" style:font-weight-complex="bold"/>
    </style:style>
    <style:style style:name="T211" style:family="text">
      <style:text-properties style:text-line-through-style="none" style:text-line-through-type="none" fo:font-size="10pt" style:text-underline-style="none" fo:font-weight="normal" officeooo:rsid="0067cf78" style:font-size-asian="10pt" style:font-weight-asian="normal" style:font-size-complex="10pt"/>
    </style:style>
    <style:style style:name="T212" style:family="text">
      <style:text-properties style:text-line-through-style="none" style:text-line-through-type="none" fo:font-size="10pt" style:text-underline-style="none" fo:font-weight="normal" officeooo:rsid="00af6750" style:font-size-asian="10pt" style:font-weight-asian="normal" style:font-size-complex="10pt"/>
    </style:style>
    <style:style style:name="T213" style:family="text">
      <style:text-properties style:text-line-through-style="none" style:text-line-through-type="none" fo:font-size="10pt" style:text-underline-style="none" fo:font-weight="normal" officeooo:rsid="00654782" style:font-size-asian="10pt" style:font-weight-asian="normal" style:font-size-complex="10pt"/>
    </style:style>
    <style:style style:name="T214" style:family="text">
      <style:text-properties fo:font-size="9pt" style:font-size-asian="9pt"/>
    </style:style>
    <style:style style:name="T215" style:family="text">
      <style:text-properties officeooo:rsid="00695729"/>
    </style:style>
    <style:style style:name="T216" style:family="text">
      <style:text-properties style:text-line-through-style="none" style:text-line-through-type="none" fo:font-size="9pt" style:text-underline-style="none" style:font-size-asian="9pt"/>
    </style:style>
    <style:style style:name="T217" style:family="text">
      <style:text-properties officeooo:rsid="006c025a"/>
    </style:style>
    <style:style style:name="T218" style:family="text">
      <style:text-properties style:text-line-through-style="none" style:text-line-through-type="none" style:text-underline-style="none" officeooo:rsid="006c025a"/>
    </style:style>
    <style:style style:name="T219" style:family="text">
      <style:text-properties style:text-line-through-style="none" style:text-line-through-type="none" style:text-underline-style="none"/>
    </style:style>
    <style:style style:name="T220" style:family="text">
      <style:text-properties style:text-line-through-style="none" style:text-line-through-type="none" style:text-underline-style="none" officeooo:rsid="006c1631"/>
    </style:style>
    <style:style style:name="T221" style:family="text">
      <style:text-properties officeooo:rsid="00703927"/>
    </style:style>
    <style:style style:name="T222" style:family="text">
      <style:text-properties fo:font-size="10pt" fo:font-weight="bold" style:font-size-asian="10pt" style:font-weight-asian="bold"/>
    </style:style>
    <style:style style:name="T223" style:family="text">
      <style:text-properties fo:font-size="10pt" fo:font-weight="bold" officeooo:rsid="00d3417c" style:font-size-asian="10pt" style:font-weight-asian="bold"/>
    </style:style>
    <style:style style:name="T224" style:family="text">
      <style:text-properties style:text-line-through-style="none" style:text-line-through-type="none" fo:font-size="10pt" style:text-underline-style="none" fo:font-weight="normal" officeooo:rsid="0071eef5" style:font-size-asian="10pt" style:font-weight-asian="normal"/>
    </style:style>
    <style:style style:name="T225" style:family="text">
      <style:text-properties style:text-line-through-style="none" style:text-line-through-type="none" fo:font-size="10pt" style:text-underline-style="none" fo:font-weight="bold" officeooo:rsid="0071eef5" style:font-size-asian="10pt" style:font-weight-asian="bold"/>
    </style:style>
    <style:style style:name="T226" style:family="text">
      <style:text-properties fo:color="#000000" loext:opacity="100%" style:text-line-through-style="none" style:text-line-through-type="none" fo:font-size="10pt" style:text-underline-style="none" fo:font-weight="bold" officeooo:rsid="0076d629" style:font-size-asian="10pt" style:font-weight-asian="bold"/>
    </style:style>
    <style:style style:name="T227" style:family="text">
      <style:text-properties fo:color="#000000" loext:opacity="100%" style:text-line-through-style="none" style:text-line-through-type="none" fo:font-size="10pt" style:text-underline-style="none" fo:font-weight="normal" officeooo:rsid="0076d629" style:font-size-asian="10pt" style:font-weight-asian="normal"/>
    </style:style>
    <style:style style:name="T228" style:family="text">
      <style:text-properties fo:color="#0000ff" loext:opacity="100%" style:text-line-through-style="none" style:text-line-through-type="none" fo:font-size="10pt" style:text-underline-style="none" fo:font-weight="normal" officeooo:rsid="0076d629" style:font-size-asian="10pt" style:font-weight-asian="normal"/>
    </style:style>
    <style:style style:name="T229" style:family="text">
      <style:text-properties style:text-line-through-style="none" style:text-line-through-type="none" style:font-name="Calibri" fo:font-size="10pt" style:text-underline-style="none" fo:font-weight="normal" style:font-size-asian="10pt" style:font-weight-asian="normal"/>
    </style:style>
    <style:style style:name="T230" style:family="text">
      <style:text-properties fo:color="#006fc0" loext:opacity="100%" style:text-line-through-style="none" style:text-line-through-type="none" fo:font-size="10pt" style:text-underline-style="none" fo:font-weight="normal" style:font-size-asian="10pt" style:font-weight-asian="normal"/>
    </style:style>
    <style:style style:name="T231" style:family="text">
      <style:text-properties style:text-line-through-style="none" style:text-line-through-type="none" fo:font-size="10pt" style:text-underline-style="solid" style:text-underline-width="auto" style:text-underline-color="font-color" fo:font-weight="normal" officeooo:rsid="00774375" style:font-size-asian="10pt" style:font-weight-asian="normal"/>
    </style:style>
    <style:style style:name="T232" style:family="text">
      <style:text-properties style:text-line-through-style="none" style:text-line-through-type="none" fo:font-size="10pt" style:text-underline-style="none" fo:font-weight="normal" officeooo:rsid="00774375" style:font-size-asian="10pt" style:font-weight-asian="normal"/>
    </style:style>
    <style:style style:name="T233" style:family="text">
      <style:text-properties style:text-line-through-style="none" style:text-line-through-type="none" style:font-name="Calibri" fo:font-size="10pt" style:text-underline-style="none" fo:font-weight="normal" officeooo:rsid="00774375" style:font-size-asian="10pt" style:font-weight-asian="normal"/>
    </style:style>
    <style:style style:name="T234" style:family="text">
      <style:text-properties fo:color="#000000" loext:opacity="100%" style:text-line-through-style="none" style:text-line-through-type="none" fo:font-size="10pt" style:text-underline-style="none" fo:font-weight="normal" officeooo:rsid="00774375" style:font-size-asian="10pt" style:font-weight-asian="normal"/>
    </style:style>
    <style:style style:name="T235" style:family="text">
      <style:text-properties fo:color="#000000" loext:opacity="100%" style:text-line-through-style="none" style:text-line-through-type="none" fo:font-size="10pt" style:text-underline-style="none" fo:font-weight="bold" officeooo:rsid="00b06f9c" style:font-size-asian="10pt" style:font-weight-asian="bold" style:font-weight-complex="bold"/>
    </style:style>
    <style:style style:name="T236" style:family="text">
      <style:text-properties fo:color="#000000" loext:opacity="100%" style:text-line-through-style="none" style:text-line-through-type="none" fo:font-size="10pt" style:text-underline-style="none" fo:font-weight="bold" officeooo:rsid="00774375" style:font-size-asian="10pt" style:font-weight-asian="bold" style:font-weight-complex="bold"/>
    </style:style>
    <style:style style:name="T237" style:family="text">
      <style:text-properties fo:color="#000000" loext:opacity="100%" style:text-line-through-style="none" style:text-line-through-type="none" fo:font-size="10pt" style:text-underline-style="none" fo:font-weight="normal" officeooo:rsid="00b06f9c" style:font-size-asian="10pt" style:font-weight-asian="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Obraz1" text:anchor-type="char" svg:x="0.711cm" svg:y="-0.503cm" svg:width="9.073cm" svg:height="4.514cm" draw:z-index="0"><draw:image xlink:href="Pictures/100000000000025B000000FFE21609F1.png" xlink:type="simple" xlink:show="embed" xlink:actuate="onLoad" draw:mime-type="image/png"/></draw:frame><text:tab/><text:tab/><text:tab/><text:tab/><text:tab/><text:tab/><text:tab/></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1"><text:span text:style-name="T1"><text:tab/><text:tab/><text:tab/><text:tab/><text:tab/><text:tab/><text:tab/>Załącznik nr </text:span><text:span text:style-name="T2">9</text:span><text:span text:style-name="T1"> do SWZ Projektowane postanowienia umowne</text:span></text:p>
      <text:p text:style-name="P3"/>
      <text:p text:style-name="P4" loext:marker-style-name="T3"><draw:frame draw:style-name="fr2" draw:name="Obraz1 kopia 1 kopia 1" text:anchor-type="as-char" svg:y="0.379cm" svg:width="0.741cm" svg:height="1cm" draw:z-index="1"><draw:image xlink:href="Pictures/1000B18200001BC300002497F0AB60CD.svg" xlink:type="simple" xlink:show="embed" xlink:actuate="onLoad" draw:mime-type="image/svg+xml"/><draw:image xlink:href="Pictures/100000010000010D000001628911930E.png" xlink:type="simple" xlink:show="embed" xlink:actuate="onLoad" draw:mime-type="image/png"/></draw:frame><text:s/></text:p>
      <text:p text:style-name="P5" loext:marker-style-name="T4"/>
      <text:p text:style-name="P6" loext:marker-style-name="T5"><text:span text:style-name="T6"><text:s/></text:span><text:span text:style-name="T7">UMOWA Nr ………………………… </text:span></text:p>
      <text:p text:style-name="P7" loext:marker-style-name="T5"><text:span text:style-name="T8">zawarta w </text:span><text:span text:style-name="T9">Zdzieszowicach</text:span><text:span text:style-name="T8"> w dniu ...................... roku pomiędzy: </text:span></text:p>
      <text:p text:style-name="P8" loext:marker-style-name="T10"><text:span text:style-name="T11">Gminą </text:span><text:span text:style-name="T12">Zdzieszowice</text:span><text:span text:style-name="T11"> </text:span><text:span text:style-name="T13"><text:s/>reprezentowaną przez </text:span><text:span text:style-name="T11">Pana </text:span><text:span text:style-name="T12">Sylwestra Gidla – Burmistrza Zdzieszowic</text:span></text:p>
      <text:p text:style-name="P9" loext:marker-style-name="T14">z siedzibą w Zdzieszowicach przy ul. Bolesława Chrobrego 34</text:p>
      <text:p text:style-name="P7" loext:marker-style-name="T10"><text:span text:style-name="T13">zwaną dalej </text:span><text:span text:style-name="T11">Zamawiającym, </text:span></text:p>
      <text:p text:style-name="P8" loext:marker-style-name="T14"><text:span text:style-name="T15">a</text:span></text:p>
      <text:p text:style-name="P10" loext:marker-style-name="T10">..................................................................................................................</text:p>
      <text:p text:style-name="P11" loext:marker-style-name="T10">reprezentowaną przez…………………………………………………………</text:p>
      <text:p text:style-name="P11" loext:marker-style-name="T10">z siedzibą w ………………………………………………………………………………………………………...</text:p>
      <text:p text:style-name="P7" loext:marker-style-name="T16"><text:span text:style-name="T13">zarejestrowanym w Sądzie Rejonowym w .............................., Wydział ......... Gospodarczy Krajowego Rejestru Sądowego pod numerem KRS ...............................</text:span><text:span text:style-name="T17">, posiadającym REGON: .............................. i NIP: ..............................,</text:span></text:p>
      <text:p text:style-name="P7" loext:marker-style-name="T18"><text:span text:style-name="T19"/></text:p>
      <text:p text:style-name="P7" loext:marker-style-name="T10"><text:span text:style-name="T19">zwanym dalej </text:span><text:span text:style-name="T11">Wykonawcą</text:span><text:span text:style-name="T13">. </text:span></text:p>
      <text:p text:style-name="P12" loext:marker-style-name="T20"/>
      <text:p text:style-name="P13" loext:marker-style-name="T20">W wyniku przeprowadzenia postępowania o udzielenie zamówienia publicznego w trybie podstawowym <text:span text:style-name="T21">z możliwością</text:span> negocjacj<text:span text:style-name="T21">i (art. 275 pkt 2)</text:span>, zgodnie z przepisami ustawy z dnia 11 września 2019 r. Prawo zamówień publicznych (<text:span text:style-name="T22">t.j. </text:span>Dz.U. z 202<text:span text:style-name="T22">6</text:span> r., poz. <text:span text:style-name="T22">793</text:span>, dalej jako: <text:span text:style-name="T23">Pzp</text:span>.) znak sprawy: <text:span text:style-name="T24">IN.271.</text:span><text:span text:style-name="T25">1</text:span><text:span text:style-name="T21">3</text:span><text:span text:style-name="T23">.</text:span><text:span text:style-name="T24">2026</text:span>, Strony zawierają umowę o następującej treści: </text:p>
      <text:p text:style-name="P14" loext:marker-style-name="T20"/>
      <text:p text:style-name="P6" loext:marker-style-name="T16"><text:span text:style-name="T26">§ 1 </text:span><text:span text:style-name="T17"/></text:p>
      <text:p text:style-name="P15" loext:marker-style-name="T16">PRZEDMIOT <text:span text:style-name="T27">UMOWY</text:span></text:p>
      <text:p text:style-name="P15" loext:marker-style-name="T16"/>
      <text:list text:style-name="WWNum1">
        <text:list-header>
          <text:p text:style-name="P16" loext:marker-style-name="T28"><text:span text:style-name="Tekst_20_treści_20__28_2_29__5f_"><text:span text:style-name="T29">1. </text:span></text:span><text:span text:style-name="Tekst_20_treści_20__28_2_29__5f_"><text:span text:style-name="T30">Zamawiający zleca, a Wykonawca przyjmuje do wykonania w formule „zaprojektuj i wybuduj" inwestycję pod nazwą: </text:span></text:span><text:span text:style-name="Tekst_20_treści_20__28_2_29__5f_"><text:span text:style-name="T31">„Budowa kompleksu sportowego Orlik </text:span></text:span><text:span text:style-name="Tekst_20_treści_20__28_2_29__5f_"><text:span text:style-name="T32">w Rozwadzy”</text:span></text:span><text:span text:style-name="Tekst_20_treści_20__28_2_29__5f_"><text:span text:style-name="T33"> w formule „zaprojektuj i wybuduj”</text:span></text:span></text:p>
          <text:p text:style-name="P16" loext:marker-style-name="T28"><text:span text:style-name="Tekst_20_treści_20__28_2_29__5f_"><text:span text:style-name="T29">2. </text:span></text:span><text:span text:style-name="Tekst_20_treści_20__28_2_29__5f_"><text:span text:style-name="T30">Zakres przedmiotu umowy obejmuje:</text:span></text:span></text:p>
        </text:list-header>
      </text:list>
      <text:list text:style-name="WWNum3">
        <text:list-header>
          <text:h text:style-name="P17" text:outline-level="2"><text:span text:style-name="Nagłówek_20__23_2_5f_"><text:span text:style-name="T29">1) <text:s/></text:span></text:span><text:bookmark-start text:name="bookmark3"/><text:span text:style-name="Nagłówek_20__23_2_5f_"><text:span text:style-name="T30">Opracowanie dokumentacji projektowej w następującym zakresie:</text:span></text:span><text:bookmark-end text:name="bookmark3"/></text:h>
        </text:list-header>
      </text:list>
      <text:list text:style-name="WWNum5">
        <text:list-header>
          <text:p text:style-name="P18" loext:marker-style-name="T28"/>
          <text:p text:style-name="P18" loext:marker-style-name="T28"><text:span text:style-name="Tekst_20_treści_20__28_2_29__5f_"><text:span text:style-name="T29">a) </text:span></text:span><text:span text:style-name="Tekst_20_treści_20__28_2_29__5f_"><text:span text:style-name="T30">Koncepcji potwierdzającej założenia z PFU z wprowadzeniem szczegółowych rozważań technicznych wszystkich elementów obiektu przewidzianych do realizacji na mapie do celów projektowych, podlegającej zatwierdzeniu przez Zamawiającego;</text:span></text:span></text:p>
          <text:p text:style-name="P18" loext:marker-style-name="T28"><text:span text:style-name="Tekst_20_treści_20__28_2_29__5f_"><text:span text:style-name="T29"/></text:span></text:p>
          <text:p text:style-name="P18" loext:marker-style-name="T28"><text:span text:style-name="Tekst_20_treści_20__28_2_29__5f_"><text:span text:style-name="T29">b) </text:span></text:span><text:span text:style-name="Tekst_20_treści_20__28_2_29__5f_"><text:span text:style-name="T30">Projektu budowlanego w zakresie Projektu zagospodarowania działki, Projektu architektoniczno-budowlanego, Projektu technicznego. Projekty należy opracować na bazie zatwierdzonej koncepcji. UWAGA: Projekty przed złożeniem do organów administracji architektoniczno - budowlanej, a także dokumentacja wykonawcza podlegają zatwierdzeniu przez Zamawiającego oraz </text:span></text:span><text:span text:style-name="Tekst_20_treści_20__28_2_29_"><text:span text:style-name="T30">Ministerstwo Sportu i Turystyki (weryfikacja będzie dotyczyła zgodności z Wytycznymi MSiT);</text:span></text:span></text:p>
          <text:p text:style-name="P18" loext:marker-style-name="T28"><text:soft-page-break/><text:span text:style-name="Tekst_20_treści_20__28_2_29__5f_"><text:span text:style-name="T34">c) </text:span></text:span><text:span text:style-name="Tekst_20_treści_20__28_2_29__5f_"><text:span text:style-name="T35">Przedmiaru oraz kosztorysu ofertowego na bazie projektu budowlanego </text:span></text:span><text:span text:style-name="Tekst_20_treści_20__28_2_29__5f_"><text:span text:style-name="T36">niezbędnego do prawidłowej kontroli realizacji inwestycji przez Zamawiającego oraz do ewidencji środków trwałych;</text:span></text:span></text:p>
          <text:p text:style-name="P18" loext:marker-style-name="T28"><text:span text:style-name="Tekst_20_treści_20__28_2_29__5f_"><text:span text:style-name="T36"/></text:span></text:p>
          <text:p text:style-name="P18" loext:marker-style-name="T28"><text:span text:style-name="Tekst_20_treści_20__28_2_29__5f_"><text:span text:style-name="T37">d) </text:span></text:span><text:span text:style-name="Tekst_20_treści_20__28_2_29__5f_"><text:span text:style-name="T36">Specyfikacji wykonania i odbioru robót budowlanych realizowanych na podstawie projektu budowlanego;</text:span></text:span></text:p>
          <text:p text:style-name="P18" loext:marker-style-name="T28"><text:span text:style-name="Tekst_20_treści_20__28_2_29__5f_"><text:span text:style-name="T36"/></text:span></text:p>
          <text:p text:style-name="P18" loext:marker-style-name="T28"><text:span text:style-name="Tekst_20_treści_20__28_2_29__5f_"><text:span text:style-name="T37">e) </text:span></text:span><text:span text:style-name="Tekst_20_treści_20__28_2_29__5f_"><text:span text:style-name="T36">Uzyskania w imieniu Zamawiającego prawomocnej decyzji o pozwoleniu na budowę lub skutecznego zgłoszenia robót oraz wszelkich decyzji, zgód, zezwoleń, uzgodnień, warunków technicznych, opracowań geodezyjnych w postaci mapy do celów projektowych, z uwzględnieniem zieleni istniejącej, niezbędnych do prawidłowej realizacji zadania inwestycyjnego zgodnie z przepisami prawa budowlanego oraz wymaganiami Ministerstwa Sportu i Turystki.</text:span></text:span></text:p>
          <text:p text:style-name="P18" loext:marker-style-name="T28"><text:span text:style-name="Tekst_20_treści_20__28_2_29__5f_"><text:span text:style-name="T36"/></text:span></text:p>
          <text:list>
            <text:list-item>
              <text:list>
                <text:list-header>
                  <text:p text:style-name="P19" loext:marker-style-name="T28"><text:span text:style-name="Tekst_20_treści_20__28_2_29__5f_"><text:span text:style-name="T37">2) </text:span></text:span><text:span text:style-name="Tekst_20_treści_20__28_2_29__5f_"><text:span text:style-name="T36">Wykonanie robót budowlanych i wybudowanie obiektu objętego Programem Funkcjonalno-Użytkowym i opracowanej na jego podstawie dokumentacji projektowej.</text:span></text:span></text:p>
                  <text:p text:style-name="P19" loext:marker-style-name="T28"><text:span text:style-name="Tekst_20_treści_20__28_2_29__5f_"><text:span text:style-name="T36"/></text:span></text:p>
                </text:list-header>
              </text:list>
            </text:list-item>
          </text:list>
          <text:h text:style-name="P20" text:outline-level="2"><text:span text:style-name="Nagłówek_20__23_2_5f_"><text:span text:style-name="T37">3) </text:span></text:span><text:bookmark-start text:name="bookmark4"/><text:span text:style-name="Nagłówek_20__23_2_5f_"><text:span text:style-name="T36">Roboty budowlane i elementy obiektu, które należy zrealizować w ramach</text:span></text:span><text:bookmark-end text:name="bookmark4"/><text:span text:style-name="Nagłówek_20__23_2_5f_"><text:span text:style-name="T36"> </text:span></text:span><text:bookmark-start text:name="bookmark5"/><text:span text:style-name="Nagłówek_20__23_2_5f_"><text:span text:style-name="T36">zamówienia:</text:span></text:span><text:bookmark-end text:name="bookmark5"/></text:h>
          <text:p text:style-name="P21"><text:span text:style-name="T27">a) </text:span>boisko piłkarskie o nawierzchni z trawy syntetycznej wraz z ogrodzeniem, z bramkami, piłkochwytami, oświetleniem,</text:p>
          <text:p text:style-name="P22"><text:span text:style-name="T27">b) </text:span><text:span text:style-name="T38">boisko wielofunkcyjne o nawierzchni poliuretanowej </text:span><text:span text:style-name="T39">z wyznaczonym polem do gry w siatkówkę i koszykówkę</text:span><text:span text:style-name="T38"> wraz z ogrodzeniem, oświetleniem, </text:span><text:span text:style-name="T39">odwodnieniem</text:span></text:p>
          <text:p text:style-name="P23"><text:span text:style-name="T27">c) </text:span>budowa budynku zaplecza sanitarno-szatniowego wraz z niezbędnymi instalacjami: wodno-kanalizacyjnymi, elektrycznymi, wentylacji i ogrzewania,</text:p>
          <text:p text:style-name="P23"><text:span text:style-name="T27">d) </text:span>oświetlenie boiska piłkarskiego, boiska wielofunkcyjnego z niezbędnym oświetleniem terenu,</text:p>
          <text:p text:style-name="P23"><text:span text:style-name="T27">e) </text:span>obiekty małej architektury: tablice informacyjne, tablice z regulaminem, ławki, kosze, stojaki rowerowe,</text:p>
          <text:p text:style-name="P24"><text:span text:style-name="T27">f) </text:span>roboty rozbiórkowe,</text:p>
          <text:p text:style-name="P24"><text:span text:style-name="T27">g) </text:span>inne czynności, prace i roboty określone w Programie funkcjonalno-użytkowym, stanowiącym załącznik do SWZ,</text:p>
          <text:p text:style-name="P25"><text:span text:style-name="Tekst_20_treści_20__28_2_29__5f_"><text:span text:style-name="T40">h) </text:span></text:span><text:span text:style-name="Tekst_20_treści_20__28_2_29__5f_"><text:span text:style-name="T36">oraz wszelkie inne prace i czynności nieobjęte SWZ, a konieczne do należytego <text:s/>wykonania przedmiotu zamówienia ze względu na sztukę budowlaną. </text:span></text:span></text:p>
          <text:p text:style-name="P26" loext:marker-style-name="T28"><text:span text:style-name="Tekst_20_treści_20__28_2_29__5f_"><text:span text:style-name="T37"/></text:span></text:p>
          <text:p text:style-name="P27" loext:marker-style-name="T28"><text:span text:style-name="Tekst_20_treści_20__28_2_29__5f_"><text:span text:style-name="T37">4) </text:span></text:span><text:span text:style-name="Tekst_20_treści_20__28_2_29__5f_"><text:span text:style-name="T36">Wyposażenie obiektu przedmiotowej inwestycji i uruchomienie dostarczonych do nich elementów wyposażenia i urządzeń.</text:span></text:span></text:p>
          <text:p text:style-name="P27" loext:marker-style-name="T28"><text:span text:style-name="Tekst_20_treści_20__28_2_29__5f_"><text:span text:style-name="T37">5) </text:span></text:span><text:span text:style-name="Tekst_20_treści_20__28_2_29__5f_"><text:span text:style-name="T36">Uzyskanie po zakończeniu realizacji robót budowlanych i budowy:</text:span></text:span></text:p>
          <text:p text:style-name="P28" loext:marker-style-name="T28"><text:span text:style-name="Tekst_20_treści_20__28_2_29__5f_"><text:span text:style-name="T37">a) </text:span></text:span><text:span text:style-name="Tekst_20_treści_20__28_2_29__5f_"><text:span text:style-name="T36">niezbędnych badań potwierdzających poprawność techniczną i funkcjonalną wybudowanych obiektów oraz zgodność zastosowanych rozwiązań z wymaganiami Ministerstwa Sportu i Turystyki (badania muszą być przeprowadzone zgodnie z Rozdziałem XI Programu Budowy kompleksów sportowych Orlik), przeprowadzonych przez Instytut Sportu - Państwowy Instytut Badawczy lub inne niezależne laboratorium, tzw. </text:span></text:span><text:span text:style-name="Tekst_20_treści_20__28_2_29_"><text:span text:style-name="T36">obiektowe badania powykonawcze,</text:span></text:span></text:p>
          <text:p text:style-name="P29" loext:marker-style-name="T28"><text:span text:style-name="Tekst_20_treści_20__28_2_29__5f_"><text:span text:style-name="T37">b) </text:span></text:span><text:span text:style-name="Tekst_20_treści_20__28_2_29__5f_"><text:span text:style-name="T36">pozwolenia na użytkowanie lub zawiadomienie o zakończeniu budowy/ robót budowlanych wraz potwierdzeniem braku wniesienia sprzeciwu.</text:span></text:span></text:p>
          <text:h text:style-name="P30" text:outline-level="2"><text:soft-page-break/><text:span text:style-name="Nagłówek_20__23_2_5f_"><text:span text:style-name="T37">6) </text:span></text:span><text:bookmark-start text:name="bookmark6"/><text:span text:style-name="Nagłówek_20__23_2_5f_"><text:span text:style-name="T36">Wykonawca w momencie rozpoczęcia wykonywania robót budowlanych umieści</text:span></text:span><text:bookmark-end text:name="bookmark6"/><text:span text:style-name="Nagłówek_20__23_2_5f_"><text:span text:style-name="T36"> </text:span></text:span><text:span text:style-name="Tekst_20_treści_20__28_2_29__5f_"><text:span text:style-name="T36">w miejscu realizacji zadania tablicę informacyjną o wymiarach 180 cm x 120 cm, wykonaną zgodnie z wytycznymi <text:s/>r. w sprawie określenia działań informacyjnych podejmowanych przez podmioty realizujące zadania finansowane lub dofinansowane z budżetu państwa lub z państwowych funduszy celowych (Dz. U. z 2021 r. poz. 953) oraz rozporządzeń zmieniających. Dokładna lokalizacja tablicy zostanie ustalona z Zamawiającym podczas przekazania terenu budowy.</text:span></text:span></text:h>
          <text:p text:style-name="P31" loext:marker-style-name="T28"><text:span text:style-name="Tekst_20_treści_20__28_2_29__5f_"><text:span text:style-name="T37">3. </text:span></text:span><text:span text:style-name="Tekst_20_treści_20__28_2_29__5f_"><text:span text:style-name="T36">Przedmiot umowy obejmuje wykonanie wszelkich prac i czynności niezbędnych do prawidłowego zrealizowania przedmiotu umowy w zakresie rzeczowym ujętym w dokumentacji - PFU oraz </text:span></text:span><text:span text:style-name="Tekst_20_treści_20__28_2_29__5f_"><text:span text:style-name="T41">S</text:span></text:span><text:span text:style-name="Tekst_20_treści_20__28_2_29__5f_"><text:span text:style-name="T36">pecyfikacji </text:span></text:span><text:span text:style-name="Tekst_20_treści_20__28_2_29__5f_"><text:span text:style-name="T41">W</text:span></text:span><text:span text:style-name="Tekst_20_treści_20__28_2_29__5f_"><text:span text:style-name="T36">arunków </text:span></text:span><text:span text:style-name="Tekst_20_treści_20__28_2_29__5f_"><text:span text:style-name="T41">Z</text:span></text:span><text:span text:style-name="Tekst_20_treści_20__28_2_29__5f_"><text:span text:style-name="T36">amówienia.</text:span></text:span></text:p>
          <text:p text:style-name="P31" loext:marker-style-name="T28"><text:span text:style-name="Tekst_20_treści_20__28_2_29__5f_"><text:span text:style-name="T37">4. </text:span></text:span><text:span text:style-name="Tekst_20_treści_20__28_2_29__5f_"><text:span text:style-name="T36">Ponadto w ramach przedmiotu umowy Wykonawca:</text:span></text:span></text:p>
          <text:p text:style-name="P32" loext:marker-style-name="T28"><text:span text:style-name="Tekst_20_treści_20__28_2_29__5f_"><text:span text:style-name="T37">1) </text:span></text:span><text:span text:style-name="Tekst_20_treści_20__28_2_29__5f_"><text:span text:style-name="T36">opracuje i zatwierdzi plan bezpieczeństwa i ochrony zdrowia, jeżeli jego sporządzenie jest wymagane obowiązującymi przepisami prawa;</text:span></text:span></text:p>
          <text:p text:style-name="P32" loext:marker-style-name="T28"><text:span text:style-name="Tekst_20_treści_20__28_2_29__5f_"><text:span text:style-name="T37">2) </text:span></text:span><text:span text:style-name="Tekst_20_treści_20__28_2_29__5f_"><text:span text:style-name="T36">opracuje i wdroży tymczasową organizację ruchu (w zakresie wynikającym z potrzeb inwestycji), zabezpieczenia terenu robót (oznakowania),</text:span></text:span></text:p>
          <text:p text:style-name="P32" loext:marker-style-name="T28"><text:span text:style-name="Tekst_20_treści_20__28_2_29__5f_"><text:span text:style-name="T37">3) </text:span></text:span><text:span text:style-name="Tekst_20_treści_20__28_2_29__5f_"><text:span text:style-name="T36">zorganizuje i zabezpieczy plac oraz zaplecze budowy, w tym poniesie koszty mediów, ogrodzenia terenu budowy, uporządkowania terenu po budowie. Wszelkie umowy przyłączeniowe na okres wykonywania robót budowlanych zawierać będzie Wykonawca,</text:span></text:span></text:p>
          <text:p text:style-name="P32" loext:marker-style-name="T28"><text:span text:style-name="Tekst_20_treści_20__28_2_29__5f_"><text:span text:style-name="T37">4) </text:span></text:span><text:span text:style-name="Tekst_20_treści_20__28_2_29__5f_"><text:span text:style-name="T36">poniesie koszty związane z zajęciem terenu na czas prowadzenia robót budowlanych, w tym opłat za zajęcia pasów drogowych i innych terenów, jeżeli zaistnieje taka konieczność</text:span></text:span></text:p>
          <text:p text:style-name="P32" loext:marker-style-name="T28"><text:span text:style-name="Tekst_20_treści_20__28_2_29__5f_"><text:span text:style-name="T37">5) </text:span></text:span><text:span text:style-name="Tekst_20_treści_20__28_2_29__5f_"><text:span text:style-name="T36">zapewni wymagane nadzory wymagane stosownymi przepisami,</text:span></text:span></text:p>
          <text:p text:style-name="P32" loext:marker-style-name="T28"><text:span text:style-name="Tekst_20_treści_20__28_2_29__5f_"><text:span text:style-name="T37">6) </text:span></text:span><text:span text:style-name="Tekst_20_treści_20__28_2_29__5f_"><text:span text:style-name="T36">będzie utrzymywał czystość terenu oraz dróg, po których będzie odbywał się ruch pojazdów budowy i transportujących materiały,</text:span></text:span></text:p>
          <text:p text:style-name="P32" loext:marker-style-name="T28"><text:span text:style-name="Tekst_20_treści_20__28_2_29__5f_"><text:span text:style-name="T37">7) </text:span></text:span><text:span text:style-name="Tekst_20_treści_20__28_2_29__5f_"><text:span text:style-name="T36">będzie prowadził prawidłową gospodarkę odpadami powstającymi w ramach prowadzonych robót budowlanych, zgodnie z ustawą o odpadach oraz przepisami wykonawczymi do tej ustawy. Opłaty środowiskowe w tym za składowanie, odbiór i transport odpadów poniesie Wykonawca,</text:span></text:span></text:p>
          <text:p text:style-name="P32" loext:marker-style-name="T28"><text:span text:style-name="Tekst_20_treści_20__28_2_29__5f_"><text:span text:style-name="T37">8) </text:span></text:span><text:span text:style-name="Tekst_20_treści_20__28_2_29__5f_"><text:span text:style-name="T36">zabezpieczy znajdujące się na terenie budowy materiały przed kradzieżą, uszkodzeniem i zniszczeniem,</text:span></text:span></text:p>
          <text:p text:style-name="P32" loext:marker-style-name="T28"><text:span text:style-name="Tekst_20_treści_20__28_2_29__5f_"><text:span text:style-name="T37">9) </text:span></text:span><text:span text:style-name="Tekst_20_treści_20__28_2_29__5f_"><text:span text:style-name="T36">zapewni pełną obsługę geodezyjną w trakcie realizacji inwestycji wraz z geodezyjną inwentaryzacją powykonawczą zgodnie z obowiązującymi w tym zakresie przepisami prawa</text:span></text:span></text:p>
          <text:p text:style-name="P32" loext:marker-style-name="T28"><text:span text:style-name="Tekst_20_treści_20__28_2_29__5f_"><text:span text:style-name="T37">10) </text:span></text:span><text:span text:style-name="Tekst_20_treści_20__28_2_29__5f_"><text:span text:style-name="T36">naprawi lub pokryje koszty napraw uszkodzonych przez Wykonawcę dróg, chodników, ogrodzeń, mostków, urządzeń melioracyjnych i innych urządzeń oraz sieci technicznych,</text:span></text:span></text:p>
          <text:p text:style-name="P33" loext:marker-style-name="T28"><text:span text:style-name="Tekst_20_treści_20__28_2_29__5f_"><text:span text:style-name="T37">11) </text:span></text:span><text:span text:style-name="Tekst_20_treści_20__28_2_29__5f_"><text:span text:style-name="T42">w</text:span></text:span><text:span text:style-name="Tekst_20_treści_20__28_2_29__5f_"><text:span text:style-name="T36">ypłaci odszkodowania za zniszczenia spowodowane przez Wykonawcę w trakcie prowadzenia robót budowlanych właścicielom działek, na których doszło do tych zniszczeń oraz innym podmiotom, które poniosą szkodę w związku z realizacją niniejszego zamówienia,</text:span></text:span></text:p>
          <text:p text:style-name="P34" loext:marker-style-name="T28"><text:span text:style-name="Tekst_20_treści_20__28_2_29__5f_"><text:span text:style-name="T37">12) </text:span></text:span><text:span text:style-name="Tekst_20_treści_20__28_2_29__5f_"><text:span text:style-name="T36">sporządzi dokumentację powykonawczą,</text:span></text:span></text:p>
          <text:p text:style-name="P34" loext:marker-style-name="T28"><text:span text:style-name="Tekst_20_treści_20__28_2_29__5f_"><text:span text:style-name="T37">13) </text:span></text:span><text:span text:style-name="Tekst_20_treści_20__28_2_29__5f_"><text:span text:style-name="T36">wykona wszelkie inne roboty, prace i czynności nieobjęte niniejszą SWZ, a konieczne do należytego wykonania przedmiotu zamówienia ze względu na sztukę budowlaną.</text:span></text:span></text:p>
        </text:list-header>
      </text:list>
      <text:p text:style-name="P35" loext:marker-style-name="T28"><text:span text:style-name="Tekst_20_treści_20__28_2_29__5f_"><text:span text:style-name="T36"/></text:span></text:p>
      <text:list text:continue-numbering="true" text:style-name="WWNum5">
        <text:list-header>
          <text:p text:style-name="P36" loext:marker-style-name="T28"><text:span text:style-name="Tekst_20_treści_20__28_2_29__5f_"><text:span text:style-name="T43">5</text:span></text:span><text:span text:style-name="Tekst_20_treści_20__28_2_29__5f_"><text:span text:style-name="T37">. </text:span></text:span><text:span text:style-name="Tekst_20_treści_20__28_2_29__5f_"><text:span text:style-name="T36">Przy realizacji umowy strony zobowiązują się wykonywać swoje obowiązki z najwyższą starannością, mając w szczególności na uwadze potrzebę optymalnej realizacji celów.</text:span></text:span></text:p>
          <text:p text:style-name="P18" loext:marker-style-name="T28"><text:soft-page-break/><text:span text:style-name="Tekst_20_treści_20__28_2_29__5f_"><text:span text:style-name="T43">6</text:span></text:span><text:span text:style-name="Tekst_20_treści_20__28_2_29__5f_"><text:span text:style-name="T37">. </text:span></text:span><text:span text:style-name="Tekst_20_treści_20__28_2_29__5f_"><text:span text:style-name="T36">Przedmiot zamówienia musi zostać wykonany z uwzględnieniem minimalnych wymagań w zakresie dostępności określonych w ustawie z dnia 19 lipca 2019 r. o zapewnieniu dostępności osobom ze szczególnymi potrzebami (Dz. U. z 2024 r., poz. 1411 z późn. zm.).</text:span></text:span><text:span text:style-name="Tekst_20_treści_20__28_2_29__5f_"><text:span text:style-name="T35"> </text:span></text:span></text:p>
        </text:list-header>
      </text:list>
      <text:p text:style-name="P37" loext:marker-style-name="T16"/>
      <text:p text:style-name="P38" loext:marker-style-name="T44"><text:span text:style-name="T45">7. </text:span><text:span text:style-name="T46">Zadanie (zarówno dokumentację projektową jak i <text:s/>wszelkie roboty) wykonać należy zgodnie z zapisami Programu budowy kompleksów sportowych Orlik Edycja 2025 (</text:span><text:a xlink:type="simple" xlink:href="https://www.gov.pl/web/sport/program-budowy-kompleksow-sportowych-orlik--edycja-2025" text:style-name="Internet_20_link" text:visited-style-name="Visited_20_Internet_20_Link"><text:span text:style-name="Internet_20_link"><text:span text:style-name="T46">https://www.gov.pl/web/sport/program-budowy-kompleksow-sportowych-orlik--edycja-2025</text:span></text:span></text:a><text:span text:style-name="T46">) oraz dokumentów, do których się te zapisy odnoszą.</text:span></text:p>
      <text:p text:style-name="P39" loext:marker-style-name="T16"><text:span text:style-name="T47"/></text:p>
      <text:p text:style-name="P40" loext:marker-style-name="T16"/>
      <text:p text:style-name="P40" loext:marker-style-name="T16"><text:span text:style-name="T48">8</text:span>. Wykonawca oświadcza, że posiada środki finansowe w wysokości umożliwiającej sprawną realizację przedmiotu umowy oraz stosowne doświadczenie i wiedzę w zakresie wykonywania robót budowlanych, co pozwoli mu na terminowe i prawidłowe wywiązanie się ze wszystkich obowiązków wynikających z niniejszej umowy. </text:p>
      <text:p text:style-name="P40" loext:marker-style-name="T16"/>
      <text:p text:style-name="P40" loext:marker-style-name="T16"><text:span text:style-name="T48">9</text:span>. Wykonawca oświadcza, że uzyskał wszelkie informacje, które były niezbędne do przygotowania oferty oraz prawidłowego i terminowego wykonania przedmiotu umowy. </text:p>
      <text:p text:style-name="P40" loext:marker-style-name="T16"/>
      <text:p text:style-name="P41" loext:marker-style-name="T16"><text:span text:style-name="T48">10</text:span>. Wykonawca zobowiązuje się do wykonania przedmiotu umowy przy zachowaniu należytej staranności, zasad bezpieczeństwa, najwyższej jakości, właściwej organizacji pracy, zasad wiedzy technicznej oraz zgodnie z wymogami powszechnie obowiązujących przepisów prawa, w szczególności Prawa Budowlanego.</text:p>
      <text:p text:style-name="P41" loext:marker-style-name="T16"><text:s/></text:p>
      <text:p text:style-name="P42" loext:marker-style-name="T49"><text:span text:style-name="T48">11</text:span>. Wykonawca oświadcza, że posiada stosowne uprawnienia oraz kwalifikacje niezbędne do wykonania przedmiotowej umowy. Wykonawca oświadcza, że wszystkie osoby, które będą uczestniczyły ze strony Wykonawcy w realizacji przedmiotu niniejszej umowy, posiadają niezbędne kwalifikacje, umiejętności i uprawnienia oraz doświadczenie pozwalające na prawidłowe wykonanie inwestycji będącej przedmiotem umowy. </text:p>
      <text:p text:style-name="P42" loext:marker-style-name="T49"><text:span text:style-name="T50"/></text:p>
      <text:p text:style-name="P42" loext:marker-style-name="T49"><text:span text:style-name="T48">12</text:span>. Wykonawca zobowiązuje się po wykonaniu przedmiotu umowy doprowadzić teren budowy do należytego stanu (pełnego uporządkowania) wraz z uporządkowaniem terenów przyległych. </text:p>
      <text:p text:style-name="P42" loext:marker-style-name="T49"/>
      <text:p text:style-name="P42" loext:marker-style-name="T49"><text:span text:style-name="T51">1</text:span><text:span text:style-name="T48">3</text:span>. Wykonawca na czas robót budowlanych dokładnie zabezpieczy wyposażenie i mienie znajdujące się w miejscu prowadzenia robót w sposób uniemożliwiający ich zniszczenie. </text:p>
      <text:p text:style-name="P42" loext:marker-style-name="T49"/>
      <text:p text:style-name="P42" loext:marker-style-name="T49"><text:span text:style-name="T51">1</text:span><text:span text:style-name="T48">4</text:span>. Zamawiający za „wady istotne”, uważa wady, które uniemożliwiają prawidłowe i normalne korzystanie z przedmiotu umowy, tj. odbiegają w sposób zasadniczy od cech funkcjonalnych, estetycznych właściwych specyfice przedmiotu umowy, znacznie obniżają wartość, albo polegają na znacznym odstępstwie od wymagań dotyczących wykonania zamówienia. Wadami istotnymi robót budowlanych będą również wady, wymagające w celu ich naprawy opracowania dodatkowej dokumentacji projektowej lub wykonane niezgodnie z treścią zawartej umowy i/lub zasadami wiedzy technicznej. </text:p>
      <text:p text:style-name="P42" loext:marker-style-name="T49"/>
      <text:p text:style-name="P43" loext:marker-style-name="T49"><text:span text:style-name="T52">1</text:span><text:span text:style-name="T53">5</text:span><text:span text:style-name="T52">. Zamawiający za wady nieistotne, uzna wady nie wpływające na prawidłowe użytkowanie przedmiotu umowy, które nie mają cech wad istotnych, możliwe do usunięcia przez Wykonawcę realizującego dany przedmiot zamówienia </text:span><text:span text:style-name="T54">już po odbiorze przedmiotu umowy w czasie do 14 dni roboczych od dnia podpisania protokołu odbioru</text:span><text:span text:style-name="T55"> </text:span><text:span text:style-name="T52">i nie wymagające ponownej ingerencji w wykonany przedmiot zamówienia (np. demontaż i ponowny montaż elementów instalacji), w szczególności: niestaranne zamontowanie elementów wyposażenia, czy też inne drobne wady wykonawcze. </text:span></text:p>
      <text:p text:style-name="P42" loext:marker-style-name="T49"/>
      <text:p text:style-name="P44" loext:marker-style-name="T49"><text:span text:style-name="T50">1</text:span><text:span text:style-name="T56">6</text:span><text:span text:style-name="T50">. Wykonawca zobowiązuje się do wykonania przedmiotu umowy zgodnie z OPZ oraz PFU, pozostałą dokumentacją post</text:span><text:span text:style-name="T57">ę</text:span><text:span text:style-name="T50">powania, przy zachowaniu należytej staranności, zasad bezpieczeństwa, najwyższej jakości, właściwej organizacji pracy, zasad wiedzy technicznej oraz zgodnie z wymogami powszechnie obowiązujących przepisów prawa, w szczególności zgodnie z: </text:span></text:p>
      <text:p text:style-name="P44" loext:marker-style-name="T49"><text:span text:style-name="T50">a) Ustawą z dnia 7 lipca 1994 r. Prawo budowlane (tj. Dz. U. z 2025 r. poz. 418 ze zm.); </text:span><text:span text:style-name="T50"/></text:p>
      <text:p text:style-name="P44" loext:marker-style-name="T49"><text:span text:style-name="T50">b) Ustawą z dnia 27 marca 2003 r. o planowaniu i zagospodarowaniu przestrzennym (Dz.U. z 2024 r., poz. 1130 ze zm;); </text:span><text:span text:style-name="T50"/></text:p>
      <text:p text:style-name="P44" loext:marker-style-name="T49"><text:span text:style-name="T50">c) Ustawą z dnia 20 lipca 2017 r. Prawo wodne (Dz.U. z 2025 r., poz. 960 ze zm.); </text:span><text:span text:style-name="T50"/></text:p>
      <text:p text:style-name="P44" loext:marker-style-name="T49"><text:span text:style-name="T50">d) Ustawą z dnia 27 kwietnia 2001 r. Prawo ochrony środowiska (Dz.U. z 2025 r., poz. 647 ze zm.); </text:span><text:span text:style-name="T50"/></text:p>
      <text:p text:style-name="P44" loext:marker-style-name="T49"><text:span text:style-name="T50">e) Ustawa z dnia 16 kwietnia 2004 r. o ochronie przyrody (Dz.U. z 2024 r., poz. 1478 ze zm.); </text:span><text:span text:style-name="T50"/></text:p>
      <text:p text:style-name="P44" loext:marker-style-name="T49"><text:span text:style-name="T50">f) Ustawą z dnia 17 maja 1989 r. Prawo geodezyjne i kartograficzne (Dz.U. z 2024 r., poz. 1151 ze zm.); </text:span><text:span text:style-name="T50"/></text:p>
      <text:p text:style-name="P44" loext:marker-style-name="T49"><text:soft-page-break/><text:span text:style-name="T50">g) Ustawą z dnia 19 lipca 2019 r. o zapewnianiu dostępności osobom ze szczególnymi potrzebami (Dz.U. z 2024 r., poz. 1411 ze zm.); </text:span><text:span text:style-name="T50"/></text:p>
      <text:p text:style-name="P44" loext:marker-style-name="T49"><text:span text:style-name="T50">h) Rozporządzeniem Ministra Infrastruktury z dnia 6 lutego 2003 r. w sprawie bezpieczeństwa i higieny pracy podczas wykonywania robót budowlanych (Dz. U. z 2003 r. Nr 47, poz. 401), </text:span><text:span text:style-name="T50"/></text:p>
      <text:p text:style-name="P44" loext:marker-style-name="T49"><text:span text:style-name="T50">i) Rozporządzeniem Ministra Infrastruktury z dnia 23 czerwca 2003 r. w sprawie informacji dotyczących bezpieczeństwa i ochrony zdrowia oraz planu bezpieczeństwa i ochrony zdrowia (Dz. U. z 2003 r. Nr 120, poz. 1126); </text:span><text:span text:style-name="T50"/></text:p>
      <text:p text:style-name="P44" loext:marker-style-name="T49"><text:span text:style-name="T58">j</text:span><text:span text:style-name="T50">) dokumentacją projektową, specyfikacją techniczną, polskimi normami, normami branżowymi </text:span><text:span text:style-name="T57">i </text:span><text:span text:style-name="T50">uzgodnieniami.</text:span></text:p>
      <text:p text:style-name="P42" loext:marker-style-name="T49"/>
      <text:p text:style-name="P45" loext:marker-style-name="T49"><text:span text:style-name="T50">1</text:span><text:span text:style-name="T56">7</text:span><text:span text:style-name="T50">. Wykonawca oświadcza, że zapoznał się szczegółowo ze wszystkimi założeniami zamówienia i dokumentami posiadanymi przez Zamawiającego tj. z dokumentacją, PFU, specyfikacją techniczną. Potwierdza i nie wnosi do nich zastrzeżeń, że ww. informacje i dokumenty określają przedmiot niniejszej umowy w sposób wystarczający i gwarantujący jej wykonanie w całości bez konieczności uzupełnień i ponoszenia przez Zamawiającego jakichkolwiek dodatkowych kosztów. </text:span></text:p>
      <text:p text:style-name="P46" loext:marker-style-name="T59"><text:span text:style-name="T60"><text:s/></text:span></text:p>
      <text:p text:style-name="P42" loext:marker-style-name="T49">1<text:span text:style-name="T48">8</text:span>. Jeśli jakieś prace nie wynikają wprost z dokumentacji i przedstawionych dokumentów opisujących przedmiot zamówienia – a ich wykonanie jest niezbędne dla prawidłowego wykonania robót, a ich konieczność Wykonawca mógł przewidzieć na etapie złożenia oferty – przyjmuje się, że należą one do przedmiotu umowy, a wynagrodzenie za ich wykonanie jest objęte wynagrodzeniem ryczałtowym określonym w niniejszym zamówieniu. </text:p>
      <text:p text:style-name="P42" loext:marker-style-name="T49"/>
      <text:p text:style-name="P44" loext:marker-style-name="T49"><text:span text:style-name="T50">1</text:span><text:span text:style-name="T56">9</text:span><text:span text:style-name="T50">. Uznaje się, że stosunek prawny między stronami ukształtowany jest przez następujące dokumenty: </text:span></text:p>
      <text:p text:style-name="P44" loext:marker-style-name="T49"><text:span text:style-name="T50">1) OPZ wraz z załącznikami; </text:span><text:span text:style-name="T50"/></text:p>
      <text:p text:style-name="P44" loext:marker-style-name="T49"><text:span text:style-name="T50">2) umowę wraz z załącznikami; </text:span><text:span text:style-name="T50"/></text:p>
      <text:p text:style-name="P44" loext:marker-style-name="T49"><text:span text:style-name="T50">3) ofertę Wykonawcy, przedstawioną w trakcie postępowania o udzielenie zamówienia publicznego; </text:span><text:span text:style-name="T50"/></text:p>
      <text:p text:style-name="P45" loext:marker-style-name="T49"><text:span text:style-name="T50">4) pozostałą dokumentację postępowania, w tym w szczególności SWZ. </text:span><text:span text:style-name="T50"/></text:p>
      <text:p text:style-name="P47" loext:marker-style-name="T49"/>
      <text:p text:style-name="P6" loext:marker-style-name="T10"><text:span text:style-name="T61">§ 2 </text:span><text:span text:style-name="T13"/></text:p>
      <text:p text:style-name="P48" loext:marker-style-name="T10">TERMIN REALIZACJI PRZEDMIOTU UMOWY </text:p>
      <text:p text:style-name="P49" loext:marker-style-name="T10"/>
      <text:p text:style-name="P50" loext:marker-style-name="T14"><text:span text:style-name="T13">1. Termin wykonania przedmiotu umowy</text:span><text:span text:style-name="T62"> do </text:span><text:span text:style-name="T63">dnia</text:span><text:span text:style-name="T62"> </text:span><text:span text:style-name="T64">3</text:span><text:span text:style-name="T65">1</text:span><text:span text:style-name="T66">.</text:span><text:span text:style-name="T67">0</text:span><text:span text:style-name="T65">8</text:span><text:span text:style-name="T66">.202</text:span><text:span text:style-name="T67">7</text:span><text:span text:style-name="T66"> r., </text:span><text:span text:style-name="T68">z uwzględnieniem następujących ustaleń szczegółowych: </text:span></text:p>
      <text:list xml:id="list2460330938" text:style-name="WWNum17">
        <text:list-header>
          <text:p text:style-name="P51" loext:marker-style-name="T28"><text:span text:style-name="Tekst_20_treści_20__28_2_29__5f_"><text:span text:style-name="T69">1) </text:span></text:span><text:span text:style-name="Tekst_20_treści_20__28_2_29__5f_"><text:span text:style-name="T36">Wykonanie dokumentacji projektowej zadania wraz z uzyskaniem wszystkich wymaganych decyzji i zezwoleń: od dnia podpisania umowy do </text:span></text:span><text:span text:style-name="Tekst_20_treści_20__28_2_29__5f_"><text:span text:style-name="T70">14.12.2026r. </text:span></text:span></text:p>
          <text:p text:style-name="P51" loext:marker-style-name="T28"><text:span text:style-name="Tekst_20_treści_20__28_2_29__5f_"><text:span text:style-name="T71">2) </text:span></text:span><text:span text:style-name="Tekst_20_treści_20__28_2_29__5f_"><text:span text:style-name="T35">Zamawiający przekaże Wykonawcy protokolarnie teren budowy w terminie 14 dni od dnia podpisania przez Strony Protokołu Odbioru Dokumentacji.</text:span></text:span></text:p>
        </text:list-header>
      </text:list>
      <text:p text:style-name="P52" loext:marker-style-name="T10"/>
      <text:p text:style-name="P45" loext:marker-style-name="T10"><text:span text:style-name="T13">2. Przedmiot umowy będzie realizowany zgodnie z harmonogramem rzeczow</text:span><text:span text:style-name="T72">o-finansowym </text:span><text:span text:style-name="T13">uzgodnionym przez Strony i zaakceptowanym przez Zamawiającego. Wykonawca zobowiązany jest do wykonania i przedłożenia Zamawiającemu w ciągu 2 dni roboczych od daty podpisania niniejszej umowy, harmonogramu rzeczow</text:span><text:span text:style-name="T73">o-finansowego, </text:span><text:span text:style-name="T13">uwzględniającego wykonanie wszystkich robót i usług objętych przedmiotem zamówienia. Harmonogram ten, musi zawierać wszelkie koszty składające się na cenę oferty, niezbędne do zrealizowania zamówienia z ich podziałem na poszczególne elementy. </text:span></text:p>
      <text:p text:style-name="P52" loext:marker-style-name="T10"/>
      <text:p text:style-name="P53" loext:marker-style-name="T10">3. Zmiana harmonogramu <text:span text:style-name="T74">wskazanego w </text:span><text:span text:style-name="T75">§ 2 </text:span><text:span text:style-name="T76">ust. 2</text:span><text:span text:style-name="T75"> </text:span>wymaga akceptacji Zamawiającego <text:span text:style-name="T77">i</text:span> <text:s/>wprowadzenia zmian do umowy w formie aneksu. </text:p>
      <text:p text:style-name="P54" loext:marker-style-name="T10"/>
      <text:p text:style-name="P44" loext:marker-style-name="T10"><text:span text:style-name="T13">4. Zamawiający udostępni Wykonawcy teren budowy na podstawie protokołu wprowadzenia na teren budowy, nie później niż w terminie 2 dni roboczych od dnia odbioru dokumentacji projektowej stanowiącej podstawę do realizacji robót. </text:span></text:p>
      <text:p text:style-name="P54" loext:marker-style-name="T10"/>
      <text:p text:style-name="P43" loext:marker-style-name="T10"><text:span text:style-name="T78">5. Wykonawca zobowiązuje się do rozpoczęcia realizacji przedmiotu umowy w terminie maksymalnie 3 dni roboczych od dnia podpisania umowy. </text:span></text:p>
      <text:p text:style-name="P54" loext:marker-style-name="T10"/>
      <text:p text:style-name="P55" loext:marker-style-name="T10"><text:span text:style-name="T13">6. </text:span><text:span text:style-name="T79">Za termin wykonania zamówienia przyjmuje się dzień pisemnego zgłoszenia Zamawiającemu przez Wykonawcę gotowości do odbioru robót. Warunkiem koniecznym zgłoszenia gotowości do odbioru jest uprzednie ostateczne zakończenie wszystkich robót budowlanych, do wykonania, których na podstawie </text:span><text:soft-page-break/><text:span text:style-name="T79">Umowy zobowiązany jest Wykonawca a także uzyskanie wszelkich niezbędnych dokumentów, w tym decyzji o pozwoleniu na użytkowanie.</text:span></text:p>
      <text:p text:style-name="P56" loext:marker-style-name="T10"/>
      <text:p text:style-name="P56" loext:marker-style-name="T10"/>
      <text:p text:style-name="P56" loext:marker-style-name="T10"/>
      <text:p text:style-name="P6" loext:marker-style-name="T10"><text:span text:style-name="T11">§ 3 </text:span><text:span text:style-name="T13"/></text:p>
      <text:p text:style-name="P48" loext:marker-style-name="T10">WARUNKI REALIZACJI PRZEDMIOTU UMOWY </text:p>
      <text:p text:style-name="P49" loext:marker-style-name="T10"/>
      <text:p text:style-name="P54" loext:marker-style-name="T10">1. Wykonawca ponosi pełną odpowiedzialność za teren budowy od dnia jego przekazania do dnia przekazania przedmiotu umowy Zamawiającemu protokołem odbioru końcowego robót. Wykonawca zobowiązuje się wykonać i utrzymywać na swój koszt zabezpieczenie budowy, a także zapewnić warunki bezpieczeństwa. </text:p>
      <text:p text:style-name="P54" loext:marker-style-name="T10"/>
      <text:p text:style-name="P54" loext:marker-style-name="T10">2. Zamawiający jako teren budowy rozumie miejsce prowadzenia robót budowlanych, wydzielone przez Wykonawcę w sposób widoczny i zabezpieczone przed dostępem osób postronnych. </text:p>
      <text:p text:style-name="P54" loext:marker-style-name="T10"/>
      <text:p text:style-name="P45" loext:marker-style-name="T10"><text:span text:style-name="T13">3. Wykonawca ponosi odpowiedzialność cywilną za szkody i następstwa nieszczęśliwych wypadków powstałe z jego winy, dotyczące pracowników własnych i osób trzecich, powstałe na terenie budowy w związku z prowadzonymi robotami. Wszystkie szkody powstałe w wyniku prowadzonych prac Wykonawca usunie własnym kosztem i staraniem. W przypadku wypłaty z ubezpieczenia Wykonawcy odszkodowania na rzecz Zamawiającego pomniejszonego o kwotę wynikającą z fran</text:span><text:span text:style-name="T80">c</text:span><text:span text:style-name="T13">zyzy redukcyjnej lub odmowy wypłaty odszkodowania z tytułu fran</text:span><text:span text:style-name="T80">c</text:span><text:span text:style-name="T13">zyzy integralnej, Wykonawca zobowiązuje się wypłacić Zamawiającemu kwotę potrącenia wynikającą z wyłączeń z umowy ubezpieczenia, a w przypadku braku możliwości uzyskania od ubezpieczyciela podatku VAT, Wykonawca zobowiązuje się również wypłacić Zamawiającemu kwotę równą potrąconemu podatkowi VAT. </text:span></text:p>
      <text:p text:style-name="P42" loext:marker-style-name="T49"/>
      <text:p text:style-name="P42" loext:marker-style-name="T49">4. Wykonawca obowiązany jest do ubezpieczenia własnej działalności gospodarczej od odpowiedzialności cywilnej w zakresie związanym z przedmiotem umowy przez cały okres realizacji zamówienia na kwotę co najmniej 500.000 zł. </text:p>
      <text:p text:style-name="P42" loext:marker-style-name="T49"/>
      <text:p text:style-name="P44" loext:marker-style-name="T81"><text:span text:style-name="T50">5. Wykonawca oświadcza, iż jest ubezpieczony od odpowiedzialności cywilnej w zakresie prowadzonej działalności związanej z przedmiotem umowy, na kwotę minimum 500.000,00 zł i oświadcza, że polisa obowiązuje na cały czas realizacji umowy. Wykonawca jest zobowiązany do przedłożenia na każde żądanie Zamawiającego polisy ubezpieczeniowej lub innego dokumentu potwierdzającego posiadanie przez Wykonawcę ubezpieczenia od odpowiedzialności cywilnej w zakresie prowadzonej działalności związanej z przedmiotem umowy (co najmniej w zakresie następujących ryzyk objętych ubezpieczeniem: ubezpieczenie na wypadek szkody na osobie lub w mieniu wyrządzone osobom trzecim w związku z prowadzeniem działalności gospodarczej, szkody wyrządzone przez nienależyte wykonanie umowy).</text:span></text:p>
      <text:p text:style-name="P57" loext:marker-style-name="T81"/>
      <text:p text:style-name="P44" loext:marker-style-name="T81"><text:span text:style-name="T82">6. Wykonawca sporządzi przez rozpoczęciem budowy plan bezpieczeństwa i ochrony zdrowia (zwany w niniejszej umowie </text:span><text:span text:style-name="T83">„BIOZ”)</text:span><text:span text:style-name="T82">, uwzględniając specyfikę obiektu budowlanego i warunki prowadzenia robót budowlanych. </text:span></text:p>
      <text:p text:style-name="P57" loext:marker-style-name="T81"/>
      <text:p text:style-name="P58" loext:marker-style-name="T81">7. Wykonawca zobowiązuje się strzec mienia wymienionego w protokole wprowadzenia na teren budowy, zabezpieczyć i oznakować roboty, dbać o stan techniczny i prawidłowość oznakowania przez cały czas realizacji zadania oraz zapewnić warunki bezpieczeństwa.</text:p>
      <text:p text:style-name="P58" loext:marker-style-name="T81"><text:s/><text:span text:style-name="T82"/></text:p>
      <text:p text:style-name="P59" loext:marker-style-name="T81">8. Wykonawca ma obowiązek w szczególności do: </text:p>
      <text:p text:style-name="P59" loext:marker-style-name="T81">1) organizacji, utrzymania i zabezpieczenia na własny koszt zaplecza robót, w miejscu uzgodnionym z Zamawiającym; <text:span text:style-name="T82"/></text:p>
      <text:p text:style-name="P44" loext:marker-style-name="T81"><text:span text:style-name="T82">2) organizacji ochrony mienia na terenie robót, do czasu zakończenia robót budowlanych objętych zamówieniem; </text:span><text:span text:style-name="T82"/></text:p>
      <text:p text:style-name="P44" loext:marker-style-name="T81"><text:span text:style-name="T82">3) całkowitego uporządkowania terenu budowy po zakończeniu robót; </text:span><text:span text:style-name="T82"/></text:p>
      <text:p text:style-name="P44" loext:marker-style-name="T81"><text:span text:style-name="T82">4) realizacji przedmiotu umowy w terminie, zgodnie z obowiązującymi przepisami prawa oraz zasadami wiedzy technicznej; </text:span><text:span text:style-name="T82"/></text:p>
      <text:p text:style-name="P44" loext:marker-style-name="T81"><text:span text:style-name="T82">5) należytego zabezpieczenia i ochrony terenu budowy zgodnie z obowiązującymi przepisami, </text:span><text:span text:style-name="T82"/></text:p>
      <text:p text:style-name="P44" loext:marker-style-name="T81"><text:span text:style-name="T82">6) utrzymania należytego porządku na budowie i w jej bezpośrednim otoczeniu; </text:span><text:span text:style-name="T82"/></text:p>
      <text:p text:style-name="P44" loext:marker-style-name="T81"><text:span text:style-name="T82">7) bieżącego usuwania i składowania zbędnych materiałów, odpadów i śmieci, a także niepotrzebnych urządzeń prowizorycznych, przy uwzględnieniu obowiązujących w tym względzie regulacji prawnych; </text:span><text:span text:style-name="T82"/></text:p>
      <text:p text:style-name="P44" loext:marker-style-name="T81"><text:span text:style-name="T82">8) bezwzględnego stosowania przepisów ppoż. i bhp, </text:span><text:span text:style-name="T82"/></text:p>
      <text:p text:style-name="P60" loext:marker-style-name="T81"><text:soft-page-break/>9) na wszystkie użyte materiały budowlane oraz wbudowane obiekty małej architektury Wykonawca jest zobowiązany na etapie budowy dostarczyć upoważnionemu przedstawicielowi Zamawiającego wskazanemu w §10 ust. 1 oraz ust. 5 do akceptacji deklaracje zgodności i certyfikaty, przed ich wbudowaniem, nadto jest obowiązany do przekazania Zamawiającemu, przy odbiorze robót, atestów i gwarancji udzielonych przez dostawców materiałów, certyfikatów bezpieczeństwa, certyfikatów zgodności i aprobat technicznych; protokołów powykonawczych instalacji m.in. próby szczelności, dezynfekcji i płukania, świadectw sanitarnych wbudowanych materiałów, gwarancji,. </text:p>
      <text:p text:style-name="P60" loext:marker-style-name="T81"/>
      <text:p text:style-name="P60" loext:marker-style-name="T81">9. W przypadku stwierdzenia opóźnień w realizacji przedmiotu umowy, Zamawiający może polecić Wykonawcy podjęcie niezbędnych działań mających na celu przyspieszenie prowadzonych robót budowlanych, tak, aby przedmiot umowy został wykonany w terminie wskazanym w niniejszej umowie, pod rygorem zapłaty kar umownych określonych w niniejszej umowie. Wykonawca zobowiązany jest podjąć wskazane mu przez Zamawiającego działania, chyba że niezwłocznie uzasadni, że termin wykonania robót nie jest niczym zagrożony. Wszystkie koszty związane z podjętymi działaniami mającymi na celu przyspieszenie realizacji robót budowlanych obciążają Wykonawcę. </text:p>
      <text:p text:style-name="P60" loext:marker-style-name="T81"/>
      <text:p text:style-name="P45" loext:marker-style-name="T81"><text:span text:style-name="T82">10. Postępowanie z odpadami: </text:span><text:span text:style-name="T82"/></text:p>
      <text:p text:style-name="P45" loext:marker-style-name="T81"><text:span text:style-name="T82">a) Wykonawca w ramach wykonania przedmiotu umowy, po uzgodnieniu z Zamawiającym, jest zobowiązany do utylizacji gruzu i innych odpadów, w miejscach zorganizowanego składowania odpadów zgodnie z Ustawą o odpadach z dnia 14 grudnia 2012 r. oraz Rozporządzeniem Ministra Klimatu z dnia 2 stycznia 2020 r. w sprawie katalogu odpadów w celu należytego wykonania zobowiązań wynikających z ustawy z dnia 14 grudnia 2012 r. o odpadach (Dz. U. z 2023 r. poz. 1587 ze zm.). </text:span><text:span text:style-name="T50">W odniesieniu do prac będących przedmiotem umowy, których wykonanie powodować będzie powstanie odpadów, odpady znajdują się w dyspozycji Wykonawcy z zastrzeżeniem sytuacji, w których osoba umocowana do działania z ramienia Zamawiającego wskaże na piśmie sposób oraz miejsce ich zagospodarowania. </text:span></text:p>
      <text:p text:style-name="P46" loext:marker-style-name="T18"><text:span text:style-name="T19">b) Wykonawca zobowiązuje się zorganizować – własnym staraniem – swoje zaplecze maszynowe i socjalne. Lokalizację zaplecza oraz miejsce składowania odpadów, gruzu, śmieci itp. Wykonawca uzgodni z zarządcą terenu. </text:span><text:span text:style-name="T19"/></text:p>
      <text:p text:style-name="P46" loext:marker-style-name="T18"><text:span text:style-name="T19">c) Stosownie do postanowień ust. powyżej Wykonawca pozostaje wytwórcą i posiadaczem odpadów będąc jednocześnie zobowiązanym bez odrębnego wynagrodzenia do realizacji wszelkich ciążących na nim obowiązków w szczególności wynikających z ustawy z dnia 14 grudnia 2012 r. o odpadach (Dz. U. z 2023 r. poz. 1587 ze zm.), w tym w zakresie transportowania odpadów oraz wpisu w stosownych rejestrach. W sytuacji, gdy w ramach realizowanych prac dojdzie do powstania odpadów niebezpiecznych, Wykonawca z uwzględnieniem postanowień zawartych w zdaniu pierwszym winien niezwłocznie pisemnie zgłosić tego rodzaju okoliczność wobec Zamawiającego. Każdorazowo dokumentacja przekazywana przez Wykonawcę wraz z rozliczeniem finansowo – rzeczowym obligatoryjnie zawiera potwierdzenie sposobu oraz zasad zagospodarowania odpadów. W sytuacji braku możliwości zagospodarowania materiałów uzyskanych ze zrealizowanych prac oraz gdy Zamawiający nie postanowi inaczej, Wykonawca zagospodaruje materiały we własnym zakresie. </text:span><text:span text:style-name="T19"/></text:p>
      <text:list text:style-name="WWNum11">
        <text:list-header>
          <text:p text:style-name="P61" loext:marker-style-name="T18"><text:span text:style-name="T19">d) Wykonawca zobowiązuje się do wykonywania wszystkich obowiązków wytwórcy i posiadacza odpadów w rozumieniu ustawy o odpadach i ma obowiązek zagospodarowania odpadów powstałych podczas realizacji niniejszego zamówienia, zgodnie z ustawą o odpadach z dnia 14 grudnia 2012 r. o odpadach (t.j. Dz. U. z 2023 r. poz. 1587) oraz pokrywania kosztów utylizacji odpadów zgodnie z obowiązującymi w tym zakresie przepisami. Wykonawca zobowiązany jest w szczególności wywozić śmieci, odpady materiałowe i inne pozostałości we własnym zakresie na składowisko. Wszelkie koszty z tym związane, w tym koszty związane z opłatami za wysypisko ponosić będzie Wykonawca. </text:span></text:p>
        </text:list-header>
      </text:list>
      <text:p text:style-name="P62" loext:marker-style-name="T18"><text:span text:style-name="T19">e) Wykonawca zobowiązany jest na bieżąco do usuwania odpadów komunalnych najpóźniej do 2 dni po wykonaniu robót/prac. Termin, o którym mowa w zdaniu pierwszym ulega skróceniu do 24 godzin, w sytuacji gdy prace pozostają realizowane bezpośrednio przed dniem ustawowo wolnym od pracy. </text:span><text:span text:style-name="T19"/></text:p>
      <text:p text:style-name="P63" loext:marker-style-name="T18">f) Obowiązki Wykonawcy opisane w niniejszym paragrafie pozostają realizowane bez odrębnego wynagrodzenia zgodnie z wytycznymi Zamawiającego. Wykonawca przedstawi Zamawiającemu na jego żądanie potwierdzenie faktu utylizacji odpadów, zgodnie z powszechnie obowiązującymi przepisami. </text:p>
      <text:p text:style-name="P63" loext:marker-style-name="T18"/>
      <text:p text:style-name="P64" loext:marker-style-name="T18">11. Ponadto Wykonawca zobowiązuje się do:</text:p>
      <text:p text:style-name="P64" loext:marker-style-name="T18">1) zatrudnienia na podstawie umowy o pracę osób wykonujących wszystkie czynności bezpośrednio związane z realizacją przedmiotu zamówienia na terenie budowy;</text:p>
      <text:p text:style-name="P64" loext:marker-style-name="T18">2) współpracy ze służbami Zamawiającego, w tym w szczególności z uprawnionym pracownikiem Zamawiającego, wskazanym w § 10 niniejszej umowy;</text:p>
      <text:p text:style-name="P64" loext:marker-style-name="T18"><text:soft-page-break/>3) koordynacji prac realizowanych przez podwykonawców. Zamawiającemu przysługuje prawo żądania od Wykonawcy zmiany podwykonawcy, jeżeli ten realizuje roboty w sposób wadliwy, niezgodny z założeniami i przepisami;</text:p>
      <text:p text:style-name="P65" loext:marker-style-name="T18"><text:span text:style-name="T84">4</text:span><text:span text:style-name="T19">) pisemnego powiadamiania Zamawiającego o planowanym odbiorze końcowym z wyprzedzeniem nie krótszym niż 3 dni robocze, z zastrzeżeniem § 3 ust. 13;</text:span></text:p>
      <text:p text:style-name="P64" loext:marker-style-name="T18">5) przekazania Zamawiającemu, przy odbiorze robót, atestów i gwarancji udzielonych przez dostawców materiałów, certyfikatów bezpieczeństwa, certyfikatów zgodności i aprobat technicznych;</text:p>
      <text:p text:style-name="P64" loext:marker-style-name="T18">6) usunięcia wszelkich wad i usterek stwierdzonych przez nadzór inwestorski w trakcie trwania robót w terminie wskazanym przez Zamawiającego;</text:p>
      <text:p text:style-name="P64" loext:marker-style-name="T18">7) w ramach realizacji Przedmiotu Umowy i w ramach wynagrodzenia, o którym mowa w § 6 ust. 1, Wykonawca zobowiązany jest również do:</text:p>
      <text:p text:style-name="P64" loext:marker-style-name="T18">a) przedstawienia Zamawiającemu raportu o stanie zaawansowania prac, na wezwanie Zamawiającego, do 24 godzin liczonych od momentu otrzymania wezwania,</text:p>
      <text:p text:style-name="P64" loext:marker-style-name="T18">b) uczestniczenia we wszystkich spotkaniach na wezwanie Zamawiającego, związanych z realizacją Przedmiotu Umowy i w przypadku takiej potrzeby przygotowania na wniosek Zamawiającego wszelkich niezbędnych materiałów informacyjnych, </text:p>
      <text:p text:style-name="P64" loext:marker-style-name="T18">c) w przypadku wykazania braków przez organ wydający decyzje formalno–prawne w trakcie prowadzonego przez niego postępowania do wprowadzenia stosownych zmian i uzupełnień w terminie wskazanym przez ten organ. </text:p>
      <text:p text:style-name="P64" loext:marker-style-name="T18"/>
      <text:p text:style-name="P66" loext:marker-style-name="T18"><text:span text:style-name="T85">12. Do obowiązków Zamawiającego w ramach niniejszej umowy należy: </text:span></text:p>
      <text:p text:style-name="P67" loext:marker-style-name="T49"><text:span text:style-name="T50">1) przekazanie Wykonawcy terenu budowy oraz jednego egzemplarza programu funkcjonalno-użytkowego; </text:span><text:span text:style-name="T50"/></text:p>
      <text:p text:style-name="P67" loext:marker-style-name="T49"><text:span text:style-name="T50">2) przekazanie Wykonawcy istotnych do wykonania Umowy informacji i dokumentów w zakresie niezbędnym do realizacji przedmiotu zamówienia; </text:span><text:span text:style-name="T50"/></text:p>
      <text:p text:style-name="P67" loext:marker-style-name="T49"><text:span text:style-name="T50">3) dokonanie odbioru końcowego przedmiotu umowy; </text:span><text:span text:style-name="T50"/></text:p>
      <text:p text:style-name="P68" loext:marker-style-name="T49">4) wypłata należnego wynagrodzenia na podstawie prawidłowo wystawionej faktury przez Wykonawcę, w terminie określonym w niniejszej Umowie. </text:p>
      <text:p text:style-name="P68" loext:marker-style-name="T49"/>
      <text:p text:style-name="P42" loext:marker-style-name="T49">13. Zamawiający ma prawo do wstrzymania wykonania całości lub części robót budowlanych, jeśli w jego ocenie będą one wykonywane wadliwie, z naruszeniem prawa lub umowy lub też w sposób grożący spowodowaniem znacznych strat materialnych lub zagrożeniem dla życia, zdrowia. </text:p>
      <text:p text:style-name="P42" loext:marker-style-name="T49"/>
      <text:p text:style-name="P42" loext:marker-style-name="T49">14. Zamawiający ma prawo do wstrzymania wykonania całości lub części robót budowlanych, na koszt i ryzyko Wykonawcy, w wypadku użycia przez Wykonawcę materiałów budowlanych niezgodnych z dokumentacją projektową, jak też niespełniających obowiązujących norm lub nieposiadających wymaganych atestów, certyfikatów lub innych dokumentów wymaganych w tym zakresie. </text:p>
      <text:p text:style-name="P42" loext:marker-style-name="T49"/>
      <text:p text:style-name="P42" loext:marker-style-name="T49">15. Wykonawca odpowiada za zgodność rozwiązań przeprowadzonych prac z przepisami techniczno-budowlanymi, obowiązującymi normami i wymaganiami opisanymi w niniejszej umowie. </text:p>
      <text:p text:style-name="P42" loext:marker-style-name="T49"/>
      <text:p text:style-name="P42" loext:marker-style-name="T49">16. Wykonawca zobowiązany jest do dokonania pisemnego zgłoszenia o zakończeniu prac i gotowości do ich odbioru. Zgłoszenie prac do odbioru końcowego wymaga zakończenia wszystkich przewidzianych prac będących przedmiotem niniejszej umowy i ich przyjęcia przez Zamawiającego. </text:p>
      <text:p text:style-name="P42" loext:marker-style-name="T49"/>
      <text:p text:style-name="P42" loext:marker-style-name="T49">17. Do zgłoszenia do odbioru końcowego Wykonawca dostarczy Zamawiającemu dokumentację powykonawczą w 2 egz. w wersji papierowej i w 2 egz. w wersji elektronicznej zawierającej zeskanowaną dokumentację z wersji papierowej. </text:p>
      <text:p text:style-name="P42" loext:marker-style-name="T49"/>
      <text:p text:style-name="P42" loext:marker-style-name="T49">18. Wykonawca zobowiązuje się do poprawy wykonanych prac, bez dodatkowego wynagrodzenia, w przypadku zmiany przepisów lub zgłoszenia zastrzeżeń do wykonanej pracy przez wszelkie organy lub podmioty, na każdym etapie postępowania. </text:p>
      <text:p text:style-name="P42" loext:marker-style-name="T49"/>
      <text:p text:style-name="P42" loext:marker-style-name="T49">19. W przypadku bezskutecznego upływu wyznaczonego terminu, o którym mowa w § 13 ust. 5 niniejszej umowy, na ponowne wykonanie przedmiotu zamówienia zawierającego wady, Zamawiający ma prawo: </text:p>
      <text:p text:style-name="P69" loext:marker-style-name="T49">1) usunąć wady na koszt i ryzyko Wykonawcy, bez konieczności uzyskiwania zgody właściwego sądu,</text:p>
      <text:p text:style-name="P69" loext:marker-style-name="T49">2) żądać stosownego obniżenia wynagrodzenia,</text:p>
      <text:p text:style-name="P69" loext:marker-style-name="T49">3) odstąpić od umowy, w terminie wskazanym w <text:s/>§ 13 <text:span text:style-name="T86">ust.5 </text:span>niniejszej umowy.</text:p>
      <text:p text:style-name="P69" loext:marker-style-name="T49"/>
      <text:p text:style-name="P45" loext:marker-style-name="T49"><text:span text:style-name="T50">20. W razie odstąpienia od umowy lub rozwiązania umowy strony obciążają następujące obowiązki: </text:span></text:p>
      <text:p text:style-name="P46" loext:marker-style-name="T18"><text:soft-page-break/><text:span text:style-name="T50">1) w terminie 7 dni od dnia odstąpienia od umowy Wykonawca przy udziale Zamawiającego sporządzi protokół inwentaryzacji robót w toku według stanu na dzień odstąpienia. W protokole tym strony przedłożą zestawienia swoich roszczeń, </text:span><text:span text:style-name="T19"/></text:p>
      <text:p text:style-name="P46" loext:marker-style-name="T18"><text:span text:style-name="T19">2) Wykonawca zabezpieczy przerwane roboty na swój koszt, jeżeli z jego winy nastąpiło odstąpienie od umowy, </text:span><text:span text:style-name="T19"/></text:p>
      <text:p text:style-name="P44" loext:marker-style-name="T18"><text:span text:style-name="T19">3) Wykonawca zgłosi Zamawiającemu gotowość odbioru robót przerwanych oraz robót zabezpieczających, jeżeli odstąpienie od umowy nastąpiło z przyczyn, za które Wykonawca nie odpowiada, </text:span><text:span text:style-name="T19"/></text:p>
      <text:p text:style-name="P70" loext:marker-style-name="T18">4) Wykonawca niezwłocznie, najpóźniej w terminie 3 dni od dnia odbioru końcowego, usunie z terenu budowy przez niego dostarczone lub wniesione urządzenia, narzędzia, zaplecza. </text:p>
      <text:p text:style-name="P70" loext:marker-style-name="T18"/>
      <text:p text:style-name="P44" loext:marker-style-name="T18"><text:span text:style-name="T19">21. Zamawiający w przypadku konieczności powierzenia przetwarzania danych osobowych w zakresie i celu objętym niniejszą umową, zobowiązuje się do zawarcia z Wykonawcą odrębnej umowy o treści i na zasadach określonych w przepisach powszechnie obowiązujących. </text:span></text:p>
      <text:p text:style-name="P70" loext:marker-style-name="T18"/>
      <text:p text:style-name="P44" loext:marker-style-name="T18"><text:span text:style-name="T19">22. Wykonawca zobowiązany jest do uzyskania wszelkich wymaganych prawem dokumentów, warunków, opracowań, opinii, zgód, uzgodnień, dokonywania zgłoszenia robót budowlanych oraz pozwoleń i decyzji administracyjnych, w tym właściwych organów sanitarnych czy administracji budowl</text:span><text:span text:style-name="T87">a</text:span><text:span text:style-name="T19">nej, niezbędnych do wykonania przedmiotu umowy, zgodnie z obowiązującym prawem, w tym w szczególności np. pozwolenia na zajecie pasa drogowego i uiszczenia stosownych opłaty z tego tytułu, zgody na wejście w teren, w ramach wynagrodzenia określonego w umowie. </text:span></text:p>
      <text:p text:style-name="P70" loext:marker-style-name="T18"/>
      <text:p text:style-name="P45" loext:marker-style-name="T18"><text:span text:style-name="T19">23. Obowiązek zatrudnienia w ramach umowy o pracę: </text:span></text:p>
      <text:p text:style-name="P46" loext:marker-style-name="T18"><text:span text:style-name="T19">a) Wykonawca oświadcza, iż osoby, które będą wykonywały w trakcie realizacji Umowy następujące czynności w zakresie realizacji zamówienia: pracownicy fizyczni realizujący bezpośrednio: </text:span><text:span text:style-name="T19"/></text:p>
      <text:p text:style-name="P46" loext:marker-style-name="T18"><text:span text:style-name="T19">- roboty przygotowawcze, w tym: zabezpieczenie terenu budowy; </text:span><text:span text:style-name="T19"/></text:p>
      <text:p text:style-name="P46" loext:marker-style-name="T18"><text:span text:style-name="T19">- roboty budowlane; </text:span><text:span text:style-name="T19"/></text:p>
      <text:p text:style-name="P71" loext:marker-style-name="T88">- wszelkie roboty wykonywane na wysokości; </text:p>
      <text:p text:style-name="P72" loext:marker-style-name="T88">- uruchomienie wszystkich urządzeń; </text:p>
      <text:p text:style-name="P46" loext:marker-style-name="T18"><text:span text:style-name="T19">- wykonanie niezbędnych pomiarów i sprawdzeń; </text:span><text:span text:style-name="T19"/></text:p>
      <text:p text:style-name="P73" loext:marker-style-name="T18">- prace pomocnicze na terenie budowy (dotyczy Wykonawcy i Podwykonawców) (za wyjątkiem osób pełniących tzw. samodzielne funkcje techniczne w budownictwie w rozumieniu ustawy Prawo budowlane) będą zatrudnione przez Wykonawcę lub podwykonawcę na podstawie umowy o pracę. </text:p>
      <text:p text:style-name="P73" loext:marker-style-name="T18"/>
      <text:p text:style-name="P71" loext:marker-style-name="T18">b) w trakcie realizacji Przedmiotu umowy Zamawiający uprawniony jest do wykonywania czynności kontrolnych wobec Wykonawcy odnośnie spełniania przez Wykonawcę lub podwykonawcę wymogu zatrudnienia na podstawie umowy o pracę osób wykonujących wskazane w ust. 1 czynności. </text:p>
      <text:p text:style-name="P71" loext:marker-style-name="T18">Zamawiający uprawniony jest w szczególności do: <text:span text:style-name="T19"/></text:p>
      <text:p text:style-name="P46" loext:marker-style-name="T18"><text:span text:style-name="T19">1) żądania oświadczeń i dokumentów w zakresie potwierdzenia spełniania ww. wymogu i dokonywania ich oceny; </text:span><text:span text:style-name="T19"/></text:p>
      <text:p text:style-name="P46" loext:marker-style-name="T18"><text:span text:style-name="T19">2) żądania wyjaśnień w przypadku wątpliwości w zakresie potwierdzenia spełniania ww. wymogu; </text:span><text:span text:style-name="T19"/></text:p>
      <text:p text:style-name="P73" loext:marker-style-name="T18">3) przeprowadzania kontroli na miejscu wykonywania Przedmiotu umowy. </text:p>
      <text:p text:style-name="P73" loext:marker-style-name="T18"/>
      <text:list text:style-name="WWNum16">
        <text:list-header>
          <text:p text:style-name="P74" loext:marker-style-name="T18"><text:span text:style-name="T19">c) w trakcie realizacji Przedmiotu umowy na każde wezwanie Zamawiającego w wyznaczonym w tym wezwaniu terminie Wykonawca przedłoży Zamawiającemu wskazane poniżej dowody w celu potwierdzenia faktu zatrudnienia na podstawie umowy o pracę przez Wykonawcę lub podwykonawcę osób wykonujących wskazane w ust. 1 czynności: </text:span></text:p>
        </text:list-header>
      </text:list>
      <text:p text:style-name="P46" loext:marker-style-name="T18"><text:span text:style-name="T19">1) oświadczenie Wykonawcy o zatrudnieniu na podstawie umowy o pracę osób wykonujących czynności, których dotyczy wezwanie Zamawiającego. Oświadczenie to powinno zawierać w szczególności: dokładne określenie podmiotu składającego oświadczenie, datę złożenia oświadczenia, wskazanie, że objęte wezwaniem czynności wykonują osoby zatrudnione na podstawie umowy o pracę wraz ze wskazaniem liczby tych osób, rodzaju umowy o pracę i wymiaru etatu oraz podpis osoby uprawnionej do złożenia oświadczenia w imieniu Wykonawcy; </text:span><text:span text:style-name="T19"/></text:p>
      <text:p text:style-name="P46" loext:marker-style-name="T18"><text:span text:style-name="T19">2) poświadczoną za zgodność z oryginałem przez Wykonawcę kopię umowy/umów o pracę osób wykonujących w trakcie realizacji zamówienia czynności, których dotyczy ww. oświadczenie wykonawcy (wraz z dokumentem regulującym zakres obowiązków, jeżeli został sporządzony). Kopia umowy/umów powinna zostać zanonimizowana odpowiednio przez Wykonawcę w sposób zapewniający ochronę danych osobowych pracowników, zgodnie z przepisami w zakresie ochrony danych osobowych (tj. w szczególności bez adresów, nr PESEL pracowników). Informacje takie jak: imię, nazwisko, data zawarcia umowy, rodzaj umowy o pracę , rodzaj wykonywanej pracy, zakres obowiązków i wymiar etatu powinny być możliwe do zidentyfikowania; </text:span><text:span text:style-name="T19"/></text:p>
      <text:p text:style-name="P46" loext:marker-style-name="T18"><text:soft-page-break/><text:span text:style-name="T19">3) zaświadczenie właściwego oddziału ZUS, potwierdzające opłacanie przez wykonawcę lub podwykonawcę składek na ubezpieczenia społeczne i zdrowotne z tytułu zatrudnienia na podstawie umów o pracę za ostatni okres rozliczeniowy; </text:span><text:span text:style-name="T19"/></text:p>
      <text:p text:style-name="P46" loext:marker-style-name="T18"><text:span text:style-name="T19">4) poświadczoną za zgodność z oryginałem kopię dowodu potwierdzającego zgłoszenie pracownika przez pracodawcę do ubezpieczeń, zanonimizowaną w sposób zapewniający ochronę danych osobowych pracowników, zgodnie przepisami w zakresie ochrony danych osobowych; </text:span><text:span text:style-name="T19"/></text:p>
      <text:p text:style-name="P73" loext:marker-style-name="T18">5) oświadczenie zatrudnionego pracownika. </text:p>
      <text:p text:style-name="P73" loext:marker-style-name="T18"/>
      <text:list text:continue-list="list2460330938" text:style-name="WWNum17">
        <text:list-header>
          <text:p text:style-name="P75" loext:marker-style-name="T18">d) niezłożenie przez Wykonawcę w wyznaczonym przez Zamawiającego terminie żądanych przez Zamawiającego dowodów w celu potwierdzenia spełnienia przez Wykonawcę wymogu zatrudnienia na podstawie umowy o pracę traktowane będzie jako niespełnienie przez Wykonawcę wymogu zatrudnienia na podstawie umowy o pracę osób wykonujących wskazane w ust. 1 czynności. Z tytułu niespełnienia przez Wykonawcę wymogu zatrudnienia na podstawie umowy o pracę osób wskazanych w ust. 1 Wykonawca zapłaci karę umowną, o której mowa w § 9 niniejszej Umowy. </text:p>
          <text:p text:style-name="P75" loext:marker-style-name="T18"/>
          <text:p text:style-name="P76" loext:marker-style-name="T18"><text:span text:style-name="T19">e) ilekroć niniejszym paragrafie mowa jest o Wykonawcy należy przez to rozumieć odpowiednio również podwykonawcę oraz dalszego podwykonawcę. </text:span></text:p>
        </text:list-header>
      </text:list>
      <text:p text:style-name="P73" loext:marker-style-name="T18"/>
      <text:p text:style-name="P73" loext:marker-style-name="T18"/>
      <text:p text:style-name="P6" loext:marker-style-name="T10"><text:span text:style-name="T11">§ 4 </text:span><text:span text:style-name="T13"/></text:p>
      <text:p text:style-name="P48" loext:marker-style-name="T10">DOKUMENTACJA PROJEKTOWA </text:p>
      <text:p text:style-name="P48" loext:marker-style-name="T10"/>
      <text:p text:style-name="P77" loext:marker-style-name="T10">1. Dokumentację projektową, stanowiącą przedmiot zamówienia Wykonawca dostarczy do siedziby Zamawiającego w ilości egzemplarzy określonych w programie funkcjonalno-użytkowym.</text:p>
      <text:p text:style-name="P77" loext:marker-style-name="T10"/>
      <text:p text:style-name="P42" loext:marker-style-name="T49">2. Wykonawca w dniu podpisania protokołu przekazania dokumentacji dostarczy Zamawiającemu jeden komplet dokumentacji w wersji papierowej i elektronicznej, a w dniu podpisania protokołu odbioru dokumentacji dostarczy Zamawiającemu kompletną dokumentację projektową. </text:p>
      <text:p text:style-name="P42" loext:marker-style-name="T49"/>
      <text:p text:style-name="P42" loext:marker-style-name="T49">3. Wykonawca do przekazywanej dokumentacji dołączy pisemne oświadczenie, iż dostarczona dokumentacja projektowa jest wykonana zgodnie z umową, obowiązującymi przepisami techniczno-budowlanymi i obowiązującymi normami oraz zostaje przekazana Zamawiającemu w stanie zupełnym i kompletnym. </text:p>
      <text:p text:style-name="P42" loext:marker-style-name="T49"/>
      <text:p text:style-name="P42" loext:marker-style-name="T49">4. Przy przekazaniu dokumentacji Zamawiający nie jest obowiązany do dokonywania sprawdzenia jakości wykonanej dokumentacji. </text:p>
      <text:p text:style-name="P42" loext:marker-style-name="T49"/>
      <text:p text:style-name="P42" loext:marker-style-name="T49">5. Po przekazaniu dokumentacji projektowej, upoważniony przedstawiciel Zamawiającego potwierdzi jej dostarczenie podpisując protokół przekazania dokumentacji. Protokół przekazania dokumentacji stanowi pokwitowanie odbioru jednego kompletu dokumentacji i nie stanowi odbioru w rozumieniu niniejszej umowy. </text:p>
      <text:p text:style-name="P42" loext:marker-style-name="T49"/>
      <text:p text:style-name="P42" loext:marker-style-name="T49">6. W terminie <text:span text:style-name="T89">5</text:span> dni roboczych<text:span text:style-name="T90"> </text:span>od dnia przekazania dokumentacji projektowej, Zamawiający lub osoba/podmiot przez niego upoważniona dokona weryfikacji przekazanej Zamawiającemu dokumentacji projektowej pod względem zgodności jej wykonania z niniejszą umową. </text:p>
      <text:p text:style-name="P42" loext:marker-style-name="T49"/>
      <text:p text:style-name="P42" loext:marker-style-name="T49">7. Jeżeli przekazana dokumentacja będzie niekompletna lub nie będzie zgodna z założeniami niniejszej umowy lub przepisami prawa powszechnie obowiązującymi, Zamawiający wskaże Wykonawcy swoje zastrzeżenia i wezwie do ich usunięcia w terminie określonym przez Zamawiającego. </text:p>
      <text:p text:style-name="P42" loext:marker-style-name="T49"/>
      <text:p text:style-name="P42" loext:marker-style-name="T49">8. W dniu podpisania protokołu odbioru dokumentacji Wykonawca dostarczy Zamawiającemu kompletną dokumentację projektową w wymaganej ilości egzemplarzy. W przypadku braku zastrzeżeń do przekazanej dokumentacji projektowej, strony podpiszą protokół odbioru dokumentacji. Podpisanie protokołu nie stanowi potwierdzenia należytego wykonania umowy. </text:p>
      <text:p text:style-name="P42" loext:marker-style-name="T49"/>
      <text:p text:style-name="P42" loext:marker-style-name="T49">9. W przypadku zgłoszenia przez Zamawiającego zastrzeżeń do przekazanej dokumentacji projektowej, po ponownym przekazaniu przez Wykonawcę poprawionej dokumentacji, procedura przekazania i odbioru zostanie przeprowadzona ponownie. Wykonawca zobowiązuje się do dokonania stosownych zmian lub uzupełnień, zgodnie z uwagami i zastrzeżeniami Zamawiającego, w wyznaczonym terminie. W razie potrzeby procedurę tę powtarza się aż do zaakceptowania dokumentacji przez Zamawiającego, co zostanie potwierdzone spisanym protokołem przekazania dokumentacji projektowej. </text:p>
      <text:p text:style-name="P42" loext:marker-style-name="T49"><text:soft-page-break/></text:p>
      <text:p text:style-name="P42" loext:marker-style-name="T49">10. Odbiór dokumentacji projektowej uważa się za dokonany z chwilą podpisania protokołu odbioru dokumentacji bez zastrzeżeń. W chwili wydania dokumentacji projektowej Wykonawca złoży również pisemne oświadczenie, iż przysługują mu prawa autorskie do wydawanej Zamawiającemu dokumentacji projektowej w zakresie w jakim są one przenoszone na Zamawiającego, a także, że jest ona wolna od wszelkich wad prawnych, a korzystanie z niej nie narusza jakichkolwiek praw osób trzecich, w tym przykładowo wszelkich praw własności przemysłowej, np. patentów, znaków towarowych, wzorów przemysłowych, wzorów użytkowych. </text:p>
      <text:p text:style-name="P42" loext:marker-style-name="T49"/>
      <text:p text:style-name="P45" loext:marker-style-name="T49"><text:span text:style-name="T50">11. Na pisemny wniosek Wykonawcy, Zamawiający przekaże Wykonawcy pełnomocnictwo do wystąpienia w jego imieniu do właściwych organów państwowych w celu uzyskania niezbędnych uzgodnień, decyzji i pozwoleń. </text:span><text:span text:style-name="T50"/></text:p>
      <text:p text:style-name="P78" loext:marker-style-name="T49"/>
      <text:p text:style-name="P6" loext:marker-style-name="T10"><text:span text:style-name="T61">§ 5 </text:span><text:span text:style-name="T13"/></text:p>
      <text:p text:style-name="P6" loext:marker-style-name="T10"><text:span text:style-name="T11">PODWYKONAWCY </text:span><text:span text:style-name="T13"/></text:p>
      <text:p text:style-name="P48" loext:marker-style-name="T10">Podwykonawcy w zakresie realizacji usług oraz robót budowlanych </text:p>
      <text:p text:style-name="P49" loext:marker-style-name="T10"/>
      <text:p text:style-name="P45" loext:marker-style-name="T91"><text:span text:style-name="T92">1. </text:span><text:span text:style-name="T78">Wykonawca, z uwzględnieniem postanowień art. 462-463 </text:span><text:span text:style-name="T93">Pzp</text:span><text:span text:style-name="T78"> może powierzyć wykonanie obowiązków umownych podwykonawcy/-com. </text:span><text:span text:style-name="T94">Podwykonawcy wykonywać będą następujące części zamówienia (wskazanie podmiotu i części zamówienia, którą wykona ten podmiot – zgodnie z Ofertą Wykonawcy): </text:span></text:p>
      <text:p text:style-name="P79" loext:marker-style-name="T91"/>
      <text:p text:style-name="P46" loext:marker-style-name="T91"><text:span text:style-name="T94">1) ………………………………………………………………………………….. </text:span><text:span text:style-name="T91"/></text:p>
      <text:p text:style-name="P46" loext:marker-style-name="T91"><text:span text:style-name="T94">2)…………………………………………………………………………………… </text:span><text:span text:style-name="T91"/></text:p>
      <text:p text:style-name="P44" loext:marker-style-name="T91"><text:span text:style-name="T95">2. </text:span><text:span text:style-name="T94">Wykonawca oświadcza ponadto, że podmiot trzeci ………………………….…………. (nazwa podmiotu trzeciego), na którego na którego zasoby wykonawca powoływał się, na zasadach określonych w </text:span><text:span text:style-name="T96">Pzp</text:span><text:span text:style-name="T94">., w celu wykazania spełnienia warunków udziału w postępowaniu, (tj. zdolnościach technicznych lub zawodowych), będzie realizował Przedmiot Umowy w zakresie następującej części zamówienia:…………………………………..…..….. </text:span></text:p>
      <text:p text:style-name="P80" loext:marker-style-name="T91"/>
      <text:p text:style-name="P45" loext:marker-style-name="T91"><text:span text:style-name="T95">3. </text:span><text:span text:style-name="T91">Wykonawca ponosi odpowiedzialność za działanie lub zaniechanie podwykonawcy/-ów jak za działanie lub zaniechanie własne. Niewykonanie lub nienależyte wykonanie przez podwykonawcę/-ów zobowiązań </text:span></text:p>
      <text:p text:style-name="P42" loext:marker-style-name="T49">związanych z realizacją przedmiotu umowy będzie traktowane jako niewykonanie lub nienależyte wykonanie zobowiązań związanych z realizacją umowy z przyczyn leżących po stronie Wykonawcy. </text:p>
      <text:p text:style-name="P42" loext:marker-style-name="T49"/>
      <text:p text:style-name="P44" loext:marker-style-name="T52"><text:span text:style-name="T97">4. </text:span><text:span text:style-name="T52">Wykonawca może powierzyć wykonanie obowiązków umownych podwykonawcy/-om w trakcie realizacji umowy. W takim przypadku uprzednio Wykonawca przedstawi Zamawiającemu swoje oświadczenie potwierdzające brak podstaw wykluczenia – wobec tego podmiotu – wskazanych w ogłoszeniu o zamówieniu w postępowaniu, o którym mowa w preambule. Jeżeli Zamawiający stwierdzi, że wobec danego podwykonawcy zachodzą podstawy wykluczenia wskazane w ogłoszeniu o zamówieniu w postępowaniu, o którym mowa w preambule, wówczas Wykonawca zobowiązany jest zastąpić tego podwykonawcę innym podwykonawcą, co do którego nie będą zachodzić podstawy wykluczenia wskazane w ogłoszeniu o zamówieniu w postępowaniu lub zrezygnować z powierzenia wykonania części zamówienia podwykonawcy. </text:span></text:p>
      <text:p text:style-name="P81" loext:marker-style-name="T52"/>
      <text:p text:style-name="P44" loext:marker-style-name="T52"><text:span text:style-name="T97">5. </text:span><text:span text:style-name="T52">Wykonawca, podwykonawca lub dalszy podwykonawca zamierzający zawrzeć umowę o podwykonawstwo, której przedmiotem są roboty budowlane, jest obowiązany, w trakcie realizacji Umowy, do przedłożenia Zamawiającemu projektu tej umowy</text:span><text:span text:style-name="T98"> </text:span><text:span text:style-name="T83">nie później niż na 1</text:span><text:span text:style-name="T99">4</text:span><text:span text:style-name="T83"> dni przed datą</text:span><text:span text:style-name="T100"> </text:span><text:span text:style-name="T52">zawarcia umowy, której dotyczy przedkładany projekt, przy czym podwykonawca lub dalszy podwykonawca jest obowiązany dołączyć zgodę Wykonawcy na zawarcie umowy o podwykonawstwo o treści zgodnej z projektem umowy. </text:span></text:p>
      <text:p text:style-name="P81" loext:marker-style-name="T52"/>
      <text:p text:style-name="P45" loext:marker-style-name="T52"><text:span text:style-name="T97">6. </text:span><text:span text:style-name="T52">Strony zgodnie ustalają następujące wymagania dla umów o roboty budowlane z podwykonawcami lub dalszymi podwykonawcami: </text:span></text:p>
      <text:p text:style-name="P82" loext:marker-style-name="T52"/>
      <text:p text:style-name="P46" loext:marker-style-name="T85"><text:span text:style-name="T52">1) termin zapłaty wynagrodzenia podwykonawcy lub dalszemu podwykonawcy przewidziany w umowie o podwykonawstwo nie może być dłuższy niż 30 dni od dnia doręczenia wykonawcy, podwykonawcy lub dalszemu podwykonawcy faktury lub rachunku, potwierdzających wykonanie zleconej podwykonawcy lub dalszemu podwykonawcy dostawy, usługi lub roboty budowlanej, </text:span><text:span text:style-name="T85"/></text:p>
      <text:p text:style-name="P46" loext:marker-style-name="T85"><text:span text:style-name="T85">2) umowy z podwykonawcami nie mogą przewidywać zabezpieczenia należytego wykonania umowy w postaci zatrzymywania (niewypłacania) części wynagrodzenia podwykonawcy, </text:span><text:span text:style-name="T85"/></text:p>
      <text:p text:style-name="P46" loext:marker-style-name="T85"><text:span text:style-name="T85">3) wynagrodzenie podwykonawcy ustala się w kwocie brutto, uwzględniającej wszystkie podatki i opłaty, w tym podatek VAT, </text:span><text:span text:style-name="T85"/></text:p>
      <text:p text:style-name="P46" loext:marker-style-name="T85"><text:soft-page-break/><text:span text:style-name="T85">4) umowy winny zawierać postanowienie, zgodnie z którym w przypadku, gdy podwykonawca lub dalszy podwykonawca zamierza zawrzeć umowę o podwykonawstwo, której przedmiotem są roboty budowlane, jest zobowiązany do przedkładania Zamawiającemu w trakcie realizacji Umowy projektu tej umowy, przy czym podwykonawca lub dalszy podwykonawca jest obowiązany dołączyć zgodę wykonawcy na zawarcie umowy o podwykonawstwo o treści zgodnej z projektem umowy, </text:span><text:span text:style-name="T85"/></text:p>
      <text:p text:style-name="P46" loext:marker-style-name="T85"><text:span text:style-name="T85">5) umowy winny zawierać postanowienie, zgodnie z którym w przypadku gdy podwykonawca lub dalszy podwykonawca zamierza zmienić zaakceptowaną przez Zamawiającego umowę o podwykonawstwo, której przedmiotem są roboty budowlane, podwykonawca lub dalszy podwykonawca, jest obowiązany, w trakcie realizacji Umowy, do przedłożenia zamawiającemu projektu tej zmiany, przy czym podwykonawca lub dalszy podwykonawca jest obowiązany dołączyć zgodę wykonawcy na zmianę umowy o podwykonawstwo o treści zgodnej z projektem zmiany, </text:span><text:span text:style-name="T85"/></text:p>
      <text:p text:style-name="P46" loext:marker-style-name="T85"><text:span text:style-name="T85">6) umowy winny zawierać postanowienie, zgodnie z którym podwykonawca lub dalszy podwykonawca jest zobowiązany do przedkładania Zamawiającemu poświadczonej za zgodność z oryginałem kopii zawartej umowy o podwykonawstwo, której przedmiotem są dostawy lub usługi, w terminie </text:span><text:span text:style-name="T19">7 dni od</text:span><text:span text:style-name="T101"> </text:span><text:span text:style-name="T85">dnia jej zawarcia, </text:span></text:p>
      <text:p text:style-name="P46" loext:marker-style-name="T85"><text:span text:style-name="T85">7) wyłączenie obowiązku zachowania poufności wobec Zamawiającego w zakresie wszystkich elementów umowy, w szczególności w odniesieniu do wysokości wynagrodzenia wykonawcy lub dalszego podwykonawcy, </text:span><text:span text:style-name="T85"/></text:p>
      <text:p text:style-name="P46" loext:marker-style-name="T85"><text:span text:style-name="T85">8) umowy z podwykonawcami nie mogą uzależniać wypłaty wynagrodzenia podwykonawcy od zapłaty wynagrodzenia przez Zamawiającego na rzecz Wykonawcy, jak również nie mogą uzależniać dokonania odbioru robót wykonanych przez podwykonawcę od dokonania odbioru robót wykonanych przez Wykonawcę przez Zamawiającego, </text:span><text:span text:style-name="T85"/></text:p>
      <text:p text:style-name="P46" loext:marker-style-name="T85"><text:span text:style-name="T85">9) umowy z podwykonawcami winny zawierać oświadczenie podwykonawcy, iż osoby, które będą wykonywały w trakcie realizacji umowy zawartej pomiędzy wykonawca i podwykonawcą czynności w zakresie realizacji zamówienia określone w opisie przedmiotu zamówienia, co do których Zamawiający wymaga, aby osoby je wykonujące zostały zatrudnione na podstawie umowy o pracę, będą zatrudnione przez podwykonawcę na podstawie umowy o pracę, </text:span><text:span text:style-name="T85"/></text:p>
      <text:p text:style-name="P46" loext:marker-style-name="T102"><text:span text:style-name="T85">10) umowy z podwykonawcami lub dalszymi podwykonawcami muszą przewidywać, iż w trakcie realizacji umowy o podwykonawstwo Zamawiający i Wykonawca uprawnieni są do wykonywania czynności kontrolnych wobec podwykonawcy lub dalszego podwykonawcy odnośnie spełniania przez </text:span><text:span text:style-name="T50">podwykonawcę lub dalszego podwykonawcę wymogu zatrudnienia na podstawie umowy o pracę osób wykonujących czynności określone w opisie przedmiotu zamówienia, co do których Zamawiający wymaga, aby osoby je wykonujące zostały zatrudnione na podstawie umowy o pracę, </text:span></text:p>
      <text:p text:style-name="P46" loext:marker-style-name="T18"><text:span text:style-name="T19">11) umowy z podwykonawcami lub dalszymi podwykonawcami muszą przewidywać, iż w trakcie realizacji umowy o podwykonawstwo na każde wezwanie Zamawiającego lub odpowiednio Wykonawcy w wyznaczonym w tym wezwaniu terminie podwykonawca lub dalszy podwykonawca przedłoży Wykonawcy wskazane poniżej dowody w celu potwierdzenia faktu zatrudnienia na podstawie umowy o pracę przez podwykonawcę lub dalszego podwykonawcę osób wykonujących wskazane w pkt. 9 powyżej czynności w trakcie realizacji przedmiotu umowy o podwykonawstwo: </text:span></text:p>
      <text:p text:style-name="P46" loext:marker-style-name="T18"><text:span text:style-name="T19">a) oświadczenie podwykonawcy lub dalszego podwykonawcy o zatrudnieniu na podstawie umowy o pracę osób wykonujących czynności, których dotyczy wezwanie Wykonawcy. Oświadczenie to powinno zawierać w szczególności: dokładne określenie podmiotu składającego oświadczenie, datę złożenia oświadczenia, wskazanie, że objęte wezwaniem czynności wykonują osoby zatrudnione na podstawie umowy o pracę wraz ze wskazaniem imion i nazwisk, liczby tych osób, rodzaju umowy o pracę, rodzaju pracy i wymiaru etatu oraz podpis osoby uprawnionej do złożenia oświadczenia w imieniu podwykonawcy lub dalszego podwykonawcy; </text:span><text:span text:style-name="T19"/></text:p>
      <text:p text:style-name="P46" loext:marker-style-name="T18"><text:span text:style-name="T19">b) poświadczoną za zgodność z oryginałem przez podwykonawcę lub dalszego podwykonawcę kopię umowy/umów o pracę osób wykonujących w trakcie realizacji umowy o podwykonawstwo czynności, których dotyczy ww. oświadczenie podwykonawcy lub dalszego podwykonawcy (wraz z dokumentem regulującym zakres obowiązków, jeżeli został sporządzony). Kopia umowy/umów powinna zostać zanonimizowana przez podwykonawcę lub dalszego podwykonawcę w sposób zapewniający ochronę danych osobowych pracowników, zgodnie z przepisami ustawy z dnia 10 maja 2018 r. o ochronie danych osobowych (tj. w szczególności bez adresów, nr PESEL pracowników). Informacje takie jak: data zawarcia umowy, imię i nazwisko, rodzaj umowy o pracę, rodzaj wykonywanej pracy i wymiar etatu powinny być możliwe do zidentyfikowania; </text:span><text:span text:style-name="T19"/></text:p>
      <text:p text:style-name="P46" loext:marker-style-name="T18"><text:span text:style-name="T19">c) zaświadczenie właściwego oddziału ZUS, potwierdzające opłacanie przez podwykonawcę lub dalszego podwykonawcę składek na ubezpieczenia społeczne i zdrowotne z tytułu zatrudnienia na podstawie umów o pracę za ostatni okres rozliczeniowy; </text:span><text:span text:style-name="T19"/></text:p>
      <text:p text:style-name="P46" loext:marker-style-name="T18"><text:span text:style-name="T19">d) poświadczoną za zgodność z oryginałem przez podwykonawcę lub dalszego podwykonawcę kopię dowodu potwierdzającego zgłoszenie pracownika przez pracodawcę do ubezpieczeń, zanonimizowaną, z wyjątkiem imienia i nazwiska, w sposób zapewniający ochronę danych osobowych pracowników, zgodnie z przepisami w zakresie ochrony danych osobowych. </text:span><text:span text:style-name="T19"/></text:p>
      <text:p text:style-name="P83" loext:marker-style-name="T103"><text:soft-page-break/>e) oświadczenie zatrudnionego pracownika. </text:p>
      <text:p text:style-name="P84" loext:marker-style-name="T85"><text:span text:style-name="T103">12) </text:span><text:span text:style-name="T85">w przypadku, gdy umowa o podwykonawstwo lub dalsze podwykonawstwo ma zostać zawarta z osobą fizyczną wykonującą działalność gospodarczą zarejestrowaną w Rzeczpospolitej Polskiej albo w państwie niebędącym członkowskim Unii Europejskiej lub państwem Europejskiego Obszaru Gospodarczego, niezatrudniającą pracowników lub niezawierającą umów ze zleceniobiorcami albo osobą nie wykonującą działalności gospodarczej, umowa o podwykonawstwo lub dalsze podwykonawstwo musi spełniać wymogi określone w Ustawie z dnia 10 października 2002 r. o minimalnym wynagrodzeniu za pracę (tj. Dz. U. z 2020 r. poz. 2207 z późn.zm.), </text:span></text:p>
      <text:p text:style-name="P44" loext:marker-style-name="T85"><text:span text:style-name="T103">13) </text:span><text:span text:style-name="T85">w przypadku, gdy umowa o podwykonawstwo lub dalsze podwykonawstwo ma zostać zawarta z osobą fizyczną wykonującą działalność gospodarczą zarejestrowaną w Rzeczpospolitej Polskiej albo w państwie niebędącym członkowskim Unii Europejskiej lub państwem Europejskiego Obszaru Gospodarczego, zatrudniającą pracowników lub zawierającą umowy ze zleceniobiorcami umowa o podwykonawstwo lub dalsze podwykonawstwo winna zawierać oświadczenia takiego podwykonawcy lub dalszego podwykonawcy, że jest osobą fizyczną wykonującą działalność gospodarczą zarejestrowaną w Rzeczpospolitej Polskiej albo w państwie niebędącym członkowskim Unii Europejskiej lub państwem Europejskiego Obszaru Gospodarczego, zatrudniającą pracowników lub zawierającą umowy ze zleceniobiorcami. </text:span></text:p>
      <text:p text:style-name="P85" loext:marker-style-name="T85"/>
      <text:p text:style-name="P45" loext:marker-style-name="T85"><text:span text:style-name="T104">7. </text:span><text:span text:style-name="T85">Zamawiający, w terminie </text:span><text:span text:style-name="T105">7</text:span><text:span text:style-name="T19"> dni lic</text:span><text:span text:style-name="T85">zonym od daty otrzymania kompletu dokumentów, o których mowa w ust. 5, zgłasza w formie pisemnej zastrzeżenia do projektu umowy o podwykonawstwo, której przedmiotem są roboty budowlane niespełniającej wymagań określonych w specyfikacji warunków zamówienia lub w niniejszej umowie, w szczególności w ust.6. </text:span></text:p>
      <text:p text:style-name="P86" loext:marker-style-name="T102"/>
      <text:p text:style-name="P44" loext:marker-style-name="T52"><text:span text:style-name="T97">8. </text:span><text:span text:style-name="T52">Niezgłoszenie w formie pisemnej zastrzeżeń do przedłożonego projektu umowy o podwykonawstwo, której przedmiotem są roboty budowlane, w terminie określonym w ust. 7, uważa się za akceptację projektu umowy przez Zamawiającego. </text:span></text:p>
      <text:p text:style-name="P81" loext:marker-style-name="T52"/>
      <text:p text:style-name="P44" loext:marker-style-name="T52"><text:span text:style-name="T97">9. </text:span><text:span text:style-name="T52">Wykonawca, podwykonawca lub dalszy podwykonawca przedkłada Zamawiającemu poświadczoną za zgodność z oryginałem kopię zawartej umowy o podwykonawstwo, której przedmiotem są roboty budowlane, w terminie </text:span><text:span text:style-name="T50">7 dni od</text:span><text:span text:style-name="T52"> dnia jej zawarcia. </text:span></text:p>
      <text:p text:style-name="P81" loext:marker-style-name="T52"/>
      <text:p text:style-name="P44" loext:marker-style-name="T52"><text:span text:style-name="T97">10. </text:span><text:span text:style-name="T52">Zamawiający, w terminie </text:span><text:span text:style-name="T106">7</text:span><text:span text:style-name="T50"> dni liczonym od daty otrzymania poświadczonej za zgodność z oryginałem kopii zawartej umowy o podwykonawst</text:span><text:span text:style-name="T52">wo, ma prawo do zgłoszenia w formie pisemnej sprzeciwu do umowy o podwykonawstwo. </text:span></text:p>
      <text:p text:style-name="P81" loext:marker-style-name="T52"/>
      <text:p text:style-name="P44" loext:marker-style-name="T52"><text:span text:style-name="T97">11. </text:span><text:span text:style-name="T52">Niezgłoszenie w formie pisemnej sprzeciwu do przedłożonej umowy o podwykonawstwo, której przedmiotem są roboty budowlane, w terminie, o którym mowa w ust. 10, uważa się za akceptację umowy przez Zamawiającego. </text:span></text:p>
      <text:p text:style-name="P81" loext:marker-style-name="T52"/>
      <text:p text:style-name="P44" loext:marker-style-name="T52"><text:span text:style-name="T97">12. </text:span><text:span text:style-name="T52">W przypadku gdy Wykonawca, podwykonawca, dalszy podwykonawca planuje zmienić zaakceptowaną przez Zamawiającego umowę o podwykonawstwo, której przedmiotem są roboty budowlane postanowienia ust. 7-11 stosuje się odpowiednio. </text:span></text:p>
      <text:p text:style-name="P81" loext:marker-style-name="T52"/>
      <text:p text:style-name="P44" loext:marker-style-name="T52"><text:span text:style-name="T97">13. </text:span><text:span text:style-name="T52">Z zastrzeżeniem postanowień ust.14, w odniesieniu do robót budowlanych, w przypadku gdy Wykonawca zlecił Podwykonawcy wykonanie części robót budowlanych, do faktury VAT, wystawionej przez Wykonawcę i przekazanej Zamawiającemu, pod rygorem zwrotu faktury przez Zamawiającego, Wykonawca zobowiązany jest dołączyć: </text:span></text:p>
      <text:p text:style-name="P45" loext:marker-style-name="T52"><text:span text:style-name="T52">1) oświadczenia Podwykonawców potwierdzające otrzymanie przez Podwykonawców całości wynagrodzenia za wykonane przez Podwykonawców roboty wchodzące w skład części robót, której faktura wystawiona przez Wykonawcę dotyczy lub potwierdzenie przelewu na rachunek bankowy Podwykonawcy kwoty/kwot wskazanej/wskazanych na fakturze/fakturach wystawionych przez Podwykonawców lub kserokopię innego dokumentu świadczącego o dokonaniu na rzecz podwykonawcy zapłaty całości wynagrodzenia za wykonane przez podwykonawcę roboty. </text:span></text:p>
      <text:p text:style-name="P46" loext:marker-style-name="T85"><text:span text:style-name="T52">oraz </text:span><text:span text:style-name="T85"/></text:p>
      <text:p text:style-name="P85" loext:marker-style-name="T85">2) kserokopie faktur wystawionych przez Podwykonawców potwierdzonych przez Podwykonawców „za zgodność z oryginałem” </text:p>
      <text:p text:style-name="P85" loext:marker-style-name="T85"/>
      <text:p text:style-name="P45" loext:marker-style-name="T104"><text:span text:style-name="T104">14. Do faktury VAT wystawionej po odbiorze końcowym Wykonawca zobowiązany jest do przedłożenia : </text:span></text:p>
      <text:p text:style-name="P46" loext:marker-style-name="T85"><text:span text:style-name="T85">1) wykazu rozliczenia umów zawartych z podwykonawcami oraz umów zawartych przez podwykonawców z dalszymi podwykonawcami; </text:span><text:span text:style-name="T85"/></text:p>
      <text:p text:style-name="P87" loext:marker-style-name="T85"><text:soft-page-break/>2) oświadczenia wszystkich podwykonawców oraz dalszych podwykonawców potwierdzające otrzymanie przez podwykonawców oraz dalszych podwykonawców całości wynagrodzenia z tytułu umów zawartych z Wykonawcą lub w wypadku dalszych podwykonawców – z tytułu umów zawartych z podwykonawcą, a dotyczących wykonania zadania, objętego przedmiotem umowy. </text:p>
      <text:p text:style-name="P87" loext:marker-style-name="T85"/>
      <text:p text:style-name="P44" loext:marker-style-name="T85"><text:span text:style-name="T104">15. </text:span><text:span text:style-name="T85">Każdorazowo, w przypadku przedstawiania przez Wykonawcę kserokopii dokumentów wskazanych w ust.14 winny one być potwierdzone przez Wykonawcę za zgodność z oryginałem. W przypadku nieprzekazania wszystkich wymienionych dokumentów termin zapłaty faktury biegnie od momentu złożenia kompletnej faktury, tj. zawierającej wszystkie dokumenty wskazane w ust.14. </text:span></text:p>
      <text:p text:style-name="P85" loext:marker-style-name="T85"/>
      <text:p text:style-name="P44" loext:marker-style-name="T85"><text:span text:style-name="T104">16. </text:span><text:span text:style-name="T85">W przypadku, gdy podwykonawca robót budowlanych, świadczący je za zgodą Zamawiającego na podstawie ważnej umowy z Wykonawcą, wystąpi do Zamawiającego z roszczeniem o zapłatę za prace podzlecone, Zamawiający zastrzega sobie prawo wstrzymania zapłaty wynagrodzenia Wykonawcy w zakresie kwoty, o której zapłatę wystąpił podwykonawca, do chwili uregulowania tej należności przez Wykonawcę. W przypadku dokonania zapłaty przez Zamawiającego bezpośrednio na rzecz podwykonawcy na podstawie art. 647</text:span><text:span text:style-name="T107">1 </text:span><text:span text:style-name="T85">§ 1-5 k.c., Wykonawca jest zobowiązany do zwrotu Zamawiającemu wszelkich kwot wypłaconych z tego tytułu podwykonawcy. Wykonawca wyraża zgodę na potrącenie kwot wypłaconych podwykonawcom przez Zamawiającego z zobowiązania Zamawiającego wobec Wykonawcy z zastrzeżeniem postanowień ust.17-22 </text:span></text:p>
      <text:p text:style-name="P85" loext:marker-style-name="T85"/>
      <text:p text:style-name="P44" loext:marker-style-name="T85"><text:span text:style-name="T104">17. </text:span><text:span text:style-name="T85">Zapłata wynagrodzenia o której mowa, o którym mowa w ust. 16, dotyczy wyłącznie należności powstałych po zaakceptowaniu przez Zamawiającego umowy o podwykonawstwo, której przedmiotem są roboty budowlane. </text:span></text:p>
      <text:p text:style-name="P85" loext:marker-style-name="T85"/>
      <text:p text:style-name="P45" loext:marker-style-name="T85"><text:span text:style-name="T104">18. </text:span><text:span text:style-name="T85">Bezpośrednia zapłata obejmuje wyłącznie należne wynagrodzenie, bez odsetek, należnych podwykonawcy lub dalszemu podwykonawcy. </text:span></text:p>
      <text:p text:style-name="P86" loext:marker-style-name="T102"/>
      <text:p text:style-name="P44" loext:marker-style-name="T52"><text:span text:style-name="T97">19. </text:span><text:span text:style-name="T52">Przed dokonaniem bezpośredniej zapłaty Zamawiający informuje Wykonawcę o możliwości zgłoszenia uwag w formie pisemnej dotyczących zasadności bezpośredniej zapłaty oraz wysokości wynagrodzenia należnego podwykonawcy lub dalszemu podwykonawcy, w terminie 7 dni od dnia doręczenia tej informacji. </text:span></text:p>
      <text:p text:style-name="P81" loext:marker-style-name="T52"/>
      <text:p text:style-name="P45" loext:marker-style-name="T52"><text:span text:style-name="T97">20. </text:span><text:span text:style-name="T52">W przypadku zgłoszenia uwag, o których mowa w ust. 19, w terminie wskazanym przez Zamawiającego, Zamawiający może: </text:span></text:p>
      <text:p text:style-name="P46" loext:marker-style-name="T85"><text:span text:style-name="T52">1) nie dokonać bezpośredniej zapłaty wynagrodzenia podwykonawcy lub dalszemu podwykonawcy, jeżeli Wykonawca wykaże niezasadność takiej zapłaty albo </text:span><text:span text:style-name="T85"/></text:p>
      <text:p text:style-name="P46" loext:marker-style-name="T85"><text:span text:style-name="T85">2) złożyć do depozytu sądowego kwotę potrzebną na pokrycie wynagrodzenia podwykonawcy lub dalszego podwykonawcy w przypadku istnienia zasadniczej wątpliwości Zamawiającego co do wysokości należnej zapłaty lub podmiotu, któremu płatność się należy, albo </text:span><text:span text:style-name="T85"/></text:p>
      <text:p text:style-name="P87" loext:marker-style-name="T85">3) dokonać bezpośredniej zapłaty wynagrodzenia podwykonawcy lub dalszemu podwykonawcy, jeżeli podwykonawca lub dalszy podwykonawca wykaże zasadność takiej zapłaty, w terminie do 30 dni od daty przedłożenia przez podwykonawcę lub dalszego podwykonawcę dowodów wykonania robót budowlanych (protokoły odbioru) oraz obejmujących ich faktur VAT. </text:p>
      <text:p text:style-name="P87" loext:marker-style-name="T85"/>
      <text:p text:style-name="P44" loext:marker-style-name="T85"><text:span text:style-name="T104">21. </text:span><text:span text:style-name="T85">W przypadku niezgłoszenia uwag, o których mowa w ust. 19, Wykonawca uznaje zasadności bezpośredniej zapłaty oraz wysokość wynagrodzenia należnego podwykonawcy lub dalszemu podwykonawcy. W przypadku dokonania bezpośredniej zapłaty podwykonawcy lub dalszemu podwykonawcy, Zamawiający potrąca kwotę wypłaconego wynagrodzenia z wynagrodzenia należnego Wykonawcy. </text:span></text:p>
      <text:p text:style-name="P85" loext:marker-style-name="T85"/>
      <text:p text:style-name="P44" loext:marker-style-name="T85"><text:span text:style-name="T104">22. </text:span><text:span text:style-name="T85">W przypadku umów, których przedmiotem są roboty budowlane, Wykonawca, podwykonawca lub dalszy podwykonawca przedkłada Zamawiającemu poświadczoną za zgodność z oryginałem kopię zawartej umowy o podwykonawstwo, której przedmiotem są dostawy lub usługi, w terminie</text:span><text:span text:style-name="T19"> 7 dni od</text:span><text:span text:style-name="T85"> dnia jej zawarcia, z wyłączeniem umów o podwykonawstwo o wartości mniejszej niż </text:span><text:span text:style-name="T19">0,5% wartości</text:span><text:span text:style-name="T85"> umowy. Wyłączenie, o którym mowa w zdaniu pierwszym, nie dotyczy umów o podwykonawstwo o wartości większej niż 50 000 złotych. </text:span></text:p>
      <text:p text:style-name="P85" loext:marker-style-name="T85"/>
      <text:p text:style-name="P44" loext:marker-style-name="T85"><text:span text:style-name="T104">23. </text:span><text:span text:style-name="T85">W przypadku, o którym mowa w ust. 22, podwykonawca lub dalszy podwykonawca, przedkłada poświadczoną za zgodność z oryginałem kopię umowy również wykonawcy. </text:span></text:p>
      <text:p text:style-name="P85" loext:marker-style-name="T85"/>
      <text:p text:style-name="P45" loext:marker-style-name="T85"><text:soft-page-break/><text:span text:style-name="T104">24. </text:span><text:span text:style-name="T85">W przypadku, o którym mowa w ust. 22, jeżeli termin zapłaty wynagrodzenia jest dłuższy niż 30 dni od dnia doręczenia wykonawcy, podwykonawcy lub dalszemu podwykonawcy faktury lub rachunku, Zamawiający informuje o tym Wykonawcę i wzywa go do doprowadzenia do zmiany tej umowy, pod rygorem wystąpienia o zapłatę kary umownej. </text:span></text:p>
      <text:p text:style-name="P87" loext:marker-style-name="T85"/>
      <text:p text:style-name="P87" loext:marker-style-name="T85"/>
      <text:p text:style-name="P6" loext:marker-style-name="T78"><text:span text:style-name="T108">§ 6 </text:span><text:span text:style-name="T78"/></text:p>
      <text:p text:style-name="P88" loext:marker-style-name="T78">WYNAGRODZENIE I WARUNKI PŁATNOŚCI </text:p>
      <text:p text:style-name="P89" loext:marker-style-name="T78"/>
      <text:p text:style-name="P90" loext:marker-style-name="T78"><text:span text:style-name="T109">1. </text:span><text:span text:style-name="T110">Wynagrodzenie Wykonawcy za wykonanie p</text:span><text:span text:style-name="T111">rz</text:span><text:span text:style-name="T110">edmiotu umowy ustala się, w oparciu o złożon</text:span><text:span text:style-name="T112">ą</text:span><text:span text:style-name="T110"> ofertę, w formie wynagrodzenia ryczałtowego na kwotę……………..zł netto (słownie:……) plus podatek VAT…..% tj……..zł (słownie:…….),</text:span><text:span text:style-name="T113"> co</text:span><text:span text:style-name="T110"> </text:span><text:span text:style-name="T113">łącznie daje cenę brutto:……………...zł</text:span><text:span text:style-name="T110"> (słownie:…………………) </text:span></text:p>
      <text:p text:style-name="P90" loext:marker-style-name="T78"/>
      <text:p text:style-name="P91" loext:marker-style-name="T78">2. <text:span text:style-name="Tekst_20_treści_20__28_2_29__5f_"><text:span text:style-name="T114">Strony postanawiają, że rozliczenie za wykonanie przedmiotu umowy płatne będzie w częściach, na postawie faktur częściowych i faktury końcowej. Wartość poszczególnych części zostanie ustalona w harmonogramie rzeczowo-finansowym, o którym mowa w § </text:span></text:span><text:span text:style-name="Tekst_20_treści_20__28_2_29__5f_"><text:span text:style-name="T115">2</text:span></text:span><text:span text:style-name="Tekst_20_treści_20__28_2_29__5f_"><text:span text:style-name="T114"> ust. 2 umowy.</text:span></text:span></text:p>
      <text:list text:style-name="WWNum59">
        <text:list-header>
          <text:p text:style-name="P92" loext:marker-style-name="T28"><text:span text:style-name="Tekst_20_treści_20__28_2_29__5f_"><text:span text:style-name="T116">Płatność zostanie dokonana z uwzględnieniem następujących zasad:</text:span></text:span></text:p>
        </text:list-header>
      </text:list>
      <text:list xml:id="list2986653605" text:style-name="WWNum61">
        <text:list-header>
          <text:p text:style-name="P93" loext:marker-style-name="T28"><text:span text:style-name="Tekst_20_treści_20__28_2_29__5f_"><text:span text:style-name="T117">1) </text:span></text:span><text:span text:style-name="Tekst_20_treści_20__28_2_29__5f_"><text:span text:style-name="T116">pierwsza część wynagrodzenia zostanie wypłacona po wykonaniu dokumentacji projektowej i uzyskaniu prawomocnego pozwolenia na budowę/zgłoszenia wykonywania robót budowlanych (kwota podlegająca wypłacie w roku 2026 nie może przekroczyć kwoty</text:span></text:span><text:span text:style-name="Tekst_20_treści_20__28_2_29__5f_"><text:span text:style-name="T118"> </text:span></text:span><text:span text:style-name="Tekst_20_treści_20__28_2_29__5f_"><text:span text:style-name="T119">25</text:span></text:span><text:span text:style-name="Tekst_20_treści_20__28_2_29__5f_"><text:span text:style-name="T118">0.000,00 zł) </text:span></text:span><text:span text:style-name="Tekst_20_treści_20__28_2_29__5f_"><text:span text:style-name="T116">- faktura częściowa,</text:span></text:span></text:p>
          <text:p text:style-name="P94" loext:marker-style-name="T28"><text:span text:style-name="Tekst_20_treści_20__28_2_29__5f_"><text:span text:style-name="T117">2) </text:span></text:span><text:span text:style-name="Tekst_20_treści_20__28_2_29__5f_"><text:span text:style-name="T116">druga część wynagrodzenia w wysokości 50% wartości pozostałego wynagrodzenia umownego brutto, zostanie wypłacona po </text:span></text:span><text:span text:style-name="Tekst_20_treści_20__28_2_29__5f_"><text:span text:style-name="T120">częściowym </text:span></text:span><text:span text:style-name="Tekst_20_treści_20__28_2_29__5f_"><text:span text:style-name="T116">zrealizowaniu drugiego etapu określonego w harmonogramie rzeczowo-finansowym - faktura częściowa,</text:span></text:span></text:p>
          <text:p text:style-name="P94" loext:marker-style-name="T28"><text:span text:style-name="Tekst_20_treści_20__28_2_29__5f_"><text:span text:style-name="T117">3) </text:span></text:span><text:span text:style-name="Tekst_20_treści_20__28_2_29__5f_"><text:span text:style-name="T116">trzecia część wynagrodzenia umownego brutto, w wysokości pozostałej do zapłaty kwoty wynagrodzenia z uwzględnieniem sumy wypłaconych wcześniej kwot wynagrodzenia o których mowa w pkt. 1) i 2), po dokonaniu odbioru końcowego umowy - faktura końcowa.</text:span></text:span></text:p>
        </text:list-header>
      </text:list>
      <text:p text:style-name="P95" loext:marker-style-name="T78"/>
      <text:p text:style-name="P96" loext:marker-style-name="T78"><text:span text:style-name="T121">3</text:span><text:span text:style-name="T122">.</text:span><text:span text:style-name="T123"> </text:span><text:span text:style-name="T78">Wynagrodzenie, o którym mowa </text:span><text:span text:style-name="T123">w ust. 1</text:span><text:span text:style-name="T78"> jest wynagrodzeniem ryczałtowym i zawiera wszelkie koszty </text:span><text:span text:style-name="T123">niezbędne do zrealizowania zamówienia wynikające wprost z PFU, jak również w nim nie ujęte, które muszą być poniesione w celu realizacji przedmiotu umowy zgodnie ze sztuką budowlaną i obowiązującymi przepisami i normami, niezbędne do prawidłowego wykonania przedmiotu umowy, w tym w szczególności koszty przeniesienia praw autorskich i nadzoru autorskiego.</text:span></text:p>
      <text:p text:style-name="P97" loext:marker-style-name="T78"/>
      <text:p text:style-name="P98" loext:marker-style-name="T78"><text:span text:style-name="T124">4</text:span>. <text:span text:style-name="T125">Nieuwzględnienie przez Wykonawcę jakichkolwiek kosztów wykonania przedmiotu umowy nie może stanowić podstawy roszczeń Wykonawcy w stosunku do Zamawiającego, zarówno w trakcie realizacji przedmiotu umowy, jak też po jej wykonaniu.</text:span></text:p>
      <text:p text:style-name="P99" loext:marker-style-name="T78"/>
      <text:p text:style-name="P46" loext:marker-style-name="T78"><text:span text:style-name="T121">5</text:span><text:span text:style-name="T126">. S</text:span><text:span text:style-name="T78">trony niniejszej umowy nie mogą zmieniać ustalonego w ust. 1 ryczałtowego wynagrodzenia bez względu na faktyczny zakres robót i prac niezbędny do wykonania przedmiotu umowy. </text:span></text:p>
      <text:p text:style-name="P100" loext:marker-style-name="T78"/>
      <text:p text:style-name="P45" loext:marker-style-name="T78"><text:span text:style-name="T121">6</text:span><text:span text:style-name="T78">. Rozliczeniu podlegają wyłącznie usługi i roboty budowlane wykonane i odebrane w sposób i na zasadach określonych w niniejszej umowie. Wykaz kosztów poszczególnych prac zrealizowanych przez Wykonawcę w ramach Przedmiotu umowy, określający wysokość wynagrodzenia za poszczególny etap realizacji, zawarty </text:span><text:span text:style-name="T127">będzie</text:span><text:span text:style-name="T78"> w harmonogramie prac. <text:s/>Rozliczenie Wykonawcy za przedmiot umowy objęty danym etapem nastąpi fakturami częściowymi po zrealizowaniu czynności składających się na dany etap. Podstawą </text:span><text:span text:style-name="T50">wystawienia faktury częściowej będzie potwierdzony przez obie Strony protokół odbioru zdawczo-odbiorczego etapu/podetapu. </text:span></text:p>
      <text:p text:style-name="P78" loext:marker-style-name="T128"/>
      <text:p text:style-name="P70" loext:marker-style-name="T18"><text:span text:style-name="T124">7</text:span>. Wynagrodzenie obejmuje wszelkie koszty Wykonawcy związane z realizacją niniejszej umowy. Wykonawca oświadcza, że uwzględnił w ofercie wszelkie dane i informacje udostępnione mu przez Zamawiającego oraz wszelkie warunki lokalne rozpoznane we własnym zakresie, niezbędne do wykonania umowy. Nieuwzględnienie przez Wykonawcę robót, które można było przewidzieć, obciąża wyłącznie Wykonawcę, który nie może z tytułu ewentualnego zwiększenia ilości robót – rościć sobie żadnych praw do Zamawiającego i żądać zwiększenia wynagrodzenia. </text:p>
      <text:p text:style-name="P101" loext:marker-style-name="T78"/>
      <text:p text:style-name="P102" loext:marker-style-name="T129"><text:span text:style-name="T130">8</text:span><text:span text:style-name="T19">. Wykonawca oświadcza, że jest/nie jest* podatnikiem podatku VAT. </text:span><text:span text:style-name="T131">(* - niepotrzebne skreślić) </text:span></text:p>
      <text:p text:style-name="P103" loext:marker-style-name="T129"/>
      <text:p text:style-name="P104" loext:marker-style-name="T129"><text:span text:style-name="T132">9</text:span><text:span text:style-name="T133">. Faktura V</text:span><text:span text:style-name="T134">AT </text:span><text:span text:style-name="T133">wystawiona przez Wykonawcę na podstawie Umowy, winna być wystawiana na: </text:span></text:p>
      <text:p text:style-name="P105" loext:marker-style-name="T129"/>
      <text:p text:style-name="P106" loext:marker-style-name="T16"><text:soft-page-break/><text:span text:style-name="T135">1</text:span><text:span text:style-name="T136">0</text:span><text:span text:style-name="T137">. </text:span><text:span text:style-name="Tekst_20_treści_20__28_2_29__5f_"><text:span text:style-name="T138">Dane do faktury:</text:span></text:span></text:p>
      <text:list text:style-name="WW8Num20">
        <text:list-header>
          <text:p text:style-name="P107">Nabywca: <text:tab/><text:tab/><text:tab/><text:tab/><text:tab/>Odbiorca:</text:p>
          <text:p text:style-name="P108">Gmina Zdzieszowice<text:tab/><text:tab/><text:tab/><text:tab/>Urząd Miejski w Zdzieszowicach</text:p>
          <text:p text:style-name="P109">ul. Bolesława Chrobrego 34<text:tab/><text:tab/><text:tab/>ul. Bolesława Chrobrego 34</text:p>
          <text:p text:style-name="P109">47-330 Zdzieszowice<text:tab/><text:tab/><text:tab/><text:tab/>47-330 Zdzieszowice</text:p>
        </text:list-header>
      </text:list>
      <text:p text:style-name="P110" loext:marker-style-name="T16"><text:span text:style-name="Tekst_20_treści_20__28_2_29__5f_"><text:span text:style-name="T139">NIP: 199-00-04-025<text:tab/><text:tab/><text:tab/><text:tab/>NIP: 749-10-93-999</text:span></text:span></text:p>
      <text:p text:style-name="P111" loext:marker-style-name="T16"/>
      <text:p text:style-name="P112" loext:marker-style-name="T16"><text:span text:style-name="T140">1</text:span><text:span text:style-name="T141">1</text:span><text:span text:style-name="T140">.</text:span><text:span text:style-name="T142"> </text:span><text:span text:style-name="Tekst_20_treści_20__28_2_29__5f_"><text:span text:style-name="T143">Wykonawca zobowiązany jest do wystawienia faktur ustrukturyzowanych za pośrednictwem Krajowego Systemu e-Faktur (KSeF), zgodnie z przepisami ustawy z 11.03.2004 r. o podatku od towarów i usług (Dz.U. z 2023 r. poz. 1570 ze zm.). Faktury ustrukturyzowane mogą być wystawione elektronicznie lub w postaci papierowej w przypadkach określonych w art. 145l-145n ustawy z 11.03.2004 r. o podatku od towarów i usług.</text:span></text:span></text:p>
      <text:p text:style-name="P112" loext:marker-style-name="T16"><text:span text:style-name="Tekst_20_treści_20__28_2_29__5f_"><text:span text:style-name="T143"/></text:span></text:p>
      <text:p text:style-name="P112" loext:marker-style-name="T16"><text:span text:style-name="Tekst_20_treści_20__28_2_29__5f_"><text:span text:style-name="T144">1</text:span></text:span><text:span text:style-name="Tekst_20_treści_20__28_2_29__5f_"><text:span text:style-name="T145">2</text:span></text:span><text:span text:style-name="Tekst_20_treści_20__28_2_29__5f_"><text:span text:style-name="T146">. </text:span></text:span><text:span text:style-name="Tekst_20_treści_20__28_2_29__5f_"><text:span text:style-name="T143">Za datę otrzymania faktury przez Zamawiającego uznaje się datę jej wystawienia w KSeF”.</text:span></text:span></text:p>
      <text:p text:style-name="P112" loext:marker-style-name="T16"><text:span text:style-name="Tekst_20_treści_20__28_2_29__5f_"><text:span text:style-name="T143"/></text:span></text:p>
      <text:p text:style-name="P112" loext:marker-style-name="T16"><text:span text:style-name="Tekst_20_treści_20__28_2_29__5f_"><text:span text:style-name="T146">1</text:span></text:span><text:span text:style-name="Tekst_20_treści_20__28_2_29__5f_"><text:span text:style-name="T145">3</text:span></text:span><text:span text:style-name="Tekst_20_treści_20__28_2_29__5f_"><text:span text:style-name="T146">. </text:span></text:span><text:span text:style-name="Tekst_20_treści_20__28_2_29__5f_"><text:span text:style-name="T147">Wykonawca zobowiązany jest do każdorazowego poinformowania Zamawiającego o wystawieniu faktury w KSeF oraz do podania numeru identyfikującego fakturę w systemie.</text:span></text:span></text:p>
      <text:p text:style-name="P112" loext:marker-style-name="T16"><text:span text:style-name="Tekst_20_treści_20__28_2_29__5f_"><text:span text:style-name="T147"/></text:span></text:p>
      <text:p text:style-name="P112" loext:marker-style-name="T16"><text:span text:style-name="Tekst_20_treści_20__28_2_29__5f_"><text:span text:style-name="T146">1</text:span></text:span><text:span text:style-name="Tekst_20_treści_20__28_2_29__5f_"><text:span text:style-name="T145">4</text:span></text:span><text:span text:style-name="Tekst_20_treści_20__28_2_29__5f_"><text:span text:style-name="T146">. </text:span></text:span><text:span text:style-name="Tekst_20_treści_20__28_2_29__5f_"><text:span text:style-name="T147">W przypadku niewystawienia faktury zgodnie z obowiązującymi przepisami Zamawiający zastrzega sobie prawo do wstrzymania płatności do czasu spełnienia wymogu prawidłowego wystawienia faktury w KSeF.</text:span></text:span></text:p>
      <text:p text:style-name="P112" loext:marker-style-name="T16"><text:span text:style-name="Tekst_20_treści_20__28_2_29__5f_"><text:span text:style-name="T147"/></text:span></text:p>
      <text:p text:style-name="P112" loext:marker-style-name="T16"><text:span text:style-name="Tekst_20_treści_20__28_2_29__5f_"><text:span text:style-name="T146">1</text:span></text:span><text:span text:style-name="Tekst_20_treści_20__28_2_29__5f_"><text:span text:style-name="T145">5</text:span></text:span><text:span text:style-name="Tekst_20_treści_20__28_2_29__5f_"><text:span text:style-name="T146">. </text:span></text:span><text:span text:style-name="Tekst_20_treści_20__28_2_29__5f_"><text:span text:style-name="T148">W sytuacji czasowej niedostępności Krajowego Systemu e-Faktur Wykonawca zobowiązany jest do wystawienia faktury zgodnie z procedurą awaryjną przewidzianą w obowiązujących przepisach prawa Po przywróceniu funkcjonalności systemu faktura musi zostać przekazana Zamawiającemu za pośrednictwem KSeF. </text:span></text:span></text:p>
      <text:p text:style-name="P113" loext:marker-style-name="T16"/>
      <text:p text:style-name="P113" loext:marker-style-name="T16"><text:span text:style-name="T149">1</text:span><text:span text:style-name="T150">6</text:span><text:span text:style-name="T149">. </text:span>Podstawą wystawienia faktury przez Wykonawcę zadania będzie zatwierdzony przez Zamawiającego protokół odbioru końcowego, o którym mowa w § 4 umowy. W przypadku przedstawienia/przesłania przez Wykonawcę nieprawidłowej faktury płatność nastąpi po otrzymaniu korekty do wadliwej faktury. Termin płatności jest ustalany w oparciu o datę wpływu prawidłowej faktury. </text:p>
      <text:p text:style-name="P40" loext:marker-style-name="T16"/>
      <text:p text:style-name="P44" loext:marker-style-name="T16"><text:span text:style-name="T151">1</text:span><text:span text:style-name="T152">7</text:span><text:span text:style-name="T151">.</text:span><text:span text:style-name="T17"> Z zastrzeżeniem postanowień zdania drugiego, Strony wyłączają możliwość cesji wierzytelności o zapłatę wynagrodzenia przysługującego Wykonawcy za wykonanie przedmiotu umowy. Zmiana wierzyciela wymaga pisemnej zgody Zamawiającego, w której Zamawiający określi szczegółowe warunki, na jakich zgoda jest wyrażana. </text:span></text:p>
      <text:p text:style-name="P40" loext:marker-style-name="T16"/>
      <text:p text:style-name="P114" loext:marker-style-name="T16"><text:span text:style-name="T17">1</text:span><text:span text:style-name="T152">8</text:span><text:span text:style-name="T17">. Wynagrodzenie za przedmiot umowy jako wynagrodzenie ryczałtowe, obejmuje wszystkie koszty związane z jego wykonaniem i odbiorem, w tym: </text:span></text:p>
      <text:p text:style-name="P115" loext:marker-style-name="T16">1) sporządzenie dokumentacji projektowej, </text:p>
      <text:p text:style-name="P116" loext:marker-style-name="T16">2) roboty określone dokumentacją techniczną, PFU oraz przepisami obowiązującymi w tym zakresie, w tym koszty dostawy, montażu i uruchomienia dostarczonych urządzeń, </text:p>
      <text:p text:style-name="P116" loext:marker-style-name="T16">3) koszty wszystkich niezbędnych inwentaryzacji, pomiarów, ekspertyz i badań, wykonania dokumentacji powykonawczej, </text:p>
      <text:p text:style-name="P67" loext:marker-style-name="T16"><text:span text:style-name="T17">4) koszty uporządkowania terenu budowy po wykonaniu robót, </text:span><text:span text:style-name="T17"/></text:p>
      <text:p text:style-name="P67" loext:marker-style-name="T16"><text:span text:style-name="T17">5) należny podatek VAT, </text:span><text:span text:style-name="T17"/></text:p>
      <text:p text:style-name="P45" loext:marker-style-name="T49"><text:span text:style-name="T50">6) wszystkie inne, nie wymienione wyżej koszty, które mogą wystąpić w związku z wykonywaniem Przedmiotu Umowy zgodnie z warunkami umowy, przepisami technicznymi i prawnymi oraz sztuką budowlaną. </text:span></text:p>
      <text:p text:style-name="P67" loext:marker-style-name="T49"><text:span text:style-name="T19"/></text:p>
      <text:p text:style-name="P44" loext:marker-style-name="T18"><text:span text:style-name="T130">19</text:span><text:span text:style-name="T19">. Z zastrzeżeniem przepisów powszechnie obowiązujących i ustanowionych w nich ograniczeń Zamawiający zastrzega sobie prawo do potrącania z wynagrodzenia Wykonawcy wszelkich należności za szkody spowodowane przez Wykonawcę względem Zamawiającego, jak i osób trzecich i ich ubezpieczycieli, jeżeli osoby te zgłoszą na piśmie uzasadnione roszczenie. </text:span></text:p>
      <text:p text:style-name="P70" loext:marker-style-name="T18"/>
      <text:p text:style-name="P117" loext:marker-style-name="T18"/>
      <text:p text:style-name="P6" loext:marker-style-name="T10"><text:span text:style-name="T11">§ 7 </text:span><text:span text:style-name="T13"/></text:p>
      <text:p text:style-name="P48" loext:marker-style-name="T10">GWARANCJA I RĘKOJMIA </text:p>
      <text:p text:style-name="P118" loext:marker-style-name="T10">1. Wykonawca ponosi odpowiedzialność z tytułu gwarancji jakości oraz rękojmi za wady, przy czym Zamawiający może wykonywać uprawnienia z tytułu rękojmi za wady niezależnie od uprawnień wynikających z gwarancji. </text:p>
      <text:p text:style-name="P118" loext:marker-style-name="T10"><text:soft-page-break/><text:span text:style-name="T13"/></text:p>
      <text:p text:style-name="P119" loext:marker-style-name="T10"><text:span text:style-name="T13">2. Wykonawca udziela Zamawiającemu gwarancji oraz rękojmi na całość przedmiotu zamówienia stanowiącego przedmiot umowy, licząc od dnia odbioru końcowego na okres……………...., tj. na dokumentacje projektową oraz roboty budowlane.</text:span></text:p>
      <text:p text:style-name="P118" loext:marker-style-name="T10"/>
      <text:p text:style-name="P118" loext:marker-style-name="T10">3. Wskazana powyżej odpowiedzialność Wykonawcy dotyczy całości przedmiotu niniejszej umowy niezależnie od tego, czy wykryte wady spowodowane są przez Wykonawcę, czy też ustanowionych przez niego Podwykonawców. </text:p>
      <text:p text:style-name="P118" loext:marker-style-name="T10"><text:span text:style-name="T13"/></text:p>
      <text:p text:style-name="P118" loext:marker-style-name="T10">4. Jeżeli w okresie odpowiedzialności z tytułu gwarancji lub rękojmi zostanie wykryta wada, Zamawiający ma obowiązek zawiadomić o tym na piśmie Wykonawcę. W takiej sytuacji Wykonawca zobowiązany jest niezwłocznie, najpóźniej w terminie 7 dni od daty zawiadomienia przez Zamawiającego przystąpić do usuwania wady, jak też zobowiązany jest naprawić wszelką wynikającą z niej szkodę. </text:p>
      <text:p text:style-name="P118" loext:marker-style-name="T10"><text:span text:style-name="T13"/></text:p>
      <text:p text:style-name="P45" loext:marker-style-name="T10"><text:span text:style-name="T13">5. Jeżeli Wykonawca w terminie 7 dni od zawiadomienia go o wystąpieniu wady nie przystąpi do czynności niezbędnych do usunięcia wady oraz usunięcia szkód powstałych w wyniku jej wystąpienia, Zamawiający może po zawiadomieniu o tym Wykonawcy usunąć wadę i szkody we własnym zakresie, na koszt i ryzyko </text:span></text:p>
      <text:p text:style-name="P42" loext:marker-style-name="T49">Wykonawcy, bez utraty uprawnień z tytułu gwarancji i rękojmi i bez konieczności uzyskiwania zgody właściwego sądu Zamawiającemu przysługuje takie uprawnienie także wtedy, gdy Wykonawca z nieuzasadnionych powodów wstrzyma czynności naprawcze lub będzie je przeprowadzał w sposób opieszały, lub niezgodny z zasadami sztuki budowlanej i wiedzy w danej dziedzinie. </text:p>
      <text:p text:style-name="P42" loext:marker-style-name="T49"/>
      <text:p text:style-name="P42" loext:marker-style-name="T49">6. W wypadku zaistnienia sytuacji wskazanej w ust. 5 Wykonawca zobowiązany jest do zwrócenia Zamawiającemu kosztów usunięcia wady i szkód powstałych w jej wyniku w terminie 7 dni kalendarzowych od dnia otrzymania stosownego wezwania. </text:p>
      <text:p text:style-name="P42" loext:marker-style-name="T49"/>
      <text:p text:style-name="P42" loext:marker-style-name="T49">7. Niezależnie od powyższych uprawnień, w razie stwierdzenia jakichkolwiek wad, Zamawiający ma prawo podnosić roszczenia z tytułu rękojmi na podstawie przepisów kodeksu cywilnego. Ponadto niezależnie od uprawnień z tytułu rękojmi za wady i gwarancji jakości, jak też uprawnień wynikających z postanowień dotyczących kar umownych, Zamawiający może zażądać naprawienia na zasadach ogólnych szkody powstałej w wyniku zaistnienia wady. </text:p>
      <text:p text:style-name="P42" loext:marker-style-name="T49"/>
      <text:p text:style-name="P42" loext:marker-style-name="T49">8. Zamawiający zastrzega sobie prawo do zastępczego usunięcia wad na koszt Wykonawcy w przypadku niewykonania lub nienależytego wykonania przez niego zobowiązań umownych w tym zakresie, po bezskutecznym upływie terminu wyznaczonego na usunięcie wad. </text:p>
      <text:p text:style-name="P42" loext:marker-style-name="T49"/>
      <text:p text:style-name="P42" loext:marker-style-name="T49">9. Wykonawca ponosi odpowiedzialność z tytułu rękojmi zarówno za wady, o których Zamawiający wiedział w chwili odbioru robót, jak i za wady ujawnione po tym terminie. </text:p>
      <text:p text:style-name="P42" loext:marker-style-name="T49"/>
      <text:p text:style-name="P120" loext:marker-style-name="T49"/>
      <text:p text:style-name="P78" loext:marker-style-name="T49"/>
      <text:p text:style-name="P6" loext:marker-style-name="T10"><text:span text:style-name="T61">§ 8 </text:span><text:span text:style-name="T13"/></text:p>
      <text:p text:style-name="P48" loext:marker-style-name="T10">PRAWA AUTORSKIE I NADZÓR AUTORSKI </text:p>
      <text:p text:style-name="P48" loext:marker-style-name="T10"/>
      <text:p text:style-name="P121" loext:marker-style-name="T10">1. Wykonawca w ramach wynagrodzenia, o którym mowa w § 6 ust. 1 umowy, przenosi na rzecz Zamawiającego autorskie prawa majątkowe do dokumentacji projektowej, jak również do każdej z postaci któregokolwiek z elementów Przedmiotu umowy lub innych przejawów działalności twórczej o indywidualnym charakterze, ustalonej w jakiejkolwiek postaci, a spełniających cechy utworu. Każdorazowo, odpowiednio z chwilą podpisania protokołu odbioru dokumentacji, bez konieczności składania odrębnych oświadczeń Wykonawca przenosi na Zamawiającego zarówno własność nośników, na których dokumentacja projektowa lub jej część zostały utrwalone jak i odpowiednio całość autorskich praw majątkowych do dokumentacji projektowej, w tym w szczególności na polach eksploatacji wskazanych w art. 50 Ustawy o prawie autorskim i prawach pokrewnych oraz do :</text:p>
      <text:p text:style-name="P121" loext:marker-style-name="T10">1) korzystania w celu przygotowania i przeprowadzenia postępowania o udzielenie zamówienia publicznego dla realizacji Przedmiotu Umowy </text:p>
      <text:p text:style-name="P121" loext:marker-style-name="T10">2) udostępniania dokumentacji projektowej bez ograniczeń osobom trzecim w tym w zakresie niezbędnym do dokonywania zmian w dokumentacji projektowej, jej aktualizacji, wykonania opracowań oraz realizacji zadania wykonywanego w oparciu o dokumentację projektową,</text:p>
      <text:p text:style-name="P121" loext:marker-style-name="T10">3) kopiowania, zwielokrotniania dokumentacji projektowej, gromadzenia danych, w całości lub we fragmentach bez żadnych ograniczeń ilościowych za pomocą dowolnej dostępnej techniki, w tym <text:soft-page-break/>drukarskiej, fotograficznej, zapisu magnetycznego, zapisu cyfrowego na nośnikach CD, DVD, w pamięci komputerowej, i innych, a także wszelkimi innymi technikami w zakresie uzasadnionym potrzebami Zamawiającego, </text:p>
      <text:p text:style-name="P121" loext:marker-style-name="T10">4) w zakresie emisji publicznej, w sieci Internet i innych środkach masowego przekazu,</text:p>
      <text:p text:style-name="P121" loext:marker-style-name="T10">5) w zakresie obrotu oryginałem i egzemplarzami na których utwór utrwalono, w szczególności wprowadzania ich do obrotu, użyczenia, najmu lub dzierżawy, także jako fragmentu publikacji w formie papierowej bądź elektronicznej,</text:p>
      <text:p text:style-name="P121" loext:marker-style-name="T10">6) wykorzystania bez ograniczeń oryginału, kopii lub opracowań utworu do zamierzeń inwestycyjnych realizowanych przez Zamawiającego, </text:p>
      <text:p text:style-name="P121" loext:marker-style-name="T10">7) w zakresie wprowadzania do pamięci komputera oraz serwerów sieci komputerowych, </text:p>
      <text:p text:style-name="P121" loext:marker-style-name="T10">8) w zakresie utrwalania wszelkimi znanymi technikami, w tym techniką zapisu cyfrowego, magnetycznego, światłoczułego oraz technikami drukarskimi. </text:p>
      <text:p text:style-name="P121" loext:marker-style-name="T10"/>
      <text:p text:style-name="P121" loext:marker-style-name="T10">2. Wykonawca oświadcza, że nabędzie z chwilą utrwalenia utworu skutecznie prawa autorskie majątkowe a Projektant / Projektanci upoważnił / upoważnili Wykonawcę do złożenia w imieniu Projektanta / Projektantów oświadczeń zawartych w niniejszym paragrafie. </text:p>
      <text:p text:style-name="P121" loext:marker-style-name="T10"/>
      <text:p text:style-name="P45" loext:marker-style-name="T10"><text:span text:style-name="T13">3. Wykonawca oświadcza, iż gwarantuje Zamawiającemu, że Projektant / Projektanci uczestniczący w opracowywaniu dokumentacji projektowej, bezterminowo zobowiązuje się/zobowiązują się do nie wykonywania autorskich praw osobistych do dokumentacji projektowej oraz wyraża / wyrażają zgodę </text:span><text:span text:style-name="T13"/></text:p>
      <text:p text:style-name="P122" loext:marker-style-name="T20">na wykonywanie przez Zamawiającego autorskich praw osobistych do dokumentacji projektowej, w szczególności wyraża/ wyrażają zgodę na: </text:p>
      <text:p text:style-name="P122" loext:marker-style-name="T20">1) wprowadzanie do niej zmian </text:p>
      <text:p text:style-name="P123" loext:marker-style-name="T49"><text:span text:style-name="T50">2) wprowadzanie do niej zmian do wynikających z konieczności dokonania aktualizacji, </text:span><text:span text:style-name="T50"/></text:p>
      <text:p text:style-name="P123" loext:marker-style-name="T49"><text:span text:style-name="T50">3) sprawowanie nadzoru autorskiego przez inny podmiot, </text:span><text:span text:style-name="T50"/></text:p>
      <text:p text:style-name="P123" loext:marker-style-name="T49"><text:span text:style-name="T50">4) decydowaniu o sposobie oznaczenia autorstwa, </text:span><text:span text:style-name="T50"/></text:p>
      <text:p text:style-name="P123" loext:marker-style-name="T49"><text:span text:style-name="T50">5) decydowaniu o rozpowszechnianiu dokumentacji projektowej w całości lub w części samodzielnie lub w połączeniu z innymi utworami, </text:span><text:span text:style-name="T50"/></text:p>
      <text:p text:style-name="P45" loext:marker-style-name="T49"><text:span text:style-name="T50">6) decydowaniu o wykorzystaniu dokumentacji projektowej w całości lub w części samodzielnie lub w połączeniu z innymi utworami według potrzeb Zamawiającego związanych z realizacją zadania, udzielaniem informacji, prowadzeniem działań promocyjnych bądź komercyjnych, koniecznością dokonania aktualizacji dokumentacji projektowej oraz koniecznością zastępczego zlecenia usunięcia wad. </text:span><text:span text:style-name="T50"/></text:p>
      <text:p text:style-name="P120" loext:marker-style-name="T49"/>
      <text:p text:style-name="P120" loext:marker-style-name="T49">4. W chwili podpisania protokołu o którym mowa w ust.1, Wykonawca przenosi i udziela Zamawiającemu odpowiednio uprawnień wskazanych w ust. 3, w tym prawa do korzystania i rozporządzania opracowaniami dokumentacji projektowej lub jej części. Wykonawca przenosi na Zamawiającego wyłączne prawo do wyrażania zgody na wykonywanie zależnych praw autorskich, na polach eksploatacji, o których mowa w ust. 1 niniejszego paragrafu. </text:p>
      <text:p text:style-name="P120" loext:marker-style-name="T49"/>
      <text:p text:style-name="P124" loext:marker-style-name="T49">5. Wykonawca oświadcza, że: </text:p>
      <text:p text:style-name="P124" loext:marker-style-name="T49">1) wszelkie utwory w rozumieniu ustawy z dnia 4 lutego 1994 roku o prawie autorskim i prawach pokrewnych (Dz.U. z 2025 r., poz. 25 ze zm.), jakimi będzie się posługiwał w trakcie wykonywania niniejszej umowy, a także, które powstaną w wyniku wykonywania niniejszej umowy, będą oryginalne, bez zapożyczeń z utworów osób trzecich oraz nie będą naruszać praw przysługujących osobom trzecim, w szczególności praw autorskich oraz ich dóbr <text:span text:style-name="T50"/></text:p>
      <text:p text:style-name="P45" loext:marker-style-name="T49"><text:span text:style-name="T50">2) nabędzie prawa, w tym autorskie prawa majątkowe oraz uzyska oświadczenia, o których mowa w ust. 3 oraz wszelkie upoważnienia do wykonywania praw zależnych od osób, z którymi będzie współpracować przy realizacji niniejszej umowy, a także uzyska od tych osób nieodwołalne zgody na wykonywanie zależnych praw autorskich. </text:span><text:span text:style-name="T50"/></text:p>
      <text:p text:style-name="P68" loext:marker-style-name="T49"/>
      <text:p text:style-name="P124" loext:marker-style-name="T49">6. W przypadku, gdy na skutek naruszenia przez Wykonawcę postanowień ust. 1–5 korzystanie z dokumentacji projektowej przez Zamawiającego naruszać będzie autorskie prawa majątkowe lub osobiste osób trzecich, Wykonawca zobowiązany będzie do zwrotu wszelkich kosztów poniesionych przez Zamawiającego na zaspokojenie roszczeń tych osób oraz do wynagrodzenia wszelkiej szkody, jaką Zamawiający poniesie w związku z wyłączeniem lub ograniczeniem możliwości korzystania przez Zamawiającego z dokumentacji projektowej oraz do zwrotu odpowiedniej części wynagrodzenia z tytułu niniejszej umowy.</text:p>
      <text:p text:style-name="P124" loext:marker-style-name="T49"><text:s/><text:span text:style-name="T50"/></text:p>
      <text:p text:style-name="P120" loext:marker-style-name="T49">7. Nabycie praw, o których mowa w niniejszym paragrafie nie jest ograniczone czasowo lub terytorialnie oraz następuje w ramach wynagrodzenia, o którym mowa w § 6 ust. 1 niniejszej umowy. </text:p>
      <text:p text:style-name="P120" loext:marker-style-name="T49"><text:soft-page-break/></text:p>
      <text:p text:style-name="P120" loext:marker-style-name="T49">8. Wykonawca zobowiązany jest w ramach całkowitego wynagrodzenia, o którym mowa w § 6 ust 1 niniejszej umowy do pełnienia na żądanie Zamawiającego nadzoru autorskiego w trakcie realizacji zadania, które ma być wykonane w oparciu o Przedmiot umowy. </text:p>
      <text:p text:style-name="P120" loext:marker-style-name="T49"/>
      <text:p text:style-name="P45" loext:marker-style-name="T49"><text:span text:style-name="T50">9. W ramach obowiązków z zakresu sprawowania nadzoru autorskiego, Wykonawca, na każde żądanie Zamawiającego zobowiązany jest do zapewnienia wykonywania przez Projektanta/Projektantów uczestniczących w opracowywaniu Przedmiotu umowy, podstawowych obowiązków Projektanta, wynikających z art. 20 ust. 1 pkt 4) ustawy z dnia 7 lipca 1994 r. Prawo budowlane, a ponadto do wyjaśniania wątpliwości dotyczących Przedmiotu umowy i zawartych w nim rozwiązań, w szczególności do: </text:span></text:p>
      <text:p text:style-name="P45" loext:marker-style-name="T49"><text:span text:style-name="T50">1. kontroli zgodności realizacji zadania z opracowaniami projektowymi powstałymi w ramach realizacji niniejszej umowy, </text:span><text:span text:style-name="T50"/></text:p>
      <text:p text:style-name="P45" loext:marker-style-name="T49"><text:span text:style-name="T50">2. uzupełniania szczegółów opracowań projektowych oraz wyjaśnianie wykonawcy robót budowlanych wątpliwości powstałych w toku realizacji inwestycji wykonywanych na ich podstawie, niezwłocznie, ale nie później niż w terminie 7 dni od zgłoszenia wątpliwości, lub w innym uzgodnionym przez strony terminie, </text:span><text:span text:style-name="T50"/></text:p>
      <text:p text:style-name="P45" loext:marker-style-name="T49"><text:span text:style-name="T50">3. uzgadniania z Zamawiającym oraz wykonawcą robót budowlanych możliwości wprowadzenia rozwiązań zamiennych w stosunku do materiałów i konstrukcji przewidzianych w opracowaniach projektowych powstałych w ramach realizacji niniejszej umowy, a zgłoszonych przez Kierownika Budowy lub Inspektora Nadzoru Inwestorskiego, niezwłocznie, ale nie później niż w terminie 7 dni od zgłoszenia rozwiązań zamiennych, </text:span><text:span text:style-name="T50"/></text:p>
      <text:p text:style-name="P45" loext:marker-style-name="T49"><text:span text:style-name="T50">4. udziału w naradach koordynacyjnych, komisjach i naradach technicznych w terminach wskazanych przez Zamawiającego, </text:span></text:p>
      <text:p text:style-name="P125" loext:marker-style-name="T49"><text:span text:style-name="T50">5. udziału w odbiorze końcowym zadania od wykonawcy robót budowlanych, </text:span><text:span text:style-name="T50"/></text:p>
      <text:p text:style-name="P125" loext:marker-style-name="T49"><text:span text:style-name="T50">6. pobytów Wykonawcy na budowie, mających na celu sprawdzenia zgodności wykonywania robót budowlanych z rozwiązaniami projektowymi, </text:span></text:p>
      <text:p text:style-name="P125" loext:marker-style-name="T49"><text:span text:style-name="T50">7. udzielanie stosownych porad i wskazówek wykonawcy robót budowlanych, </text:span><text:span text:style-name="T50"/></text:p>
      <text:p text:style-name="P45" loext:marker-style-name="T49"><text:span text:style-name="T50">8. bieżące wyjaśnienie wątpliwości i problemów powstałych w toku robót budowlanych innych niż ujęte w <text:s text:c="2"/>pkt. 2, niezwłocznie, ale nie później niż w terminie 48 godzin od zgłoszenia wątpliwości i problemów. </text:span><text:span text:style-name="T50"/></text:p>
      <text:p text:style-name="P126" loext:marker-style-name="T49"/>
      <text:p text:style-name="P78" loext:marker-style-name="T18">10. Wykonawca zobowiązany jest do sprawowania nadzoru autorskiego zgodnie z zasadami wiedzy, obowiązującymi przepisami oraz z należytą starannością. </text:p>
      <text:p text:style-name="P73" loext:marker-style-name="T18"/>
      <text:p text:style-name="P73" loext:marker-style-name="T18">11. Wykonane przez Wykonawcę w ramach nadzoru autorskiego a dotyczącego przedmiotu niniejszej umowy czynności, nie podlegają odrębnemu wynagrodzeniu. </text:p>
      <text:p text:style-name="P73" loext:marker-style-name="T18"/>
      <text:p text:style-name="P44" loext:marker-style-name="T18"><text:span text:style-name="T19">12. Osobie pełniącej funkcję projektanta z ramienia Wykonawcy (Wykonawcy) przysługują uprawnienia wynikające z art. 21 Prawa budowlanego, tj.: </text:span><text:span text:style-name="T19"/></text:p>
      <text:p text:style-name="P44" loext:marker-style-name="T18"><text:span text:style-name="T19">1) wstęp na teren budowy i dokonywanie zapisów w dzienniku budowy dotyczących jej realizacji; </text:span><text:span text:style-name="T19"/></text:p>
      <text:p text:style-name="P45" loext:marker-style-name="T18"><text:span text:style-name="T19">2) żądanie wpisem do dziennika budowy wstrzymania robót budowlanych w razie: </text:span></text:p>
      <text:p text:style-name="P46" loext:marker-style-name="T18"><text:span text:style-name="T19">a) stwierdzenia możliwości powstania zagrożenia, </text:span><text:span text:style-name="T19"/></text:p>
      <text:p text:style-name="P73" loext:marker-style-name="T18">b) wykonywania robót budowlanych niezgodnie z projektem lub zaleceniem Projektanta. </text:p>
      <text:p text:style-name="P73" loext:marker-style-name="T18"/>
      <text:p text:style-name="P46" loext:marker-style-name="T18"><text:span text:style-name="T19">13. Wykonawca oświadcza, że nadzór autorski sprawowany będzie z należytą starannością zawodową przez osoby posiadające przewidziane przepisami Prawa budowlanego uprawnienia oraz ubezpieczenie od odpowiedzialności cywilnej, na kwotę nie mniejszą niż zobowiązania wynikające z niniejszej umowy. </text:span><text:span text:style-name="T19"/></text:p>
      <text:p text:style-name="P73" loext:marker-style-name="T18">14. Nadzór autorski będzie sprawowany, na każde żądanie Zamawiającego, począwszy od dnia rozpoczęcia robót budowlanych i trwał będzie nieprzerwanie do czynności odbioru końcowego zadania i uzyskania bezwarunkowej i prawomocnej decyzji na użytkowanie włącznie, o ile taka będzie wymagana. </text:p>
      <text:p text:style-name="P73" loext:marker-style-name="T18"/>
      <text:p text:style-name="P6" loext:marker-style-name="T10"><text:span text:style-name="T11">§ 9 </text:span><text:span text:style-name="T13"/></text:p>
      <text:p text:style-name="P48" loext:marker-style-name="T10">KARY UMOWNE </text:p>
      <text:p text:style-name="P49" loext:marker-style-name="T10"/>
      <text:p text:style-name="P127" loext:marker-style-name="T10">1. Wykonawca zobowiązany jest zapłacić Zamawiającemu karę umowną w następujących wysokościach: </text:p>
      <text:p text:style-name="P128" loext:marker-style-name="T10">1) <text:span text:style-name="T153">za zwłokę w wykonaniu I etapu umowy w wysokości 0,2% wartości wynagrodzenia umownego brutto, za każdy rozpoczęty dzień zwłoki, w stosunku do terminu wskazanego w § 2 ust. 1 pkt 1), </text:span></text:p>
      <text:p text:style-name="P128" loext:marker-style-name="T10"><text:span text:style-name="T153">2) </text:span>za zwłokę w wykonywaniu <text:span text:style-name="T154">II etapu </text:span>umowy w wysokości 0,2% wartości wynagrodzenia umownego brutto, za każdy rozpoczęty dzień zwłoki, w stosunku do terminu wskazanego w § 2 ust. 1 <text:span text:style-name="T153">pkt 2),</text:span></text:p>
      <text:p text:style-name="P45" loext:marker-style-name="T10"><text:span text:style-name="T155">3</text:span><text:span text:style-name="T13">) za zwłokę w usunięciu wad stwierdzonych przy odbiorze końcowym oraz ujawnionych w okresie gwarancji lub rękojmi w wysokości 0,2% wartości wynagrodzenia umownego brutto za każdy rozpoczęty dzień zwłoki liczony od dnia wyznaczonego przez Zamawiającego na usunięcie wad, </text:span></text:p>
      <text:p text:style-name="P45" loext:marker-style-name="T10"><text:soft-page-break/><text:span text:style-name="T155">4</text:span><text:span text:style-name="T13">) za odstąpienie od umowy lub rozwiązanie umowy przez Zamawiającego lub Wykonawcę z przyczyn leżących po stronie Wykonawcy w wysokości 20 % wartości wynagrodzenia umownego brutto, </text:span></text:p>
      <text:p text:style-name="P45" loext:marker-style-name="T10"><text:span text:style-name="T155">5</text:span><text:span text:style-name="T13">) za spowodowanie przerwy w realizacji umowy z przyczyn zależnych od Wykonawcy wynoszącej powyżej 7 dni, po dodatkowym wezwaniu przez Zamawiającego do należytego wykonywania zobowiązania <text:s text:c="22"/>- w wysokości 0,2 % wartości wynagrodzenia umownego brutto określonego za każdy rozpoczęty dzień przerwy, </text:span></text:p>
      <text:p text:style-name="P45" loext:marker-style-name="T10"><text:span text:style-name="T155">6</text:span><text:span text:style-name="T13">) za naruszenie innych postanowień umownych niż wymienione w punktach powyżej, w szczególności dotyczących obowiązków Wykonawcy, po dodatkowym wezwaniu przez Zamawiającego do należytego wykonywania zobowiązania – w wysokości 0,1% wartości wynagrodzenia umownego brutto za każde naruszenie, </text:span></text:p>
      <text:p text:style-name="P129" loext:marker-style-name="T10"><text:span text:style-name="T156">7</text:span>) za wprowadzenie przez Wykonawcę Podwykonawcy na teren budowy bez zgody Zamawiającego w wysokości 1000,00 zł, za każdy stwierdzony przypadek;</text:p>
      <text:p text:style-name="P130" loext:marker-style-name="T10"><text:span text:style-name="T155">8</text:span><text:span text:style-name="T13">) braku posiadania przez osoby wykonujące przedmiot umowy wymaganych wyposażenia albo kwalifikacji, albo doświadczenia – w wysokości 5.000,00 zł za każdy stwierdzony przypadek oraz w wysokości 500,00 zł w przypadku braku doprowadzenia do stanu zgodnego z umową w terminie 6 godzin od chwili wskazania uchybienia przez przedstawiciela Zamawiającego (za każde kolejne 6 godzin również)</text:span><text:span text:style-name="T157">. </text:span></text:p>
      <text:p text:style-name="P131" loext:marker-style-name="T78"/>
      <text:p text:style-name="P132" loext:marker-style-name="T78">2. Wykonawca w przypadku realizacji zamówienia z zakresu robót budowlanych przy udziale Podwykonawców zapłaci Zamawiającemu karę umowną: </text:p>
      <text:p text:style-name="P130" loext:marker-style-name="T78"><text:span text:style-name="T78">1) w przypadku braku zapłaty lub nieterminowej zapłaty wynagrodzenia należnego Podwykonawcom w wysokości 1% wartości wynagrodzenia umownego brutto przysługującego Podwykonawcy za każdy dzień </text:span><text:span text:style-name="T158">zwłoki</text:span><text:span text:style-name="T78">, </text:span></text:p>
      <text:p text:style-name="P45" loext:marker-style-name="T49"><text:span text:style-name="T50">2) w przypadku nieprzedłożenia do zaakceptowania projektu umowy o podwykonawstwo, której przedmiotem są roboty budowlane, lub projektu jej zmiany w wysokości 1% wartości wynagrodzenia umownego brutto przysługującego Podwykonawcy za każdy dzień </text:span><text:span text:style-name="T159">zwłoki</text:span><text:span text:style-name="T50">, </text:span></text:p>
      <text:p text:style-name="P45" loext:marker-style-name="T49"><text:span text:style-name="T50">3) w przypadku nieprzedłożenia poświadczonej za zgodność z oryginałem kopii umowy o podwykonawstwo lub jej zmiany w wysokości 1% wartości wynagrodzenia umownego brutto przysługującego Podwykonawcy za każdy dzień </text:span><text:span text:style-name="T159">zwłoki,</text:span><text:span text:style-name="T50"> </text:span></text:p>
      <text:p text:style-name="P45" loext:marker-style-name="T49"><text:span text:style-name="T50">4) w przypadku braku zmiany umowy o podwykonawstwo w zakresie terminu zapłaty w wysokości 1% wartości wynagrodzenia umownego brutto przysługującego Podwykonawcy za każdy dzień </text:span><text:span text:style-name="T159">zwłoki</text:span><text:span text:style-name="T50">; </text:span></text:p>
      <text:p text:style-name="P45" loext:marker-style-name="T49"><text:span text:style-name="T50">5) za niedostarczenie na żądanie Zamawiającego wszelkich niezbędnych dokumentów i/lub oświadczeń potwierdzających zapłatę przez Wykonawcę na rzecz Podwykonawcy należnego wynagrodzenia-w wysokości 1% wartości wynagrodzenia umownego brutto przysługującego Podwykonawcy za każdy dzień </text:span><text:span text:style-name="T159">zwłoki</text:span><text:span text:style-name="T50">. </text:span></text:p>
      <text:p text:style-name="P120" loext:marker-style-name="T49"/>
      <text:p text:style-name="P42" loext:marker-style-name="T49">3. W przypadku ujawnienia niespełnienia wymogu zatrudnienia przez Wykonawcę lub Podwykonawcę na podstawie umowy o pracę osób wykonujących czynności na terenie budowy w trakcie realizacji przedmiotu umowy, Wykonawca będzie zobowiązany do zapłacenia Zamawiającemu kary umownej, w wysokości 5.000,00 zł za każdą osobę niezatrudnioną na umowę o pracę za każdy stwierdzony przypadek. </text:p>
      <text:p text:style-name="P42" loext:marker-style-name="T49"/>
      <text:p text:style-name="P42" loext:marker-style-name="T49">4. Z zastrzeżeniem przepisów powszechnie obowiązujących Zamawiający ma prawo do potrącenia kar umownych z wynagrodzenia Wykonawcy, na co Wykonawca wyraża zgodę. </text:p>
      <text:p text:style-name="P42" loext:marker-style-name="T49"/>
      <text:p text:style-name="P44" loext:marker-style-name="T49"><text:span text:style-name="T50">5. Zamawiający pisemnie powiadomi Wykonawcę o naliczeniu kar umownych i wezwie do ich zapłaty w terminie 3 dni, w przypadku zaś braku zapłaty w wyznaczonym terminie potrącenia mogą być dokonywane przez Zamawiającego z wynagrodzenia należnego Wykonawcy. </text:span></text:p>
      <text:p text:style-name="P42" loext:marker-style-name="T49"/>
      <text:p text:style-name="P44" loext:marker-style-name="T49"><text:span text:style-name="T50">6. W przypadku braku możliwości dokonania potrącenia w sposób, o którym mowa w ust.5, kary umowne lub inne należności Zamawiającego wynikające z umowy, Wykonawca zobowiązany jest zapłacić Zamawiającemu w terminie 3 dni od dnia otrzymania przez Wykonawcę wezwania do ich zapłaty. </text:span></text:p>
      <text:p text:style-name="P42" loext:marker-style-name="T49">7. Naliczenie zastrzeżonych Umową kar umownych nie wyłącza możliwości dochodzenia odszkodowania na zasadach ogólnych do pełnej wysokości szkody poniesionej przez Zamawiającego. </text:p>
      <text:p text:style-name="P42" loext:marker-style-name="T49"/>
      <text:p text:style-name="P45" loext:marker-style-name="T49"><text:span text:style-name="T50">8. Kary umowne podlegają kumulacji maksymalnie do 40% wartości wynagrodzenia umownego brutto. Kary umowne za zwłokę w wykonywaniu przedmiotu umowy należą się niezależnie od kar umownych za odstąpienie od umowy. </text:span><text:span text:style-name="T50"/></text:p>
      <text:p text:style-name="P78" loext:marker-style-name="T49"/>
      <text:p text:style-name="P6" loext:marker-style-name="T10"><text:span text:style-name="T61">§ 10 </text:span><text:span text:style-name="T13"/></text:p>
      <text:p text:style-name="P48" loext:marker-style-name="T10">KOORDYNACJA WYKONANIA POSTANOWIEŃ UMOWY I NADZÓR NAD JEJ REALIZACJĄ </text:p>
      <text:p text:style-name="P49" loext:marker-style-name="T10"/>
      <text:p text:style-name="P45" loext:marker-style-name="T10"><text:soft-page-break/><text:span text:style-name="T13">1. Jako koordynującą/e wykonanie niniejszej umowy Zamawiający wyznacza następującą/e osobę/y dla </text:span></text:p>
      <text:p text:style-name="P46" loext:marker-style-name="T10"><text:span text:style-name="T13">realizacji projektu budowlanego: </text:span><text:span text:style-name="T13"/></text:p>
      <text:p text:style-name="P46" loext:marker-style-name="T10"><text:span text:style-name="T13">Pan/Pani …………….. , adres e-mail: …………………….. nr tel.: …………………………….. </text:span><text:span text:style-name="T13"/></text:p>
      <text:p text:style-name="P46" loext:marker-style-name="T78"><text:span text:style-name="T13">Przedstawicielem Zamawiającego odpowiedzialnym merytorycznie za realizację umowy i dokonanie odbioru przedmiotu umowy, jest </text:span><text:span text:style-name="T160">Pan</text:span><text:span text:style-name="T11"> ………………………</text:span><text:span text:style-name="T160">. tel. …</text:span><text:span text:style-name="T11">…………………. </text:span><text:span text:style-name="T160">e-mail:</text:span><text:span text:style-name="T11"> </text:span><text:span text:style-name="T161">………………………………. </text:span><text:span text:style-name="T78">lub osoba zastępująca. Nadzór merytoryczny obejmuje w szczególności stwierdzenie prawidłowego i zgodnego z umową wykonania określonych usług wraz z podpisaniem protokołu odbioru, a także potwierdzenie zasadności naliczonego przez Wykonawcę wynagrodzenia w oparciu o niniejszą umowę. </text:span></text:p>
      <text:p text:style-name="P100" loext:marker-style-name="T78"/>
      <text:p text:style-name="P45" loext:marker-style-name="T78"><text:span text:style-name="T78">2. Jako koordynującą/e wykonanie niniejszej umowy Wykonawca wyznacza następującą/e osobę/y: </text:span></text:p>
      <text:p text:style-name="P100" loext:marker-style-name="T78">Pan/Pani …………….. , adres e-mail: …………………….. nr tel.: …………………………….. </text:p>
      <text:p text:style-name="P100" loext:marker-style-name="T78"/>
      <text:p text:style-name="P133" loext:marker-style-name="T78">3. Wykonawca zobowiązuje się do zapewnienia wysokiego standardu realizowanych robót i uwzględnienia wszystkich ewentualnych uwag zgłaszanych w tej sprawie przez upoważnionych do nadzoru prac przedstawicieli Zamawiającego. </text:p>
      <text:p text:style-name="P133" loext:marker-style-name="T78"/>
      <text:p text:style-name="P133" loext:marker-style-name="T78">4. Upoważnieni przedstawiciele Zamawiającego mają prawo do uczestniczenia w każdym etapie realizacji przedmiotu umowy. </text:p>
      <text:p text:style-name="P133" loext:marker-style-name="T78"/>
      <text:p text:style-name="P133" loext:marker-style-name="T78">5. W imieniu Zamawiającego czynności związane z prowadzeniem oraz nadzorowaniem inwestycji wykonywać będzie Inspektor Nadzoru Inwestorskiego. Inspektor nadzoru reprezentuje interesy Zamawiającego i działa w granicach umocowania określonego przepisami ustawy Prawo budowlane. </text:p>
      <text:p text:style-name="P133" loext:marker-style-name="T78"/>
      <text:p text:style-name="P45" loext:marker-style-name="T78"><text:span text:style-name="T78">6. Zamawiający wyznacza na Koordynatorów całokształtu prac objętych przedmiotem zamówienia we wskazanym zakresie, pełniącego jednocześnie funkcję: </text:span><text:span text:style-name="T78"/></text:p>
      <text:p text:style-name="P46" loext:marker-style-name="T10"><text:span text:style-name="T50">I</text:span><text:span text:style-name="T98">nspektora nadzoru inwestorskiego</text:span><text:span text:style-name="T50">, </text:span><text:span text:style-name="T61">Pana ……………….. </text:span><text:span text:style-name="T82">posiadającego/ą uprawnienia w specjalności konstrukcyjno-budowlanym upr. Nr ………………………………. </text:span></text:p>
      <text:p text:style-name="P134" loext:marker-style-name="T10"/>
      <text:p text:style-name="P54" loext:marker-style-name="T10">7. W imieniu Wykonawcy czynności związane z prowadzeniem inwestycji wykonywać będzie Kierownik robót, który przed rozpoczęciem robót przedstawi Zamawiającemu plan BIOZ. Wykonawca ponosi pełną odpowiedzialność za należyte wykonanie obowiązków Kierowników robót powołanych przez siebie. </text:p>
      <text:p text:style-name="P54" loext:marker-style-name="T10"/>
      <text:p text:style-name="P44" loext:marker-style-name="T10"><text:span text:style-name="T13">8. Wykonawca wyznacza na: </text:span><text:span text:style-name="T13"/></text:p>
      <text:p text:style-name="P45" loext:marker-style-name="T10"><text:span text:style-name="T13">a)</text:span><text:span text:style-name="T162"> Kierownika robót:</text:span><text:span text:style-name="T13"> </text:span><text:span text:style-name="T11">Pan ……………………. </text:span><text:span text:style-name="T13">posiadający uprawnienia budowl</text:span><text:span text:style-name="T163">an</text:span><text:span text:style-name="T13">e do kierowania robotami budowlanymi bez ograniczeń lub z ograniczeniami w specjalności konstrukcyjno - budowlanej lub odpowiadające im równoważne uprawnienia budowlane, które zostały wydane na podstawie wcześniej obowiązujących przepisów, upr. </text:span><text:span text:style-name="T11">…………………….</text:span><text:span text:style-name="T13">; </text:span></text:p>
      <text:p text:style-name="P52" loext:marker-style-name="T10"/>
      <text:list text:style-name="WWNum49">
        <text:list-header>
          <text:p text:style-name="P135" loext:marker-style-name="T10"><text:span text:style-name="T13">b) </text:span><text:span text:style-name="T162">Projektanta</text:span><text:span text:style-name="T13"> </text:span><text:span text:style-name="T11">Pana …………….. </text:span><text:span text:style-name="T13">posiadający uprawnienia budowlane do projektowania bez ograniczeń lub z ograniczeniami w specjalności konstrukcyjno – budowlanej (lub odpowiadające im równoważne uprawnienia budowlane, które zostały wydane na podstawie wcześniej obowiązujących przepisów) upr. </text:span><text:span text:style-name="T11">…………………………………. </text:span></text:p>
          <text:p text:style-name="P136" loext:marker-style-name="T10"><text:span text:style-name="T13">9. Wykonawca zobowiązany jest do zapewnienia Zamawiającemu oraz wszystkim upoważnionym przez niego osobom dostępu na teren budowy oraz do wszystkich miejsc, gdzie są wykonywane roboty budowlane lub gdzie przewiduje się wykonanie robót związanych z realizacją przedmiotu umowy. </text:span><text:span text:style-name="T13"/></text:p>
        </text:list-header>
      </text:list>
      <text:p text:style-name="P52" loext:marker-style-name="T10"/>
      <text:p text:style-name="P137" loext:marker-style-name="T10">§ 11</text:p>
      <text:p text:style-name="P137" loext:marker-style-name="T10"><text:s/>ROBOTY ZAMIENNE, ZANIECHANE ORAZ DODATKOWE </text:p>
      <text:p text:style-name="P138" loext:marker-style-name="T10"/>
      <text:p text:style-name="P54" loext:marker-style-name="T10">1. Roboty zamienne. Zamawiający w uzgodnieniu z Wykonawcą może w każdej chwili zarządzić wprowadzenie robót zamiennych o tożsamym zakresie przedmiotowym do wykonywanego zakresu umowy, w przypadku zaistnienia okoliczności wynikających z technologii lub funkcjonalności przedmiotu umowy w celu realizacji przedmiotu umowy zgodnie z zasadami sztuki budowlanej. </text:p>
      <text:p text:style-name="P54" loext:marker-style-name="T10"/>
      <text:p text:style-name="P54" loext:marker-style-name="T10">2. Realizacja robót zamiennych nastąpi po zawarciu przez Strony stosownego aneksu do Umowy w terminie wskazanym na piśmie przez Zamawiającego, w oparciu o ustalenia zawarte w protokole konieczności robót zamiennych. W aneksie tym Strony dokonają w oparciu kosztorys/kosztorysy stanowiący/e załącznik do Umowy, odpowiedniego zwiększenia lub zmniejszenia wynagrodzenia Wykonawcy określonego Umową w związku z realizacją robót zamiennych, o ile będzie zachodzić różnica pomiędzy wartością robót zamiennych a podstawowych. Rozliczenie robót zamiennych nastąpi kosztorysem różnicowym, który stanowić będzie <text:soft-page-break/>różnicę pomiędzy wartością robót podstawowych ustaloną w oparciu o kosztorys/y stanowiące załącznik do niniejszej umowy a wartością robót zamiennych, ustaloną na zasadach wskazanych w ust. 4 niniejszego paragrafu umowy i określoną w kosztorysie różnicowym. </text:p>
      <text:p text:style-name="P54" loext:marker-style-name="T10"/>
      <text:p text:style-name="P54" loext:marker-style-name="T10">3. Wykonawca zobowiązany jest zawrzeć z Zamawiającym, w terminie wskazanym przez Zamawiającego, stosowny aneks do Umowy dot. realizacji robót zamiennych, w oparciu o ustalenia wynikające z protokołów konieczności jak wyżej. Sporządzenie kosztorysów, o których mowa w niniejszym ustępie, w tym koszty ich sporządzenia, obciąża Wykonawcę. </text:p>
      <text:p text:style-name="P54" loext:marker-style-name="T10"/>
      <text:p text:style-name="P45" loext:marker-style-name="T10"><text:span text:style-name="T13">4. Wartość robót zamiennych ustalona zostanie w sposób następujący: </text:span></text:p>
      <text:p text:style-name="P46" loext:marker-style-name="T10"><text:span text:style-name="T13">1) jeżeli roboty zamienne odpowiadają opisowi pozycji w kosztorysie/ach stanowiącym/ch załącznik do Umowy, ceny jednostkowe określone w tym zestawieniu będą podstawą do wyliczenia wartości tych robót, </text:span><text:span text:style-name="T13"/></text:p>
      <text:p text:style-name="P46" loext:marker-style-name="T10"><text:span text:style-name="T13">2) jeżeli roboty zamienne nie odpowiadają opisowi pozycji w kosztorysie/ach stanowiącym/ch załącznik do Umowy, Wykonawca przedłoży do akceptacji Zamawiającego opracowaną nieodpłatnie kalkulację szczegółową cen jednostkowych tych robót z uwzględnieniem cen czynników produkcji nie wyższych od określonych w kosztorysie/ach stanowiącym/ch załącznik do Umowy, a dla materiałów, sprzętu i transportu dla których ceny nie zostały określone we wspomnianym kosztorysie/ach – cen nie wyższych od średnich cen materiałów, sprzętu i transportu publikowanych w wydawnictwie „Sekocenbud” dla miesiąca, w którym kalkulacja jest sporządzana oraz nakładów rzeczowych określonych w Katalogach Nakładów Rzeczowych (KNR), a w przypadku robót, dla których nie określono nakładów rzeczowych w KNR, według innych ogólnie stosowanych katalogów, nakładów własnych lub cen obowiązujących na rynku w </text:span><text:span text:style-name="T164">w</text:span><text:span text:style-name="T13">ojewództwie </text:span><text:span text:style-name="T164">opolskim</text:span><text:span text:style-name="T13">, </text:span></text:p>
      <text:p text:style-name="P52" loext:marker-style-name="T10">3) <text:span text:style-name="T165">j</text:span>eżeli cena jednostkowa przedłożona przez Wykonawcę do akceptacji Zamawiającemu będzie skalkulowana niezgodnie z postanowieniami pkt 2 powyżej, Zamawiający wprowadzi korektę ceny opartą na własnych wyliczeniach, dokonanych zgodnie z pkt 2 powyżej. </text:p>
      <text:p text:style-name="P52" loext:marker-style-name="T10"/>
      <text:p text:style-name="P139" loext:marker-style-name="T10"><text:span text:style-name="T13">5. W oparciu o protokół konieczności, o którym mowa w ust. 2, Strony zawrą stosowny aneks do Umowy w terminie wskazanym przez Zamawiającego. Od chwili sporządzenia wspomnianego protokołu Wykonawca nie będzie uprawniony ani zobowiązany do wykonania robót zaniechanych, a jego </text:span><text:span text:style-name="T50">wynagrodzenie określone Umową zostanie odpowiednio pomniejszone o wartość robót zaniechanych, ustaloną w oparciu o ilości robót zaniechanych i ich ceny jednostkowe ujęte w kosztorysie/ach. W związku z zaniechaniem wykonania określonych robót Wykonawca nie będzie uprawniony do żądania wynagrodzenia lub odszkodowania związanego z niewykonaniem robót zaniechanych. </text:span></text:p>
      <text:p text:style-name="P140" loext:marker-style-name="T10"/>
      <text:p text:style-name="P42" loext:marker-style-name="T49">6. Zmiany Umowy wymagają dla swej ważności formy pisemnej w postaci aneksu, jednakże w przypadku sporządzenia protokołu konieczności, gdy Wykonawcą nie przystąpi do podpisania aneksu, przyjmuje się, że zmiana nastąpiła zgodnie z warunkami protokołu konieczności. </text:p>
      <text:p text:style-name="P42" loext:marker-style-name="T49"/>
      <text:p text:style-name="P141" loext:marker-style-name="T49">7. Łączna wartość robót zamiennych co do zasady nie powinna być wyższa niż wartość robót podstawowych podlegających zamianie, a jedynie w szczególnie uzasadnionych przypadkach ich łączna wartość nie może przekroczyć sumy wartości robót podstawowych podlegających zamianie i wartości równej 10% wartości wynagrodzenia, o którym mowa w § 6 ust. 1. W takim przypadku Strony podpiszą stosowny aneks do umowy, przy przyjęciu zasady, że zakres i wartość każdej takiej modyfikacji zostanie poddana osobnej wycenie w oparciu o kosztorysy uproszczone z zestawieniem materiałów i kalkulację szczegółową wprowadzonych robót zamiennych sporządzoną w oparciu o nośniki cenotwórcze wynikające wykonanych kosztorysów uproszczonych z zestawieniem materiałów w oparciu o średnie ceny Sekocenbudu z ostatniego kwartału poprzedzającego rozliczenie lub na podstawie wyceny w oparciu o ceny rynkowe udokumentowane ofertami dostawców, producentów, etc. W przypadku braku odniesienia rozliczenia zostaną dokonane według średnich cen Sekocenbudu z ostatniego kwartału poprzedzającego rozliczenie, przy czym w przypadku elementów wyposażenia pomocniczo dopuszcza się również ewentualność wyceny w oparciu o ceny rynkowe udokumentowane ofertami dostawców, producentów etc.</text:p>
      <text:p text:style-name="P141" loext:marker-style-name="T49"><text:s/><text:span text:style-name="T50"/></text:p>
      <text:p text:style-name="P42" loext:marker-style-name="T49">8. Roboty dodatkowe. Wynagrodzenie Wykonawcy będzie podlegało zmianom w wypadku konieczności zlecenia wykonania robót dodatkowych. Realizacja robót dodatkowych nastąpi po zawarciu przez Strony stosownego aneksu do Umowy w terminie wskazanym na piśmie przez Zamawiającego, w oparciu o ustalenia zawarte w protokole konieczności robót dodatkowych. Łączna wartość robót dodatkowych nie może przekroczyć wartości równej 10% wartości wynagrodzenia, o którym mowa w § 6 ust. 1. </text:p>
      <text:p text:style-name="P42" loext:marker-style-name="T49"/>
      <text:p text:style-name="P140" loext:marker-style-name="T49">9. Zasady określenia dodatkowego wynagrodzenia z tytułu wykonania robót dodatkowych: </text:p>
      <text:p text:style-name="P140" loext:marker-style-name="T49">1) Wykonawca przedłoży do akceptacji Zamawiającego opracowaną nieodpłatnie kalkulację szczegółową cen jednostkowych tych robót z uwzględnieniem cen czynników produkcji nie wyższych od średnich cen <text:soft-page-break/>materiałów, sprzętu i transportu publikowanych w wydawnictwie „Sekocenbud” dla miesiąca, w którym kalkulacja jest sporządzana oraz nakładów rzeczowych określonych w Katalogach Nakładów Rzeczowych (KNR), a w przypadku robót, dla których nie określono nakładów rzeczowych w KNR, według innych ogólnie stosowanych katalogów, nakładów własnych lub cen obowiązujących na rynku w <text:span text:style-name="T165">w</text:span>ojewództwie opolskim, </text:p>
      <text:p text:style-name="P45" loext:marker-style-name="T49"><text:span text:style-name="T50">2) jeżeli roboty dodatkowe nie odpowiadają opisowi pozycji w kosztorysie/ach stanowiącym/ch załącznik do Umowy, Wykonawca przedłoży do akceptacji Zamawiającego opracowaną nieodpłatnie kalkulację szczegółową cen jednostkowych tych robót z uwzględnieniem cen czynników produkcji nie wyższych od określonych w kosztorysie/ach stanowiącym/ch załącznik do Umowy, a dla materiałów, sprzętu i transportu dla których ceny nie zostały określone we wspomnianym kosztorysie/ach – cen nie wyższych od średnich cen materiałów, sprzętu i transportu publikowanych w wydawnictwie „Sekocenbud” dla miesiąca, w którym kalkulacja jest sporządzana oraz nakładów rzeczowych określonych w Katalogach Nakładów Rzeczowych (KNR), a w przypadku robót, dla których nie określono nakładów rzeczowych w KNR, według innych ogólnie stosowanych katalogów, nakładów własnych lub cen obowiązujących na rynku w </text:span><text:span text:style-name="T166">w</text:span><text:span text:style-name="T50">ojewództwie opolskim, </text:span></text:p>
      <text:p text:style-name="P73" loext:marker-style-name="T18">3) jeżeli cena jednostkowa przedłożona przez Wykonawcę do akceptacji Zamawiającemu będzie skalkulowana niezgodnie z postanowieniami pkt 1 i /lub 2 powyżej, Zamawiający <text:span text:style-name="T167">wezwie Wykonawcę do złożenia</text:span> korekt<text:span text:style-name="T167">y</text:span> ceny.</text:p>
      <text:p text:style-name="P73" loext:marker-style-name="T18"/>
      <text:p text:style-name="P45" loext:marker-style-name="T18"><text:span text:style-name="T19">10. Roboty zaniechane. Zamawiający dopuszcza możliwość zmniejszenia zakresu robót/zaniechania wykonania części robót, których nie można było przewidzieć z chwilą wszczęcia postępowania, będącego przedmiotem niniejszej Umowy, w szczególności z powodu robót zamiennych lub zaniechanych, potwierdzonych w protokole konieczności. </text:span></text:p>
      <text:p text:style-name="P46" loext:marker-style-name="T18"><text:span text:style-name="T19">1) jeżeli roboty zaniechane odpowiadają opisowi pozycji w kosztorysie/ach stanowiącym/ch załącznik do Umowy, ceny jednostkowe określone w tym zestawieniu będą podstawą do wyliczenia wartości tych robót, </text:span><text:span text:style-name="T19"/></text:p>
      <text:p text:style-name="P46" loext:marker-style-name="T88"><text:span text:style-name="T19">2) jeżeli roboty zaniechane nie odpowiadają opisowi pozycji w kosztorysie/ach stanowiącym/ch załącznik do Umowy, Wykonawca przedłoży do akceptacji Zamawiającego opracowaną nieodpłatnie kalkulację szczegółową cen jednostkowych tych robót z uwzględnieniem cen </text:span><text:span text:style-name="T50">czynników produkcji nie wyższych od określonych w kosztorysie/ach stanowiącym/ch załącznik do Umowy, a dla materiałów, sprzętu i transportu dla których ceny nie zostały określone we wspomnianym kosztorysie/ach – cen nie wyższych od średnich cen materiałów, sprzętu i transportu publikowanych w wydawnictwie „Sekocenbud” dla miesiąca, w którym kalkulacja jest sporządzana oraz nakładów rzeczowych określonych w Katalogach Nakładów Rzeczowych (KNR), a w przypadku robót, dla których nie określono nakładów rzeczowych w KNR, według innych ogólnie stosowanych katalogów, nakładów własnych lub cen obowiązujących na rynku w </text:span><text:span text:style-name="T168">w</text:span><text:span text:style-name="T50">ojewództwie opolskim, </text:span></text:p>
      <text:p text:style-name="P73" loext:marker-style-name="T18">3) jeżeli cena jednostkowa przedłożona przez Wykonawcę do akceptacji Zamawiającemu będzie skalkulowana niezgodnie z postanowieniami pkt 2 powyżej, Zamawiający wprowadzi korektę ceny opartą na własnych wyliczeniach, dokonanych zgodnie z pkt 2 powyżej. </text:p>
      <text:p text:style-name="P142" loext:marker-style-name="T18"/>
      <text:p text:style-name="P6" loext:marker-style-name="T10"><text:span text:style-name="T11">§ 12 </text:span><text:span text:style-name="T13"/></text:p>
      <text:p text:style-name="P143" loext:marker-style-name="T10">ODBIORY</text:p>
      <text:p text:style-name="P143" loext:marker-style-name="T10"><text:s/><text:span text:style-name="T13"/></text:p>
      <text:p text:style-name="P54" loext:marker-style-name="T10">1. Strony przewidują odbiór dokumentacji projektowej potwierdzony protokołem odbioru dokumentacji, odbiór robót zanikających lub ulegających zakryciu, odbiór końcowy potwierdzony protokołem odbioru końcowego przedmiotu umowy, odbiór gwarancyjny oraz odbiór pogwarancyjny. </text:p>
      <text:p text:style-name="P54" loext:marker-style-name="T10"/>
      <text:p text:style-name="P54" loext:marker-style-name="T10">2. Odbiór końcowy będzie się odbywał zgodnie z przepisami Prawa Budowlanego, dokumentacją techniczną, PFU, OPZ, na warunkach określonych w niniejszej umowie. </text:p>
      <text:p text:style-name="P54" loext:marker-style-name="T10"/>
      <text:p text:style-name="P54" loext:marker-style-name="T10">3. Przedmiotem odbioru dokumentacji jest wykonanie dokumentacji projektowej. </text:p>
      <text:p text:style-name="P54" loext:marker-style-name="T10"/>
      <text:p text:style-name="P54" loext:marker-style-name="T10">4. Przedmiotem odbioru końcowego jest wykonanie całego zamówienia objętego niniejszą umową, potwierdzone protokołem odbioru końcowego bez zastrzeżeń bądź protokołem odbioru zawierającym zastrzeżenia nieistotne z punktu widzenia realizacji zamówienia. Podpisanie protokołu końcowego przedmiotu umowy nie jest równoznaczne ze stwierdzeniem należytego wykonania umowy. </text:p>
      <text:p text:style-name="P54" loext:marker-style-name="T10"/>
      <text:p text:style-name="P54" loext:marker-style-name="T10">5. Zamawiający za „wady istotne” robót budowlanych, uważa wady, które uniemożliwiają prawidłowe i normalne korzystanie z przedmiotu umowy, w którym zrealizowano roboty budowlane zgodnie z wymaganiami i celami zawartej w tym zakresie umowy, odbiegają w sposób zasadniczy od cech funkcjonalnych, estetycznych właściwych specyfice robót budowlanych, znacznie obniżają wartość, albo polegają na znacznym odstępstwie od wymagań dotyczących wykonania zamówienia. Wadami istotnymi robót budowlanych będą również wady, wymagające w celu ich naprawy opracowania dodatkowej <text:soft-page-break/>dokumentacji projektowej lub wykonane zostały niezgodnie z treścią zawartej umowy i/lub zasadami wiedzy technicznej. </text:p>
      <text:p text:style-name="P54" loext:marker-style-name="T10"/>
      <text:p text:style-name="P45" loext:marker-style-name="T10"><text:span text:style-name="T13">6. Zamawiający za wady nieistotne, uzna wady nie wpływające na prawidłowe użytkowanie przedmiotu umowy, które nie mają cech wad istotnych, możliwe do usunięcia przez Wykonawcę realizującego dany przedmiot zamówienia już po odbiorze robót budowlanych w czasie do </text:span><text:span text:style-name="T169">7</text:span><text:span text:style-name="T13"> dni roboczych od dnia podpisania protokołu odbioru i nie wymagające ponownej ingerencji w wykonany przedmiot zamówienia (np. ponowna realizacja części robót wykończeniowych), w szczególności: niestaranne zamontowanie elementów instalacji, czy też inne drobne wady wykonawcze. </text:span></text:p>
      <text:p text:style-name="P77" loext:marker-style-name="T10"/>
      <text:p text:style-name="P45" loext:marker-style-name="T10"><text:span text:style-name="T13">7. O gotowości do odbioru dokumentacji i do odbioru końcowego realizowanych robót Wykonawca zawiadomi Zamawiającego oraz przedłoży Zamawiającemu wszystkie dokumenty pozwalające na ocenę prawidłowości wykonania przedmiotu zamówienia oraz w przypadku odbioru końcowego dokumentację powykonawczą obejmującą całe zamówienie: </text:span></text:p>
      <text:p text:style-name="P46" loext:marker-style-name="T10"><text:span text:style-name="T13">1) protokoły i zaświadczenia z przeprowadzonych przez Wykonawcę sprawdzeń i badań, a w szczególności protokół odbioru robót branżowych, </text:span><text:span text:style-name="T13"/></text:p>
      <text:p text:style-name="P52" loext:marker-style-name="T10">2) atesty, świadectwa, certyfikaty na materiały i wyroby. </text:p>
      <text:p text:style-name="P52" loext:marker-style-name="T10"/>
      <text:p text:style-name="P44" loext:marker-style-name="T10"><text:span text:style-name="T13">8. Jeżeli Zamawiający uzna, że roboty zostały zakończone i nie będzie miał zastrzeżeń, co do kompletności i prawidłowości dokumentacji Wykonawcy wyznaczy termin odbioru częściowego lub końcowego nie dłuższy niż 3 dni robocze od daty zawiadomienia. </text:span></text:p>
      <text:p text:style-name="P54" loext:marker-style-name="T10"/>
      <text:p text:style-name="P54" loext:marker-style-name="T10">9. Z czynności odbioru dokumentacji i protokołu odbioru końcowego sporządzony zostanie protokół zawierający wszelkie ustalenia dokonane w toku odbioru i zalecenia dotyczące usunięcia stwierdzonych przy odbiorze wad wraz z terminami wyznaczonymi na ich usunięcie. </text:p>
      <text:p text:style-name="P54" loext:marker-style-name="T10"/>
      <text:p text:style-name="P54" loext:marker-style-name="T10">10. Jeżeli w toku czynności odbioru zostanie stwierdzone, że przedmiot odbioru nie osiągnął gotowości do odbioru z powodu nie zakończenia robót lub ich wadliwego wykonania, Zamawiający odmówi odbioru z przyczyn leżących po stronie Wykonawcy. </text:p>
      <text:p text:style-name="P54" loext:marker-style-name="T10"/>
      <text:p text:style-name="P45" loext:marker-style-name="T10"><text:span text:style-name="T13">11. Jeżeli w toku czynności odbioru dokumentacji i końcowego robót zostaną stwierdzone wady, to Zamawiającemu przysługują następujące uprawnienia: </text:span></text:p>
      <text:p text:style-name="P144" loext:marker-style-name="T49"><text:span text:style-name="T50">1) jeżeli wady nadają się do usunięcia i są istotne z punktu widzenia realizacji zamówienia – może odmówić odbioru i zażądać usunięcia wady w wyznaczonym terminie. Fakt usunięcia wad musi zostać stwierdzony protokolarnie, a terminem odbioru w takich sytuacjach będzie termin usunięcia wad określony w protokole usunięcia wad, który zostanie potwierdzony przez Zamawiającego podpisanym protokołem odbioru bez zastrzeżeń; <text:s/></text:span><text:span text:style-name="T50"/></text:p>
      <text:p text:style-name="P145" loext:marker-style-name="T49">2) jeżeli wady nadają się do usunięcia i są nieistotne z punktu widzenia realizacji zamówienia – może dokonać odbioru, zażądać usunięcia wady w wyznaczonym terminie oraz podpisać protokół odbioru zawierający zastrzeżenia nieistotne z punktu widzenia realizacji zamówienia. Fakt usunięcia wad musi zostać stwierdzony protokolarnie, a terminem odbioru w takich sytuacjach będzie termin podpisania protokołu odbioru zawierającego zastrzeżenia nieistotne z punktu widzenia realizacji zamówienia; </text:p>
      <text:p text:style-name="P145" loext:marker-style-name="T49">3) jeżeli wady nie nadają się do usunięcia:</text:p>
      <text:p text:style-name="P145" loext:marker-style-name="T49">a) jeżeli wady umożliwiają użytkowanie obiektu zgodnie z przeznaczeniem – Zamawiający może obniżyć wynagrodzenie odpowiednio do kosztorysowej wartości technicznej, użytkowej, estetycznej, </text:p>
      <text:list text:style-name="WWNum57">
        <text:list-item>
          <text:list>
            <text:list-item>
              <text:list>
                <text:list-header>
                  <text:p text:style-name="P146" loext:marker-style-name="T49"><text:span text:style-name="T50">b) jeżeli wady uniemożliwiają użytkowanie obiektu zgodnie z przeznaczeniem – Zamawiający może zażądać wykonania przedmiotu umowy po raz drugi, zachowując prawo do naliczenia ustalonych kar umownych i odszkodowań lub odstąpić od umowy z winy Wykonawcy w terminie 30 dni od dnia stwierdzenia wady. </text:span></text:p>
                  <text:p text:style-name="P147" loext:marker-style-name="T49"><text:span text:style-name="T19"/></text:p>
                </text:list-header>
              </text:list>
            </text:list-item>
          </text:list>
        </text:list-item>
      </text:list>
      <text:p text:style-name="P70" loext:marker-style-name="T18">12. Wykonawca zobowiązany jest do zawiadomienia Zamawiającego o usunięciu wad oraz do zaproponowania terminu odbioru zakwestionowanych uprzednio robót/usług jako wadliwych. Usunięcie wad winno być stwierdzone protokolarnie. </text:p>
      <text:p text:style-name="P70" loext:marker-style-name="T18"/>
      <text:p text:style-name="P70" loext:marker-style-name="T18">13. Jeżeli ujawnione wady, z uwagi na ich rozmiar lub charakter nie będą dały się usunąć i jednocześnie uniemożliwiają użytkowanie przedmiotu niniejszej umowy zgodnie z przeznaczeniem Zamawiający ma prawo do odstąpienia od umowy lub powierzenia jej wykonania innemu podmiotowi na koszt i ryzyko Wykonawcy. Ponadto Zamawiający ma w takiej sytuacji prawo dochodzenia odszkodowania na zasadach ogólnych wynikających z kodeksu cywilnego, niezależnie od dochodzonych roszczeń względem Wykonawcy z tytułu naliczonych kar umownych. </text:p>
      <text:p text:style-name="P70" loext:marker-style-name="T18"/>
      <text:p text:style-name="P70" loext:marker-style-name="T18"><text:soft-page-break/>14. Podpisanie protokołu odbioru dokumentacji i protokołu odbioru końcowego przez Zamawiającego nie zwalnia Wykonawcy z odpowiedzialności z tytułu gwarancji i rękojmi, ani też z obowiązku usunięcia wad stwierdzonych przez właściwe organy administracji architektoniczno-budowlanej. </text:p>
      <text:p text:style-name="P70" loext:marker-style-name="T18"/>
      <text:p text:style-name="P70" loext:marker-style-name="T18">15. Sporządzenie protokołu odbioru końcowego bez zastrzeżeń bądź protokołu odbioru zawierającego zastrzeżenia nieistotne z punktu widzenia realizacji zamówienia jest warunkiem dokonania rozliczenia końcowego, przy czym wystawienie przez Wykonawcę faktury, jest dopuszczalne jedynie po łącznym spełnieniu wszystkich warunków określonych w niniejszej umowie. Niespełnienie któregokolwiek z podanych warunków powoduje, że wystawiona faktura nie wywołuje jakichkolwiek skutków prawnych lub finansowych dla Zamawiającego, a wskazana w niej kwota jest nienależna. </text:p>
      <text:p text:style-name="P70" loext:marker-style-name="T18"/>
      <text:p text:style-name="P70" loext:marker-style-name="T18">16. Strony postanawiają, że z czynności odbioru dokumentacji i odbioru końcowego sporządzony będzie protokół zawierający wszelkie ustalenia dokonane w toku odbioru jak też terminy wyznaczone na usunięcie stwierdzonych w tej dacie wad, do którego załączone będą wszystkie konieczne załączniki. </text:p>
      <text:p text:style-name="P70" loext:marker-style-name="T18"/>
      <text:p text:style-name="P70" loext:marker-style-name="T18">17. Podpisanie protokołu odbioru robót bez zastrzeżeń bądź protokołu odbioru zawierającego zastrzeżenia nieistotne z punktu widzenia realizacji zamówienia nie oznacza potwierdzenia braku wad fizycznych i prawnych przedmiotu zamówienia. </text:p>
      <text:p text:style-name="P70" loext:marker-style-name="T18"/>
      <text:p text:style-name="P70" loext:marker-style-name="T18">18. Zamawiający nie ma obowiązku odbioru prac, jeżeli Wykonawca zgłosił do odbioru prace wykonane niezgodnie ze swym zobowiązaniem, a więc niezgodnie z treścią umowy i zasadami wiedzy technicznej. </text:p>
      <text:p text:style-name="P70" loext:marker-style-name="T18"/>
      <text:p text:style-name="P45" loext:marker-style-name="T18"><text:span text:style-name="T19">19. W odniesieniu do odbioru robót zanikających lub ulegających zakryciu: </text:span></text:p>
      <text:p text:style-name="P73" loext:marker-style-name="T18">a) Wykonawca zobowiązany jest do informowania Zamawiającego/Inspektora Nadzoru o terminie zakrycia robót ulegających zakryciu oraz terminie odbioru robót zanikających, co najmniej na 3 dni przed planowym odbiorem, celem dokonania odbioru potwierdzonego protokołem podpisanym przez strony umowy; jeżeli Wykonawca nie poinformuje o tych faktach Zamawiającego/Inspektora Nadzoru zobowiązany będzie odkryć roboty lub wykonać otwory niezbędne do zbadania robót, a następnie przywrócić roboty do stanu poprzedniego. </text:p>
      <text:p text:style-name="P73" loext:marker-style-name="T18"/>
      <text:p text:style-name="P45" loext:marker-style-name="T18"><text:span text:style-name="T19">20. W odniesieniu do odbiorów gwarancyjnych: </text:span></text:p>
      <text:p text:style-name="P46" loext:marker-style-name="T18"><text:span text:style-name="T19">a) odbiory gwarancyjne przeprowadzane są komisyjnie przy udziale upoważnionych przedstawicieli Zamawiającego i Wykonawcy i polegają na ocenie robót związanych z usunięciem wad ujawnionych w okresie rękojmi lub gwarancji jakości, </text:span><text:span text:style-name="T19"/></text:p>
      <text:p text:style-name="P46" loext:marker-style-name="T88"><text:span text:style-name="T19">b) odbiory gwarancyjne potwierdzone są protokołem, sporządzanym w trakcie przeglądu, po usunięciu wad ujawnionych w okresie rękojmi lub gwarancji,</text:span></text:p>
      <text:p text:style-name="P46" loext:marker-style-name="T18"><text:span text:style-name="T50">c) oprócz odbiorów gwarancyjnych związanych z usunięciem wad ujawnionych w okresie rękojmi lub gwarancji jakości, o których mowa w powyżej w lit. a) i lit. b) powyżej, odbiory gwarancyjne będą przeprowadzane również po dokonaniu corocznych przeglądów gwarancyjnych. Przeglądy gwarancyjne Przedmiotu umowy będą przeprowadzane przy udziale Wykonawcy i Zamawiającego co roku w dniu każdej kolejnej rocznicy odbioru końcowego, do czasu upływu terminu gwarancji lub rękojmi (w zależności od tego, które zdarzenie wystąpi później), przy czym ostatni przegląd gwarancyjny przeprowadza się nie później niż 2 miesiące przed upływem terminów gwarancji i rękojmi, </text:span></text:p>
      <text:p text:style-name="P46" loext:marker-style-name="T18"><text:span text:style-name="T19">d) nieobecność Wykonawcy nie wstrzymuje przeprowadzenia odbioru gwarancyjnego lub przeglądu gwarancyjnego, a Zamawiający jest wówczas zobowiązany przesłać Wykonawcy protokół z przeglądu gwarancyjnego wraz z wezwaniem do usunięcia wad ujawnionych w trakcie przeglądu. Przeglądy gwarancyjne dotyczą oceny stanu technicznego Przedmiotu umowy i oceny jakości wykonanych robót w ramach realizacji Przedmiotu umowy oraz wskazania ewentualnych wad ujawnionych w okresie rękojmi lub gwarancji i oceny robót wykonanych w związku z usunięciem wad ujawnionych w trakcie przeprowadzonego przeglądu. Z przeglądu gwarancyjnego strony spisują protokół stwierdzający wady albo ich brak. W razie stwierdzenia wad, zastosowanie mają postanowienia n</text:span><text:span text:style-name="T170">i</text:span><text:span text:style-name="T19">n</text:span><text:span text:style-name="T170">iejszej</text:span><text:span text:style-name="T19"> umowy dotyczące gwarancji i rękojmi. </text:span></text:p>
      <text:p text:style-name="P73" loext:marker-style-name="T18"/>
      <text:p text:style-name="P45" loext:marker-style-name="T18"><text:span text:style-name="T19">21. W odniesieniu do odbioru pogwarancyjnego: </text:span></text:p>
      <text:p text:style-name="P46" loext:marker-style-name="T18"><text:span text:style-name="T19">a) odbiór pogwarancyjny dokonywany jest po upływie okresu rękojmi i gwarancji i służy potwierdzeniu usunięcia wszystkich wad ujawnionych w toku eksploatacji w okresie rękojmi i gwarancji. W przypadku nie usunięcia wad stwierdzonych w trakcie przeglądów gwarancyjnych lub zgłoszonych w okresie rękojmi i gwarancji, zakończenie czynności odbioru pogwarancyjnego następuje po usunięciu wszystkich wad zgłoszonych lub stwierdzonych w okresie gwarancji lub rękojmi, </text:span><text:span text:style-name="T19"/></text:p>
      <text:p text:style-name="P46" loext:marker-style-name="T18"><text:span text:style-name="T19">b) odbiór pogwarancyjny jest dokonywany przez Zamawiającego przy udziale Wykonawcy. Z odbioru pogwarancyjnego sporządza się protokół odbioru pogwarancyjnego, który jest podpisywany po usunięciu </text:span><text:soft-page-break/><text:span text:style-name="T19">wszystkich wad. Dokonanie odbioru pogwarancyjnego i podpisanie protokołu odbioru pogwarancyjnego zwalnia Wykonawcę z wszystkich zobowiązań wynikających z Umowy dotyczących usuwania wad. </text:span><text:span text:style-name="T19"/></text:p>
      <text:p text:style-name="P148" loext:marker-style-name="T10"/>
      <text:p text:style-name="P48" loext:marker-style-name="T10">§ 13 <text:span text:style-name="T13"/></text:p>
      <text:p text:style-name="P48" loext:marker-style-name="T10">ODSTĄPIENIE I ROZWIĄZANIE UMOWY </text:p>
      <text:p text:style-name="P49" loext:marker-style-name="T10"/>
      <text:p text:style-name="P149" loext:marker-style-name="T10">1. Oprócz przypadków wymienionych w Kodeksie cywilnym Zamawiającemu przysługuje prawo odstąpienia od umowy w następujących okolicznościach: </text:p>
      <text:p text:style-name="P149" loext:marker-style-name="T10">a) jeżeli wystąpią istotne zmiany okoliczności powodujące, że wykonanie umowy nie leży w interesie publicznym, czego nie można było przewidzieć w chwili zawarcia umowy, lub dalsze wykonywanie umowy może zagrozić istotnemu interesowi bezpieczeństwa państwa lub bezpieczeństwu publicznemu. W takim przypadku Wykonawca może żądać wyłącznie wynagrodzenia należnego z tytułu wykonania części umowy do dnia odstąpienia od umowy. Oświadczenie o odstąpieniu od umowy może zostać złożone w terminie <text:s text:c="18"/>30 dni od dnia powzięcia wiadomości o powyższych okolicznościach; <text:span text:style-name="T13"/></text:p>
      <text:list text:continue-list="list2986653605" text:style-name="WWNum61">
        <text:list-item>
          <text:list>
            <text:list-header>
              <text:p text:style-name="P150" loext:marker-style-name="T10"><text:span text:style-name="T13">b) Wykonawca nie rozpoczął realizacji przedmiotu umowy bez uzasadnionych przyczyn w ciągu 30 dni od daty przekazania terenu robót lub nie kontynuuje ich, pomimo wezwania Zamawiającego złożonego na piśmie, odstąpienie od umowy w takim przypadku może nastąpić w terminie </text:span><text:span text:style-name="T169">7</text:span><text:span text:style-name="T13"> dni od dnia doręczenia Wykonawcy wezwania do podjęcia robót; </text:span></text:p>
              <text:p text:style-name="P150" loext:marker-style-name="T10"><text:span text:style-name="T13">c) Wykonawca przerwał realizację robót i nieuzasadniona przerwa ta trwa dłużej niż 30 dni, oraz nie kontynuuje robót, pomimo wezwania Zamawiającego złożonego na piśmie, odstąpienie od umowy w takim przypadku może nastąpić w terminie </text:span><text:span text:style-name="T169">7</text:span><text:span text:style-name="T13"> dni od dnia doręczenia Wykonawcy wezwania do podjęcia robót; </text:span></text:p>
              <text:p text:style-name="P151" loext:marker-style-name="T10">d) Wykonawca realizuje roboty niezgodnie z umową, przepisami prawa, sztuką budowlaną, wymogami technicznymi i normami, co zostało potwierdzone w pismach kierowanych do Wykonawcy, odstąpienie od umowy w takim przypadku może nastąpić w terminie <text:span text:style-name="T171">7</text:span> dni od powzięcia wiadomości o powyższych okolicznościach; </text:p>
              <text:p text:style-name="P151" loext:marker-style-name="T10">e) gdy Wykonawca nie odbiera terenu budowy przez okres ponad 2 tygodni od upływu terminu ustalonego w umowie, odstąpienie od umowy w takim przypadku może nastąpić w terminie <text:span text:style-name="T171">7</text:span> dni od powzięcia wiadomości o powyższych okolicznościach </text:p>
            </text:list-header>
          </text:list>
        </text:list-item>
      </text:list>
      <text:p text:style-name="P52" loext:marker-style-name="T20">f) W przypadku gdy wystąpi konieczność wielokrotnego dokonywania bezpośredniej zapłaty Podwykonawcy, lub konieczność dokonania bezpośrednich zapłat na sumę większą niż 5% wartości umowy w sprawie zamówienia publicznego.</text:p>
      <text:p text:style-name="P52" loext:marker-style-name="T20"/>
      <text:p text:style-name="P42" loext:marker-style-name="T49">2. Wykonawcy przysługuje prawo odstąpienia od umowy, jeżeli Zamawiający odmawia, bez uzasadnionej przyczyny, odbioru robót -odstąpienie od umowy w takim przypadku może nastąpić w terminie <text:span text:style-name="T171">7</text:span> dni od dnia doręczenia Zamawiającemu pisemnego wezwania do dokonania odbioru robót. </text:p>
      <text:p text:style-name="P42" loext:marker-style-name="T49"/>
      <text:p text:style-name="P42" loext:marker-style-name="T49">3. Odstąpienie od umowy winno nastąpić w formie pisemnej pod rygorem nieważności takiego oświadczenia i powinno zawierać uzasadnienie. </text:p>
      <text:p text:style-name="P42" loext:marker-style-name="T49"/>
      <text:p text:style-name="P152" loext:marker-style-name="T49">4. W przypadku odstąpienia od umowy, Wykonawcę oraz Zamawiającego obciążają następujące obowiązki szczegółowe:</text:p>
      <text:p text:style-name="P152" loext:marker-style-name="T49">a) w terminie <text:span text:style-name="T171">7</text:span> dni od daty odstąpienia od umowy, Wykonawca sporządzi szczegółowy protokół inwentaryzacji robót w toku, według stanu na dzień odstąpienia, do zaakceptowania przez Zamawiającego, </text:p>
      <text:list text:style-name="WWNum62">
        <text:list-item>
          <text:list>
            <text:list-header>
              <text:p text:style-name="P153" loext:marker-style-name="T49"><text:span text:style-name="T50">b) Wykonawca zabezpieczy przerwane roboty w zakresie obustronnie uzgodnionym na koszt tej strony, z winy której nastąpiło odstąpienie od umowy, </text:span><text:span text:style-name="T50"/></text:p>
              <text:p text:style-name="P154" loext:marker-style-name="T49">c) Wykonawca zgłosi do dokonania przez Zamawiającego odbioru robót przerwanych oraz robót zabezpieczających, jeżeli odstąpienie od umowy nastąpiło z przyczyn, za które <text:span text:style-name="T172">Wykonawca nie odpowiada,</text:span> </text:p>
              <text:p text:style-name="P154" loext:marker-style-name="T49">d) Wykonawca niezwłocznie, najpóźniej w terminie <text:span text:style-name="T171">7</text:span> dni, usunie z terenu budowy urządzenia przez niego dostarczone lub wzniesione, </text:p>
              <text:p text:style-name="P153" loext:marker-style-name="T49"><text:span text:style-name="T173">e</text:span><text:span text:style-name="T50">) przejęcie od Wykonawcy pod dozór Zamawiającego terenu budowy, </text:span></text:p>
              <text:p text:style-name="P153" loext:marker-style-name="T49"><text:span text:style-name="T50">f) rozliczenia się z tytułu wykonania części przedmiotu umowy – </text:span><text:span text:style-name="T174">p</text:span><text:span text:style-name="T50">od warunkiem że zakres wykonanych prac nadaje się do odbioru. </text:span></text:p>
            </text:list-header>
          </text:list>
        </text:list-item>
      </text:list>
      <text:p text:style-name="P120" loext:marker-style-name="T49"/>
      <text:p text:style-name="P155" loext:marker-style-name="T18">5. Jeżeli w wyniku przeprowadzania czynności odbioru uwidocznią się wady dotyczące przedmiotu umowy nie nadające się do usunięcia i uniemożliwiające użytkowanie przedmiotu umowy zgodnie z przeznaczeniem, Zamawiający może zażądać ponownego wykonania przedmiotu zamówienia lub jego części na koszt Wykonawcy. W sytuacji gdy Wykonawca w terminie ustalonym z Zamawiający nie dokona ponownego wykonania przedmiotu zamówienia lub jego części Zamawiający może od umowy odstąpić –w terminie <text:span text:style-name="T171">7</text:span> dni od upływu wyznaczonego na wykonanie napraw terminu. </text:p>
      <text:p text:style-name="P155" loext:marker-style-name="T18"/>
      <text:p text:style-name="P156" loext:marker-style-name="T18"><text:soft-page-break/><text:span text:style-name="T175">6. Zamawiającemu przysługuje również prawo do odstąpienia od umowy, jeżeli: </text:span></text:p>
      <text:list text:continue-numbering="true" text:style-name="WWNum62">
        <text:list-item>
          <text:list>
            <text:list-header>
              <text:p text:style-name="P153" loext:marker-style-name="T49"><text:span text:style-name="T173">1</text:span><text:span text:style-name="T50">) pomimo uprzedniego 2-krotnego złożenia pisemnych zastrzeżeń przez Zamawiającego–Wykonawca nie wykonuje Przedmiotu Umowy zgodnie z warunkami umowy lub zaniedbuje zobowiązania umowne, co potwierdza na piśmie upoważniony przedstawiciel Zamawiającego; </text:span></text:p>
              <text:p text:style-name="P153" loext:marker-style-name="T49"><text:span text:style-name="T50">2) </text:span><text:span text:style-name="T176">w</text:span><text:span text:style-name="T50">ykonawca opóźnia się z przystąpieniem do realizacji przedmiotu zamówienia o okres co najmniej 5 dni; </text:span></text:p>
              <text:p text:style-name="P153" loext:marker-style-name="T49"><text:span text:style-name="T50">3) </text:span><text:span text:style-name="T176">w</text:span><text:span text:style-name="T50">ykonawca dokonał cesji wierzytelności wynikających z niniejszej umowy na rzecz osób trzecich bez uprzedniego uzyskania stosownej, pisemnej zgody Zamawiającego wyrażonej na piśmie pod rygorem nieważności; </text:span></text:p>
              <text:p text:style-name="P153" loext:marker-style-name="T49"><text:span text:style-name="T50">4) zostanie wszczęte postępowanie układowe lub likwidacyjne wobec Wykonawcy; </text:span><text:span text:style-name="T50"/></text:p>
              <text:p text:style-name="P153" loext:marker-style-name="T49"><text:span text:style-name="T50">5) </text:span><text:span text:style-name="T176">w</text:span><text:span text:style-name="T50">ykonawca będzie opóźniał się z przyczyn leżących po jego stronie w wykonaniu umowy tak dalece, że nie jest prawdopodobne, żeby zdołał je ukończyć w czasie określonym w niniejszej umowy; </text:span></text:p>
              <text:p text:style-name="P153" loext:marker-style-name="T49"><text:span text:style-name="T50">6) </text:span><text:span text:style-name="T176">w</text:span><text:span text:style-name="T50">ykonawca narusza przepisy bhp i p.poż., pomimo uwag i wniosków inspektora nadzoru; </text:span></text:p>
              <text:p text:style-name="P153" loext:marker-style-name="T49"><text:span text:style-name="T50">7) </text:span><text:span text:style-name="T176">w</text:span><text:span text:style-name="T50">ykonawca w inny sposób istotnie naruszy postanowienia niniejszej umowy i nie usunie naruszenia w terminie wyznaczonym przez Zamawiającego lub, jeśli usunięcie w tym terminie nie będzie możliwe, nie przystąpi do usuwania lub po rozpoczęciu usuwania bezzasadnie od niego odstąpi lub nie ukończy w odpowiednim terminie. </text:span></text:p>
              <text:p text:style-name="P153" loext:marker-style-name="T49"><text:span text:style-name="T50">8) nastąpi znaczne pogorszenie sytuacji finansowej Wykonawcy, szczególnie w razie powzięcia wiadomości o wszczęciu postępowania egzekucyjnego wobec majątku Wykonawcy; </text:span><text:span text:style-name="T50"/></text:p>
              <text:p text:style-name="P153" loext:marker-style-name="T49"><text:span text:style-name="T50">9)</text:span><text:span text:style-name="T176">w</text:span><text:span text:style-name="T50">ykonawca nie usunie wad przedmiotu umowy w dodatkowym terminie wyznaczonym przez Zamawiającego. </text:span></text:p>
              <text:p text:style-name="P157" loext:marker-style-name="T49"><text:span text:style-name="T19"/></text:p>
            </text:list-header>
          </text:list>
        </text:list-item>
      </text:list>
      <text:p text:style-name="P70" loext:marker-style-name="T18">7. Zamawiający może odstąpić od umowy z przyczyn wskazanych w ust. 6 niniejszej umowy w terminie <text:s text:c="11"/>14 dni od daty powzięcie wiadomości o zaistnieniu tych okoliczności. W przypadku odstąpienia od umowy przez Zamawiającego w ten sposób Wykonawca ma prawo do otrzymania wynagrodzenia za usługi rzeczywiście wykonane do momentu ustania jej obowiązywania. W tym przypadku Wykonawca nie ma prawa dochodzenia odszkodowania z powodu niewykonania pozostałej części umowy. Rozwiązanie umowy w ten sposób uprawnia Zamawiającego do naliczenia kar umownych z powodu przyczyn leżących po stronie Wykonawcy, na co Wykonawca wyraża zgodę. </text:p>
      <text:p text:style-name="P70" loext:marker-style-name="T18"/>
      <text:p text:style-name="P45" loext:marker-style-name="T18"><text:span text:style-name="T19">8. Zamawiający zastrzega sobie prawo odstąpienia od umowy ze skutkiem natychmiastowym w każdym czasie bez prawa Wykonawcy do żądania odszkodowania w przypadku dopuszczenia się przez Wykonawcę przy wykonywaniu umowy przestępstwa, wykroczenia lub gdy Wykonawca w sposób </text:span><text:span text:style-name="T50">rażący nie wykonuje lub nienależycie wykonuje postanowienia umowy, w terminie 30 dni od daty powzięcie wiadomości o zaistnieniu tych okoliczności. W takim przypadku Wykonawcy należy się wynagrodzenie jedynie za część Przedmiotu Umowy zrealizowaną do dnia odstąpienia umowy. </text:span></text:p>
      <text:p text:style-name="P126" loext:marker-style-name="T49"/>
      <text:p text:style-name="P6" loext:marker-style-name="T10"><text:span text:style-name="T61">§ 14 </text:span><text:span text:style-name="T13"/></text:p>
      <text:p text:style-name="P48" loext:marker-style-name="T10">ZABEZPIECZENIE NALEŻYTEGO WYKONANIA UMOWY </text:p>
      <text:p text:style-name="P49" loext:marker-style-name="T10"/>
      <text:p text:style-name="P158" loext:marker-style-name="T10"><text:span text:style-name="T13">1. Wykonawca z uwzględnieniem postanowień art. 450-452 </text:span><text:span text:style-name="T177">Pzp</text:span><text:span text:style-name="T13"> wnosi zabezpieczenie należytego wykonania umowy. Zabezpieczenie to ma wartość </text:span><text:span text:style-name="T11">………………… złotych (słownie: ……………………….. 00/100 groszy) </text:span><text:span text:style-name="T13">co odpowiada </text:span><text:span text:style-name="T11">5% </text:span><text:span text:style-name="T13">wartości łącznego wynagrodzenia umownego, określonego w § </text:span><text:span text:style-name="T178">6</text:span><text:span text:style-name="T13"> ust. 1 niniejszej umowy. Wykonawca wniósł zabezpieczenie przed zawarciem umowy w formie </text:span><text:span text:style-name="T11">……………………….</text:span><text:span text:style-name="T13"> </text:span></text:p>
      <text:p text:style-name="P159" loext:marker-style-name="T10">2. Zabezpieczenie należytego wykonania umowy służy do pokrycia roszczeń Zamawiającego z tytułu niewykonania lub nienależytego wykonania Umowy, w tym w szczególności z tytułu odpowiedzialności odszkodowawczej, kar umownych, gwarancji jakości i rękojmi. </text:p>
      <text:p text:style-name="P54" loext:marker-style-name="T10"/>
      <text:p text:style-name="P160" loext:marker-style-name="T10">3. Zamawiający zwraca zabezpieczenie należytego wykonania umowy w następujący sposób: </text:p>
      <text:p text:style-name="P160" loext:marker-style-name="T10">1) 70% zabezpieczenia Zamawiający zwróci w terminie 30 dni od dnia wykonania zamówienia i sporządzenia końcowego protokołu zdawczo-odbiorczego, <text:span text:style-name="T13"/></text:p>
      <text:p text:style-name="P45" loext:marker-style-name="T10"><text:span text:style-name="T13">2) 30% zabezpieczenia Zamawiający zwróci Wykonawcy nie później niż w ciągu 15 dni po upływie okresu rękojmi lub gwarancji, w zależności od tego który upływa jako ostatni. </text:span><text:span text:style-name="T13"/></text:p>
      <text:p text:style-name="P77" loext:marker-style-name="T10"/>
      <text:p text:style-name="P77" loext:marker-style-name="T10">4. W przypadku przedłużenia terminu realizacji umowy, Wykonawca zobowiązuje się przedłużyć czas obowiązywania zabezpieczenia należytego wykonania umowy w taki sposób aby obejmowało także przedłużenie terminu realizacji umowy z zachowaniem ciągłości zabezpieczenia i bez zmniejszenia jego wysokości. </text:p>
      <text:p text:style-name="P77" loext:marker-style-name="T10"/>
      <text:p text:style-name="P45" loext:marker-style-name="T10"><text:soft-page-break/><text:span text:style-name="T13">5. Zamawiający będzie upoważniony do pobrania z zabezpieczenia należytego wykonania umowy kwot należnych Zamawiającemu z tytułów określonych w ust. 2, a w szczególności, w przypadku gdy: <text:s text:c="25"/>1) Zamawiający odstąpi od niniejszej umowy, z przyczyn leżących po stronie Wykonawcy,</text:span></text:p>
      <text:p text:style-name="P161" loext:marker-style-name="T10">2) Wykonawca nie będzie wywiązywał się z realizacji obowiązków wynikających z niniejszej umowy, </text:p>
      <text:p text:style-name="P46" loext:marker-style-name="T10"><text:span text:style-name="T13">3) Wykonawca zobowiązany będzie do zapłaty kar umownych i/lub odszkodowań wynikających z postanowień niniejszej umowy, </text:span><text:span text:style-name="T13"/></text:p>
      <text:p text:style-name="P52" loext:marker-style-name="T10">4) Wykonawca uchylać się będzie od wykonywania zobowiązań wynikających z gwarancji i rękojmi, <text:s text:c="22"/>5) Wykonawca nie zwróci Zamawiającemu kosztów wykonania zastępczego. </text:p>
      <text:p text:style-name="P52" loext:marker-style-name="T10"/>
      <text:p text:style-name="P54" loext:marker-style-name="T10">6. Uprawnienia Zamawiającego określone w postanowieniach niniejszego paragrafu mogą być realizowane przez Zamawiającego w każdym czasie i niezależnie od prawa Zamawiającego do dokonywania potrąceń wierzytelności Zamawiającego z wierzytelnościami Wykonawcy, w szczególności Zamawiający według własnego uznania może zaspokoić swoje roszczenie w drodze potrącenia lub pobrania z zabezpieczenia albo korzystając jednocześnie z obydwu możliwości (potrącenie i pobranie z zabezpieczenia). </text:p>
      <text:p text:style-name="P54" loext:marker-style-name="T10"/>
      <text:p text:style-name="P54" loext:marker-style-name="T10">7. Jeżeli w zabezpieczeniu wniesionym w postaci gwarancji lub poręczenia zawarty będzie wymóg informowania gwaranta (poręczyciela) o zmianach umowy bądź uzyskiwania jego akceptacji w tym zakresie, Wykonawca jest zobowiązany – przed podpisaniem każdego aneksu do umowy przedstawić Zamawiającemu potwierdzenie poinformowania gwaranta (poręczyciela) o zmianach umowy bądź akceptację tych zmian albo wnieść nowe zabezpieczenie. W przypadku, gdy zmiana umowy powoduje konieczność zmiany zabezpieczenia, Wykonawca zobowiązany jest dostarczyć aneks do obecnego zabezpieczenia, uzupełnić zabezpieczenie lub wnieść nowe zabezpieczenie. W razie uchybienia temu zobowiązaniu Zamawiający uprawniony jest do żądania wypłaty przez poręczyciela, gwaranta lub ubezpieczyciela kwoty równej wysokości zabezpieczenia. Kwota ta zostanie zatrzymana jako zabezpieczenie wniesione w pieniądzu. </text:p>
      <text:p text:style-name="P54" loext:marker-style-name="T10"/>
      <text:p text:style-name="P54" loext:marker-style-name="T10">8. Wykonawca jest uprawniony w każdym czasie do zmiany formy zabezpieczenia pod warunkiem, że zmiana formy zabezpieczenia będzie dokonana z zachowaniem jego ciągłości, a nowe zabezpieczenie będzie odpowiadać wymogom Zamawiającego określonym w specyfikacji warunków zamówienia. </text:p>
      <text:p text:style-name="P54" loext:marker-style-name="T10"/>
      <text:p text:style-name="P45" loext:marker-style-name="T10"><text:span text:style-name="T13">9. Postanowienia niniejszego paragrafu pozostają bez uszczerbku dla normy wynikającej z art. 15r</text:span><text:span text:style-name="T179">1 </text:span><text:span text:style-name="T13">Ustawy z dnia 2 marca 2020 r. o szczególnych rozwiązaniach związanych z zapobieganiem, przeciwdziałaniem i zwalczaniem COVID-19, innych chorób zakaźnych oraz wywołanych nimi sytuacji kryzysowych (t.j. Dz. U. poz. 1842 z późn. zm.). </text:span></text:p>
      <text:p text:style-name="P162" loext:marker-style-name="T10">§ 15 </text:p>
      <text:p text:style-name="P48" loext:marker-style-name="T10">ZMIANY UMOWY </text:p>
      <text:p text:style-name="P49" loext:marker-style-name="T10"/>
      <text:p text:style-name="P46" loext:marker-style-name="T10"><text:span text:style-name="T13">1. Zamawiający przewiduje możliwość zmiany terminów wykonania Przedmiotu umowy. W oparciu o art.455 ust.1 pkt.1-2 </text:span><text:span text:style-name="T180">Pzp</text:span><text:span text:style-name="T13"> Umowa może zostać zmodyfikowana w przypadku wystąpienia następujących okoliczności: </text:span></text:p>
      <text:p text:style-name="P44" loext:marker-style-name="T10"><text:span text:style-name="T13">1) w przypadku przedłużających się uzgodnień branżowych (powyżej 30 dni) z przyczyn nie leżących po stronie Wykonawcy, co jest podstawą do zakończenia opracowania dokumentacji projektowej. W takim przypadku Strony mogą przesunąć termin wykonania Przedmiotu umowy o czas niezbędny do jego wykonania, jednak nie dłużej niż o okres trwania przeszkody uniemożliwiającej wykonanie Przedmiotu umowy w terminie pierwotnie ustalonym, tj. o okres uzyskiwania uzgodnień branżowych powyżej 30 dni, </text:span><text:span text:style-name="T13"/></text:p>
      <text:p text:style-name="P44" loext:marker-style-name="T10"><text:span text:style-name="T13">2) w przypadku rozszerzenia warunków technicznych przez gestorów sieci, w szczególności sieci energetycznych, gazowych, wodnokanalizacyjnych, mających wpływ na termin wykonana Przedmiotu umowy. W takim przypadku strony mogą przesunąć termin wykonania Przedmiotu umowy, jednak nie dłużej niż o okres trwania przeszkody uniemożliwiającej wykonywanie Przedmiotu umowy w terminie pierwotnie ustalonym, </text:span><text:span text:style-name="T13"/></text:p>
      <text:p text:style-name="P45" loext:marker-style-name="T10"><text:span text:style-name="T13">3) w przypadku nie udzielenia przez gestorów sieci zlokalizowanych w rejonie projektowanego zadania odpowiedzi na wystąpienie o warunki techniczne kolidującego uzbrojenia w terminie 30 dni od daty złożenia przez Wykonawcę wystąpienia o warunki techniczne. </text:span></text:p>
      <text:p text:style-name="P46" loext:marker-style-name="T10"><text:span text:style-name="T13">W takim przypadku Strony mogą przesunąć termin wykonania Przedmiotu umowy o okres odpowiadający okresowi oczekiwania na warunki techniczne powyżej 30 dni, </text:span><text:span text:style-name="T181"><text:s/></text:span></text:p>
      <text:p text:style-name="P44" loext:marker-style-name="T10"><text:span text:style-name="T182">4</text:span><text:span text:style-name="T13">) wystąpienia, z przyczyn nie leżących po stronie Wykonawcy, opóźnień w dokonaniu czynności przez właściwe organy administracji lub zaniechanie dokonania tych czynności przez właściwe organy administracji, do dokonania których właściwe organy administracji są zobowiązane na mocy przepisów prawa, jeżeli opóźnienie przekroczy okres przewidziany w obowiązujących przepisach prawa na dokonanie przedmiotowych czynności przez właściwe organy administracji i będzie miało wpływ na realizację </text:span><text:soft-page-break/><text:span text:style-name="T13">Przedmiotu umowy. W takim przypadku Strony mogą przesunąć termin zakończenia wykonania umowy o czas niezbędny do jego wykonania, jednak nie dłużej niż o okres trwania przeszkody uniemożliwiającej wykonywanie Przedmiotu umowy w terminie pierwotnie ustalonym, </text:span></text:p>
      <text:p text:style-name="P45" loext:marker-style-name="T10"><text:span text:style-name="T182">5</text:span><text:span text:style-name="T13">) wystąpienia, z przyczyn nie leżących po stronie Wykonawcy, opóźnień w wydawaniu decyzji, zezwoleń, uzgodnień itp. do wydawania których właściwe organy są zobowiązane na mocy przepisów prawa, jeżeli opóźnienie przekroczy okres przewidziany w obowiązujących przepisach prawa na wydanie przez organ przedmiotowych decyzji, zezwoleń i uzgodnień oraz będzie miało wpływ na realizację Przedmiotu umowy. W takim przypadku Strony mogą przesunąć termin wykonania Przedmiotu umowy o czas niezbędny do jego wykonania, jednak nie dłużej niż o okres </text:span><text:span text:style-name="T50">trwania przeszkody uniemożliwiającej wykonywanie Przedmiotu umowy w terminie pierwotnie ustalonym, </text:span></text:p>
      <text:p text:style-name="P44" loext:marker-style-name="T49"><text:span text:style-name="T183">6</text:span><text:span text:style-name="T50">) w przypadku braku możliwości przyjęcia w opracowywanym Przedmiocie umowy rozwiązań zgodnych z obowiązującymi przepisami i wystąpieniem konieczności uzyskania zgody na odstępstwo od przepisów techniczno – budowlanych do właściwego ministra. W takim przypadku Strony mogą przesunąć termin wykonania Przedmiotu umowy o czas niezbędny do jego wykonania, jednak nie dłużej niż o okres trwania przeszkody uniemożliwiającej wykonywanie Przedmiotu umowy w terminie pierwotnie ustalonym, </text:span></text:p>
      <text:p text:style-name="P44" loext:marker-style-name="T49"><text:span text:style-name="T183">7</text:span><text:span text:style-name="T50">) wystąpienia z przyczyn nie leżących po stronie Wykonawcy opóźnienia w uzyskaniu uzgodnienia usytuowania projektowanych sieci.</text:span></text:p>
      <text:p text:style-name="P44" loext:marker-style-name="T49"><text:span text:style-name="T183">8</text:span><text:span text:style-name="T50">) W przypadku wstąpienia trudności w wykonaniu Przedmiotu umowy związanych z brakiem w dokumentacji uzbrojenia terenu, wszystkich mediów przebiegających pod projektowanym zadaniem. W takim przypadku Strony mogą przesunąć termin wykonania Przedmiotu umowy o czas niezbędny do jego wykonania, jednak nie dłużej niż o okres trwania przeszkody uniemożliwiającej wykonywanie Przedmiotu umowy w terminie pierwotnie ustalonym, </text:span></text:p>
      <text:p text:style-name="P44" loext:marker-style-name="T49"><text:span text:style-name="T183">9</text:span><text:span text:style-name="T50">) Przedłużenia procedury podpisania umowy ponad 15 dni licząc od daty zawiadomienia o wyborze najkorzystniejszej oferty. W takim przypadku strony mogą przesunąć termin wykonania umowy o okres liczony od daty ukazania się ogłoszenia do dnia podpisania umowy, </text:span></text:p>
      <text:p text:style-name="P42" loext:marker-style-name="T49">1<text:span text:style-name="T184">0</text:span>) W przypadku stwierdzenia, że wykonanie przedmiotu umowy wymaga wystąpienia do właściwych organów o wydanie określonych decyzji, np. decyzji o pozwoleniu na budowę, czy też konieczności uzyskania przez Zamawiającego prawa do dysponowania gruntem na cele budowlane, zgody na wejście w teren, w takim przypadku Strony mogą przesunąć termin wykonania Przedmiotu umowy o czas niezbędny do jego wykonania, jednak nie dłużej niż o okres trwania przeszkody uniemożliwiającej wykonywanie Przedmiotu umowy w terminie pierwotnie ustalonym. </text:p>
      <text:p text:style-name="P42" loext:marker-style-name="T49"/>
      <text:p text:style-name="P42" loext:marker-style-name="T49">2. W przypadkach określonych w ust. 1 przedłużenie terminu wykonania Przedmiotu umowy może nastąpić o czas niezbędny do jego wykonania, jednak nie dłużej niż o okres trwania przeszkody uniemożliwiającej wykonywanie Przedmiotu umowy. Przedłużenie terminu Zamawiający warunkuje złożeniem przez Wykonawcę stosownego wniosku o sporządzenie aneksu do umowy wraz z powołaniem się na podstawę zmiany umowy i uzasadnieniem wniosku opisującym okoliczności faktyczne. Do wniosku o sporządzenie aneksu do umowy Wykonawca jest zobowiązany przedłożyć również potwierdzone za zgodność z oryginałem kserokopie dokumentów potwierdzających okoliczności faktyczne wskazywane przez Wykonawcę we wniosku. Zamawiający może zażądać od Wykonawcy okazania oryginałów przedstawionych przez Wykonawcę dokumentów. </text:p>
      <text:p text:style-name="P42" loext:marker-style-name="T49"/>
      <text:p text:style-name="P42" loext:marker-style-name="T49">3. Zamawiający przewiduje możliwość zmiany umowy w przypadku, gdy wystąpią okoliczności, których strony nie mogły przewidzieć w chwili zawarcia umowy pomimo zachowania należytej staranności, które uniemożliwiają wykonanie przedmiotu umowy w terminie przewidzianym w umowie. Taka sytuacja winna być potwierdzona stosownymi dokumentami. W takim przypadku strony mogą zmienić takie elementy umowy, na które powyższe okoliczności mają wpływ, w tym również mogą dokonać zmiany terminu zakończenia wykonania Przedmiotu umowy. </text:p>
      <text:p text:style-name="P42" loext:marker-style-name="T49"/>
      <text:p text:style-name="P42" loext:marker-style-name="T49">4. Bez uszczerbku dla postanowień art.455 ust.2 <text:span text:style-name="T185">Pzp</text:span> łączna wartość ewentualnych zmian wynagrodzenia nie może przekroczyć<text:span text:style-name="T90"> </text:span>10% całkowitego wynagrodzenia Wykonawcy. </text:p>
      <text:p text:style-name="P42" loext:marker-style-name="T49"/>
      <text:p text:style-name="P42" loext:marker-style-name="T49">5. W przypadku konieczności zmiany umowy dotyczącej osób koordynujących realizację umowy, strony mogą dokonać zmiany osób koordynujących bez względu na przyczynę. </text:p>
      <text:p text:style-name="P42" loext:marker-style-name="T49"/>
      <text:p text:style-name="P120" loext:marker-style-name="T49">6. W przypadku, gdy w trakcie obowiązywania umowy ulegnie podwyższeniu stawka podatku od towarów i usług na usługi stanowiące Przedmiot niniejszej umowy, Zamawiający przewiduje możliwość zmiany umowy. W takim przypadku zmianie ulegnie wysokość wynagrodzenia brutto Wykonawcy w ten sposób, iż zostanie ono powiększone o kwotę stanowiącą różnicę pomiędzy kwotą podatku od towarów i usług obliczoną według stawki obowiązującej w dniu zawarcia umowy i kwotą podatku od towarów i usług obliczoną według nowej <text:soft-page-break/>stawki obowiązującej po wprowadzeniu zmiany w obowiązujących w tym zakresie przepisach prawa. Przedmiotowe postanowienie ma zastosowanie do tej części wynagrodzenia brutto Wykonawcy, do którego będzie miała zastosowanie podwyższona stawka podatku VAT. Powyższa zmiana może być jednak dokonana pod warunkiem wykazania przez Wykonawcę, że zmiana w zakresie stawki podatku od towarów i usług miała wpływ na koszty wykonania zamówienia przez Wykonawcę. W każdym przypadku podstawą wyliczenia kwoty podatku od towarów i usług będzie kwota wynagrodzenia netto Wykonawcy, która nie ulegnie zmianie na skutek zmiany stawki podatku VAT. Zmiana wynagrodzenia wymaga stosownego aneksu dla swej ważności sporządzonego na piśmie. </text:p>
      <text:p text:style-name="P120" loext:marker-style-name="T49"/>
      <text:p text:style-name="P45" loext:marker-style-name="T81"><text:span text:style-name="T50">7. W oparciu o art. 439 </text:span><text:span text:style-name="T186">Pzp</text:span><text:span text:style-name="T50">., przy jednoczesnym uwzględnieniu zapisów art. 439 ust.3-4 </text:span><text:span text:style-name="T186">Pzp</text:span><text:span text:style-name="T50">, zmiana wynagrodzenia Wykonawcy pozostaje dopuszczalna, odpowiednio w sytuacji zwiększenia lub zmniejszenia cen materiałów lub kosztów związanych z realizacją zamówienia powyżej lub poniżej poziomu </text:span><text:span text:style-name="T61">20% </text:span><text:span text:style-name="T82">w stosunku do cen rynkowych obowiązujących na dzień zawarcia umowy. Zmiana wynagrodzenia pozostaje dokonywana z użyciem wskaźnika ogłaszanego w komunikacie Prezesa Głównego Urzędu Statystycznego. Wykonawca pozostaje zobowiązany określić i udokumentować bezpośredni i realny wpływ zmiany ceny materiałów lub kosztów na koszt wykonania zamówienia, w tym niezwłocznie przedłożyć wszelkie dowody w tym zakresie których żąda Zamawiający pod rygorem odmowy dokonania modyfikacji. Zmiana może nastąpić nie wcześniej niż po upływie sześciu miesięcy okresu obowiązywania umowy. Zmiana umowy może dotyczyć okresu sprzed daty dokonania aneksu. Maksymalna wartość zmiany wynagrodzenia w wyniku zastosowania postanowień niniejszego ustępu nie może przekroczyć </text:span><text:span text:style-name="T61">1% </text:span><text:span text:style-name="T82">całkowitego wynagrodzenia Wykonawcy. W przypadku dokonania modyfikacji, o której mowa w niniejszej jednostce redakcyjnej Wykonawca pozostaje zobowiązany do stosowania art.439 ust.5 ustawy </text:span><text:span text:style-name="T187">Pzp</text:span><text:span text:style-name="T82">. Koszty związane z realizacją zamówienia o których mowa w niniejszej jednostce redakcyjnej nie dotyczą kosztów i okoliczności o których mowa w ust.1. </text:span></text:p>
      <text:p text:style-name="P134" loext:marker-style-name="T81"/>
      <text:p text:style-name="P6" loext:marker-style-name="T10"><text:span text:style-name="T61">§16 </text:span><text:span text:style-name="T13"/></text:p>
      <text:p text:style-name="P48" loext:marker-style-name="T10">OCHRONA DANYCH OSOBOWYCH </text:p>
      <text:p text:style-name="P49" loext:marker-style-name="T10"/>
      <text:p text:style-name="P44" loext:marker-style-name="T10"><text:span text:style-name="T13">1. Wykonawca oświadcza, że wypełnił obowiązki informacyjne przewidziane w art. 13 albo art. 14 Rozporządzenia Parlamentu Europejskiego i Rady (UE) 2016/679 z dnia 27 kwietnia 2016 r. w sprawie ochrony osób fizycznych w związku z przetwarzaniem danych osobowych i w sprawie swobodnego przepływu takich danych oraz uchylenia dyrektywy 95/46/WE (dalej: „</text:span><text:span text:style-name="T11">RODO</text:span><text:span text:style-name="T13">”), </text:span><text:span text:style-name="T11">dotyczące przetwarzania danych osobowych przez </text:span><text:span text:style-name="T188">Gminę Zdzieszowice j</text:span><text:span text:style-name="T11">ako administratora danych osobowych w celu realizacji inwestycji </text:span><text:span text:style-name="T13">wobec osób fizycznych, od których dane osobowe bezpośrednio lub pośrednio pozyskał w celu realizacji Przedmiotu umowy, w szczególności wobec osób skierowanych do realizacji zamówienia, w tym: </text:span></text:p>
      <text:p text:style-name="P44" loext:marker-style-name="T10"><text:span text:style-name="T189">- </text:span><text:span text:style-name="T13">osób wskazanych przez Wykonawcę jako osoby nadzorujące i koordynujące realizację umowy ze strony Wykonawcy, </text:span></text:p>
      <text:p text:style-name="P44" loext:marker-style-name="T10"><text:span text:style-name="T189">- </text:span><text:span text:style-name="T13">osób wskazanych przez Wykonawcę do realizacji określonych obowiązków </text:span></text:p>
      <text:p text:style-name="P44" loext:marker-style-name="T10"><text:span text:style-name="T189">- </text:span><text:span text:style-name="T13">osób, uczestniczących w realizacji Przedmiotu umowy, na których kwalifikacje, uprawnienia i doświadczenie Wykonawca powoływał się w celu wykazania spełniania przez Wykonawcę warunków udziału w postępowaniu, </text:span></text:p>
      <text:p text:style-name="P43" loext:marker-style-name="T10"><text:span text:style-name="T190">- </text:span><text:span text:style-name="T78">osób fizycznych nie prowadzących działalności gospodarczej lub osób fizycznych - prowadzących działalność gospodarczą, które Wykonawca wskazał jako podwykonawców,</text:span><text:span text:style-name="T191"> zgodnie ze wzorem klauzuli informacyjnej, stanowiącej załącznik nr </text:span><text:span text:style-name="T192">2</text:span><text:span text:style-name="T191"> do umowy. </text:span></text:p>
      <text:p text:style-name="P163" loext:marker-style-name="T10"/>
      <text:p text:style-name="P43" loext:marker-style-name="T10"><text:span text:style-name="T190">2</text:span><text:span text:style-name="T78">. W przypadku, gdy w trakcie realizacji Przedmiotu umowy Wykonawca będzie współpracował prz</text:span><text:span text:style-name="T190">y</text:span><text:span text:style-name="T78"> realizacji Przedmiotu umowy z innymi lub dodatkowymi osobami, których, zgodnie z postanowieniami niniejszej umowy, dane osobowe Wykonawca przekaże Zamawiającemu, Wykonawca zobowiązuje się do przekazania tym osobom informacji, zgodnie ze wzorem klauzuli informacyjnej, stanowiącym </text:span><text:span text:style-name="T191">załącznik nr </text:span><text:span text:style-name="T192">2</text:span><text:span text:style-name="T191"> do umowy. </text:span></text:p>
      <text:p text:style-name="P54" loext:marker-style-name="T10"/>
      <text:p text:style-name="P43" loext:marker-style-name="T10"><text:span text:style-name="T190">3</text:span><text:span text:style-name="T78">. W przypadku gdy w trakcie realizacji niniejszej umowy zajdzie konieczność przekazania Wykonawcy przez Zamawiającego dokumentów zawierających dane osobowe lub powierzenia Wykonawcy danych osobowych w inny sposób, pomiędzy Zamawiającym a Wykonawcą zostanie zawarta umowa na powierzenie danych osobowych. Wzór umowy powierzenia danych osobowych stanowi </text:span><text:span text:style-name="T191">załącznik nr </text:span><text:span text:style-name="T192">3</text:span><text:span text:style-name="T191"> do umowy. </text:span></text:p>
      <text:p text:style-name="P163" loext:marker-style-name="T10"/>
      <text:p text:style-name="P164" loext:marker-style-name="T10"><text:span text:style-name="T193">4</text:span><text:span text:style-name="T191">. Wykonawca zwalnia Zamawiającego z odpowiedzialności z tytułu wszelkich roszczeń związanych ze szkodami, karami administracyjnymi i innymi wydatkami, wynikającymi z </text:span><text:span text:style-name="T78">jakichkolwiek zarzutów, żądań, pozwów lub z jakichkolwiek innych działań podejmowanych przez osoby trzecie (w tym organy nadzorcze), </text:span><text:soft-page-break/><text:span text:style-name="T78">które wynikają z naruszenia lub dotyczą naruszenia obowiązków Wykonawcy określonych </text:span><text:span text:style-name="T190">powyżej </text:span><text:span text:style-name="T78">w niniejszej Umowie. W celu uniknięcia wątpliwości strony zgodnie postanawiają, iż niniejsze postanowienie stanowi zobowiązanie Wykonawcy o świadczenie na rzecz osoby trzeciej - osoby fizycznej lub organu nadzoru, w ramach którego Wykonawca zobowiązuje się do pokrycia wszelkich roszczeń zgłoszonych przez osoby fizyczne lub organy nadzorcze w związku z naruszeniem przez Zamawiającego obowiązku informacyjnego przewidzianego w art. 13 i 14 RODO. W przedmiotowym przypadku Wykonawca zobowiązany jest </text:span><text:span text:style-name="T52">zaspokoić roszczenia tych osób lub zapłacić wszelkie kary administracyjne zamiast Zamawiającego, dochodzone od Zamawiającego w związku z naruszeniem przez Wykonawcę obowiązków przewidzianych w ust. 1. W wypadku zaspokojenia przez Zamawiającego roszczeń związanych ze szkodami, karami administracyjnymi i innymi wydatkami, wynikającymi z jakichkolwiek zarzutów, żądań, pozwów lub z jakichkolwiek innych działań podejmowanych przez osoby trzecie (w tym organy nadzorcze), które wynikają z naruszenia lub dotyczą naruszenia obowiązków Wykonawcy określonych w niniejszej Umowie, w szczególności określonych w § 16 ust. 1 niniejszej Umowy, Wykonawca zobowiązany jest do zwrotu wszelkich kwot poniesionych przez Zamawiającego na zaspokojenie roszczeń tych osób oraz do wynagrodzenia wszelkiej szkody, jaką Zamawiający poniesie w związku z naruszeniem przez Wykonawcę obowiązków określonych w niniejszej Umowie, w szczególności określonych w ust. 1. </text:span></text:p>
      <text:p text:style-name="P126" loext:marker-style-name="T49"/>
      <text:p text:style-name="P6" loext:marker-style-name="T10"><text:span text:style-name="T61">§ 17 </text:span><text:span text:style-name="T13"/></text:p>
      <text:p text:style-name="P48" loext:marker-style-name="T10">POSTANOWIENIA KOŃCOWE </text:p>
      <text:p text:style-name="P49" loext:marker-style-name="T10"/>
      <text:p text:style-name="P54" loext:marker-style-name="T10">1. W sprawach nieuregulowanych umową mają zastosowanie przepisy powszechnie obowiązujące, w tym w szczególności ustawy z dnia 23 kwietnia 1964 r. Kodeksu cywilnego (<text:span text:style-name="T194">t.j. </text:span>Dz.U. z 202<text:span text:style-name="T194">5</text:span> r., poz. 10<text:span text:style-name="T194">71</text:span>). </text:p>
      <text:p text:style-name="P54" loext:marker-style-name="T10"/>
      <text:p text:style-name="P54" loext:marker-style-name="T10">2. Prawem właściwym dla niniejszej umowy jest prawo polskie. </text:p>
      <text:p text:style-name="P54" loext:marker-style-name="T10"/>
      <text:p text:style-name="P54" loext:marker-style-name="T10">3. Wniosek Wykonawcy o zmianę treści umowy winien być zgłoszony Zamawiającemu w terminie do 7 dni licząc od dnia zaistnienia przesłanki do zmiany umowy. </text:p>
      <text:p text:style-name="P54" loext:marker-style-name="T10"/>
      <text:p text:style-name="P54" loext:marker-style-name="T10">4. Zmiana i/lub uzupełnienie umowy wymaga formy pisemnej pod rygorem nieważności. </text:p>
      <text:p text:style-name="P54" loext:marker-style-name="T10"/>
      <text:p text:style-name="P54" loext:marker-style-name="T10">5. Spory wynikłe w trakcie wykonywania umowy rozstrzygał będzie sąd właściwy dla siedziby Zamawiającego. </text:p>
      <text:p text:style-name="P54" loext:marker-style-name="T10"/>
      <text:p text:style-name="P45" loext:marker-style-name="T10"><text:span text:style-name="T13">6. Wykaz załączników stanowiących integralną część niniejszej Umowy: </text:span></text:p>
      <text:p text:style-name="P165" loext:marker-style-name="T10"><text:span text:style-name="T13"/></text:p>
      <text:p text:style-name="P165" loext:marker-style-name="T10"><text:span text:style-name="T13">- Załącznik nr </text:span><text:span text:style-name="T195">1</text:span><text:span text:style-name="T13"> – wzór Klauzuli informacyjnej; </text:span></text:p>
      <text:p text:style-name="P165" loext:marker-style-name="T10"><text:span text:style-name="T196">-</text:span><text:span text:style-name="T13"> Załącznik nr </text:span><text:span text:style-name="T195">2</text:span><text:span text:style-name="T13"> – wzór Umowy powierzenia przetwarzania danych; </text:span></text:p>
      <text:p text:style-name="P166" loext:marker-style-name="T10"/>
      <text:p text:style-name="P46" loext:marker-style-name="T10"><text:span text:style-name="T13">7. Umowę sporządzono w </text:span><text:span text:style-name="T197">trzech</text:span><text:span text:style-name="T13"> jednobrzmiących egzemplarzach </text:span><text:span text:style-name="T198">z czego </text:span><text:span text:style-name="T199">dwa </text:span><text:span text:style-name="T198">egzemplarze otrzymuje Zamawiający </text:span><text:span text:style-name="T200">i </text:span><text:span text:style-name="T198"><text:s/>jeden egzemplarz otrzymuje Wykonawca. </text:span></text:p>
      <text:p text:style-name="P167" loext:marker-style-name="T201"/>
      <text:p text:style-name="P167" loext:marker-style-name="T201"/>
      <text:p text:style-name="P7" loext:marker-style-name="T20"><text:span text:style-name="T11">ZAMAWIAJĄCY: <text:tab/><text:tab/><text:tab/><text:tab/><text:tab/><text:tab/><text:tab/><text:tab/><text:tab/>WYKONAWCA: </text:span></text:p>
      <text:p text:style-name="P168" loext:marker-style-name="T10"><text:span text:style-name="T11"/></text:p>
      <text:p text:style-name="P169" loext:marker-style-name="T78">Załącznik nr <text:span text:style-name="T202">1</text:span> - Klauzula informacyjna dotycząca przetwarzania danych osobowych</text:p>
      <text:p text:style-name="P169" loext:marker-style-name="T78"><text:s/></text:p>
      <text:p text:style-name="P170" loext:marker-style-name="T203">Zgodnie z art. 14 ust. 1 i 2 rozporządzenia Parlamentu Europejskiego i Rady (UE) 2016/679 z dnia <text:s text:c="21"/>27 kwietnia 2016 r. w sprawie ochrony osób fizycznych w związku z przetwarzaniem danych osobowych i w sprawie swobodnego przepływu takich danych oraz uchylenia dyrektywy 95/46/WE (ogólne rozporządzenie o ochronie danych) (Dz. Urz. UE L 119 z 04.05.2016, str. 1), dalej „RODO”, informuję, że: </text:p>
      <text:p text:style-name="P170" loext:marker-style-name="T203"/>
      <text:p text:style-name="P171" loext:marker-style-name="T203">- <text:span text:style-name="T204">Administratorem Pani/Pana danych osobowych jest Gmina Zdzieszowice <text:s/>z siedzibą przy ul. Bolesława Chrobrego 34, 47-330 Zdzieszowice,</text:span></text:p>
      <text:p text:style-name="P172" loext:marker-style-name="T203"/>
      <text:p text:style-name="P173" loext:marker-style-name="T203">- Dane kontaktowe Inspektora ochrony danych: <text:a xlink:type="simple" xlink:href="mailto:iod@zdzieszowice.pl" text:style-name="Internet_20_link" text:visited-style-name="Visited_20_Internet_20_Link">iod@zdzieszowice.pl</text:a>, te. 77/ 40 64 415,</text:p>
      <text:p text:style-name="P173" loext:marker-style-name="T203"/>
      <text:p text:style-name="P173" loext:marker-style-name="T203">- Pani <text:span text:style-name="T205">/ </text:span><text:span text:style-name="T206">Pana dane osobowe będą przetwarzane w celu (właściwe zaznaczyć) :</text:span></text:p>
      <text:list text:style-name="L1">
        <text:list-item>
          <text:p text:style-name="P174" loext:marker-style-name="T203"><text:span text:style-name="T207">Realizacji przez Zamawiającego Przedmiotu umowy na wykonanie w trybie zaprojektuj i wybuduj </text:span><text:span text:style-name="T208">zadania pn. „</text:span><text:span text:style-name="T209">Budowa kompleksu sportowego Orlik w Rozwadzy</text:span><text:span text:style-name="T210">” </text:span><text:span text:style-name="T211">(dalej „Zadanie”) w ramach Programu </text:span><text:span text:style-name="T212">Budowy Kompleksów Sportowych Orlik Edycja 2025</text:span><text:span text:style-name="T213">– </text:span><text:span text:style-name="T211">w tym celu przetwarzane będą następujące kategorie danych osobowych: imię, nazwisko, zawód, samodzielna funkcja w budownictwie, uprawnienia zawodowe;</text:span></text:p>
          <text:p text:style-name="P175" loext:marker-style-name="T203"/>
        </text:list-item>
        <text:list-item>
          <text:p text:style-name="P175" loext:marker-style-name="T203">kontaktu, współpracy przez Zamawiającego z przedstawicielami Wykonawcy wskazanymi przez Wykonawcę jako osoby nadzorujące i koordynujące realizacje umowy ze strony Wykonawcy, jako osoby realizujące określone obowiązki oraz osoby uczestniczące w realizacji Zadania, na których doświadczenie Wykonawca powoływał się w celu wykazania spełnienia przez Wykonawcę warunków udziału w postępowaniu – w tym celu przetwarzane będą następujące kategorie danych osobowych: imię, nazwisko, zawód, samodzielna funkcja w budownictwie, uprawnienia zawodowe; <text:s text:c="2"/></text:p>
          <text:p text:style-name="P175" loext:marker-style-name="T203"/>
        </text:list-item>
        <text:list-item>
          <text:p text:style-name="P175" loext:marker-style-name="T203"><text:s/>oceny wypełnienia przez Wykonawcę obowiązków umownych w zakresie dysponowania personelem spełniającym wymogi określone w umowie oraz SWZ – w tym celu przetwarzane będą następujące kategorie danych osobowych: imię, nazwisko, zawód, samodzielna funkcja w budownictwie, uprawnienia zawodowe. </text:p>
        </text:list-item>
      </text:list>
      <text:p text:style-name="P176" loext:marker-style-name="T203"><text:span text:style-name="T211"/></text:p>
      <text:p text:style-name="P177" loext:marker-style-name="T214">- Pani/Pana dane osobowe przetwarzane będą na podstawie art. 6 ust. 1 lit. c i e RODO - przetwarzanie jest niezbędne do wypełnienia obowiązku prawnego ciążącego na administratorze oraz do wykonania zadania realizowanego w interesie publicznym - to jest wykonania umowy, której przedmiotem jest realizacja Zadania, zawartej w wyniku udzielenia zamówienia publicznego,</text:p>
      <text:p text:style-name="P177" loext:marker-style-name="T214">- odbiorcami Pani/Pana danych osobowych będą osoby lub podmioty, którym udostępniona zostanie umowa oraz dokumentacja związana z jej wykonywaniem w oparciu o obowiązujące przepisy prawa; </text:p>
      <text:p text:style-name="P177" loext:marker-style-name="T214">- Pani/Pana dane osobowe będą przechowywane, przez okres 3 lat od dnia zakończenia okresu gwarancji lub rękojmi udzielonej przez Wykonawcę na roboty budowlane lub usługi realizowane w ramach Zadania oraz przez okres trwałości projektu dofinansowanego ze środków Unii Europejskiej (gdy Zadania jest dofinansowywana ze środków UE);</text:p>
      <text:p text:style-name="P177" loext:marker-style-name="T214">- <text:s/>Podanie przez Panią/Pana danych osobowych bezpośrednio Pani/Pana dotyczących jest dobrowolne; konsekwencje niepodania określonych danych stanowi naruszenie postanowień umowy zawartej pomiędzy Wykonawcą a zamawiającym o realizacji Zadania;</text:p>
      <text:p text:style-name="P177" loext:marker-style-name="T214">- <text:s/>W odniesieniu do Pani/Pana danych osobowych decyzje nie będą podejmowane w sposób zautomatyzowany, stosowanie do art. 22 RODO; </text:p>
      <text:p text:style-name="P177" loext:marker-style-name="T214">- Źródłem pochodzenia Pani/Pana danych jest Wykonawca Zadania;</text:p>
      <text:p text:style-name="P177" loext:marker-style-name="T214">- <text:span text:style-name="T215">P</text:span>osiada Pani/Pan: </text:p>
      <text:list text:style-name="L2">
        <text:list-header>
          <text:p text:style-name="P178" loext:marker-style-name="T216"><text:s/><text:span text:style-name="T217">* </text:span>na podstawie art. 15 RODO prawo dostępu do danych osobowych Pani/Pana dotyczących; </text:p>
          <text:p text:style-name="P179" loext:marker-style-name="T216"><text:span text:style-name="T218"><text:s/>* </text:span><text:span text:style-name="T219">na podstawie art. 16 RODO prawo do sprostowania Pani/Pana danych osobowych ; </text:span></text:p>
          <text:p text:style-name="P179" loext:marker-style-name="T216"><text:span text:style-name="T218"><text:s/>* </text:span><text:span text:style-name="T219">na podstawie art. 18 RODO prawo żądania od administratora ograniczenia przetwarzania danych osobowych z <text:s/>zastrzeżeniem przypadków, o których mowa w art. 18 ust. 2 RODO; </text:span></text:p>
          <text:p text:style-name="P180" loext:marker-style-name="T216"><text:span text:style-name="T217"><text:s/>*</text:span>prawo do wniesienia skargi do Prezesa Urzędu Ochrony Danych Osobowych, gdy uzna Pani/Pan, że przetwarzanie danych osobowych Pani/Pana dotyczących narusza przepisy RODO; </text:p>
        </text:list-header>
      </text:list>
      <text:list text:style-name="L3">
        <text:list-item>
          <text:list>
            <text:list-header>
              <text:p text:style-name="P181" loext:marker-style-name="T214"><text:span text:style-name="T218"><text:s/>*</text:span><text:span text:style-name="T219">prawo sprzeciwu, z przyczyn związanych z Pani/Pana szczególną sytuacją - wobec przetwarzania danych osobowych;</text:span></text:p>
              <text:p text:style-name="P182" loext:marker-style-name="T214"><text:span text:style-name="T219">- </text:span><text:span text:style-name="T220">Nie przysługuje Pani/Panu:</text:span></text:p>
              <text:p text:style-name="P183" loext:marker-style-name="T214">* w związku z art. 17 ust. 3 lit. b, d lub e RODO prawo do usunięcia danych osobowych; </text:p>
              <text:p text:style-name="P183" loext:marker-style-name="T214">* prawo do przenoszenia danych osobowych, o którym mowa w art. 20 RODO; <text:s/>Potwierdzam otrzymanie powyższej informacji. </text:p>
            </text:list-header>
          </text:list>
        </text:list-item>
      </text:list>
      <text:p text:style-name="P184" loext:marker-style-name="T214"/>
      <text:p text:style-name="P185" loext:marker-style-name="T214"><text:soft-page-break/>…………………………………………………………………..</text:p>
      <text:p text:style-name="P186">(<text:span text:style-name="T221">data , imię i nazwisko, podpis)</text:span></text:p>
      <text:p text:style-name="P186"/>
      <text:p text:style-name="P186"/>
      <text:p text:style-name="P186"/>
      <text:p text:style-name="P6" loext:marker-style-name="T78"><text:span text:style-name="T222">Załącznik nr </text:span><text:span text:style-name="T223">2</text:span><text:span text:style-name="T222"> – Umowa powierzenia przetwarzania danych osobowych </text:span></text:p>
      <text:p text:style-name="P88" loext:marker-style-name="T78">UMOWA POWIERZENIA PRZETWARZANIA DANYCH OSOBOWYCH </text:p>
      <text:p text:style-name="P89" loext:marker-style-name="T78"/>
      <text:p text:style-name="P7" loext:marker-style-name="T78"><text:span text:style-name="T78">zawarta w </text:span><text:span text:style-name="T224">Zdzieszowicach</text:span><text:span text:style-name="T78"> w dniu ...................... roku pomiędzy: </text:span></text:p>
      <text:p text:style-name="P187" loext:marker-style-name="T78"><text:span text:style-name="T108">Gminą </text:span><text:span text:style-name="T225">Zdzieszowice </text:span><text:span text:style-name="T78">z siedzibą w </text:span><text:span text:style-name="T224">Zdzieszowicach</text:span><text:span text:style-name="T78"> (</text:span><text:span text:style-name="T224">47</text:span><text:span text:style-name="T78">-</text:span><text:span text:style-name="T224">330</text:span><text:span text:style-name="T78">), </text:span><text:span text:style-name="T224">ul. Bolesława Chrobrego 34</text:span><text:span text:style-name="T78">, posiadającą NIP: </text:span><text:span text:style-name="T224">199-00-04-025</text:span><text:span text:style-name="T78">, REGON: </text:span><text:span text:style-name="T224">531413120</text:span><text:span text:style-name="T78">, reprezentowaną przez:</text:span></text:p>
      <text:p text:style-name="P187" loext:marker-style-name="T78"><text:span text:style-name="T108">Pana </text:span><text:span text:style-name="T225">Sylwestra Gidla – Burmistrza Zdzieszowic </text:span></text:p>
      <text:p text:style-name="P7" loext:marker-style-name="T78"><text:span text:style-name="T78">zwaną dalej </text:span><text:span text:style-name="T108">Administratorem danych, </text:span></text:p>
      <text:p text:style-name="P7" loext:marker-style-name="T78"><text:span text:style-name="T78">a </text:span><text:span text:style-name="T78"/></text:p>
      <text:p text:style-name="P7" loext:marker-style-name="T78"><text:span text:style-name="T108">………………………………………. </text:span></text:p>
      <text:p text:style-name="P187" loext:marker-style-name="T78"><text:span text:style-name="T78">zwanym dalej </text:span><text:span text:style-name="T108">Przetwarzającym dane.</text:span></text:p>
      <text:p text:style-name="P188" loext:marker-style-name="T78"><text:s/><text:span text:style-name="T78"/></text:p>
      <text:p text:style-name="P189" loext:marker-style-name="T78">§ 1 </text:p>
      <text:p text:style-name="P189" loext:marker-style-name="T78">Oświadczenia Stron <text:span text:style-name="T78"/></text:p>
      <text:p text:style-name="P123" loext:marker-style-name="T78"><text:span text:style-name="T78">1. Administrator danych niniejszym oświadcza, że jest administratorem danych osobowych w rozumieniu Rozporządzenia Parlamentu Europejskiego i Rady (UE) 2016/679 z dnia 27 kwietnia 2016 r. w sprawie ochrony osób fizycznych w związku z przetwarzaniem danych osobowych i w sprawie swobodnego przepływu takich danych oraz uchylenia dyrektywy 95/46/WE (dalej: „</text:span><text:span text:style-name="T108">Rozporządzenie RODO</text:span><text:span text:style-name="T78">”). </text:span></text:p>
      <text:p text:style-name="P190" loext:marker-style-name="T78"/>
      <text:p text:style-name="P45" loext:marker-style-name="T78"><text:span text:style-name="T78">2. Przetwarzający dane niniejszym oświadcza, że posiada możliwości, doświadczenie, wiedzę i wykwalifikowany personel wymagany do prawidłowego wykonywania usług objętych niniejszą Umową. W szczególności, Przetwarzający dane niniejszym oświadcza, że są mu znane zasady przetwarzania i zabezpieczania danych osobowych, określone w Rozporządzeniu RODO oraz określone w innych obowiązujących przepisach w zakresie ochrony danych osobowych. </text:span><text:span text:style-name="T78"/></text:p>
      <text:p text:style-name="P191" loext:marker-style-name="T78"/>
      <text:p text:style-name="P189" loext:marker-style-name="T78">§ 2</text:p>
      <text:p text:style-name="P189" loext:marker-style-name="T78"><text:s/>Powierzenie przetwarzania danych osobowych <text:span text:style-name="T78"/></text:p>
      <text:p text:style-name="P190" loext:marker-style-name="T78">1. Administrator danych niniejszym powierza Przetwarzającemu dane, w trybie art. 28 Rozporządzenia Parlamentu Europejskiego i Rady (UE) 2016/679 z dnia 27 kwietnia 2016 r. w sprawie ochrony osób fizycznych w związku z przetwarzaniem danych osobowych i w sprawie swobodnego przepływu takich danych oraz uchylenia dyrektywy 95/46/WE dane osobowe do przetwarzania, na zasadach i w celu określonym w niniejszej Umowie. </text:p>
      <text:p text:style-name="P190" loext:marker-style-name="T78"/>
      <text:p text:style-name="P123" loext:marker-style-name="T78"><text:span text:style-name="T78">2. Katalog operacji przetwarzania danych realizowanych przez Przetwarzającego dane na rzecz Administratora danych, przedmiot przetwarzania, charakter i cel przetwarzania, rodzaj danych osobowych oraz kategorie osób, których dane dotyczą, określa </text:span><text:span text:style-name="T191">załącznik 1 </text:span><text:span text:style-name="T78">do niniejszej Umowy. </text:span></text:p>
      <text:p text:style-name="P190" loext:marker-style-name="T78"/>
      <text:p text:style-name="P45" loext:marker-style-name="T78"><text:span text:style-name="T78">3. Przetwarzający dane zobowiązuje się przetwarzać powierzone mu dane osobowe zgodnie z niniejszą Umową, Rozporządzeniem RODO oraz z innymi przepisami prawa powszechnie obowiązującego, które chronią prawa osób, których dane dotyczą. </text:span><text:span text:style-name="T78"/></text:p>
      <text:p text:style-name="P100" loext:marker-style-name="T78"/>
      <text:p text:style-name="P189" loext:marker-style-name="T78">§ 3 </text:p>
      <text:p text:style-name="P189" loext:marker-style-name="T78">Obowiązki i zakres odpowiedzialności Administratora danych <text:span text:style-name="T78"/></text:p>
      <text:p text:style-name="P190" loext:marker-style-name="T78">1. Administrator danych zobowiązuje się do zapewnienia, aby działania podejmowane w zakresie przetwarzania danych osobowych, o których mowa w Umowie Podstawowej i niniejszej Umowie były zgodne z prawem, uczciwe i transparentne w odniesieniu do osób, których dane dotyczą, które wskazano w załączniku nr 1 do niniejszej Umowy. </text:p>
      <text:p text:style-name="P190" loext:marker-style-name="T78"/>
      <text:p text:style-name="P45" loext:marker-style-name="T78"><text:span text:style-name="T78">2. Administrator danych zleca Przetwarzającemu dane przetwarzanie danych osobowych wyłącznie w imieniu Administratora danych. Przetwarzający dane zobowiązany jest przetwarzać dane osobowe wyłącznie zgodnie z postanowieniami Umowy Podstawowej, niniejszej Umowy i poleceniami Administratora Danych, chyba że przepisy prawa Unii Europejskiej lub państwa należącego do Unii Europejskiej lub położonego na terenie Europejskiego Obszaru </text:span><text:span text:style-name="T50">Gospodarczego stanowią inaczej. W takim wypadku, przed dokonaniem takiego przetwarzania wykraczającego poza zakres polecenia Administratora danych Przetwarzający Dane informuje o tym Administratora danych, chyba że prawo Unii Europejskiej lub Państwa Członkowskiego zabrania przekazania takiej informacji z ważnych względów interesu publicznego. </text:span></text:p>
      <text:p text:style-name="P120" loext:marker-style-name="T78"><text:soft-page-break/></text:p>
      <text:p text:style-name="P192" loext:marker-style-name="T49">3. Przetwarzający dane jest obowiązany przetwarzać dane osobowe wyłącznie na udokumentowane polecenie Administratora danych, co dotyczy też przekazywania danych osobowych do państwa trzeciego lub organizacji międzynarodowej. Powyższy obowiązek nie dotyczy sytuacji, gdy wymóg przetwarzania danych osobowych nakłada na Przetwarzającego dane prawo Unii Europejskiej lub prawo kraju jego siedziby. W takim przypadku przed rozpoczęciem przetwarzania Przetwarzający dane poinformuje Administratora Danych o tym obowiązku prawnym, o ile prawo to nie zabrania udzielania takiej informacji z uwagi na ważny interes publiczny. </text:p>
      <text:p text:style-name="P192" loext:marker-style-name="T49"/>
      <text:p text:style-name="P45" loext:marker-style-name="T49"><text:span text:style-name="T50">4. Przetwarzający Dane zobowiązany jest niezwłocznie poinformować Administratora danych, jeżeli, jego zdaniem, polecenie Administratora danych będzie naruszało przepisy Rozporządzenia RODO lub inne przepisy w zakresie ochrony danych obowiązujące w Unii Europejskiej lub państwach należących do Unii Europejskiej lub położonych na terenie Europejskiego Obszaru Gospodarczego. W sytuacji, w której Przetwarzający dane stwierdzi, że polecenie Administratora danych narusza przepisy Rozporządzenia RODO lub inne przepisy w zakresie ochrony danych obowiązujące w Unii Europejskiej lub państwach należących do Unii Europejskiej lub położonych na terenie Europejskiego Obszaru Gospodarczego, Przetwarzający dane jest uprawniony do odmowy wykonania polecenia Administratora danych. Jeżeli Administrator danych, po otrzymaniu informacji od Przetwarzającego Dane, potwierdzi polecenie, Przetwarzający dane jest zobowiązany do wykonania takiego polecenia. </text:span><text:span text:style-name="T50"/></text:p>
      <text:p text:style-name="P78" loext:marker-style-name="T49"/>
      <text:p text:style-name="P193" loext:marker-style-name="T10">§ 4 </text:p>
      <text:p text:style-name="P193" loext:marker-style-name="T10">Obowiązki Przetwarzającego dane <text:span text:style-name="T13"/></text:p>
      <text:p text:style-name="P194" loext:marker-style-name="T10">1. Przetwarzający dane oświadcza, iż stosuje środki bezpieczeństwa spełniające wymogi Rozporządzenia RODO. </text:p>
      <text:p text:style-name="P194" loext:marker-style-name="T10"/>
      <text:p text:style-name="P194" loext:marker-style-name="T10">2. Przetwarzający dane zobowiązuje się do nadania upoważnień do przetwarzania danych osobowych wszystkim osobom, które będą przetwarzały powierzone dane w celu realizacji Umowy Podstawowej. Przetwarzający dane zapewnia, że osoby przetwarzające dane osobowe w celu realizacji Umowy Podstawowej zobowiązały się do zachowania tych danych w tajemnicy lub podlegają odpowiedniemu ustawowemu obowiązkowi zachowania tajemnicy. </text:p>
      <text:p text:style-name="P194" loext:marker-style-name="T10"/>
      <text:p text:style-name="P194" loext:marker-style-name="T10">3. Przetwarzający dane zobowiązuje się zapewnić zachowanie w tajemnicy, o której mowa w art. 28 ust 3 pkt b Rozporządzenia RODO przetwarzanych danych przez osoby, które upoważnia do przetwarzania danych osobowych w celu realizacji Umowy o współpracy, zarówno w trakcie zatrudnienia ich u Przetwarzającego dane, jak i po jego ustaniu. </text:p>
      <text:p text:style-name="P194" loext:marker-style-name="T10"/>
      <text:p text:style-name="P195" loext:marker-style-name="T10"><text:span text:style-name="T13">4. Przetwarzający dane zobowiązuje się do wdrożenia odpowiednich środków technicznych i organizacyjnych zmierzających do zapewnienia bezpieczeństwa przetwarzania, o których mowa w artykule 32 RODO, w tym do ich zabezpieczenia poprzez stosowanie odpowiednich środków technicznych i organizacyjnych zapewniających adekwatny stopień bezpieczeństwa odpowiadający ryzyku związanym z przetwarzaniem danych osobowych, o których mowa w art. 32 Rozporządzenia. Wykaz minimalnych zabezpieczeń i środków bezpieczeństwa, które Przetwarzający dane musi zapewnić, określony jest w </text:span><text:span text:style-name="T160">załączniku 2</text:span><text:span text:style-name="T11"> </text:span><text:span text:style-name="T13">do niniejszej Umowy. </text:span></text:p>
      <text:p text:style-name="P194" loext:marker-style-name="T10"/>
      <text:p text:style-name="P194" loext:marker-style-name="T10">5. Przetwarzający dane w miarę możliwości pomaga Administratorowi danych wywiązywać się z obowiązku odpowiadania na żądania osoby, której dane dotyczą, w zakresie wykonywania jej praw określonych w rozdziale III RODO. Jednocześnie Przetwarzający dane, uwzględniając charakter przetwarzania oraz dostępne mu informacje, pomaga Administratorowi danych wywiązywać się z obowiązków określonych w art. 32-36 RODO. </text:p>
      <text:p text:style-name="P194" loext:marker-style-name="T10"/>
      <text:p text:style-name="P194" loext:marker-style-name="T10">6. W przypadku rozwiązania Umowy Podstawowej, Przetwarzający dane zobowiązuje się do zwrócenia mu danych osobowych w terminie 14 dni od dnia rozwiązania Umowy. </text:p>
      <text:p text:style-name="P194" loext:marker-style-name="T10"/>
      <text:p text:style-name="P194" loext:marker-style-name="T10">7. Przetwarzający dane jest zobowiązany niezwłocznie powiadomić Administratora danych o wszelkich prawnie wiążących żądaniach ujawnienia danych osobowych ze strony organów ścigania, chyba że jest to zabronione z innego względu, na przykład na podstawie zakazu wynikającego z prawa karnego w celu zachowania poufności dochodzenia prowadzonego przez organy ścigania. </text:p>
      <text:p text:style-name="P194" loext:marker-style-name="T10"/>
      <text:p text:style-name="P45" loext:marker-style-name="T10"><text:soft-page-break/><text:span text:style-name="T13">8. Przetwarzający dane jest zobowiązany niezwłocznie powiadomić Administratora danych o wszelkich skargach i żądaniach otrzymanych bezpośrednio od osoby, której dane dotyczą, </text:span><text:span text:style-name="T50">w tym żądaniach dotyczących dostępu, poprawienia, usunięcia, ograniczenia przetwarzania, przenoszenia danych, sprzeciwu wobec przetwarzania danych, zautomatyzowanego podejmowania decyzji, bez udzielania odpowiedzi na ten wniosek. </text:span></text:p>
      <text:p text:style-name="P45" loext:marker-style-name="T49"><text:span text:style-name="T50">9. Przetwarzający dane udostępni Administratorowi danych wszelkie informacje niezbędne do wykazania spełnienia obowiązków określonych w Umowie oraz umożliwi Administratorowi danych lub audytorowi upoważnionemu przez Administratora przeprowadzanie audytów. </text:span><text:span text:style-name="T50"/></text:p>
      <text:p text:style-name="P126" loext:marker-style-name="T49"/>
      <text:p text:style-name="P6" loext:marker-style-name="T10"><text:span text:style-name="T61">§ 5 </text:span><text:span text:style-name="T13"/></text:p>
      <text:p text:style-name="P6" loext:marker-style-name="T10"><text:span text:style-name="T11">Powiadomienie o naruszeniu bezpieczeństwa danych osobowych </text:span><text:span text:style-name="T13"/></text:p>
      <text:p text:style-name="P196" loext:marker-style-name="T10">1. Po powzięciu przez Przetwarzającego dane informacji o naruszeniu bezpieczeństwa danych osobowych u Przetwarzającego dane, w tym przepisów rozporządzenia RODO lub innych przepisów o ochronie danych, Przetwarzający dane jest zobowiązany niezwłocznie powiadomić Administratora danych o takim naruszeniu bezpieczeństwa danych osobowych, lecz nie później niż w terminie 24 godzin. </text:p>
      <text:p text:style-name="P196" loext:marker-style-name="T10"/>
      <text:p text:style-name="P197" loext:marker-style-name="T10">2. Przetwarzający zobowiązuje się w szczególności:</text:p>
      <text:p text:style-name="P197" loext:marker-style-name="T10">a) poinformować o sytuacji Administratora danych, podając wszelkie informacje dotyczące naruszenia, </text:p>
      <text:list text:style-name="WWNum7">
        <text:list-item>
          <text:list>
            <text:list-header>
              <text:p text:style-name="P198" loext:marker-style-name="T10"><text:span text:style-name="T13">b) ustalić przyczynę naruszenia bezpieczeństwa danych osobowych, </text:span><text:span text:style-name="T13"/></text:p>
              <text:p text:style-name="P198" loext:marker-style-name="T10"><text:span text:style-name="T13">c) podjąć wszelkie czynności mające na celu ograniczenie skutków naruszenia, usuniecie naruszenia oraz zabezpieczenie danych osobowych w sposób należyty przed dalszymi naruszeniami, </text:span><text:span text:style-name="T13"/></text:p>
              <text:p text:style-name="P198" loext:marker-style-name="T10"><text:span text:style-name="T13">d) zebrać wszelkie możliwe dane i dokumenty, które mogą pomóc w ustaleniu okoliczności naruszenia i przeciwdziałaniu podobnym naruszeniom w przyszłości, </text:span><text:span text:style-name="T13"/></text:p>
              <text:p text:style-name="P199" loext:marker-style-name="T10"><text:span text:style-name="T13">e) udzielić Administratorowi danych wszelkiej pomocy w identyfikacji i zawiadomieniu osób, których praw dotyczyło naruszenie oraz w obsłudze ich roszczeń. </text:span><text:span text:style-name="T13"/></text:p>
              <text:p text:style-name="P200" loext:marker-style-name="T10"/>
              <text:p text:style-name="P200" loext:marker-style-name="T10">3. Przetwarzający dane zobowiązuje się zwolnić Administratora danych z odpowiedzialności w wypadku zgłoszenia roszczeń przez osoby fizyczne związanych z naruszeniem bezpieczeństwa danych u Przetwarzającego dane. W celu uniknięcia wątpliwości niniejsze postanowienie stanowi zobowiązanie o świadczenie na rzecz osoby trzeciej – osoby fizycznej zgłaszającej roszczenia, zgodnie z którym Przetwarzający dane zobowiązuje się do pokrycia wszelkich roszczeń zgłoszonych przez osoby fizyczne w związku z naruszeniem bezpieczeństwa danych osobowych u Przetwarzającego dane. </text:p>
              <text:p text:style-name="P200" loext:marker-style-name="T10"/>
              <text:p text:style-name="P199" loext:marker-style-name="T10"><text:span text:style-name="T13">4. Niezależnie od powyższego, Przetwarzający dane jest zobowiązany do udzielenia pomocy Administratorowi danych w wypełnianiu obowiązków wynikających z obowiązujących przepisów w zakresie powiadomień o naruszeniu bezpieczeństwa danych osobowych. </text:span><text:span text:style-name="T13"/></text:p>
            </text:list-header>
          </text:list>
        </text:list-item>
      </text:list>
      <text:p text:style-name="P52" loext:marker-style-name="T10"/>
      <text:p text:style-name="P201" loext:marker-style-name="T10">§ 6</text:p>
      <text:p text:style-name="P201" loext:marker-style-name="T10"><text:s/>Prawo kontroli <text:span text:style-name="T13"/></text:p>
      <text:p text:style-name="P196" loext:marker-style-name="T10">1. Administrator danych zgodnie z art. 28 ust. 3 pkt h) Rozporządzenia RODO ma prawo kontroli, czy środki zastosowane przez Przetwarzającego dane przy przetwarzaniu i zabezpieczeniu powierzonych danych osobowych spełniają postanowienia umowy. </text:p>
      <text:p text:style-name="P196" loext:marker-style-name="T10"/>
      <text:p text:style-name="P196" loext:marker-style-name="T10">2. Administrator danych realizować będzie prawo kontroli w godzinach 7.30 – 15.30 i z minimum 2 dniowym jego uprzedzeniem. </text:p>
      <text:p text:style-name="P196" loext:marker-style-name="T10"/>
      <text:p text:style-name="P196" loext:marker-style-name="T10">3. Przetwarzający dane zobowiązuje się do usunięcia uchybień stwierdzonych podczas kontroli w terminie wskazanym przez Administratora danych nie dłuższym niż 7 dni. </text:p>
      <text:p text:style-name="P196" loext:marker-style-name="T10"/>
      <text:p text:style-name="P45" loext:marker-style-name="T10"><text:span text:style-name="T13">4. Przetwarzający dane udostępnia Administratorowi wszelkie informacje niezbędne do wykazania spełnienia obowiązków określonych w art. 28 Rozporządzenia. </text:span><text:span text:style-name="T13"/></text:p>
      <text:p text:style-name="P52" loext:marker-style-name="T10"/>
      <text:p text:style-name="P201" loext:marker-style-name="T10">§7 </text:p>
      <text:p text:style-name="P201" loext:marker-style-name="T10">Dalsze powierzenie danych do przetwarzania </text:p>
      <text:p text:style-name="P202" loext:marker-style-name="T10"/>
      <text:p text:style-name="P123" loext:marker-style-name="T10"><text:span text:style-name="T13">1. Przetwarzający dane </text:span><text:span text:style-name="T160">nie może powierzyć danych osobowych objętych niniejszą umową do dalszego przetwarzania podwykonawcom</text:span><text:span text:style-name="T11"> </text:span><text:span text:style-name="T13">bez uprzedniej zgody Administratora danych na piśmie. Przetwarzający dane zobowiązuje się do przestrzegania warunków korzystania z usług innego podmiotu przetwarzającego, o których mowa w art. 28 ust. 2 i 4. RODO. </text:span></text:p>
      <text:p text:style-name="P196" loext:marker-style-name="T10"><text:soft-page-break/></text:p>
      <text:p text:style-name="P45" loext:marker-style-name="T10"><text:span text:style-name="T13">2. W przypadku, gdy Przetwarzający dane na podstawie zgody Administratora danych powierzy przetwarzanie danych osobowych (dalej „</text:span><text:span text:style-name="T160">Podpowierzenie”</text:span><text:span text:style-name="T13">) i wykonywanie zadań wynikających z Umowy osobie trzeciej (dalej „</text:span><text:span text:style-name="T160">Podwykonawca</text:span><text:span text:style-name="T13">”), zobowiązany jest do spełnienia następujących warunków: </text:span></text:p>
      <text:p text:style-name="P46" loext:marker-style-name="T59"><text:span text:style-name="T60"/></text:p>
      <text:list text:style-name="WWNum10">
        <text:list-item>
          <text:list>
            <text:list-header>
              <text:p text:style-name="P203" loext:marker-style-name="T49"><text:span text:style-name="T50">a. Przetwarzający dane powiadomi uprzednio Administratora danych, w formie pisemnej o swoim zamiarze Podpowierzenia, </text:span></text:p>
              <text:p text:style-name="P203" loext:marker-style-name="T49"><text:span text:style-name="T50">b. zakres i cel Podpowierzenia nie będzie szerszy niż wynikający z niniejszej Umowy, </text:span><text:span text:style-name="T50"/></text:p>
              <text:p text:style-name="P203" loext:marker-style-name="T49"><text:span text:style-name="T50">c. Podpowierzenie będzie niezbędne dla realizacji celów wynikających z Umowy, </text:span><text:span text:style-name="T50"/></text:p>
              <text:p text:style-name="P203" loext:marker-style-name="T49"><text:span text:style-name="T50">d. Podpowierzenie nie naruszy interesów Administratora danych, </text:span><text:span text:style-name="T50"/></text:p>
              <text:p text:style-name="P203" loext:marker-style-name="T49"><text:span text:style-name="T50">e. Umowa o Podpowierzenie zapewni, że Podwykonawca będzie podlegał takim samym lub wyższym wymogom w zakresie bezpieczeństwa danych niż określone w niniejszej Umowie. </text:span><text:span text:style-name="T50"/></text:p>
              <text:p text:style-name="P204" loext:marker-style-name="T49"><text:span text:style-name="T50">f. Przetwarzający dane zobowiąże swojego Podwykonawcę do każdorazowego poinformowania Przetwarzającego dane, bez zbędnej zwłoki, nie później niż w ciągu 24 godzin, o wszelkich zdarzeniach mogących skutkować odpowiedzialnością Administratora danych, Przetwarzającego dane lub Podwykonawcy na podstawie przepisów związanych z ochroną danych osobowych, a także o czynnościach i postępowaniach z własnym udziałem prowadzonych w zakresie powierzonych do przetwarzania danych osobowych przez organy administracji publicznej, organ nadzorczy lub organy wymiaru sprawiedliwości, jak również o kontrolach dotyczących przetwarzania danych osobowych lub świadczonych usług. </text:span><text:span text:style-name="T50"/></text:p>
              <text:p text:style-name="P205" loext:marker-style-name="T49"/>
            </text:list-header>
          </text:list>
        </text:list-item>
      </text:list>
      <text:p text:style-name="P78" loext:marker-style-name="T49"/>
      <text:p text:style-name="P7" loext:marker-style-name="T18"><text:span text:style-name="T19"/></text:p>
      <text:p text:style-name="P201" loext:marker-style-name="T10">§ 8</text:p>
      <text:p text:style-name="P201" loext:marker-style-name="T10"><text:s/>Odpowiedzialność Przetwarzającego dane <text:span text:style-name="T13"/></text:p>
      <text:p text:style-name="P196" loext:marker-style-name="T10">1. Przetwarzający dane zobowiązuje się do niezwłocznego poinformowania Administratora danych o jakimkolwiek postępowaniu, w szczególności administracyjnym lub sądowym, dotyczącym przetwarzania przez Przetwarzającego dane danych osobowych określonych w Umowie, o jakiejkolwiek decyzji administracyjnej lub orzeczeniu dotyczącym przetwarzania tych danych, skierowanych do Przetwarzającego dane, a także o wszelkich planowanych, o ile są wiadome, lub realizowanych kontrolach i inspekcjach dotyczących przetwarzania u Przetwarzającego dane tych danych osobowych, w szczególności prowadzonych przez inspektorów upoważnionych przez Prezesa Urzędu Ochrony Danych Osobowych lub organ będący jego następcą. </text:p>
      <text:p text:style-name="P196" loext:marker-style-name="T10"/>
      <text:p text:style-name="P196" loext:marker-style-name="T10">2. Odpowiedzialność Przetwarzającego dane wynikająca z naruszenia obowiązków określonych w niniejszej Umowie lub obowiązujących przepisów prawa w zakresie ochrony danych jest nieograniczona. </text:p>
      <text:p text:style-name="P196" loext:marker-style-name="T10"/>
      <text:p text:style-name="P196" loext:marker-style-name="T10">3. Przetwarzający dane odpowiada za szkody wyrządzone wskutek niewykonania lub nienależytego wykonania obowiązków wynikających z Umowy oraz z obowiązujących przepisów, w tym za szkody powstałe w wyniku udostępnienia danych osobowych osobom nieupoważnionym, ich zabrania przez osobę nieuprawnioną, przetwarzania z naruszeniem obowiązujących przepisów, nieuprawnionej zmiany danych, uszkodzenia lub zniszczenia, które nastąpiły z winy Przetwarzającego dane. Odpowiedzialność powyższa obejmuje także odpowiedzialność Przetwarzającego dane za działania Podwykonawców, którym Przetwarzający dane podpowierzył przetwarzanie danych osobowych. </text:p>
      <text:p text:style-name="P196" loext:marker-style-name="T10"/>
      <text:p text:style-name="P45" loext:marker-style-name="T10"><text:span text:style-name="T13">4. Przetwarzający dane zwolni Administratora danych z odpowiedzialności i zabezpieczy Administratora Danych przed wszelkimi roszczeniami, szkodami, karami administracyjnymi i innymi wydatkami, wynikającymi z jakichkolwiek zarzutów, żądań, pozwów lub z jakichkolwiek innych działań podejmowanych przez osoby trzecie (w tym organy nadzorcze), które wynikają z naruszenia lub dotyczą naruszenia obowiązków Przetwarzającego dane określonych w niniejszej Umowie. W celu uniknięcia wątpliwości niniejsze postanowienie stanowi zobowiązanie o świadczenie na rzecz osoby trzeciej - osoby fizycznej lub organu nadzoru, w której Przetwarzający dane zobowiązuje się do pokrycia wszelkich roszczeń zgłoszonych przez osoby fizyczne lub organy nadzorcze w związku z naruszeniem bezpieczeństwa danych osobowych u Przetwarzającego dane. W przedmiotowym przypadku Przetwarzający dane zobowiązany jest zaspokoić roszczenia tych osób lub zapłacić wszelkie kary administracyjne zamiast Administratora danych, dochodzone od Administratora danych w związku z naruszeniem bezpieczeństwa danych osobowych u Przetwarzającego dane. </text:span><text:span text:style-name="T13"/></text:p>
      <text:p text:style-name="P52" loext:marker-style-name="T10"/>
      <text:p text:style-name="P206" loext:marker-style-name="T10">§ 9</text:p>
      <text:p text:style-name="P206" loext:marker-style-name="T10"><text:s/>Okres obowiązywania Umowy <text:span text:style-name="T13"/></text:p>
      <text:p text:style-name="P7" loext:marker-style-name="T20"><text:soft-page-break/><text:span text:style-name="T13">Okres obowiązywania niniejszej Umowy pokrywa się z okresem obowiązywania Umowy Podstawowej. W wypadku, gdy niniejsza Umowa nie stanowi inaczej, uprawnienia Stron w zakresie rozwiązania Umowy są takie same jak w Umowie Podstawowej.</text:span></text:p>
      <text:p text:style-name="P207" loext:marker-style-name="T10"><text:span text:style-name="T222">§ 10 </text:span></text:p>
      <text:p text:style-name="P208" loext:marker-style-name="T10">Osoby nadzorujące <text:span text:style-name="T13"/></text:p>
      <text:p text:style-name="P67" loext:marker-style-name="T10"><text:span text:style-name="T13">1. Administrator danych ustanawia przedstawiciela do kontaktu w sprawach związanych z realizacją niniejszej Umowy: </text:span><text:span text:style-name="T13"/></text:p>
      <text:p text:style-name="P209" loext:marker-style-name="T161"/>
      <text:p text:style-name="P7" loext:marker-style-name="T161"><text:span text:style-name="T226">Witold Trybała</text:span><text:span text:style-name="T11">, </text:span><text:span text:style-name="T13">nr tel.: </text:span><text:span text:style-name="T227">77/ 40 64 415 </text:span><text:span text:style-name="T13"><text:s/>e-mail </text:span><text:a xlink:type="simple" xlink:href="mailto:iod@zdzieszowice.pl" text:style-name="Internet_20_link" text:visited-style-name="Visited_20_Internet_20_Link"><text:span text:style-name="T161">iod@z</text:span><text:span text:style-name="T228">dzieszowice.pl</text:span></text:a><text:span text:style-name="T161">.</text:span></text:p>
      <text:p text:style-name="P210" loext:marker-style-name="T161"/>
      <text:p text:style-name="P67" loext:marker-style-name="T78"><text:span text:style-name="T78">2. Przetwarzający dane ustanawia przedstawiciela do kontaktu w sprawach związanych z realizacją niniejszej Umowy: </text:span><text:span text:style-name="T78"/></text:p>
      <text:p text:style-name="P191" loext:marker-style-name="T78"/>
      <text:p text:style-name="P7" loext:marker-style-name="T78"><text:span text:style-name="T108">……………………………..</text:span><text:span text:style-name="T78">, nr tel.: ………………………….. , e-mail: ……………………………… </text:span></text:p>
      <text:p text:style-name="P100" loext:marker-style-name="T78"/>
      <text:p text:style-name="P45" loext:marker-style-name="T78"><text:span text:style-name="T78">3. Wszelkie informacje, wezwania, potwierdzenia w sprawach dotyczących realizacji umowy (bieżąca korespondencja robocza), będą podpisane przez osoby posiadające odpowiednie upoważnienia i będą przekazywane pomiędzy stronami pisemnie telefaksem lub drogą elektroniczną i, na następujące adresy: </text:span><text:span text:style-name="T229">- </text:span><text:span text:style-name="T78">dla Przetwarzającego dane: Email:</text:span><text:span text:style-name="T230">………………………… </text:span></text:p>
      <text:p text:style-name="P211" loext:marker-style-name="T78"/>
      <text:p text:style-name="P191" loext:marker-style-name="T78"/>
      <text:p text:style-name="P7" loext:marker-style-name="T78"><text:span text:style-name="T78">- dla Administratora danych: </text:span><text:span text:style-name="T78"/></text:p>
      <text:p text:style-name="P7" loext:marker-style-name="T161"><text:span text:style-name="T78">Email: </text:span><text:a xlink:type="simple" xlink:href="mailto:iod@zdzieszowice.pl" text:style-name="Internet_20_link" text:visited-style-name="Visited_20_Internet_20_Link"><text:span text:style-name="T231">iod@zdzieszowice.pl</text:span></text:a><text:span text:style-name="T232"> </text:span></text:p>
      <text:p text:style-name="P212" loext:marker-style-name="T161"/>
      <text:p text:style-name="P45" loext:marker-style-name="T78"><text:span text:style-name="T78">4. Dokumenty zawierające oświadczenia woli stron lub polecenia, uzgodnienia, informacje czy też potwierdzenia, wpływające na prawa i obowiązki Stron dla swej skuteczności wymagają formy pisemnej pod rygorem nieważności i muszą być podpisane - ze strony Administratora danych lub odpowiednio ze strony Przetwarzającego dane, przez osoby posiadające odpowiednie upoważnienia,. Doręczenia przedmiotowych dokumentów dokonywane będą osobiście lub, za pośrednictwem poczty lub firmy kurierskiej za potwierdzeniem odbioru na adresy wskazane w komparycji niniejszej umowy. W przypadku składania oświadczeń woli w postaci elektronicznej opatrzonych bezpiecznym podpisem elektronicznym oświadczenia należy kierować na następujące adresy: </text:span><text:span text:style-name="T78"/></text:p>
      <text:p text:style-name="P191" loext:marker-style-name="T78"/>
      <text:p text:style-name="P7" loext:marker-style-name="T78"><text:span text:style-name="T78">Dla Administratora danych </text:span><text:span text:style-name="T232">iod@zdzieszowice.pl</text:span><text:span text:style-name="T108"> </text:span><text:span text:style-name="T78">( e – mail) </text:span></text:p>
      <text:p text:style-name="P7" loext:marker-style-name="T78"><text:span text:style-name="T78">Dla Przetwarzającego dane </text:span><text:span text:style-name="T108">…............................................ </text:span><text:span text:style-name="T78">( e – mail). </text:span></text:p>
      <text:p text:style-name="P191" loext:marker-style-name="T78"/>
      <text:p text:style-name="P191" loext:marker-style-name="T78"/>
      <text:p text:style-name="P213" loext:marker-style-name="T78">§ 11</text:p>
      <text:p text:style-name="P213" loext:marker-style-name="T78"><text:s/>Wypowiedzenie Umowy <text:span text:style-name="T78"/></text:p>
      <text:p text:style-name="P46" loext:marker-style-name="T78"><text:span text:style-name="T78">1. Niezależnie od uprawnień określonych w obowiązujących przepisach prawa, Administrator danych może wypowiedzieć niniejszą umowę ze skutkiem natychmiastowym, bez zachowania okresu wypowiedzenia, gdy Przetwarzający dane: </text:span><text:span text:style-name="T78"/></text:p>
      <text:p text:style-name="P214" loext:marker-style-name="T78"><text:span text:style-name="T78">1) pomimo zobowiązania go do usunięcia uchybień stwierdzonych podczas kontroli nie usunie ich w wyznaczonym terminie; </text:span><text:span text:style-name="T78"/></text:p>
      <text:p text:style-name="P214" loext:marker-style-name="T78"><text:span text:style-name="T78">2) przetwarza dane osobowe w sposób niezgodny z Umową, Rozporządzeniem RODO oraz z innymi przepisami prawa powszechnie obowiązującego, które chronią prawa osób, których dane dotyczą, </text:span><text:span text:style-name="T78"/></text:p>
      <text:p text:style-name="P45" loext:marker-style-name="T78"><text:span text:style-name="T78">3) powierzył przetwarzanie danych osobowych innemu podmiotowi bez zgody Administratora danych. </text:span><text:span text:style-name="T78"/></text:p>
      <text:p text:style-name="P100" loext:marker-style-name="T78"/>
      <text:p text:style-name="P213" loext:marker-style-name="T78">§ 12 </text:p>
      <text:p text:style-name="P213" loext:marker-style-name="T78">Postanowienia końcowe <text:span text:style-name="T78"/></text:p>
      <text:p text:style-name="P190" loext:marker-style-name="T78">1. Niniejsza Umowa powierzenia przetwarzania danych osobowych stanowi integralną część Umowy Podstawowej. </text:p>
      <text:p text:style-name="P190" loext:marker-style-name="T78"/>
      <text:p text:style-name="P190" loext:marker-style-name="T78">2. W przypadku sporu właściwym do rozpoznania sprawy będzie sąd właściwy dla siedziby Administratora danych. </text:p>
      <text:p text:style-name="P190" loext:marker-style-name="T78"/>
      <text:p text:style-name="P190" loext:marker-style-name="T78">3. Prawem właściwym dla niniejszej Umowy jest prawo polskie. </text:p>
      <text:p text:style-name="P190" loext:marker-style-name="T78"/>
      <text:p text:style-name="P190" loext:marker-style-name="T78">4. W sprawach nie uregulowanych niniejszą umową mają zastosowanie przepisy Rozporządzenia RODO. </text:p>
      <text:p text:style-name="P190" loext:marker-style-name="T78"><text:soft-page-break/></text:p>
      <text:p text:style-name="P190" loext:marker-style-name="T78">5. Wykaz załączników stanowiących integralną część niniejszej umowy: </text:p>
      <text:p text:style-name="P190" loext:marker-style-name="T78"/>
      <text:p text:style-name="P123" loext:marker-style-name="T78"><text:span text:style-name="T229">1) </text:span><text:span text:style-name="T78">załącznik nr 1 – katalog operacji przetwarzania danych realizowanych przez Przetwarzającego dane na rzecz Administratora danych, przedmiot przetwarzania, charakter i cel przetwarzania, rodzaj danych osobowych oraz kategorie osób, których dane dotyczą; </text:span></text:p>
      <text:p text:style-name="P45" loext:marker-style-name="T78"><text:span text:style-name="T229">2) </text:span><text:span text:style-name="T78">załącznik nr 2 – Wykaz zabezpieczeń i środków bezpieczeństwa gwarantowanych przez Przetwarzającego dane; </text:span></text:p>
      <text:p text:style-name="P191" loext:marker-style-name="T78"/>
      <text:p text:style-name="P7" loext:marker-style-name="T78"><text:span text:style-name="T78">6. Umowę sporządzono w </text:span><text:span text:style-name="T232">trzech </text:span><text:span text:style-name="T78">jednobrzmiących egzemplarzach: </text:span></text:p>
      <text:p text:style-name="P215" loext:marker-style-name="T229"><text:span text:style-name="T229">- </text:span><text:span text:style-name="T233">dwa</text:span><text:span text:style-name="T229"> egzemplarze dla Administratora danych, </text:span></text:p>
      <text:p text:style-name="P216" loext:marker-style-name="T229">- jeden egzemplarz dla Przetwarzającego dane. </text:p>
      <text:p text:style-name="P216" loext:marker-style-name="T229"/>
      <text:p text:style-name="P216" loext:marker-style-name="T229"/>
      <text:p text:style-name="P7" loext:marker-style-name="T10"><text:span text:style-name="T61">ADMINISTRATOR DANYCH <text:s text:c="65"/>PRZETWARZAJĄCY DANE </text:span></text:p>
      <text:p text:style-name="P209" loext:marker-style-name="T10"/>
      <text:p text:style-name="P209" loext:marker-style-name="T10"/>
      <text:p text:style-name="P209" loext:marker-style-name="T10"/>
      <text:p text:style-name="P209" loext:marker-style-name="T10"/>
      <text:p text:style-name="P209" loext:marker-style-name="T10"/>
      <text:p text:style-name="P209" loext:marker-style-name="T10"/>
      <text:p text:style-name="P209" loext:marker-style-name="T10"/>
      <text:p text:style-name="P209" loext:marker-style-name="T10"/>
      <text:p text:style-name="P209" loext:marker-style-name="T10"/>
      <text:p text:style-name="P217" loext:marker-style-name="T10">Załącznik nr 1 do umowy powierzenia przetwarzania danych osobowych. </text:p>
      <text:p text:style-name="P218" loext:marker-style-name="T10"/>
      <text:p text:style-name="P209" loext:marker-style-name="T10">1. Kategorie osób, których dane dotyczą </text:p>
      <text:p text:style-name="P10" loext:marker-style-name="T10"/>
      <text:p text:style-name="P219" loext:marker-style-name="T16"><text:span text:style-name="T13">Osoby, których dane osobowe zostały pozyskane bezpośrednio lub pośrednio w celu realizacji przedmiotu umowy, na realizację zadania </text:span><text:span text:style-name="T234">wykonanego w trybie zaprojektuj i wybuduj </text:span><text:span text:style-name="T13">pod nazwą </text:span><text:span text:style-name="T162">„</text:span><text:span text:style-name="T235">Budowa kompleksu sportowego Orlik w Rozwadzy</text:span><text:span text:style-name="T236">”</text:span><text:span text:style-name="T13"> </text:span><text:span text:style-name="T234">w ramach Programu </text:span><text:span text:style-name="T237">Budowy Kompleksów Sportowych Orlik Edycja 2025 </text:span><text:span text:style-name="T17">w szczególności skierowane do realizacji zamówienia. </text:span></text:p>
      <text:p text:style-name="P220" loext:marker-style-name="T16"/>
      <text:p text:style-name="P46" loext:marker-style-name="T16"><text:span text:style-name="T26">2. Przedmiot przetwarzania </text:span><text:span text:style-name="T17"/></text:p>
      <text:p text:style-name="P221" loext:marker-style-name="T16">Przetwarzanie danych, w celu wykonania przedmiotu umowy na realizację zadania, wskazanego w punkcie 1. </text:p>
      <text:p text:style-name="P221" loext:marker-style-name="T16"/>
      <text:p text:style-name="P46" loext:marker-style-name="T16"><text:span text:style-name="T26">3. Charakter i cel przetwarzania </text:span><text:span text:style-name="T17"/></text:p>
      <text:p text:style-name="P221" loext:marker-style-name="T16">Przetwarzanie w umowach i dokumentach związanych z realizacją zadania, w tym w systemie informatycznym, służącym do prowadzenia obsługi finansowo-księgowej, i umożliwiającym dokonywanie zapisów operacji gospodarczych, zgodnie z obowiązującymi przepisami prawa, w szczególności z ustawą o rachunkowości. </text:p>
      <text:p text:style-name="P221" loext:marker-style-name="T16"/>
      <text:p text:style-name="P46" loext:marker-style-name="T16"><text:span text:style-name="T26">4. Rodzaj danych osobowych </text:span><text:span text:style-name="T17"/></text:p>
      <text:p text:style-name="P222">Dane osobowe zwykłe: imię i nazwisko i inne dane zawarte w umowach i dokumentach związanych z realizacją zadania wskazanego w punkcie 1. </text:p>
      <text:p text:style-name="P222"/>
      <text:p text:style-name="P223" loext:marker-style-name="T78">Załącznik nr 2 do umowy powierzenia przetwarzania danych osobowych. </text:p>
      <text:p text:style-name="P224" loext:marker-style-name="T78"/>
      <text:p text:style-name="P88" loext:marker-style-name="T78">Wykaz minimalnych zabezpieczeń i środków bezpieczeństwa, które musi zapewnić Przetwarzający <text:s/>dane. </text:p>
      <text:p text:style-name="P89" loext:marker-style-name="T78"/>
      <text:p text:style-name="P225" loext:marker-style-name="T78"><text:span text:style-name="T85">I. Środki ochrony fizycznej danych </text:span><text:span text:style-name="T85"/></text:p>
      <text:p text:style-name="P123" loext:marker-style-name="T78"><text:span text:style-name="T78">1. Powierzone dane osobowe przechowywane będą w pomieszczeniu zabezpieczonym drzwiami o podwyższonej odporności na włamanie (drzwi klasy C). </text:span><text:span text:style-name="T78"/></text:p>
      <text:p text:style-name="P123" loext:marker-style-name="T78"><text:span text:style-name="T78">2. Dane osobowe przechowywane będą w pomieszczeniu, w którym okna zabezpieczone są za pomocą krat, rolet lub folii antywłamaniowej. </text:span><text:span text:style-name="T78"/></text:p>
      <text:p text:style-name="P123" loext:marker-style-name="T78"><text:span text:style-name="T78">3. Pomieszczenia, w którym przetwarzane będą dane osobowe, wyposażone są w system alarmowy przeciwwłamaniowy. </text:span><text:span text:style-name="T78"/></text:p>
      <text:p text:style-name="P123" loext:marker-style-name="T78"><text:soft-page-break/><text:span text:style-name="T78">4. Dostęp do pomieszczeń, w których przetwarzane są dane osobowe przez całą dobę jest nadzorowany przez służbę ochrony. </text:span><text:span text:style-name="T78"/></text:p>
      <text:p text:style-name="P123" loext:marker-style-name="T78"><text:span text:style-name="T78">5. Dane osobowe w formie papierowej przechowywane jest w szafie zamykanej na klucz. </text:span><text:span text:style-name="T78"/></text:p>
      <text:p text:style-name="P123" loext:marker-style-name="T78"><text:span text:style-name="T78">6. Pomieszczenie, w którym przetwarzane są dane osobowe, zabezpieczone jest przed skutkami pożaru za pomocą systemu przeciwpożarowego lub wolnostojącej gaśnicy. </text:span><text:span text:style-name="T78"/></text:p>
      <text:p text:style-name="P45" loext:marker-style-name="T78"><text:span text:style-name="T78">7. Dokumenty zawierające dane osobowe po ustaniu przydatności są niszczone w sposób mechaniczny za pomocą niszczarek dokumentów. </text:span><text:span text:style-name="T78"/></text:p>
      <text:p text:style-name="P100" loext:marker-style-name="T78"/>
      <text:p text:style-name="P46" loext:marker-style-name="T78"><text:span text:style-name="T108">II. Środki sprzętowe infrastruktury informatycznej i telekomunikacyjnej </text:span><text:span text:style-name="T78"/></text:p>
      <text:p text:style-name="P123" loext:marker-style-name="T78"><text:span text:style-name="T78">1. Zastosowano urządzenia typu UPS, generator prądu lub wydzieloną sieć elektroenergetyczną, chroniące system informatyczny służący do przetwarzania danych osobowych przed skutkami awarii zasilania. </text:span><text:span text:style-name="T78"/></text:p>
      <text:p text:style-name="P123" loext:marker-style-name="T78"><text:span text:style-name="T78">2. Dostęp do systemu operacyjnego komputera, w którym przetwarzane są dane osobowe, zabezpieczony jest za pomocą procesu uwierzytelnienia z wykorzystaniem identyfikatora użytkownika oraz hasła. </text:span><text:span text:style-name="T78"/></text:p>
      <text:p text:style-name="P123" loext:marker-style-name="T78"><text:span text:style-name="T78">3. Zastosowano środki uniemożliwiające wykonywanie nieautoryzowanych kopii danych osobowych przetwarzanych przy użyciu systemów informatycznych. </text:span><text:span text:style-name="T78"/></text:p>
      <text:p text:style-name="P123" loext:marker-style-name="T78"><text:span text:style-name="T78">4. Zastosowano systemowe mechanizmy wymuszający okresową zmianę haseł. </text:span><text:span text:style-name="T78"/></text:p>
      <text:p text:style-name="P123" loext:marker-style-name="T78"><text:span text:style-name="T78">5. Zastosowano system rejestracji dostępu do systemu/zbioru danych osobowych. </text:span><text:span text:style-name="T78"/></text:p>
      <text:p text:style-name="P123" loext:marker-style-name="T78"><text:span text:style-name="T78">6. Zastosowano macierz dyskową w celu ochrony danych osobowych przed skutkami awarii pamięci dyskowej. </text:span><text:span text:style-name="T78"/></text:p>
      <text:p text:style-name="P123" loext:marker-style-name="T78"><text:span text:style-name="T78">7. Zastosowano środki ochrony przed szkodliwym oprogramowaniem, takim jak np. robaki, wirusy, konie trojańskie, rootkity, malware. </text:span><text:span text:style-name="T78"/></text:p>
      <text:p text:style-name="P226" loext:marker-style-name="T78">8. Użyto system Firewall do ochrony dostępu do danych osobowych. </text:p>
      <text:p text:style-name="P226" loext:marker-style-name="T78">9. Użyto system IDS/IPS do ochrony dostępu do danych osobowych. <text:span text:style-name="T78"/></text:p>
      <text:p text:style-name="P100" loext:marker-style-name="T78"/>
      <text:p text:style-name="P225" loext:marker-style-name="T78"><text:span text:style-name="T85">III. Środki ochrony w ramach narzędzi programowych i baz danych </text:span><text:span text:style-name="T85"/></text:p>
      <text:p text:style-name="P123" loext:marker-style-name="T78"><text:span text:style-name="T78">1. Wykorzystano środki pozwalające na rejestrację zmian wykonywanych na poszczególnych elementach zbioru danych osobowych. </text:span><text:span text:style-name="T78"/></text:p>
      <text:p text:style-name="P123" loext:marker-style-name="T78"><text:span text:style-name="T78">2. Zastosowano środki umożliwiające określenie praw dostępu do wskazanego zakresu danych w ramach przetwarzanego zbioru danych osobowych. </text:span><text:span text:style-name="T78"/></text:p>
      <text:p text:style-name="P123" loext:marker-style-name="T78"><text:span text:style-name="T78">3. Dostęp do zbioru danych osobowych wymaga uwierzytelnienia z wykorzystaniem identyfikatora użytkownika oraz hasła. </text:span><text:span text:style-name="T78"/></text:p>
      <text:p text:style-name="P123" loext:marker-style-name="T78"><text:span text:style-name="T78">4. Zastosowano systemowe środki pozwalające na określenie odpowiednich praw dostępu do zasobów informatycznych, w tym zbiorów danych osobowych dla poszczególnych użytkowników systemu informatycznego. </text:span><text:span text:style-name="T78"/></text:p>
      <text:p text:style-name="P123" loext:marker-style-name="T78"><text:span text:style-name="T78">5. Zastosowano mechanizm wymuszający okresową zmianę haseł dostępu do zbioru danych osobowych. </text:span><text:span text:style-name="T78"/></text:p>
      <text:p text:style-name="P123" loext:marker-style-name="T78"><text:span text:style-name="T78">6. Zainstalowano wygaszacze ekranów na stanowiskach, na których przetwarzane są dane osobowe. </text:span><text:span text:style-name="T78"/></text:p>
      <text:p text:style-name="P45" loext:marker-style-name="T78"><text:span text:style-name="T78">7. Zastosowano mechanizm automatycznej blokady dostępu do systemu informatycznego służącego do przetwarzania danych osobowych w przypadku dłuższej nieaktywności pracy użytkownika. </text:span><text:span text:style-name="T78"/></text:p>
      <text:p text:style-name="P12" loext:marker-style-name="T10"/>
      <text:p text:style-name="P227" loext:marker-style-name="T10">IV. Środki organizacyjne </text:p>
      <text:p text:style-name="P123" loext:marker-style-name="T10"><text:span text:style-name="T13">1. Został wyznaczony inspektor ochrony danych nadzorujący przestrzeganie zasad ochrony przetwarzanych danych osobowych. </text:span><text:span text:style-name="T13"/></text:p>
      <text:p text:style-name="P123" loext:marker-style-name="T10"><text:span text:style-name="T13">2. Do przetwarzania danych zostały dopuszczone wyłącznie osoby posiadające stosowne upoważnienie. </text:span><text:span text:style-name="T13"/></text:p>
      <text:p text:style-name="P123" loext:marker-style-name="T10"><text:span text:style-name="T13">3. Prowadzona jest ewidencja osób upoważnionych do przetwarzania danych osobowych. </text:span><text:span text:style-name="T13"/></text:p>
      <text:p text:style-name="P123" loext:marker-style-name="T10"><text:span text:style-name="T13">4. Została opracowana i wdrożona polityka bezpieczeństwa. </text:span><text:span text:style-name="T13"/></text:p>
      <text:p text:style-name="P123" loext:marker-style-name="T10"><text:span text:style-name="T13">5. Została opracowana i wdrożona instrukcja zarządzania systemem informatycznym służącym do przetwarzania danych osobowych. </text:span><text:span text:style-name="T13"/></text:p>
      <text:p text:style-name="P123" loext:marker-style-name="T10"><text:span text:style-name="T13">6. Osoby zatrudnione przy przetwarzaniu danych zostały zaznajomione z obowiązującymi w Polsce przepisami dotyczącymi ochrony danych osobowych. </text:span><text:span text:style-name="T13"/></text:p>
      <text:p text:style-name="P123" loext:marker-style-name="T10"><text:span text:style-name="T13">7. Przeszkolono osoby zatrudnione przy przetwarzaniu danych osobowych w zakresie zabezpieczeń systemu informatycznego. </text:span><text:span text:style-name="T13"/></text:p>
      <text:p text:style-name="P123" loext:marker-style-name="T10"><text:span text:style-name="T13">8. Osoby zatrudnione przy przetwarzaniu danych osobowych obowiązane zostały do zachowania ich w tajemnicy. </text:span><text:span text:style-name="T13"/></text:p>
      <text:p text:style-name="P123" loext:marker-style-name="T10"><text:span text:style-name="T13">9. Monitory komputerów, na których przetwarzane są dane osobowe, ustawione są w sposób uniemożliwiający wgląd osobom postronnym w przetwarzane dane. </text:span><text:span text:style-name="T13"/></text:p>
      <text:p text:style-name="P45" loext:marker-style-name="T10"><text:span text:style-name="T13">10. Kopie zapasowe zbioru danych osobowych przechowywane są w innym pomieszczeniu niż to, w którym znajduje się serwer, na którym dane osobowe przetwarzane są na bieżąco. </text:span><text:span text:style-name="T13"/></text:p>
      <text:p text:style-name="P22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Default" style:family="paragraph">
      <style:paragraph-properties fo:text-align="left" style:justify-single-word="false"/>
      <style:text-properties fo:color="#000000" loext:opacity="100%" style:font-name="Arial" fo:font-family="Arial" style:font-family-generic="roman" style:font-pitch="variable" fo:font-size="12pt" style:font-size-asian="12pt"/>
    </style:style>
    <style:style style:name="Table_20_Contents" style:display-name="Table Contents" style:family="paragraph" style:parent-style-name="Standard" style:class="extra">
      <style:paragraph-properties fo:orphans="0" fo:widows="0" text:number-lines="false" text:line-number="0"/>
    </style:style>
    <style:style style:name="Tekst_20_treści_20__28_2_29_1" style:display-name="Tekst treści (2)1" style:family="paragraph" style:parent-style-name="Standard">
      <loext:graphic-properties draw:fill="solid" draw:fill-color="#ffffff"/>
      <style:paragraph-properties fo:margin-left="0cm" fo:margin-right="0cm" fo:margin-top="0.212cm" fo:margin-bottom="0.635cm" style:contextual-spacing="false" style:line-height-at-least="0cm" fo:text-align="justify" style:justify-single-word="false" fo:text-indent="-1.588cm" style:auto-text-indent="false" fo:background-color="#ffffff"/>
      <style:text-properties fo:font-variant="normal" fo:text-transform="none" style:text-line-through-style="none" style:text-line-through-type="none" style:font-name="Calibri1" fo:font-family="Calibri" style:font-family-generic="swiss" style:font-pitch="variable" fo:font-size="10pt" fo:font-style="normal" style:text-underline-style="none" fo:font-weight="normal" style:font-size-asian="10pt" style:font-style-asian="normal" style:font-weight-asian="normal" style:font-name-complex="Calibri1" style:font-family-complex="Calibri" style:font-family-generic-complex="swiss" style:font-pitch-complex="variable"/>
    </style:style>
    <style:style style:name="Standard_20__28_WW_29_" style:display-name="Standard (WW)" style:family="paragraph">
      <style:paragraph-properties fo:margin-top="0cm" fo:margin-bottom="0cm" style:contextual-spacing="false" fo:text-align="left" style:justify-single-word="false" fo:orphans="2" fo:widows="2" fo:hyphenation-ladder-count="no-limit" fo:hyphenation-keep="auto" loext:hyphenation-keep-type="column" loext:hyphenation-keep-line="false"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49cm"/>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Nagłówek_20__23_2" style:display-name="Nagłówek #2" style:family="paragraph" style:parent-style-name="Standard" style:default-outline-level="2" style:list-style-name="">
      <loext:graphic-properties draw:fill="solid" draw:fill-color="#ffffff"/>
      <style:paragraph-properties fo:margin-top="0.847cm" fo:margin-bottom="0cm" style:contextual-spacing="false" fo:line-height="0.593cm" fo:text-align="center" style:justify-single-word="false" fo:text-indent="-0.882cm" style:auto-text-indent="false" fo:background-color="#ffffff" style:vertical-align="auto"/>
      <style:text-properties fo:font-variant="normal" fo:text-transform="none" style:text-line-through-style="none" style:text-line-through-type="none" style:font-name="Calibri" fo:font-family="Calibri" style:font-family-generic="roman" style:font-pitch="variable" fo:font-size="12pt" fo:font-style="normal" style:text-underline-style="none" fo:font-weight="normal" style:font-size-asian="12pt" style:font-style-asian="normal" style:font-weight-asian="normal"/>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Arial1" fo:font-family="Arial" style:font-family-generic="swiss" style:font-pitch="variable" fo:font-size="10pt" fo:font-weight="bold" style:font-name-asian="OpenSymbol" style:font-family-asian="OpenSymbol" style:font-charset-asian="x-symbol" style:font-size-asian="8.75pt" style:font-weight-asian="bold" style:font-name-complex="OpenSymbol" style:font-family-complex="OpenSymbol" style:font-charset-complex="x-symbol" style:font-size-complex="10pt" style:font-weight-complex="bold"/>
    </style:style>
    <style:style style:name="Numbering_20_Symbols" style:display-name="Numbering Symbols" style:family="text"/>
    <style:style style:name="Tekst_20_treści_20__28_2_29__5f_" style:display-name="Tekst treści (2)_" style:family="text">
      <style:text-properties fo:font-variant="normal" fo:text-transform="none" style:text-line-through-style="none" style:text-line-through-type="none" style:font-name="Calibri1" fo:font-family="Calibri" style:font-family-generic="swiss" style:font-pitch="variable" fo:font-size="10pt" fo:font-style="normal" style:text-underline-style="none" fo:font-weight="normal" style:font-size-asian="10pt" style:font-style-asian="normal" style:font-weight-asian="normal" style:font-name-complex="Calibri1" style:font-family-complex="Calibri" style:font-family-generic-complex="swiss" style:font-pitch-complex="variable"/>
    </style:style>
    <style:style style:name="WW8Num20z0" style:family="text">
      <style:text-properties style:font-name="Times New Roman" fo:font-family="'Times New Roman'" style:font-family-generic="roman" style:font-pitch="variable" fo:font-size="10pt" style:font-size-asian="8.75pt" style:font-name-complex="Calibri1" style:font-family-complex="Calibri" style:font-family-generic-complex="swiss" style:font-pitch-complex="variable" style:font-size-complex="10pt"/>
    </style:style>
    <style:style style:name="Default_20_Paragraph_20_Font" style:display-name="Default Paragraph Font" style:family="text"/>
    <style:style style:name="Visited_20_Internet_20_Link" style:display-name="Visited Internet Link" style:family="text" style:parent-style-name="Default_20_Paragraph_20_Font">
      <style:text-properties fo:color="#551a8b" loext:opacity="100%" style:text-underline-style="solid" style:text-underline-width="auto" style:text-underline-color="font-color">
        <loext:char-complex-color loext:theme-type="followed-hyperlink" loext:color-type="theme"/>
      </style:text-properties>
    </style:style>
    <style:style style:name="Nagłówek_20__23_2_5f_" style:display-name="Nagłówek #2_" style:family="text" style:parent-style-name="Default_20_Paragraph_20_Font">
      <style:text-properties fo:font-variant="normal" fo:text-transform="none" style:text-line-through-style="none" style:text-line-through-type="none" style:font-name="Calibri" fo:font-family="Calibri" style:font-family-generic="roman" style:font-pitch="variable" fo:font-size="12pt" fo:font-style="normal" style:text-underline-style="none" fo:font-weight="normal" style:font-size-asian="12pt" style:font-style-asian="normal" style:font-weight-asian="normal"/>
    </style:style>
    <style:style style:name="Tekst_20_treści_20__28_2_29_" style:display-name="Tekst treści (2)" style:family="text" style:parent-style-name="Tekst_20_treści_20__28_2_29__5f_">
      <style:text-properties fo:letter-spacing="norma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Num1">
      <text:list-level-style-number text:level="1" text:style-name="ListLabel_20_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1" loext:num-list-format="%1%"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2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3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3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3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3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3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4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4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42" loext:num-list-format="%1%" style:num-format="一, 二, 三, ...">
        <style:list-level-properties text:list-level-position-and-space-mode="label-alignment">
          <style:list-level-label-alignment text:label-followed-by="listtab"/>
        </style:list-level-properties>
      </text:list-level-style-number>
      <text:list-level-style-number text:level="2" text:style-name="ListLabel_20_43" loext:num-list-format="%2%" style:num-format="一, 二, 三, ...">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4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4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4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5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5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5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5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5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5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5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5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8" loext:num-list-format="%1%" style:num-format="一, 二, 三, ...">
        <style:list-level-properties text:list-level-position-and-space-mode="label-alignment">
          <style:list-level-label-alignment text:label-followed-by="listtab"/>
        </style:list-level-properties>
      </text:list-level-style-number>
      <text:list-level-style-number text:level="2" text:style-name="ListLabel_20_59" loext:num-list-format="%2%" style:num-format="一, 二, 三, ...">
        <style:list-level-properties text:list-level-position-and-space-mode="label-alignment">
          <style:list-level-label-alignment text:label-followed-by="listtab"/>
        </style:list-level-properties>
      </text:list-level-style-number>
      <text:list-level-style-number text:level="3" text:style-name="ListLabel_20_60" loext:num-list-format="%3%" style:num-format="a" style:num-letter-sync="true">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6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6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6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6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65" loext:num-list-format="%1%" style:num-format="一, 二, 三, ...">
        <style:list-level-properties text:list-level-position-and-space-mode="label-alignment">
          <style:list-level-label-alignment text:label-followed-by="listtab"/>
        </style:list-level-properties>
      </text:list-level-style-number>
      <text:list-level-style-number text:level="2" text:style-name="ListLabel_20_66" loext:num-list-format="%2%" style:num-format="a" style:num-letter-sync="true">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6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6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6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7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7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7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7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7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7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7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7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7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7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8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8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8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8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8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8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8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8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8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8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9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9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9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9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94"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95"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96"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number text:level="1" text:style-name="ListLabel_20_97"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4">
      <text:list-level-style-number text:level="1" text:style-name="ListLabel_20_98"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number text:level="1" text:style-name="ListLabel_20_99"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100"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10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102"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103"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Domyślny styl strony3"/><text:page-number text:select-page="current">39</text:page-number><text:bookmark-end text:name="PageNumWizard_FOOTER_Domyślny styl strony3"/></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04T12:09:00</meta:creation-date>
    <meta:initial-creator>Grzegorz Kuca</meta:initial-creator>
    <dc:date>2026-08-14T15:20:21.630401000</dc:date>
    <meta:editing-duration>PT21H13M3S</meta:editing-duration>
    <meta:editing-cycles>164</meta:editing-cycles>
    <meta:generator>LibreOffice/26.2.2.2$Windows_X86_64 LibreOffice_project/1f77d10d6938fd34972958f64b2bcfa54f8b1ba5</meta:generator>
    <meta:print-date>2026-08-06T10:45:30.071256400</meta:print-date>
    <meta:document-statistic meta:table-count="0" meta:image-count="2" meta:object-count="0" meta:page-count="39" meta:paragraph-count="711" meta:word-count="19713" meta:character-count="153388" meta:non-whitespace-character-count="133515"/>
  </office:meta>
</office:document-meta>
</file>