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bullet text:level="1" text:style-name="WW_CharLFO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line-height="150%"/>
    </style:style>
    <style:style style:name="P2" style:parent-style-name="Standard" style:family="paragraph">
      <style:paragraph-properties fo:text-align="center" fo:line-height="150%"/>
    </style:style>
    <style:style style:name="P3" style:parent-style-name="Standard" style:family="paragraph">
      <style:paragraph-properties fo:line-height="150%"/>
    </style:style>
    <style:style style:name="P4" style:parent-style-name="Standard" style:family="paragraph">
      <style:paragraph-properties fo:text-align="justify" fo:line-height="150%"/>
    </style:style>
    <style:style style:name="T5" style:parent-style-name="Domyślnaczcionkaakapitu" style:family="text">
      <style:text-properties fo:font-style="italic" style:font-style-asian="italic" style:font-style-complex="italic"/>
    </style:style>
    <style:style style:name="P6" style:parent-style-name="Standard" style:family="paragraph">
      <style:paragraph-properties fo:text-align="justify" fo:line-height="150%"/>
    </style:style>
    <style:style style:name="T7" style:parent-style-name="Domyślnaczcionkaakapitu" style:family="text">
      <style:text-properties fo:font-weight="bold" style:font-weight-asian="bold" style:font-weight-complex="bold"/>
    </style:style>
    <style:style style:name="P8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justify" fo:line-height="150%"/>
    </style:style>
    <style:style style:name="P10" style:parent-style-name="Standard" style:family="paragraph">
      <style:paragraph-properties fo:text-align="justify" fo:line-height="150%"/>
    </style:style>
    <style:style style:name="P11" style:parent-style-name="Standard" style:family="paragraph">
      <style:paragraph-properties fo:text-align="justify" fo:line-height="150%"/>
    </style:style>
    <style:style style:name="P12" style:parent-style-name="Standard" style:family="paragraph">
      <style:paragraph-properties fo:text-align="justify" fo:line-height="150%"/>
    </style:style>
    <style:style style:name="T13" style:parent-style-name="Domyślnaczcionkaakapitu" style:family="text">
      <style:text-properties fo:font-weight="bold" style:font-weight-asian="bold" style:font-weight-complex="bold"/>
    </style:style>
    <style:style style:name="T14" style:parent-style-name="Domyślnaczcionkaakapitu" style:family="text">
      <style:text-properties fo:font-size="13pt" style:font-size-asian="13pt" style:font-size-complex="13pt"/>
    </style:style>
    <style:style style:name="P15" style:parent-style-name="Standard" style:family="paragraph">
      <style:paragraph-properties fo:text-align="justify" fo:line-height="150%"/>
    </style:style>
    <style:style style:name="P16" style:parent-style-name="Standard" style:family="paragraph">
      <style:paragraph-properties fo:text-align="justify" fo:line-height="150%"/>
    </style:style>
    <style:style style:name="T17" style:parent-style-name="Domyślnaczcionkaakapitu" style:family="text">
      <style:text-properties fo:font-weight="bold" style:font-weight-asian="bold" style:font-weight-complex="bold"/>
    </style:style>
    <style:style style:name="T18" style:parent-style-name="Domyślnaczcionkaakapitu" style:family="text">
      <style:text-properties fo:font-weight="bold" style:font-weight-asian="bold" style:font-weight-complex="bold"/>
    </style:style>
    <style:style style:name="P19" style:parent-style-name="Standard" style:family="paragraph">
      <style:paragraph-properties fo:text-align="justify"/>
    </style:style>
    <style:style style:name="T20" style:parent-style-name="Domyślnaczcionkaakapitu" style:family="text">
      <style:text-properties fo:font-weight="bold" style:font-weight-asian="bold" style:font-weight-complex="bold"/>
    </style:style>
    <style:style style:name="P21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22" style:parent-style-name="Standard" style:family="paragraph">
      <style:paragraph-properties fo:text-align="justify" fo:line-height="150%"/>
    </style:style>
    <style:style style:name="P23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24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25" style:parent-style-name="Standard" style:family="paragraph">
      <style:paragraph-properties fo:text-align="justify" fo:line-height="150%"/>
    </style:style>
    <style:style style:name="P26" style:parent-style-name="Standard" style:family="paragraph">
      <style:paragraph-properties fo:text-align="justify" fo:line-height="150%"/>
    </style:style>
    <style:style style:name="P27" style:parent-style-name="Standard" style:family="paragraph">
      <style:paragraph-properties fo:text-align="center" fo:line-height="150%"/>
    </style:style>
    <style:style style:name="T28" style:parent-style-name="Domyślnaczcionkaakapitu" style:family="text">
      <style:text-properties fo:font-weight="bold" style:font-weight-asian="bold" style:font-weight-complex="bold"/>
    </style:style>
    <style:style style:name="P29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30" style:parent-style-name="Standard" style:family="paragraph">
      <style:paragraph-properties fo:text-align="justify" fo:line-height="150%"/>
    </style:style>
    <style:style style:name="T31" style:parent-style-name="Domyślnaczcionkaakapitu" style:family="text">
      <style:text-properties fo:font-weight="bold" style:font-weight-asian="bold" style:font-weight-complex="bold"/>
    </style:style>
    <style:style style:name="P32" style:parent-style-name="Standard" style:family="paragraph">
      <style:paragraph-properties fo:text-align="justify" fo:line-height="150%"/>
    </style:style>
    <style:style style:name="T33" style:parent-style-name="Domyślnaczcionkaakapitu" style:family="text">
      <style:text-properties fo:font-style="italic" style:font-style-asian="italic" style:font-style-complex="italic"/>
    </style:style>
    <style:style style:name="T34" style:parent-style-name="Domyślnaczcionkaakapitu" style:family="text">
      <style:text-properties style:font-name="TimesNewRomanPSMT" style:font-name-asian="TimesNewRomanPSMT" style:font-name-complex="TimesNewRomanPSMT"/>
    </style:style>
    <style:style style:name="T35" style:parent-style-name="Domyślnaczcionkaakapitu" style:family="text">
      <style:text-properties style:font-name-asian="TimesNewRomanPSMT" style:font-name-complex="TimesNewRomanPSMT"/>
    </style:style>
    <style:style style:name="P36" style:parent-style-name="Textbody" style:family="paragraph">
      <style:paragraph-properties fo:text-align="justify" fo:line-height="150%"/>
    </style:style>
    <style:style style:name="T37" style:parent-style-name="Domyślnaczcionkaakapitu" style:family="text">
      <style:text-properties fo:font-weight="bold" style:font-weight-asian="bold" style:font-weight-complex="bold"/>
    </style:style>
    <style:style style:name="T38" style:parent-style-name="Domyślnaczcionkaakapitu" style:family="text">
      <style:text-properties fo:font-weight="bold" style:font-weight-asian="bold" style:font-weight-complex="bold"/>
    </style:style>
    <style:style style:name="P39" style:parent-style-name="Textbody" style:list-style-name="LFO2" style:family="paragraph">
      <style:paragraph-properties fo:line-height="150%"/>
    </style:style>
    <style:style style:name="P40" style:parent-style-name="Textbody" style:list-style-name="LFO2" style:family="paragraph">
      <style:paragraph-properties fo:line-height="150%"/>
    </style:style>
    <style:style style:name="P41" style:parent-style-name="Textbody" style:list-style-name="LFO2" style:family="paragraph">
      <style:paragraph-properties fo:line-height="150%"/>
    </style:style>
    <style:style style:name="P42" style:parent-style-name="Textbody" style:list-style-name="LFO2" style:family="paragraph">
      <style:paragraph-properties fo:line-height="150%"/>
    </style:style>
    <style:style style:name="P43" style:parent-style-name="Textbody" style:list-style-name="LFO2" style:family="paragraph">
      <style:paragraph-properties style:text-autospace="none" fo:text-align="justify" fo:line-height="150%"/>
      <style:text-properties style:font-name-asian="TimesNewRomanPSMT" style:font-name-complex="TimesNewRomanPSMT"/>
    </style:style>
    <style:style style:name="P44" style:parent-style-name="Textbody" style:family="paragraph">
      <style:paragraph-properties fo:line-height="150%"/>
      <style:text-properties fo:font-weight="bold" style:font-weight-asian="bold" style:font-weight-complex="bold"/>
    </style:style>
    <style:style style:name="P45" style:parent-style-name="Textbody" style:family="paragraph">
      <style:paragraph-properties fo:text-align="justify" fo:line-height="150%"/>
    </style:style>
    <style:style style:name="T46" style:parent-style-name="Domyślnaczcionkaakapitu" style:family="text">
      <style:text-properties fo:font-weight="bold" style:font-weight-asian="bold" style:font-weight-complex="bold"/>
    </style:style>
    <style:style style:name="P47" style:parent-style-name="Textbody" style:family="paragraph">
      <style:paragraph-properties fo:text-align="justify" fo:line-height="150%"/>
    </style:style>
    <style:style style:name="P48" style:parent-style-name="Textbody" style:family="paragraph">
      <style:paragraph-properties fo:text-align="justify" fo:line-height="150%"/>
    </style:style>
    <style:style style:name="P49" style:parent-style-name="Textbody" style:family="paragraph">
      <style:paragraph-properties fo:text-align="justify" fo:line-height="150%"/>
    </style:style>
    <style:style style:name="P50" style:parent-style-name="Textbody" style:family="paragraph">
      <style:paragraph-properties style:text-autospace="none" fo:text-align="justify" fo:line-height="150%"/>
      <style:text-properties style:font-name-asian="TimesNewRomanPSMT" style:font-name-complex="TimesNewRomanPSMT"/>
    </style:style>
    <style:style style:name="P51" style:parent-style-name="Textbody" style:family="paragraph">
      <style:paragraph-properties fo:text-align="justify" fo:line-height="150%"/>
    </style:style>
    <style:style style:name="P52" style:parent-style-name="Textbody" style:family="paragraph">
      <style:paragraph-properties fo:text-align="justify" fo:line-height="150%"/>
    </style:style>
    <style:style style:name="P53" style:parent-style-name="Textbody" style:family="paragraph">
      <style:paragraph-properties fo:text-align="justify" fo:line-height="150%"/>
    </style:style>
    <style:style style:name="P54" style:parent-style-name="Textbody" style:family="paragraph">
      <style:paragraph-properties fo:text-align="justify" fo:line-height="150%"/>
    </style:style>
    <style:style style:name="P55" style:parent-style-name="Textbody" style:family="paragraph">
      <style:paragraph-properties fo:text-align="justify" fo:line-height="150%"/>
    </style:style>
    <style:style style:name="P56" style:parent-style-name="Textbody" style:family="paragraph">
      <style:paragraph-properties fo:line-height="150%"/>
      <style:text-properties fo:font-weight="bold" style:font-weight-asian="bold" style:font-weight-complex="bold"/>
    </style:style>
    <style:style style:name="P57" style:parent-style-name="Textbody" style:family="paragraph">
      <style:paragraph-properties fo:line-height="150%"/>
    </style:style>
    <style:style style:name="P58" style:parent-style-name="Textbody" style:list-style-name="LFO3" style:family="paragraph">
      <style:paragraph-properties fo:text-align="justify" fo:line-height="150%"/>
    </style:style>
    <style:style style:name="P59" style:parent-style-name="Textbody" style:list-style-name="LFO3" style:family="paragraph">
      <style:paragraph-properties fo:text-align="justify" fo:line-height="150%"/>
    </style:style>
    <style:style style:name="P60" style:parent-style-name="Textbody" style:list-style-name="LFO3" style:family="paragraph">
      <style:paragraph-properties fo:text-align="justify" fo:line-height="150%"/>
    </style:style>
    <style:style style:name="P61" style:parent-style-name="Textbody" style:list-style-name="LFO3" style:family="paragraph">
      <style:paragraph-properties style:text-autospace="none" fo:text-align="justify" fo:line-height="150%"/>
      <style:text-properties style:font-name-asian="TimesNewRomanPSMT" style:font-name-complex="TimesNewRomanPSMT"/>
    </style:style>
    <style:style style:name="P62" style:parent-style-name="Textbody" style:family="paragraph">
      <style:paragraph-properties fo:text-align="justify" fo:line-height="150%"/>
    </style:style>
    <style:style style:name="P63" style:parent-style-name="Textbody" style:family="paragraph">
      <style:paragraph-properties fo:text-align="justify" fo:line-height="150%"/>
    </style:style>
    <style:style style:name="P64" style:parent-style-name="Textbody" style:family="paragraph">
      <style:paragraph-properties fo:text-align="justify" fo:line-height="150%"/>
    </style:style>
    <style:style style:name="T65" style:parent-style-name="Domyślnaczcionkaakapitu" style:family="text">
      <style:text-properties fo:font-weight="bold" style:font-weight-asian="bold" style:font-weight-complex="bold"/>
    </style:style>
    <style:style style:name="P66" style:parent-style-name="Textbody" style:family="paragraph">
      <style:paragraph-properties fo:text-align="justify" fo:line-height="150%"/>
    </style:style>
    <style:style style:name="P67" style:parent-style-name="Textbody" style:family="paragraph">
      <style:paragraph-properties fo:text-align="justify" fo:line-height="150%"/>
    </style:style>
    <style:style style:name="P68" style:parent-style-name="Textbody" style:family="paragraph">
      <style:paragraph-properties fo:text-align="justify" fo:line-height="150%"/>
    </style:style>
    <style:style style:name="P69" style:parent-style-name="Textbody" style:family="paragraph">
      <style:paragraph-properties fo:line-height="150%"/>
      <style:text-properties fo:font-weight="bold" style:font-weight-asian="bold" style:font-weight-complex="bold"/>
    </style:style>
    <style:style style:name="P70" style:parent-style-name="Textbody" style:family="paragraph">
      <style:paragraph-properties fo:text-align="justify" fo:line-height="150%"/>
    </style:style>
    <style:style style:name="P71" style:parent-style-name="Textbody" style:list-style-name="LFO4" style:family="paragraph">
      <style:paragraph-properties fo:text-align="justify" fo:line-height="150%"/>
    </style:style>
    <style:style style:name="P72" style:parent-style-name="Textbody" style:list-style-name="LFO4" style:family="paragraph">
      <style:paragraph-properties fo:text-align="justify" fo:line-height="150%"/>
    </style:style>
    <style:style style:name="P73" style:parent-style-name="Textbody" style:list-style-name="LFO4" style:family="paragraph">
      <style:paragraph-properties fo:text-align="justify" fo:line-height="150%"/>
    </style:style>
    <style:style style:name="P74" style:parent-style-name="Textbody" style:family="paragraph">
      <style:paragraph-properties style:text-autospace="none" fo:text-align="justify" fo:line-height="150%"/>
      <style:text-properties style:font-name-asian="TimesNewRomanPSMT" style:font-name-complex="TimesNewRomanPSMT"/>
    </style:style>
    <style:style style:name="P75" style:parent-style-name="Textbody" style:family="paragraph">
      <style:paragraph-properties fo:line-height="150%"/>
    </style:style>
    <style:style style:name="T76" style:parent-style-name="Domyślnaczcionkaakapitu" style:family="text">
      <style:text-properties fo:font-weight="bold" style:font-weight-asian="bold" style:font-weight-complex="bold"/>
    </style:style>
    <style:style style:name="T77" style:parent-style-name="Domyślnaczcionkaakapitu" style:family="text">
      <style:text-properties fo:font-weight="bold" style:font-weight-asian="bold" style:font-weight-complex="bold"/>
    </style:style>
    <style:style style:name="P78" style:parent-style-name="Textbody" style:family="paragraph">
      <style:paragraph-properties fo:text-align="justify" fo:line-height="150%"/>
    </style:style>
    <style:style style:name="T79" style:parent-style-name="Domyślnaczcionkaakapitu" style:family="text">
      <style:text-properties fo:font-weight="bold" style:font-weight-asian="bold" style:font-weight-complex="bold"/>
    </style:style>
    <style:style style:name="P80" style:parent-style-name="Textbody" style:family="paragraph">
      <style:paragraph-properties fo:text-align="justify" fo:line-height="150%"/>
    </style:style>
    <style:style style:name="T81" style:parent-style-name="Domyślnaczcionkaakapitu" style:family="text">
      <style:text-properties fo:font-weight="bold" style:font-weight-asian="bold" style:font-weight-complex="bold"/>
    </style:style>
    <style:style style:name="P82" style:parent-style-name="Textbody" style:family="paragraph">
      <style:paragraph-properties fo:text-align="justify" fo:line-height="150%"/>
    </style:style>
    <style:style style:name="T83" style:parent-style-name="Domyślnaczcionkaakapitu" style:family="text">
      <style:text-properties fo:font-weight="bold" style:font-weight-asian="bold" style:font-weight-complex="bold"/>
    </style:style>
    <style:style style:name="P84" style:parent-style-name="Textbody" style:family="paragraph">
      <style:paragraph-properties fo:text-align="justify" fo:line-height="150%"/>
    </style:style>
    <style:style style:name="P85" style:parent-style-name="Textbody" style:family="paragraph">
      <style:paragraph-properties fo:text-align="justify" fo:line-height="150%"/>
    </style:style>
    <style:style style:name="P86" style:parent-style-name="Textbody" style:family="paragraph">
      <style:paragraph-properties fo:text-align="justify" fo:line-height="150%"/>
    </style:style>
    <style:style style:name="P87" style:parent-style-name="Textbody" style:family="paragraph">
      <style:paragraph-properties fo:line-height="150%"/>
      <style:text-properties fo:font-weight="bold" style:font-weight-asian="bold" style:font-weight-complex="bold"/>
    </style:style>
    <style:style style:name="P88" style:parent-style-name="Textbody" style:family="paragraph">
      <style:paragraph-properties fo:text-align="justify" fo:line-height="150%"/>
    </style:style>
    <style:style style:name="P89" style:parent-style-name="Textbody" style:family="paragraph">
      <style:paragraph-properties style:text-autospace="none" fo:text-align="justify" fo:line-height="150%"/>
    </style:style>
    <style:style style:name="T90" style:parent-style-name="Domyślnaczcionkaakapitu" style:family="text">
      <style:text-properties style:font-name-asian="TimesNewRomanPSMT" style:font-name-complex="TimesNewRomanPSMT" fo:font-weight="bold" style:font-weight-asian="bold" style:font-weight-complex="bold"/>
    </style:style>
    <style:style style:name="T91" style:parent-style-name="Domyślnaczcionkaakapitu" style:family="text">
      <style:text-properties style:font-name-asian="TimesNewRomanPSMT" style:font-name-complex="TimesNewRomanPSMT"/>
    </style:style>
    <style:style style:name="P92" style:parent-style-name="Textbody" style:family="paragraph">
      <style:paragraph-properties fo:text-align="justify" fo:line-height="150%"/>
    </style:style>
    <style:style style:name="T93" style:parent-style-name="Domyślnaczcionkaakapitu" style:family="text">
      <style:text-properties fo:font-weight="bold" style:font-weight-asian="bold" style:font-weight-complex="bold"/>
    </style:style>
    <style:style style:name="P94" style:parent-style-name="Textbody" style:family="paragraph">
      <style:paragraph-properties fo:text-align="justify" fo:line-height="150%"/>
    </style:style>
    <style:style style:name="T95" style:parent-style-name="Domyślnaczcionkaakapitu" style:family="text">
      <style:text-properties fo:font-weight="bold" style:font-weight-asian="bold" style:font-weight-complex="bold"/>
    </style:style>
    <style:style style:name="P96" style:parent-style-name="Textbody" style:family="paragraph">
      <style:paragraph-properties fo:text-align="justify" fo:line-height="150%"/>
      <style:text-properties style:text-underline-type="single" style:text-underline-style="solid" style:text-underline-width="auto" style:text-underline-mode="continuous"/>
    </style:style>
    <style:style style:name="P97" style:parent-style-name="Standard" style:family="paragraph">
      <style:paragraph-properties style:text-autospace="none" fo:text-align="justify" fo:line-height="150%"/>
      <style:text-properties style:font-name="TimesNewRomanPSMT" style:font-name-asian="TimesNewRomanPSMT" style:font-name-complex="TimesNewRomanPSMT"/>
    </style:style>
    <style:style style:name="P98" style:parent-style-name="Standard" style:family="paragraph">
      <style:paragraph-properties fo:text-align="justify" fo:line-height="150%"/>
    </style:style>
    <style:style style:name="P99" style:parent-style-name="Standard" style:family="paragraph">
      <style:paragraph-properties fo:text-align="justify" fo:line-height="150%"/>
      <style:text-properties fo:background-color="#FFFF00"/>
    </style:style>
    <style:style style:name="P100" style:parent-style-name="Standard" style:family="paragraph">
      <style:paragraph-properties fo:text-align="center" fo:line-height="150%"/>
    </style:style>
    <style:style style:name="T101" style:parent-style-name="Domyślnaczcionkaakapitu" style:family="text">
      <style:text-properties fo:font-weight="bold" style:font-weight-asian="bold" style:font-weight-complex="bold"/>
    </style:style>
    <style:style style:name="P102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03" style:parent-style-name="Standard" style:family="paragraph">
      <style:paragraph-properties fo:text-align="justify" fo:line-height="150%"/>
    </style:style>
    <style:style style:name="T104" style:parent-style-name="Domyślnaczcionkaakapitu" style:family="text">
      <style:text-properties fo:font-style="italic" style:font-style-asian="italic" style:font-style-complex="italic"/>
    </style:style>
    <style:style style:name="P105" style:parent-style-name="Standard" style:family="paragraph">
      <style:paragraph-properties fo:text-align="justify" fo:line-height="150%"/>
      <style:text-properties style:font-name-asian="TimesNewRomanPSMT" style:font-name-complex="TimesNewRomanPSMT"/>
    </style:style>
    <style:style style:name="P106" style:parent-style-name="Standard" style:family="paragraph">
      <style:paragraph-properties fo:text-align="justify" fo:line-height="150%"/>
    </style:style>
    <style:style style:name="T107" style:parent-style-name="Domyślnaczcionkaakapitu" style:family="text">
      <style:text-properties style:font-name-asian="TimesNewRomanPSMT" style:font-name-complex="TimesNewRomanPSMT"/>
    </style:style>
    <style:style style:name="T108" style:parent-style-name="Domyślnaczcionkaakapitu" style:family="text">
      <style:text-properties style:font-name-asian="TimesNewRomanPSMT" style:font-name-complex="TimesNewRomanPSMT" fo:font-weight="bold" style:font-weight-asian="bold" style:font-weight-complex="bold"/>
    </style:style>
    <style:style style:name="T109" style:parent-style-name="Domyślnaczcionkaakapitu" style:family="text">
      <style:text-properties style:font-name-asian="TimesNewRomanPSMT" style:font-name-complex="TimesNewRomanPSMT"/>
    </style:style>
    <style:style style:name="P110" style:parent-style-name="Standard" style:family="paragraph">
      <style:paragraph-properties fo:text-align="justify" fo:line-height="150%"/>
    </style:style>
    <style:style style:name="P111" style:parent-style-name="Standard" style:family="paragraph">
      <style:paragraph-properties fo:text-align="justify" fo:line-height="150%"/>
    </style:style>
    <style:style style:name="P112" style:parent-style-name="Standard" style:family="paragraph">
      <style:paragraph-properties fo:text-align="justify" fo:line-height="150%"/>
    </style:style>
    <style:style style:name="T113" style:parent-style-name="Domyślnaczcionkaakapitu" style:family="text">
      <style:text-properties fo:font-weight="bold" style:font-weight-asian="bold" style:font-weight-complex="bold"/>
    </style:style>
    <style:style style:name="P114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15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16" style:parent-style-name="Standard" style:family="paragraph">
      <style:paragraph-properties fo:text-align="center" fo:line-height="150%"/>
    </style:style>
    <style:style style:name="T117" style:parent-style-name="Domyślnaczcionkaakapitu" style:family="text">
      <style:text-properties fo:font-weight="bold" style:font-weight-asian="bold" style:font-weight-complex="bold"/>
    </style:style>
    <style:style style:name="P118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19" style:parent-style-name="Standard" style:family="paragraph">
      <style:paragraph-properties fo:text-align="justify" fo:line-height="150%"/>
    </style:style>
    <style:style style:name="P120" style:parent-style-name="Standard" style:family="paragraph">
      <style:paragraph-properties fo:text-align="justify" fo:line-height="150%"/>
    </style:style>
    <style:style style:name="P121" style:parent-style-name="Standard" style:family="paragraph">
      <style:paragraph-properties fo:text-align="justify" fo:line-height="150%"/>
    </style:style>
    <style:style style:name="P122" style:parent-style-name="Standard" style:family="paragraph">
      <style:paragraph-properties fo:text-align="justify" fo:line-height="150%"/>
    </style:style>
    <style:style style:name="P123" style:parent-style-name="Standard" style:family="paragraph">
      <style:paragraph-properties fo:text-align="justify" fo:line-height="150%"/>
    </style:style>
    <style:style style:name="P124" style:parent-style-name="Standard" style:family="paragraph">
      <style:paragraph-properties fo:text-align="justify" fo:line-height="150%"/>
    </style:style>
    <style:style style:name="T125" style:parent-style-name="Domyślnaczcionkaakapitu" style:family="text">
      <style:text-properties fo:font-weight="bold" style:font-weight-asian="bold" style:font-weight-complex="bold"/>
    </style:style>
    <style:style style:name="T126" style:parent-style-name="Domyślnaczcionkaakapitu" style:family="text">
      <style:text-properties fo:font-weight="bold" style:font-weight-asian="bold" style:font-weight-complex="bold"/>
    </style:style>
    <style:style style:name="T127" style:parent-style-name="Domyślnaczcionkaakapitu" style:family="text">
      <style:text-properties fo:font-weight="bold" style:font-weight-asian="bold" style:font-weight-complex="bold"/>
    </style:style>
    <style:style style:name="P128" style:parent-style-name="Standard" style:family="paragraph">
      <style:paragraph-properties fo:text-align="justify" fo:line-height="150%"/>
    </style:style>
    <style:style style:name="T129" style:parent-style-name="Domyślnaczcionkaakapitu" style:family="text">
      <style:text-properties fo:font-weight="bold" style:font-weight-asian="bold" style:font-weight-complex="bold"/>
    </style:style>
    <style:style style:name="T130" style:parent-style-name="Domyślnaczcionkaakapitu" style:family="text">
      <style:text-properties fo:font-weight="bold" style:font-weight-asian="bold" style:font-weight-complex="bold"/>
    </style:style>
    <style:style style:name="P131" style:parent-style-name="Standard" style:family="paragraph">
      <style:paragraph-properties fo:text-align="justify" fo:line-height="150%"/>
    </style:style>
    <style:style style:name="P132" style:parent-style-name="Standard" style:family="paragraph">
      <style:paragraph-properties fo:text-align="justify" fo:line-height="150%"/>
    </style:style>
    <style:style style:name="P133" style:parent-style-name="Standard" style:family="paragraph">
      <style:paragraph-properties fo:text-align="justify" fo:line-height="150%"/>
    </style:style>
    <style:style style:name="P134" style:parent-style-name="Standard" style:family="paragraph">
      <style:paragraph-properties fo:text-align="justify" fo:line-height="150%"/>
    </style:style>
    <style:style style:name="T135" style:parent-style-name="Domyślnaczcionkaakapitu" style:family="text">
      <style:text-properties fo:color="#000000"/>
    </style:style>
    <style:style style:name="P136" style:parent-style-name="Standard" style:family="paragraph">
      <style:paragraph-properties fo:text-align="justify" fo:line-height="150%"/>
    </style:style>
    <style:style style:name="T137" style:parent-style-name="Domyślnaczcionkaakapitu" style:family="text">
      <style:text-properties fo:color="#000000"/>
    </style:style>
    <style:style style:name="P138" style:parent-style-name="Standard" style:family="paragraph">
      <style:paragraph-properties fo:text-align="justify" fo:line-height="150%"/>
      <style:text-properties fo:background-color="#FFFF00"/>
    </style:style>
    <style:style style:name="P139" style:parent-style-name="Standard" style:family="paragraph">
      <style:paragraph-properties fo:text-align="center" fo:line-height="150%"/>
    </style:style>
    <style:style style:name="T140" style:parent-style-name="Domyślnaczcionkaakapitu" style:family="text">
      <style:text-properties fo:font-weight="bold" style:font-weight-asian="bold" style:font-weight-complex="bold"/>
    </style:style>
    <style:style style:name="P141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42" style:parent-style-name="Standard" style:family="paragraph">
      <style:paragraph-properties fo:text-align="justify" fo:line-height="150%"/>
    </style:style>
    <style:style style:name="P143" style:parent-style-name="Standard" style:family="paragraph">
      <style:paragraph-properties fo:text-align="justify" fo:line-height="150%"/>
    </style:style>
    <style:style style:name="T144" style:parent-style-name="Domyślnaczcionkaakapitu" style:family="text">
      <style:text-properties fo:font-weight="bold" style:font-weight-asian="bold" style:font-weight-complex="bold"/>
    </style:style>
    <style:style style:name="P145" style:parent-style-name="Standard" style:family="paragraph">
      <style:paragraph-properties fo:text-align="justify" fo:line-height="150%"/>
    </style:style>
    <style:style style:name="T146" style:parent-style-name="Domyślnaczcionkaakapitu" style:family="text">
      <style:text-properties fo:font-weight="bold" style:font-weight-asian="bold" style:font-weight-complex="bold"/>
    </style:style>
    <style:style style:name="P147" style:parent-style-name="Standard" style:family="paragraph">
      <style:paragraph-properties fo:text-align="justify" fo:line-height="150%"/>
    </style:style>
    <style:style style:name="P148" style:parent-style-name="Standard" style:family="paragraph">
      <style:paragraph-properties fo:text-align="justify" fo:line-height="150%"/>
    </style:style>
    <style:style style:name="P149" style:parent-style-name="Standard" style:family="paragraph">
      <style:paragraph-properties fo:text-align="justify" fo:line-height="150%"/>
    </style:style>
    <style:style style:name="P150" style:parent-style-name="Standard" style:family="paragraph">
      <style:paragraph-properties fo:text-align="justify" fo:line-height="150%"/>
    </style:style>
    <style:style style:name="P151" style:parent-style-name="Standard" style:family="paragraph">
      <style:paragraph-properties fo:text-align="justify" fo:line-height="150%"/>
    </style:style>
    <style:style style:name="P152" style:parent-style-name="Standard" style:family="paragraph">
      <style:paragraph-properties fo:text-align="justify" fo:line-height="150%"/>
    </style:style>
    <style:style style:name="T153" style:parent-style-name="Domyślnaczcionkaakapitu" style:family="text">
      <style:text-properties fo:font-weight="bold" style:font-weight-asian="bold" style:font-weight-complex="bold"/>
    </style:style>
    <style:style style:name="P154" style:parent-style-name="Standard" style:family="paragraph">
      <style:paragraph-properties fo:text-align="justify" fo:line-height="150%"/>
    </style:style>
    <style:style style:name="T155" style:parent-style-name="Domyślnaczcionkaakapitu" style:family="text">
      <style:text-properties fo:font-weight="bold" style:font-weight-asian="bold" style:font-weight-complex="bold"/>
    </style:style>
    <style:style style:name="P156" style:parent-style-name="Standard" style:family="paragraph">
      <style:paragraph-properties fo:text-align="justify" fo:line-height="150%"/>
    </style:style>
    <style:style style:name="P157" style:parent-style-name="Standard" style:family="paragraph">
      <style:paragraph-properties fo:text-align="justify" fo:line-height="150%"/>
    </style:style>
    <style:style style:name="T158" style:parent-style-name="Domyślnaczcionkaakapitu" style:family="text">
      <style:text-properties fo:font-style="italic" style:font-style-asian="italic" style:font-style-complex="italic"/>
    </style:style>
    <style:style style:name="T159" style:parent-style-name="Domyślnaczcionkaakapitu" style:family="text">
      <style:text-properties fo:font-weight="bold" style:font-weight-asian="bold" style:font-weight-complex="bold"/>
    </style:style>
    <style:style style:name="P160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161" style:parent-style-name="Standard" style:family="paragraph">
      <style:paragraph-properties fo:text-align="center" fo:line-height="150%"/>
    </style:style>
    <style:style style:name="T162" style:parent-style-name="Domyślnaczcionkaakapitu" style:family="text">
      <style:text-properties fo:font-weight="bold" style:font-weight-asian="bold" style:font-weight-complex="bold"/>
    </style:style>
    <style:style style:name="P163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64" style:parent-style-name="Standard" style:family="paragraph">
      <style:paragraph-properties fo:text-align="justify" fo:line-height="150%"/>
    </style:style>
    <style:style style:name="P165" style:parent-style-name="Standard" style:family="paragraph">
      <style:paragraph-properties fo:text-align="justify" fo:line-height="150%"/>
    </style:style>
    <style:style style:name="P166" style:parent-style-name="Standard" style:family="paragraph">
      <style:paragraph-properties fo:text-align="justify" fo:line-height="150%"/>
    </style:style>
    <style:style style:name="P167" style:parent-style-name="Standard" style:family="paragraph">
      <style:paragraph-properties fo:text-align="justify" fo:line-height="150%"/>
    </style:style>
    <style:style style:name="T168" style:parent-style-name="Domyślnaczcionkaakapitu" style:family="text">
      <style:text-properties fo:font-weight="bold" style:font-weight-asian="bold" style:font-weight-complex="bold"/>
    </style:style>
    <style:style style:name="P169" style:parent-style-name="Standard" style:family="paragraph">
      <style:paragraph-properties fo:text-align="justify" fo:line-height="150%"/>
    </style:style>
    <style:style style:name="P170" style:parent-style-name="Standard" style:family="paragraph">
      <style:paragraph-properties fo:text-align="justify" fo:line-height="150%"/>
    </style:style>
    <style:style style:name="P171" style:parent-style-name="Standard" style:family="paragraph">
      <style:paragraph-properties fo:text-align="justify" fo:line-height="150%"/>
    </style:style>
    <style:style style:name="P172" style:parent-style-name="Standard" style:family="paragraph">
      <style:paragraph-properties fo:text-align="justify" fo:line-height="150%"/>
    </style:style>
    <style:style style:name="P173" style:parent-style-name="Standard" style:family="paragraph">
      <style:paragraph-properties fo:text-align="center" fo:line-height="150%"/>
    </style:style>
    <style:style style:name="T174" style:parent-style-name="Domyślnaczcionkaakapitu" style:family="text">
      <style:text-properties fo:font-weight="bold" style:font-weight-asian="bold" style:font-weight-complex="bold"/>
    </style:style>
    <style:style style:name="P175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76" style:parent-style-name="Standard" style:family="paragraph">
      <style:paragraph-properties fo:text-align="justify" fo:line-height="150%"/>
    </style:style>
    <style:style style:name="P177" style:parent-style-name="Standard" style:family="paragraph">
      <style:paragraph-properties fo:text-align="justify" fo:line-height="150%"/>
    </style:style>
    <style:style style:name="P178" style:parent-style-name="Standard" style:family="paragraph">
      <style:paragraph-properties fo:text-align="justify" fo:line-height="150%"/>
    </style:style>
    <style:style style:name="P179" style:parent-style-name="Standard" style:family="paragraph">
      <style:paragraph-properties fo:text-align="justify" fo:line-height="150%"/>
    </style:style>
    <style:style style:name="P180" style:parent-style-name="Standard" style:family="paragraph">
      <style:paragraph-properties fo:text-align="justify" fo:line-height="150%"/>
    </style:style>
    <style:style style:name="P181" style:parent-style-name="Standard" style:family="paragraph">
      <style:paragraph-properties fo:text-align="justify" fo:line-height="150%"/>
    </style:style>
    <style:style style:name="P182" style:parent-style-name="Standard" style:family="paragraph">
      <style:paragraph-properties fo:text-align="justify" fo:line-height="150%"/>
    </style:style>
    <style:style style:name="P183" style:parent-style-name="Standard" style:family="paragraph">
      <style:paragraph-properties fo:text-align="justify" fo:line-height="150%"/>
      <style:text-properties fo:background-color="#FFFF00"/>
    </style:style>
    <style:style style:name="P184" style:parent-style-name="Standard" style:family="paragraph">
      <style:paragraph-properties fo:text-align="center" fo:line-height="150%"/>
    </style:style>
    <style:style style:name="T185" style:parent-style-name="Domyślnaczcionkaakapitu" style:family="text">
      <style:text-properties fo:font-weight="bold" style:font-weight-asian="bold" style:font-weight-complex="bold"/>
    </style:style>
    <style:style style:name="P186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87" style:parent-style-name="Standard" style:family="paragraph">
      <style:paragraph-properties fo:text-align="justify" fo:line-height="150%"/>
    </style:style>
    <style:style style:name="P188" style:parent-style-name="Standard" style:family="paragraph">
      <style:paragraph-properties fo:text-align="justify" fo:line-height="150%"/>
    </style:style>
    <style:style style:name="P189" style:parent-style-name="Standard" style:family="paragraph">
      <style:paragraph-properties fo:text-align="justify" fo:line-height="150%"/>
    </style:style>
    <style:style style:name="T190" style:parent-style-name="Domyślnaczcionkaakapitu" style:family="text">
      <style:text-properties fo:font-weight="bold" style:font-weight-asian="bold" style:font-weight-complex="bold"/>
    </style:style>
    <style:style style:name="T191" style:parent-style-name="Domyślnaczcionkaakapitu" style:family="text">
      <style:text-properties fo:font-style="italic" style:font-style-asian="italic" style:font-style-complex="italic"/>
    </style:style>
    <style:style style:name="T192" style:parent-style-name="Domyślnaczcionkaakapitu" style:family="text">
      <style:text-properties fo:font-style="italic" style:font-style-asian="italic" style:font-style-complex="italic"/>
    </style:style>
    <style:style style:name="P193" style:parent-style-name="Standard" style:family="paragraph">
      <style:paragraph-properties fo:text-align="justify" fo:line-height="150%"/>
    </style:style>
    <style:style style:name="P194" style:parent-style-name="Standard" style:family="paragraph">
      <style:paragraph-properties fo:text-align="justify" fo:line-height="150%"/>
    </style:style>
    <style:style style:name="P195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96" style:parent-style-name="Standard" style:family="paragraph">
      <style:paragraph-properties fo:text-align="center" fo:line-height="150%"/>
    </style:style>
    <style:style style:name="T197" style:parent-style-name="Domyślnaczcionkaakapitu" style:family="text">
      <style:text-properties fo:font-weight="bold" style:font-weight-asian="bold" style:font-weight-complex="bold"/>
    </style:style>
    <style:style style:name="P198" style:parent-style-name="Standard" style:family="paragraph">
      <style:paragraph-properties fo:text-align="center" fo:line-height="150%"/>
    </style:style>
    <style:style style:name="T199" style:parent-style-name="Domyślnaczcionkaakapitu" style:family="text">
      <style:text-properties fo:font-weight="bold" style:font-weight-asian="bold" style:font-weight-complex="bold"/>
    </style:style>
    <style:style style:name="P200" style:parent-style-name="Standard" style:family="paragraph">
      <style:paragraph-properties fo:text-align="justify" fo:line-height="150%"/>
    </style:style>
    <style:style style:name="P201" style:parent-style-name="Standard" style:family="paragraph">
      <style:paragraph-properties fo:text-align="justify" fo:line-height="150%"/>
    </style:style>
    <style:style style:name="P202" style:parent-style-name="Standard" style:family="paragraph">
      <style:paragraph-properties fo:text-align="justify" fo:line-height="150%"/>
    </style:style>
    <style:style style:name="P203" style:parent-style-name="Standard" style:family="paragraph">
      <style:paragraph-properties fo:text-align="justify" fo:line-height="150%"/>
    </style:style>
    <style:style style:name="P204" style:parent-style-name="Standard" style:family="paragraph">
      <style:paragraph-properties fo:text-align="justify" fo:line-height="150%"/>
    </style:style>
    <style:style style:name="P205" style:parent-style-name="Standard" style:family="paragraph">
      <style:paragraph-properties fo:text-align="justify" fo:line-height="150%"/>
    </style:style>
    <style:style style:name="P206" style:parent-style-name="Standard" style:family="paragraph">
      <style:paragraph-properties fo:text-align="justify" fo:line-height="150%"/>
    </style:style>
    <style:style style:name="P207" style:parent-style-name="Standard" style:family="paragraph">
      <style:paragraph-properties fo:text-align="justify" fo:line-height="150%"/>
    </style:style>
    <style:style style:name="P208" style:parent-style-name="Standard" style:family="paragraph">
      <style:paragraph-properties fo:text-align="justify" fo:line-height="150%"/>
    </style:style>
    <style:style style:name="P209" style:parent-style-name="Standard" style:family="paragraph">
      <style:paragraph-properties fo:text-align="justify" fo:line-height="150%"/>
    </style:style>
    <style:style style:name="P210" style:parent-style-name="Standard" style:list-style-name="LFO5" style:family="paragraph">
      <style:paragraph-properties fo:text-align="justify" fo:line-height="150%"/>
    </style:style>
    <style:style style:name="P211" style:parent-style-name="Standard" style:list-style-name="LFO5" style:family="paragraph">
      <style:paragraph-properties fo:text-align="justify" fo:line-height="150%"/>
    </style:style>
    <style:style style:name="P212" style:parent-style-name="Standard" style:list-style-name="LFO5" style:family="paragraph">
      <style:paragraph-properties fo:text-align="justify" fo:line-height="150%"/>
    </style:style>
    <style:style style:name="P213" style:parent-style-name="Standard" style:family="paragraph">
      <style:paragraph-properties fo:text-align="justify" fo:line-height="150%"/>
    </style:style>
    <style:style style:name="P214" style:parent-style-name="Standard" style:family="paragraph">
      <style:paragraph-properties fo:text-align="justify" fo:line-height="150%"/>
      <style:text-properties fo:background-color="#FFFF00"/>
    </style:style>
    <style:style style:name="P215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216" style:parent-style-name="Standard" style:family="paragraph">
      <style:paragraph-properties fo:text-align="justify" fo:line-height="150%"/>
    </style:style>
    <style:style style:name="P217" style:parent-style-name="Standard" style:family="paragraph">
      <style:paragraph-properties fo:text-align="justify" fo:line-height="150%"/>
    </style:style>
    <style:style style:name="P218" style:parent-style-name="Standard" style:family="paragraph">
      <style:paragraph-properties fo:text-align="center" fo:line-height="150%"/>
    </style:style>
    <style:style style:name="T219" style:parent-style-name="Domyślnaczcionkaakapitu" style:family="text">
      <style:text-properties fo:font-weight="bold" style:font-weight-asian="bold" style:font-weight-complex="bold"/>
    </style:style>
    <style:style style:name="T220" style:parent-style-name="Domyślnaczcionkaakapitu" style:family="text">
      <style:text-properties fo:font-weight="bold" style:font-weight-asian="bold" style:font-weight-complex="bold"/>
    </style:style>
    <style:style style:name="T221" style:parent-style-name="Domyślnaczcionkaakapitu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P2">Umowa zlecenie nr …../2026</text:p>
      <text:p text:style-name="P3"/>
      <text:p text:style-name="P4">na realizację usługi<text:s/><text:span text:style-name="T5">„Obóz profilaktyczny dla młodzieży”</text:span></text:p>
      <text:p text:style-name="P6">w ramach projektu nr FEWM.09.09-IZ.00-0001/23-00 pt.<text:s/><text:span text:style-name="T7">„Krok w przyszłość” realizowanego w ramach programu regionalnego Fundusze Europejskie dla Warmii i Mazur 2021-2027 współfinansowanego ze środków Europejskiego Funduszu Społecznego Plus. Priorytet 9: Włączenie i integracja EFS+, Działanie 9.9: System Pieczy Zastępczej,</text:span></text:p>
      <text:p text:style-name="P8"/>
      <text:p text:style-name="P9">zawarta w dniu …....... w Ełku,</text:p>
      <text:p text:style-name="P10">na podstawie zamówienia zgodnego z Regulaminem udzielania zamówień publicznych <text:s text:c="18"/>w<text:s/>Powiatowym Centrum Pomocy Rodzinie w Ełku oraz wytycznymi dotyczącymi kwalifikowalności wydatków na <text:s/>lata 2021-2027 wskutek rozeznania i analizy rynku poprzez postępowanie prowadzone zgodnie z zasadą konkurencyjności w bazie konkurencyjności.</text:p>
      <text:p text:style-name="P11">Pomiędzy:</text:p>
      <text:p text:style-name="P12"><text:span text:style-name="T13">Powiatem Ełckim</text:span><text:s/>ul. Marszałka Józefa Piłsudskiego 4, 19-300 Ełk, NIP: <text:s/><text:span text:style-name="T14">8481827319</text:span></text:p>
      <text:p text:style-name="P15">reprezentowanym przez:</text:p>
      <text:p text:style-name="P16"><text:span text:style-name="T17">Annę Brdys</text:span><text:s/>–<text:s/><text:span text:style-name="T18">Dyrektora Powiatowego Centrum Pomocy Rodzinie w Ełku</text:span>, ul. Marszałka Józefa Piłsudskiego 5, NIP: 8481570872 działającą na podstawie pełnomocnictwa z dnia 29.07.2021 r. oraz Uchwały nr 06.30.2024 Zarządu Powiatu Ełckiego z dnia 7 marca 2024 r.</text:p>
      <text:p text:style-name="P19">zwanym dalej – „<text:span text:style-name="T20">Zamawiającym”</text:span></text:p>
      <text:p text:style-name="P21">a</text:p>
      <text:p text:style-name="P22">…............................................................................................................................................................</text:p>
      <text:p text:style-name="P23">zwanym dalej - „Wykonawcą”.</text:p>
      <text:p text:style-name="P24"/>
      <text:p text:style-name="P25">Zwanymi dalej łącznie „Stronami”, a każda z osobna „Stroną”.</text:p>
      <text:p text:style-name="P26"/>
      <text:p text:style-name="P27"><text:span text:style-name="T28"><text:s/>§ 1.</text:span></text:p>
      <text:p text:style-name="P29">Przedmiot umowy</text:p>
      <text:p text:style-name="P30">1. Przedmiotem niniejszej umowy jest organizacja<text:s/><text:span text:style-name="T31">„Obóz profilaktyczny dla młodzieży”<text:s/></text:span>w ramach projektu „Krok w przyszłość” realizowanego w ramach programu regionalnego Fundusze Europejskie dla Warmii i Mazur 2021-2027 współfinansowanego ze środków Europejskiego Funduszu Społecznego Plus. Priorytet 9: Włączenie i integracja EFS+, Działanie 9.9: System Pieczy Zastępczej.</text:p>
      <text:soft-page-break/>
      <text:p text:style-name="P32">2. Usługa, o której mowa w ust. 1 obejmuje następujący przedmiot zamówienia:<text:s/><text:span text:style-name="T33">„Obóz profilaktyczny dla młodzieży</text:span>” - w wymiarze 5 dni, w tym 4 noclegi<text:span text:style-name="T34">,<text:s/></text:span><text:span text:style-name="T35">podczas którego uczestnicy uczestniczyć będą w zajęciach edukacyjno-profilaktycznych, terapeutycznych i survivalowych, oraz obejmuje zapewnienie:</text:span></text:p>
      <text:p text:style-name="P36">Liczba uczestników obozu –<text:span text:style-name="T37"><text:s/>30 osób</text:span><text:s/>(dzieci w wieku 12-18 lat) +<text:span text:style-name="T38"><text:s/>3 opiekunów- pedagogów.</text:span></text:p>
      <text:list text:style-name="LFO2" text:continue-numbering="true">
        <text:list-item>
          <text:p text:style-name="P39">zapewnienie noclegu: 5 dni, 4 noce dla 30 uczestników oraz 3 pedagogów;</text:p>
        </text:list-item>
        <text:list-item>
          <text:p text:style-name="P40">wyżywienia wg. szczegółowego opisu zamówienia;</text:p>
        </text:list-item>
        <text:list-item>
          <text:p text:style-name="P41">ubezpieczenia NNW,</text:p>
        </text:list-item>
        <text:list-item>
          <text:p text:style-name="P42">transportu z Ełku – do miejsca docelowego oraz z powrotem;</text:p>
        </text:list-item>
        <text:list-item>
          <text:p text:style-name="P43">opieki specjalistycznej kadry – 3 pedagogów, którzy będą pełnili funkcję opiekunów obozu, przygotują i zrealizują zajęcia profilaktyczno-edukacyjne wg. szczegółowego opisu zamówienia;</text:p>
        </text:list-item>
      </text:list>
      <text:p text:style-name="P44">1) Szczegółowy opis przedmiotu zamówienia:</text:p>
      <text:p text:style-name="P45"><text:span text:style-name="T46">a) hotel, pensjonat lub ośrodek wypoczynkowy</text:span><text:s/>– obiekt o standardzie 3 gwiazdkowym (Zamawiający wyklucza zakwaterowanie w ośrodku o niskim standardzie)</text:p>
      <text:p text:style-name="P47"> pokoje 2, 3, 4 -osobowe (maksymalnie 4-osobowe) łóżka jednoosobowe z pościelą (z możliwością wymiany w razie zabrudzenia) dla uczestników projektu. Pokoje z pełnym węzłem sanitarnym: prysznic, umywalka, WC (całodobowy dostęp do ciepłej i zimnej wody). W każdej łazience muszą znajdować się: papier toaletowy, mydło i 1 ręcznik na osobę. Nie dopuszcza się pleśni <text:s text:c="30"/>i zagrzybienia. Łazienki muszą być sprzątane codziennie.</text:p>
      <text:p text:style-name="P48"> trzy pokoje 1-osobowe - łóżka z pościelą (z możliwością wymiany w razie zabrudzenia) dla opiekunów. Pokoje z pełnym węzłem sanitarnym: prysznic, umywalka, WC (całodobowy dostęp do ciepłej i zimnej wody). W każdej łazience muszą znajdować się: papier toaletowy, mydło i 1 ręcznik na osobę. Nie dopuszcza się pleśni i zagrzybienia. Łazienki muszą być sprzątane codziennie.</text:p>
      <text:p text:style-name="P49">Uczestnicy Projektu wraz z opiekunami muszą być zakwaterowani w jednym budynku, jako jedna grupa. Chłopcy i dziewczęta muszą być zakwaterowani w oddzielnych pokojach. Niedopuszczalne domki oraz pokoje podpiwniczone.</text:p>
      <text:p text:style-name="P50"> w całym obiekcie noclegowym musi być zapewniony bezpłatny bezprzewodowy Internet do dyspozycji wszystkich uczestników. Zamawiający wymaga, aby w każdym miejscu obiektu był pełen dostęp do sieci Internetowej i telefonii komórkowej.</text:p>
      <text:soft-page-break/>
      <text:p text:style-name="P51"> <text:s/>hotel, pensjonat lub ośrodek wypoczynkowy musi oferować także możliwość nieodpłatnego aktywnego wypoczynku (baza sportowa i rekreacyjna) w godzinach poza zajęciami terapeutycznymi. Zamawiający dodatkowo dopuszcza organizację wypoczynku w formie wycieczek poza teren ośrodka.</text:p>
      <text:p text:style-name="P52">Wszystkie koszty związane z organizacją takiej wycieczki/wyjścia leżą po stronie Wykonawcy.</text:p>
      <text:p text:style-name="P53"> <text:s/>oprócz miejsc noclegowych hotel, pensjonat lub ośrodek wypoczynkowy musi dysponować na terenie ośrodka: świetlicą, stołówką, pomieszczeniami do realizacji programu terapeutycznego, <text:s text:c="12"/>tj.: dostępem do sali umożliwiającej realizację zajęć edukacyjno-profilaktycznych, terapeutycznych (wyposażenie stoły i krzesła w ilości dostosowanej do liczby uczestników, flipchart, sprzęt audio-video, rzutnik multimedialny i ekran).</text:p>
      <text:p text:style-name="P54"> zamawiający bezwzględnie wymaga, aby miejsce świadczenia usługi – pokoje, sala restauracyjna, sanitariaty/łazienki, były czyste i bez uszkodzeń. Nie dopuszcza się: brudnych/poplamionych/ zniszczonych i uszkodzonych wykładzin podłogowych/ dywanowych, ścian, mebli i wyposażenia.</text:p>
      <text:p text:style-name="P55"> Zamawiający nie dopuszcza, aby w trakcie trwania obozu na terenie obiektu prowadzone były jakiekolwiek prace remontowe zakłócające przebieg spotkań.</text:p>
      <text:p text:style-name="P56">b) wyżywienie:</text:p>
      <text:p text:style-name="P57"> posiłek przypadający na jedną osobę powinien składać się z następujących części:</text:p>
      <text:list text:style-name="LFO3" text:continue-numbering="true">
        <text:list-item>
          <text:p text:style-name="P58">śniadania, - pieczywo ciemne i jasne, 2 dania ciepłe: jajecznica, parówki gotowane, naleśniki lub inne danie na ciepło, masło, nabiał ser żółty/twaróg, wędlina różna, dżemy, płatki śniadaniowe, mleko ciepłe i zimne, świeże warzywa, bez ograniczeń: soki, woda mineralna, herbata, cukier, cytryna w plasterkach,</text:p>
        </text:list-item>
        <text:list-item>
          <text:p text:style-name="P59">obiady (dwudaniowe) z deserem - zupa (co najmniej 300 ml), drugie danie (mięso np. porcja kurczaka, ryby itp., ziemniaki/ frytki/ makaron /ryż /kasza, warzywa (gotowane jarzyny/surówka), bez ograniczeń: soki, woda mineralna, kompot, herbata, cukier, cytryna <text:s/>w plasterkach,</text:p>
        </text:list-item>
        <text:list-item>
          <text:p text:style-name="P60">podwieczorek – owoce, jogurty, sałatki owocowe, drożdżówki,</text:p>
        </text:list-item>
        <text:list-item>
          <text:p text:style-name="P61">kolacje – pieczywo ciemne i jasne, masło, nabiał ser żółty/twaróg, dania ciepłe, wędliny różne, świeże warzywa, bez ograniczeń: soki, woda mineralna, herbata, cukier, cytryna <text:s text:c="6"/>w plasterkach,</text:p>
        </text:list-item>
      </text:list>
      <text:p text:style-name="P62"> posiłki wydawane w postaci bufetu, dopuszcza się wydanie obiadu indywidualnie dla każdego uczestnika, do każdego posiłku ciepły napój,</text:p>
      <text:soft-page-break/>
      <text:p text:style-name="P63"> stołówka-jadalnia musi znajdować się w tym samym budynku co zakwaterowanie,</text:p>
      <text:p text:style-name="P64"><text:s/><text:span text:style-name="T65">pierwszy posiłek w dniu przyjazdu - obiad, a ostatni w dniu powrotu – obiad.</text:span></text:p>
      <text:p text:style-name="P66"> wszystkie posiłki zgodne z zasadami higieny oraz racjonalnego żywienia określonymi <text:s text:c="26"/>w obowiązujących przepisach prawa,</text:p>
      <text:p text:style-name="P67"> posiłki muszą być sycące, odpowiadające normom zarówno pod względem ilości, jakości, jak <text:s text:c="16"/>i wartości odżywczych dostosowane do potrzeb dziecka i młodzieży w wieku szkolnym.</text:p>
      <text:p text:style-name="P68">Zamawiający zastrzega możliwość zamówienia posiłków wegetariańskich i/lub wg specjalistycznej diety godnie z potrzebami uczestników, o czym poinformuje co najmniej na 3 dni przed przyjazdem poprzez e-mail (liczba osób – rodzaj diety).</text:p>
      <text:p text:style-name="P69">c) transport:</text:p>
      <text:p text:style-name="P70">• wykonawca zapewni transport uczestnikom klimatyzowanym autokarem wraz z opieką pedagogów w obie strony na trasie Ełk (woj. warmińsko-mazurskie) do miejsca pobytu w ramach obozu. Zamawiający wymaga, aby przewozy odbywały się wyłącznie środkami transportu spełniającymi wymagania:</text:p>
      <text:list text:style-name="LFO4" text:continue-numbering="true">
        <text:list-item>
          <text:p text:style-name="P71">środek transportu musi spełniać wymagania techniczne określone w przepisach ustawy <text:s text:c="18"/>z dnia 20 czerwca 1997 r. - Prawo o ruchu drogowym (Dz. U. z 2024 r. poz. 1251) i innych przepisach związanych z przewozem osób, w tym ustawy z dnia 6 września 2001 r. <text:s text:c="25"/>o transporcie drogowym (Dz. U. z 2025 r. poz. 1490 z późn. zm.), musi być dopuszczony do ruchu na terytorium RP – z ważnym badaniem technicznym i aktualnym ubezpieczeniem OC i NW,</text:p>
        </text:list-item>
        <text:list-item>
          <text:p text:style-name="P72">wykonawca posiada uprawnienia do wykonywania określonej działalności lub czynności, jeżeli przepisy prawa nakładają obowiązek ich posiadania (licencja na wykonywanie transportu drogowego w zakresie przewozu osób wydane na podstawie ustawy z dnia <text:s text:c="19"/>6 września 2001 r. o transporcie drogowym (Dz. U. z 2025 r. poz. 1490 z późn. zm.),</text:p>
        </text:list-item>
        <text:list-item>
          <text:p text:style-name="P73">wykonawca posiada aktualną licencję/koncesję na wykonywanie krajowego transportu drogowego osób lub współpracuje z przewoźnikiem, który posiada takie licencje/koncesje,</text:p>
        </text:list-item>
      </text:list>
      <text:p text:style-name="P74">• W przypadku awarii pojazdu lub innej nieprzewidzianej sytuacji, prowadzącej do niepodstawienia właściwego środka transportu, Wykonawca ma obowiązek zapewnić przewóz autokarowy zastępczy bez dodatkowej opłaty.</text:p>
      <text:p text:style-name="P75"><text:span text:style-name="T76">d)</text:span><text:s/><text:span text:style-name="T77">organizacja zajęć podczas wyjazdu i czasu wolnego:</text:span></text:p>
      <text:soft-page-break/>
      <text:p text:style-name="P78"><text:s/><text:span text:style-name="T79">Zajęcia edukacyjno-profilaktyczne</text:span><text:s/>– 16 h – (od 1 do 4 dnia obozu w podziale na 2 grupy, każda po 2h). Zakres tematyczny zajęć to: profilaktyka uzależnień m.in.: od e-mediów, środków odurzających, profilaktyka przemocy rówieśniczej oraz zajęcia integracyjne.</text:p>
      <text:p text:style-name="P80"><text:s/><text:span text:style-name="T81">Zajęcia terapeutyczne</text:span><text:s/>– prowadzone przez specjalistów dotyczyć będą emocji i sposobów ich regulowania. Zajęcia odbywać się będą w wymiarze 18 h – (3 dni zajęć po 6 h – 2 godziny na grupę dziesięcioosobową).</text:p>
      <text:p text:style-name="P82"><text:span text:style-name="T83"> Zajęcia survivalowe</text:span><text:s/>– odbędą się 2- ego dnia obozu, liczba godzin 4 (2 grupy po 2 h każda).</text:p>
      <text:p text:style-name="P84">- Zapewnienie wszelkich materiałów i artykułów biurowych, piśmienniczych w ilości koniecznej do przeprowadzenia zajęć dla każdego uczestnika.</text:p>
      <text:p text:style-name="P85">- inne atrakcje, tak aby harmonogram wyjazdu był wypełniony racjonalnie: wyjścia do obiektów kultury oraz sportowo-rekreacyjnych. Organizator zobowiązany jest zorganizować uczestnikom obozu wycieczki lokalne pozwalające poznać najbliższą okolicę. Organizator winien zapewnić uczestnikom bezpłatny wstęp do zwiedzanych w czasie wycieczki obiektów oraz opłacenie taksy klimatycznej za wszystkich uczestników, jeśli będzie to wymagane na podstawie przepisów lokalnych obowiązujących w miejscu położenia ośrodka/hotelu.</text:p>
      <text:p text:style-name="P86">- Wykonawca zobowiązany jest przedstawić harmonogram przebiegu całego pobytu wraz z planem zajęć oraz informacje dot. trwania wyjazdu zawierające: datę, godzinę wyjazdu i miejsce zbiórki oraz planowaną datę i godzinę powrotu.</text:p>
      <text:p text:style-name="P87">e) opieka:</text:p>
      <text:p text:style-name="P88"> <text:s/>opieki specjalistycznej kadry – 3 pedagogów, <text:s/>którzy będą pełnili funkcję opiekunów obozu, przygotują i zrealizują zajęcia profilaktyczno-edukacyjne wg. szczegółowego opisu zamówienia - (30 osób). Wykaz kadry musi zawierać informację o kwalifikacjach i doświadczeniu zawodowym. W przypadku konieczności zmiany w obsadzie kadrowej w trakcie trwania wypoczynku, Wykonawca jest zobowiązany poinformować Powiatowe Centrum Pomocy Rodzinie w Ełku oraz przedłożyć dokumenty dotyczące odpowiednich uprawnień.</text:p>
      <text:p text:style-name="P89"><text:span text:style-name="T90">f)<text:s/></text:span><text:span text:style-name="T91">W ramach przedmiotu zamówienia Wykonawca ubezpieczy uczestników wyjazdu na cały czas pobytu w ośrodku przy czym wymagana kwota ubezpieczenia NNW musi wynosić nie mniej niż 20.000,00 zł na osobę oraz zapewni możliwość nieodpłatnego korzystania z pomocy medycznej przez uczestników. Stały dostęp do opieki lekarskiej w ramach ubezpieczenia zdrowotnego – zapewnienie w koniecznych przypadkach opieki lekarskiej, polegającej na wezwaniu do ośrodka lekarza lub niezwłocznym dowiezieniu uczestnika do punktu opieki zdrowotnej.<text:s/></text:span>Wykonawca zobowiązany jest do przekazania Zamawiającemu kopii polisy ubezpieczenia wraz z dowodem jej opłacenia najpóźniej<text:s/><text:soft-page-break/>na 5 dni kalendarzowe przed datą wyjazdu.</text:p>
      <text:p text:style-name="P92"><text:span text:style-name="T93">g)</text:span><text:s/>Wykonawca zobowiązuje się do oznakowania sporządzonej dokumentacji oraz miejsc, z których korzystać będą uczestnicy poprzez umieszczenie plakatów informacyjnych dotyczących projektu oraz współfinansowania przez Unię Europejską.</text:p>
      <text:p text:style-name="P94"><text:span text:style-name="T95">h)</text:span><text:s/>Wykonawca wyznaczy jedną osobę – spośród 3 pedagogów, którzy będą pełnili funkcję opiekunów obozu, kierownika obozu.</text:p>
      <text:p text:style-name="P96">Organizator nie może pobierać od uczestników żadnych opłat.</text:p>
      <text:p text:style-name="P97">Wykonawca ma obowiązek zrealizować zamówienie według niżej opisanych warunków, zgodnie <text:s text:c="4"/>z obowiązującymi przepisami prawa:</text:p>
      <text:p text:style-name="P98">3. Realizacja usługi przeprowadzona będzie zgodnie z opracowanym przez Wykonawcę <text:s text:c="18"/>i zatwierdzonym przez Zamawiającego projektem programu zamówienia, o którym mowa w ust. 2.</text:p>
      <text:p text:style-name="P99"/>
      <text:p text:style-name="P100"><text:span text:style-name="T101">§ 2.</text:span></text:p>
      <text:p text:style-name="P102">Termin i miejsce realizacji umowy</text:p>
      <text:p text:style-name="P103">1.<text:s/><text:span text:style-name="T104">„Obóz profilaktyczny dla młodzieży”</text:span><text:s/>zostanie zorganizowany w następującym terminie:</text:p>
      <text:p text:style-name="P105"><text:tab/> od ….. sierpnia 2026 r. <text:s/>do …. sierpnia 2026 r.</text:p>
      <text:p text:style-name="P106"><text:span text:style-name="T107">2.<text:s/></text:span><text:span text:style-name="T108">Czas trwania obozu: <text:s/></text:span><text:span text:style-name="T109">5 dni – 4 noce.</text:span></text:p>
      <text:p text:style-name="P110">2. Zamawiający zastrzega sobie możliwość przesunięcia terminu realizacji zamówienia na skutek wystąpienia okoliczności niezależnych i niezawinionych przez Zamawiającego.</text:p>
      <text:p text:style-name="P111">3. Usługi będą świadczone poza siedzibą Zamawiającego.</text:p>
      <text:p text:style-name="P112">4. Miejsce wypoczynku –<text:s/><text:span text:style-name="T113">na terenie Polski, Rejon Gór Świętokrzyskich</text:span></text:p>
      <text:p text:style-name="P114"/>
      <text:p text:style-name="P115"/>
      <text:p text:style-name="P116"><text:span text:style-name="T117">§ 3.</text:span></text:p>
      <text:p text:style-name="P118"><text:s/>Zobowiązania Wykonawcy</text:p>
      <text:p text:style-name="P119">1. Wykonawca oświadcza, że posiada doświadczenie i warunki techniczne do realizacji umowy.</text:p>
      <text:p text:style-name="P120">2. Wykonawca zobowiązuje się świadczyć usługi objęte niniejszą umową z zachowaniem najwyższej staranności, wynikającej z zawodowego charakteru wykonywania przez niego usług.</text:p>
      <text:p text:style-name="P121">3. Wykonując przedmiot Umowy, Wykonawca zobowiązuje się do terminowego, starannego <text:s text:c="11"/>i profesjonalnego wykonania przedmiotu zamówienia zgodnie z charakterystyką przedmiotu zamówienia.</text:p>
      <text:p text:style-name="P122">4. Wykonawca ponosi pełną i wyłączną odpowiedzialność za działania i zaniechania osób, za pomocą których realizuje niniejszą umowę.</text:p>
      <text:soft-page-break/>
      <text:p text:style-name="P123">5. Wykonawca jest zobowiązany informować Zamawiającego o wszelkich przeszkodach utrudniających lub uniemożliwiających realizację Umowy, a także o innych zdarzeniach mających wpływ na realizację Umowy.</text:p>
      <text:p text:style-name="P124">6. Wykonawca jest zobowiązany do prowadzenia i sporządzenia każdego dnia<text:s/><text:span text:style-name="T125">dziennika spotkań</text:span><text:s text:c="3"/>z<text:span text:style-name="T126"><text:s/></text:span>przeprowadzonych zajęć<text:span text:style-name="T127"><text:s/>stanowiący załącznik nr 1<text:s/></text:span>zawierający listę obecności, wraz <text:s text:c="18"/>z podpisami uczestników oraz przekazania Zamawiającemu uzupełnionej dokumentacji związanej <text:s text:c="2"/>z realizowanym Projektem po zakończonym obozie.</text:p>
      <text:p text:style-name="P128">7. Wykonawca jest zobowiązany do prowadzenia<text:s/><text:span text:style-name="T129">karty wykonania usługi/zlecenia w ramach projektu „Krok w przyszłość” <text:s/></text:span>stanowiącym<text:s/><text:span text:style-name="T130">załącznik nr 2<text:s/></text:span>oraz przekazania Zamawiającemu uzupełnionej dokumentacji związanej z realizowanym Projektem po zakończonym obozie wraz <text:s text:c="6"/>z dokumentacją fotograficzną.</text:p>
      <text:p text:style-name="P131">8. Wykonawca zobowiązuje się do zachowania w tajemnicy wszelkich informacji i danych osobowych uzyskanych od Zamawiającego, w związku z wykonywaniem zobowiązań wynikających z niniejszej Umowy, również po ustaniu współpracy.</text:p>
      <text:p text:style-name="P132">9. Wykonawca oświadcza, że nie figuruje bądź osoba wyznaczona do realizacji zamówienia nie figuruje w Rejestrze Sprawców Przestępstw na Tle Seksualnym, zgodnie z art. 21 ust. 2 ustawy z dnia 13 maja 2016 r. o przeciwdziałaniu zagrożeniom przestępczością na tle seksualnym, oraz nie figuruje bądź osoba wyznaczona do realizacji zamówienia nie figuruje w Krajowym Rejestrze Karnym, zgodnie z art. 21 ust. 3 ustawy z dnia 13 maja 2016 r. o przeciwdziałaniu zagrożeniom przestępczością na tle seksualnym.</text:p>
      <text:p text:style-name="P133">10. Wykonawca zobowiązuje się do dostarczenia Zamawiającemu informacji z Krajowego Rejestru Karnego, o której mowa w art. 21 ust. 3 ustawy z dnia 13 maja 2016 r. o przeciwdziałaniu zagrożeniom przestępczością na tle seksualnym i ochronie małoletnich, uzyskanych od osób, skierowanych do wykonywania pracy w ramach realizacji niniejszej umowy.</text:p>
      <text:p text:style-name="P134">11. Wykonawca jest zobowiązany do p<text:span text:style-name="T135">rzestrzeganie zasady równości szans i niedyskryminacji, w tym dostępności dla osób z <text:s/>niepełnosprawnościami oraz zasady równości szans kobiet i mężczyzn w ramach funduszy <text:s/>unijnych na lata 2021-2027.</text:span></text:p>
      <text:p text:style-name="P136">12. Obowiązkiem wykonawcy jest o<text:span text:style-name="T137">znakowanie miejsc świadczenia usługi materiałami promocyjnymi (plakaty) przekazane <text:s/>przez Zamawiającego oraz zamieszczenie informacji o fakcie współfinansowania projektu z EFS + na wszelkiego rodzaju dokumentach zgodnie z wzorami przekazanymi przez Zamawiającego w tym: na <text:s/>prowadzonej dokumentacji oraz na wszystkich innych dokumentach nie wymienionych wyżej, które Wykonawca ma obowiązek dostarczyć Zamawiającemu.</text:span></text:p>
      <text:p text:style-name="P138"/>
      <text:soft-page-break/>
      <text:p text:style-name="P139"><text:span text:style-name="T140">§ 4.</text:span></text:p>
      <text:p text:style-name="P141">Rozliczenia i płatności</text:p>
      <text:p text:style-name="P142">1. Za prawidłowe wykonanie przedmiotu Umowy, Wykonawca otrzyma wynagrodzenie.</text:p>
      <text:p text:style-name="P143">2. Strony ustalają, że wynagrodzenie wynikające z oferty Wykonawcy wraz z podatkiem VAT wynosi<text:span text:style-name="T144"><text:s/>…...............brutto</text:span><text:s/>(słownie: …...............................).</text:p>
      <text:p text:style-name="P145">3. Faktura/rachunek na podstawie, której nastąpi zapłata wystawiona będzie na podstawie protokołu odbioru usługi stanowiącym<text:s/><text:span text:style-name="T146">załącznik nr 3</text:span><text:s/>podpisanego przez obie strony Umowy</text:p>
      <text:p text:style-name="P147">4. W kwocie, o której mowa w ust. 2, zawarte są <text:s/>wszelkie koszty związane z realizacją przedmiotu Umowy.</text:p>
      <text:p text:style-name="P148">5. Wynagrodzenie, o którym mowa w ust. 2 płatne będzie w terminie 14 dni licząc od dnia doręczenia prawidłowo wystawionej faktury/rachunku. Za dzień zapłaty strony uznają obciążenie konta Zamawiającego poleceniem przelewu.</text:p>
      <text:p text:style-name="P149">6. Wynagrodzenie, o którym mowa w ust. 2 jest współfinansowane ze środków Unii Europejskiej <text:s/>w ramach projektu „Krok w przyszłość” realizowanego w ramach programu regionalnego Fundusze Europejskie dla Warmii i Mazur 2021-2027 współfinansowanego ze środków Europejskiego Funduszu Społecznego Plus. Priorytet 9: Włączenie i integracja EFS+, Działanie 9.9: System Pieczy Zastępczej.</text:p>
      <text:p text:style-name="P150">7. Zamawiający zastrzega, iż płatność będzie dokonana pod warunkiem posiadania środków finansowych, przekazanych przez Instytucję Zarządzającą na rachunek bankowy projektu. <text:s text:c="12"/>W sytuacji opóźnień w przekazaniu transz dotacji przez Instytucję Zarządzającą, wypłata wynagrodzenia nastąpi niezwłocznie po wpłynięciu środków z kolejnej transzy. W przypadku, <text:s text:c="7"/>o którym mowa Wykonawcy nie przysługują odsetki z tytułu opóźnienia w zapłacie.</text:p>
      <text:p text:style-name="P151">8. Dane do wystawienia faktury/rachunku:</text:p>
      <text:p text:style-name="P152"><text:span text:style-name="T153">Nabywca</text:span>: Powiat Ełcki, ul. Marszałka Józefa Piłsudskiego 4, 19-300 Ełk, NIP: 8481827319,</text:p>
      <text:p text:style-name="P154"><text:span text:style-name="T155">Odbiorca (płatnik)</text:span>: Powiatowe Centrum Pomocy Rodzinie w Ełku, ul. Marszałka Józefa Piłsudskiego 5, 19-300 Ełk.</text:p>
      <text:p text:style-name="P156">Nazwa usługi na fakturze/rachunku:</text:p>
      <text:p text:style-name="P157"><text:span text:style-name="T158">„Obóz profilaktyczny dla młodzieży”</text:span>w ramach projektu<text:s/><text:span text:style-name="T159">„Krok w przyszłość” realizowanego <text:s text:c="17"/>w ramach programu regionalnego Fundusze Europejskie dla Warmii i Mazur 2021-2027 współfinansowanego ze środków Europejskiego Funduszu Społecznego Plus. Priorytet <text:s text:c="17"/>9: Włączenie i integracja EFS+, Działanie 9.9: System Pieczy Zastępczej.</text:span></text:p>
      <text:p text:style-name="P160"/>
      <text:p text:style-name="P161"><text:span text:style-name="T162">§ 5.</text:span></text:p>
      <text:p text:style-name="P163">Kary umowne</text:p>
      <text:soft-page-break/>
      <text:p text:style-name="P164">W przypadku naruszenia postanowień niniejszej umowy Zamawiającemu przysługuje uprawnienie do :</text:p>
      <text:p text:style-name="P165">1. Odstąpienia od niniejszej umowy w trybie natychmiastowym w razie <text:s/>nienależytego wykonania umowy przez Wykonawcę. Przez nienależyte wykonanie należy rozumieć nie wywiązywanie się przez Wykonawcę z obowiązków umownych lub ich nie wykonanie. W takim przypadku nie przysługuje roszczenie do Zamawiającego.</text:p>
      <text:p text:style-name="P166">2. Zamawiający może rozwiązać niniejszą umowę w trybie natychmiastowym w przypadku gdy, Wykonawca złoży fałszywe, podrobione lub stwierdzające nieprawdę dokumenty w celu uzyskania zapłaty za wykonane usługi w ramach niniejszej umowy.</text:p>
      <text:p text:style-name="P167">3. Naliczenia kary umownej w wysokości 15% kwoty o której mowa w § 4 pkt 2<text:span text:style-name="T168"><text:s/></text:span>w przypadku nienależytego wykonania przedmiotu umowy stwierdzonego odpowiednim protokołem lub <text:s text:c="11"/>w przypadku odstąpienia Zamawiającego od Umowy z przyczyn leżących po stronie Wykonawcy, bądź w przypadku niewykonania Umowy przez Wykonawcę.</text:p>
      <text:p text:style-name="P169">4. Karę nalicza się odrębnie za każdy stwierdzony przypadek nienależytego wykonania przedmiotu umowy. Za nienależyte wykonanie umowy uznaje się zarówno realizację przedmiotu umowy,</text:p>
      <text:p text:style-name="P170">niezgodnie z zapisami niniejszej umowy, opisem przedmiotu zamówienia, ofertą Wykonawcy, jak też naruszeniem powszechnie obowiązujących przepisów prawa.</text:p>
      <text:p text:style-name="P171">5. Wykonawca oświadcza, iż upoważnia Zamawiającego do potrącenia z należnego mu wynagrodzenia kar umownych przez Zamawiającego bez konieczności uprzedniego wzywania Wykonawcy do ich zapłaty.</text:p>
      <text:p text:style-name="P172"/>
      <text:p text:style-name="P173"><text:span text:style-name="T174">§ 6.</text:span></text:p>
      <text:p text:style-name="P175">Rozwiązanie Umowy</text:p>
      <text:p text:style-name="P176">1. Zamawiającemu przysługuje prawo odstąpienia od umowy jeżeli wystąpią istotne zmiany okoliczności powodujące, że wykonanie umowy nie leży w interesie publicznym, czego nie można</text:p>
      <text:p text:style-name="P177">było przewidzieć w chwili zawarcia umowy, lub dalsze wykonywanie umowy może zagrozić</text:p>
      <text:p text:style-name="P178">interesowi publicznemu, Zamawiający może odstąpić od umowy w terminie 30 dni od dnia powzięcia wiadomości o tych okolicznościach. W takim przypadku Wykonawca może żądać</text:p>
      <text:p text:style-name="P179">wyłącznie wynagrodzenia należnego mu z tytułu wykonania części umowy.</text:p>
      <text:p text:style-name="P180">2. Oświadczenie o odstąpieniu od umowy wymaga formy pisemnej, pod rygorem nieważności.</text:p>
      <text:p text:style-name="P181">3. Strony zastrzegają prawo do wypowiedzenia niniejszej Umowy przez każdą z nich <text:s text:c="22"/>z zachowaniem 1 - miesięcznego okresu wypowiedzenia ze skutkiem na koniec miesiąca kalendarzowego złożonego w formie <text:s/>pisemnej.</text:p>
      <text:p text:style-name="P182">4. Umowa może ulec rozwiązaniu za porozumieniem Stron.</text:p>
      <text:p text:style-name="P183"/>
      <text:p text:style-name="P184"><text:span text:style-name="T185">§ 7.</text:span><text:tab/></text:p>
      <text:p text:style-name="P186">Osoby i dane do kontaktu</text:p>
      <text:p text:style-name="P187">Osobami upoważnionymi do kontaktów w sprawie realizacji postanowień niniejszej Umowy są:</text:p>
      <text:p text:style-name="P188">1. Po stronie Zamawiającego:</text:p>
      <text:p text:style-name="P189">a)<text:s/><text:span text:style-name="T190">Ewelina Gronek – Iwaszko<text:s/></text:span>– koordynator projektu, <text:s/>tel: 87 -621-15-50, <text:s text:c="37"/>e-mail:<text:s/><text:span text:style-name="T191">gronek.e@pcpr.elk.pl</text:span><text:span text:style-name="T192"><text:tab/></text:span></text:p>
      <text:p text:style-name="P193">2. Po stronie Wykonawcy:</text:p>
      <text:p text:style-name="P194">a) …...................................................................(imię i nazwisko), tel: …........................................., e-mail: ….....................................</text:p>
      <text:p text:style-name="P195"/>
      <text:p text:style-name="P196"><text:span text:style-name="T197">§ 8.</text:span><text:tab/></text:p>
      <text:p text:style-name="P198"><text:span text:style-name="T199">Postanowienia końcowe</text:span><text:tab/></text:p>
      <text:p text:style-name="P200">1. Wszelkie zmiany umowy wymagają formy pisemnej w postaci aneksu pod rygorem nieważności.</text:p>
      <text:p text:style-name="P201">2. Zamawiający przewiduje możliwość zmiany postanowień Umowy w przypadku zaistnienia okoliczności, których nie można było przewidzieć w chwili zawarcia umowy, w szczególności:</text:p>
      <text:p text:style-name="P202">a) Zmiany okresu i harmonogramu realizacji projektu.<text:tab/><text:tab/><text:tab/></text:p>
      <text:p text:style-name="P203">b) Zmiany obowiązujących przepisów, jeżeli konieczne będzie dostosowanie treści Umowy do aktualnego stanu prawnego.</text:p>
      <text:p text:style-name="P204">3. Wszelkie spory jakie mogą wyniknąć między stronami w związku z realizacją niniejszej Umowy, będą rozwiązywane polubownie.</text:p>
      <text:p text:style-name="P205">4. W razie braku możliwości porozumienia się stron w terminie dłuższym niż 30 dni kwestie sporne zostaną rozstrzygnięte przez sąd właściwy dla siedziby Zamawiającego.</text:p>
      <text:p text:style-name="P206">5. W sprawach nieuregulowanych postanowieniami niniejszej Umowy zastosowanie będą miały przepisy ustawy Kodeksu Cywilnego.</text:p>
      <text:p text:style-name="P207">6. Wykonawca wyraża zgodę na przetwarzanie jego danych osobowych w zakresie niezbędnym dla wykonania niniejszej Umowy.</text:p>
      <text:p text:style-name="P208">7. Umowę sporządzono w dwóch jednobrzmiących egzemplarzach, po jednym dla każdej ze Stron.</text:p>
      <text:p text:style-name="P209">8. Integralną część Umowy stanowi załącznik:</text:p>
      <text:list text:style-name="LFO5" text:continue-numbering="true">
        <text:list-item>
          <text:p text:style-name="P210">Załącznik nr 1 - Dziennik spotkań</text:p>
        </text:list-item>
        <text:list-item>
          <text:p text:style-name="P211">Załącznik nr 2 – <text:s/>Karta wykonania usługi/zlecenia</text:p>
        </text:list-item>
        <text:list-item>
          <text:p text:style-name="P212">Załącznik nr 3 - Protokół odbioru</text:p>
        </text:list-item>
      </text:list>
      <text:p text:style-name="P213"/>
      <text:p text:style-name="P214"/>
      <text:soft-page-break/>
      <text:p text:style-name="P215">PODPISY STRON</text:p>
      <text:p text:style-name="P216"/>
      <text:p text:style-name="P217">…...................................................<text:tab/><text:tab/><text:tab/><text:tab/><text:tab/>…..................................................</text:p>
      <text:p text:style-name="P218"><text:span text:style-name="T219">Zamawiający<text:s/></text:span><text:span text:style-name="T220"><text:tab/></text:span><text:tab/><text:tab/><text:tab/><text:tab/><text:tab/><text:tab/><text:tab/><text:span text:style-name="T221">Wykonawc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8631in" fo:text-indent="-0.2409in">
        <style:tab-stops/>
      </style:paragraph-properties>
      <style:text-properties style:font-name-asian="Times New Roman" style:font-name-complex="Times New Roman" style:language-asian="en" style:country-asian="US" style:language-complex="ar" style:country-complex="SA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stLabel6" style:display-name="ListLabel 6" style:family="text">
      <style:text-properties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ListLabel7" style:display-name="ListLabel 7" style:family="text">
      <style:text-properties style:font-name-asian="Symbol" style:font-name-complex="Symbol" fo:letter-spacing="normal" style:text-scale="100%" fo:language="pl" fo:country="PL" style:language-asian="en" style:country-asian="US" style:language-complex="ar" style:country-complex="SA"/>
    </style:style>
    <style:style style:name="ListLabel3" style:display-name="ListLabel 3" style:family="text">
      <style:text-properties fo:language="pl" fo:country="PL" style:language-asian="en" style:country-asian="US" style:language-complex="ar" style:country-complex="SA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WW_CharLFO1LVL1" style:family="text">
      <style:text-properties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Symbol" style:font-name-complex="Symbol" fo:letter-spacing="normal" style:text-scale="100%" fo:language="pl" fo:country="PL" style:language-asian="en" style:country-asian="US" style:language-complex="ar" style:country-complex="SA"/>
    </style:style>
    <style:style style:name="WW_CharLFO1LVL3" style:family="text">
      <style:text-properties fo:language="pl" fo:country="PL" style:language-asian="en" style:country-asian="US" style:language-complex="ar" style:country-complex="SA"/>
    </style:style>
    <style:style style:name="WW_CharLFO1LVL4" style:family="text">
      <style:text-properties fo:language="pl" fo:country="PL" style:language-asian="en" style:country-asian="US" style:language-complex="ar" style:country-complex="SA"/>
    </style:style>
    <style:style style:name="WW_CharLFO1LVL5" style:family="text">
      <style:text-properties fo:language="pl" fo:country="PL" style:language-asian="en" style:country-asian="US" style:language-complex="ar" style:country-complex="SA"/>
    </style:style>
    <style:style style:name="WW_CharLFO1LVL6" style:family="text">
      <style:text-properties fo:language="pl" fo:country="PL" style:language-asian="en" style:country-asian="US" style:language-complex="ar" style:country-complex="SA"/>
    </style:style>
    <style:style style:name="WW_CharLFO1LVL7" style:family="text">
      <style:text-properties fo:language="pl" fo:country="PL" style:language-asian="en" style:country-asian="US" style:language-complex="ar" style:country-complex="SA"/>
    </style:style>
    <style:style style:name="WW_CharLFO1LVL8" style:family="text">
      <style:text-properties fo:language="pl" fo:country="PL" style:language-asian="en" style:country-asian="US" style:language-complex="ar" style:country-complex="SA"/>
    </style:style>
    <style:style style:name="WW_CharLFO1LVL9" style:family="text">
      <style:text-properties fo:language="pl" fo:country="PL" style:language-asian="en" style:country-asian="US" style:language-complex="ar" style:country-complex="SA"/>
    </style:style>
    <text:list-style style:name="WWNum1" style:display-name="WWNum1">
      <text:list-level-style-number text:level="1" text:style-name="WW_CharLFO1LVL1" style:num-suffix="." style:num-format="I">
        <style:list-level-properties text:space-before="0.2666in" text:min-label-width="0.2055in" text:list-level-position-and-space-mode="label-alignment">
          <style:list-level-label-alignment text:label-followed-by="listtab" fo:margin-left="0.4722in" fo:text-indent="-0.2055in"/>
        </style:list-level-properties>
      </text:list-level-style-number>
      <text:list-level-style-bullet text:level="2" text:style-name="WW_CharLFO1LVL2" text:bullet-char="">
        <style:list-level-properties text:space-before="0.6305in" text:min-label-width="0.2416in" text:list-level-position-and-space-mode="label-alignment">
          <style:list-level-label-alignment text:label-followed-by="listtab" fo:margin-left="0.8722in" fo:text-indent="-0.2416in"/>
        </style:list-level-properties>
        <style:text-properties style:font-name="Times New Roman"/>
      </text:list-level-style-bullet>
      <text:list-level-style-bullet text:level="3" text:style-name="WW_CharLFO1LVL3" text:bullet-char="•">
        <style:list-level-properties text:space-before="1.3527in" text:min-label-width="0.2416in" text:list-level-position-and-space-mode="label-alignment">
          <style:list-level-label-alignment text:label-followed-by="listtab" fo:margin-left="1.5944in" fo:text-indent="-0.2416in"/>
        </style:list-level-properties>
      </text:list-level-style-bullet>
      <text:list-level-style-bullet text:level="4" text:style-name="WW_CharLFO1LVL4" text:bullet-char="•">
        <style:list-level-properties text:space-before="2.0722in" text:min-label-width="0.2416in" text:list-level-position-and-space-mode="label-alignment">
          <style:list-level-label-alignment text:label-followed-by="listtab" fo:margin-left="2.3138in" fo:text-indent="-0.2416in"/>
        </style:list-level-properties>
      </text:list-level-style-bullet>
      <text:list-level-style-bullet text:level="5" text:style-name="WW_CharLFO1LVL5" text:bullet-char="•">
        <style:list-level-properties text:space-before="2.7916in" text:min-label-width="0.2416in" text:list-level-position-and-space-mode="label-alignment">
          <style:list-level-label-alignment text:label-followed-by="listtab" fo:margin-left="3.0333in" fo:text-indent="-0.2416in"/>
        </style:list-level-properties>
      </text:list-level-style-bullet>
      <text:list-level-style-bullet text:level="6" text:style-name="WW_CharLFO1LVL6" text:bullet-char="•">
        <style:list-level-properties text:space-before="3.5111in" text:min-label-width="0.2416in" text:list-level-position-and-space-mode="label-alignment">
          <style:list-level-label-alignment text:label-followed-by="listtab" fo:margin-left="3.7527in" fo:text-indent="-0.2416in"/>
        </style:list-level-properties>
      </text:list-level-style-bullet>
      <text:list-level-style-bullet text:level="7" text:style-name="WW_CharLFO1LVL7" text:bullet-char="•">
        <style:list-level-properties text:space-before="4.2312in" text:min-label-width="0.2416in" text:list-level-position-and-space-mode="label-alignment">
          <style:list-level-label-alignment text:label-followed-by="listtab" fo:margin-left="4.4729in" fo:text-indent="-0.2416in"/>
        </style:list-level-properties>
      </text:list-level-style-bullet>
      <text:list-level-style-bullet text:level="8" text:style-name="WW_CharLFO1LVL8" text:bullet-char="•">
        <style:list-level-properties text:space-before="4.9506in" text:min-label-width="0.2416in" text:list-level-position-and-space-mode="label-alignment">
          <style:list-level-label-alignment text:label-followed-by="listtab" fo:margin-left="5.1923in" fo:text-indent="-0.2416in"/>
        </style:list-level-properties>
      </text:list-level-style-bullet>
      <text:list-level-style-bullet text:level="9" text:style-name="WW_CharLFO1LVL9" text:bullet-char="•">
        <style:list-level-properties text:space-before="5.6701in" text:min-label-width="0.2416in" text:list-level-position-and-space-mode="label-alignment">
          <style:list-level-label-alignment text:label-followed-by="listtab" fo:margin-left="5.9118in" fo:text-indent="-0.2416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ing"><draw:frame draw:z-index="251659264" draw:style-name="a0" draw:name="grafika1" text:anchor-type="paragraph" svg:x="-0.01024in" svg:y="-0.34173in" svg:width="6.69291in" svg:height="0.7874in" style:rel-width="scale" style:rel-height="scale"><draw:image xlink:href="media/image1.jp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oanna Chojnowska</meta:initial-creator>
    <dc:creator>Paulina</dc:creator>
    <meta:creation-date>2024-05-23T11:38:00Z</meta:creation-date>
    <dc:date>2026-05-20T09:36:00Z</dc:date>
    <meta:print-date>2025-06-16T12:11:00Z</meta:print-date>
    <meta:template xlink:href="Normal" xlink:type="simple"/>
    <meta:editing-cycles>25</meta:editing-cycles>
    <meta:editing-duration>PT84480S</meta:editing-duration>
    <meta:document-statistic meta:page-count="11" meta:paragraph-count="44" meta:word-count="3185" meta:character-count="22252" meta:row-count="159" meta:non-whitespace-character-count="19111"/>
  </office:meta>
</office:document-meta>
</file>