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Roboto" svg:font-family="Roboto, 'Helvetica Neue', sans-serif"/>
    <style:font-face style:name="Lucida Sans1" svg:font-family="'Lucida Sans'" style:font-family-generic="swiss"/>
    <style:font-face style:name="Arial" svg:font-family="Arial"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adornments="Pogrubiona" style:font-family-generic="roman" style:font-pitch="variable"/>
    <style:font-face style:name="Arial1"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1" svg:font-family="OpenSymbol" style:font-family-generic="system" style:font-pitch="variable"/>
    <style:font-face style:name="Times New Roman2" svg:font-family="'Times New Roman'" style:font-family-generic="system" style:font-pitch="variable"/>
  </office:font-face-decls>
  <office:automatic-styles>
    <style:style style:name="Tabela1" style:family="table">
      <style:table-properties style:width="17cm" table:align="margins"/>
    </style:style>
    <style:style style:name="Tabela1.A" style:family="table-column">
      <style:table-column-properties style:column-width="17cm" style:rel-column-width="65535*"/>
    </style:style>
    <style:style style:name="Tabela1.A1" style:family="table-cell">
      <style:table-cell-properties fo:padding="0.097cm" fo:border="0.05pt solid #000000"/>
    </style:style>
    <style:style style:name="Tabela2" style:family="table">
      <style:table-properties style:width="17cm" table:align="margins"/>
    </style:style>
    <style:style style:name="Tabela2.A" style:family="table-column">
      <style:table-column-properties style:column-width="5.667cm" style:rel-column-width="21845*"/>
    </style:style>
    <style:style style:name="Tabela2.A1" style:family="table-cell">
      <style:table-cell-properties fo:padding="0.097cm" fo:border-left="0.05pt solid #000000" fo:border-right="none" fo:border-top="0.05pt solid #000000" fo:border-bottom="0.05pt solid #000000"/>
    </style:style>
    <style:style style:name="Tabela2.C1" style:family="table-cell">
      <style:table-cell-properties fo:padding="0.097cm" fo:border="0.05pt solid #000000"/>
    </style:style>
    <style:style style:name="Tabela2.A2" style:family="table-cell">
      <style:table-cell-properties fo:padding="0.097cm" fo:border-left="0.05pt solid #000000" fo:border-right="none" fo:border-top="none" fo:border-bottom="0.05pt solid #000000"/>
    </style:style>
    <style:style style:name="Tabela2.C2" style:family="table-cell">
      <style:table-cell-properties fo:padding="0.097cm" fo:border-left="0.05pt solid #000000" fo:border-right="0.05pt solid #000000" fo:border-top="none" fo:border-bottom="0.05pt solid #000000"/>
    </style:style>
    <style:style style:name="Tabela3" style:family="table">
      <style:table-properties style:width="17cm" table:align="margins"/>
    </style:style>
    <style:style style:name="Tabela3.A" style:family="table-column">
      <style:table-column-properties style:column-width="8.5cm" style:rel-column-width="32767*"/>
    </style:style>
    <style:style style:name="Tabela3.A1" style:family="table-cell">
      <style:table-cell-properties fo:padding="0.097cm" fo:border-left="0.05pt solid #000000" fo:border-right="none" fo:border-top="0.05pt solid #000000" fo:border-bottom="0.05pt solid #000000"/>
    </style:style>
    <style:style style:name="Tabela3.B1" style:family="table-cell">
      <style:table-cell-properties fo:padding="0.097cm" fo:border="0.05pt solid #000000"/>
    </style:style>
    <style:style style:name="Tabela3.A2" style:family="table-cell">
      <style:table-cell-properties fo:padding="0.097cm" fo:border-left="0.05pt solid #000000" fo:border-right="none" fo:border-top="none" fo:border-bottom="0.05pt solid #000000"/>
    </style:style>
    <style:style style:name="Tabela3.B2" style:family="table-cell">
      <style:table-cell-properties fo:padding="0.097cm" fo:border-left="0.05pt solid #000000" fo:border-right="0.05pt solid #000000" fo:border-top="none" fo:border-bottom="0.05pt solid #000000"/>
    </style:style>
    <style:style style:name="Tabela4" style:family="table">
      <style:table-properties style:width="17cm" table:align="left"/>
    </style:style>
    <style:style style:name="Tabela4.A" style:family="table-column">
      <style:table-column-properties style:column-width="2.919cm"/>
    </style:style>
    <style:style style:name="Tabela4.B" style:family="table-column">
      <style:table-column-properties style:column-width="6.212cm"/>
    </style:style>
    <style:style style:name="Tabela4.C" style:family="table-column">
      <style:table-column-properties style:column-width="7.869cm"/>
    </style:style>
    <style:style style:name="Tabela4.A1" style:family="table-cell">
      <style:table-cell-properties style:vertical-align="middle" fo:padding="0.049cm" fo:border="none"/>
    </style:style>
    <style:style style:name="Tabela5" style:family="table">
      <style:table-properties style:width="17.307cm" table:align="left"/>
    </style:style>
    <style:style style:name="Tabela5.A" style:family="table-column">
      <style:table-column-properties style:column-width="0.818cm"/>
    </style:style>
    <style:style style:name="Tabela5.B" style:family="table-column">
      <style:table-column-properties style:column-width="3.986cm"/>
    </style:style>
    <style:style style:name="Tabela5.C" style:family="table-column">
      <style:table-column-properties style:column-width="5.398cm"/>
    </style:style>
    <style:style style:name="Tabela5.D" style:family="table-column">
      <style:table-column-properties style:column-width="2.392cm"/>
    </style:style>
    <style:style style:name="Tabela5.E" style:family="table-column">
      <style:table-column-properties style:column-width="2.201cm"/>
    </style:style>
    <style:style style:name="Tabela5.F" style:family="table-column">
      <style:table-column-properties style:column-width="2.512cm"/>
    </style:style>
    <style:style style:name="Tabela5.A1" style:family="table-cell">
      <style:table-cell-properties style:vertical-align="middle" fo:padding="0.049cm" fo:border="none"/>
    </style:style>
    <style:style style:name="Tabela6" style:family="table">
      <style:table-properties style:width="17cm" table:align="margins"/>
    </style:style>
    <style:style style:name="Tabela6.A" style:family="table-column">
      <style:table-column-properties style:column-width="4.001cm" style:rel-column-width="2268*"/>
    </style:style>
    <style:style style:name="Tabela6.B" style:family="table-column">
      <style:table-column-properties style:column-width="5.503cm" style:rel-column-width="3120*"/>
    </style:style>
    <style:style style:name="Tabela6.C" style:family="table-column">
      <style:table-column-properties style:column-width="4.805cm" style:rel-column-width="2724*"/>
    </style:style>
    <style:style style:name="Tabela6.D" style:family="table-column">
      <style:table-column-properties style:column-width="2.692cm" style:rel-column-width="1526*"/>
    </style:style>
    <style:style style:name="Tabela6.A1" style:family="table-cell">
      <style:table-cell-properties fo:padding="0.097cm" fo:border-left="0.05pt solid #000000" fo:border-right="none" fo:border-top="0.05pt solid #000000" fo:border-bottom="0.05pt solid #000000"/>
    </style:style>
    <style:style style:name="Tabela6.D1" style:family="table-cell">
      <style:table-cell-properties fo:padding="0.097cm" fo:border="0.05pt solid #000000"/>
    </style:style>
    <style:style style:name="Tabela6.A2" style:family="table-cell">
      <style:table-cell-properties fo:padding="0.097cm" fo:border-left="0.05pt solid #000000" fo:border-right="none" fo:border-top="none" fo:border-bottom="0.05pt solid #000000"/>
    </style:style>
    <style:style style:name="Tabela6.D2" style:family="table-cell">
      <style:table-cell-properties fo:padding="0.097cm" fo:border-left="0.05pt solid #000000" fo:border-right="0.05pt solid #000000" fo:border-top="none" fo:border-bottom="0.05pt solid #000000"/>
    </style:style>
    <style:style style:name="Tabela7" style:family="table">
      <style:table-properties style:width="17cm" table:align="margins"/>
    </style:style>
    <style:style style:name="Tabela7.A" style:family="table-column">
      <style:table-column-properties style:column-width="1.27cm" style:rel-column-width="720*"/>
    </style:style>
    <style:style style:name="Tabela7.B" style:family="table-column">
      <style:table-column-properties style:column-width="7.23cm" style:rel-column-width="4099*"/>
    </style:style>
    <style:style style:name="Tabela7.C" style:family="table-column">
      <style:table-column-properties style:column-width="4.251cm" style:rel-column-width="2410*"/>
    </style:style>
    <style:style style:name="Tabela7.D" style:family="table-column">
      <style:table-column-properties style:column-width="4.249cm" style:rel-column-width="2409*"/>
    </style:style>
    <style:style style:name="Tabela7.A1" style:family="table-cell">
      <style:table-cell-properties fo:padding="0.097cm" fo:border-left="0.05pt solid #000000" fo:border-right="none" fo:border-top="0.05pt solid #000000" fo:border-bottom="0.05pt solid #000000"/>
    </style:style>
    <style:style style:name="Tabela7.B1" style:family="table-cell">
      <style:table-cell-properties fo:padding="0.097cm" fo:border="0.05pt solid #000000"/>
    </style:style>
    <style:style style:name="Tabela7.B2" style:family="table-cell">
      <style:table-cell-properties fo:padding="0.097cm" fo:border-left="0.05pt solid #000000" fo:border-right="none" fo:border-top="none" fo:border-bottom="0.05pt solid #000000"/>
    </style:style>
    <style:style style:name="Tabela7.D2" style:family="table-cell">
      <style:table-cell-properties fo:padding="0.097cm" fo:border-left="0.05pt solid #000000" fo:border-right="0.05pt solid #000000" fo:border-top="none" fo:border-bottom="0.05pt solid #000000"/>
    </style:style>
    <style:style style:name="Tabela8" style:family="table">
      <style:table-properties style:width="17cm" table:align="margins"/>
    </style:style>
    <style:style style:name="Tabela8.A" style:family="table-column">
      <style:table-column-properties style:column-width="2.427cm" style:rel-column-width="1376*"/>
    </style:style>
    <style:style style:name="Tabela8.B" style:family="table-column">
      <style:table-column-properties style:column-width="2.429cm" style:rel-column-width="1377*"/>
    </style:style>
    <style:style style:name="Tabela8.E" style:family="table-column">
      <style:table-column-properties style:column-width="2.88cm" style:rel-column-width="1633*"/>
    </style:style>
    <style:style style:name="Tabela8.F" style:family="table-column">
      <style:table-column-properties style:column-width="1.799cm" style:rel-column-width="1020*"/>
    </style:style>
    <style:style style:name="Tabela8.G" style:family="table-column">
      <style:table-column-properties style:column-width="2.607cm" style:rel-column-width="1478*"/>
    </style:style>
    <style:style style:name="Tabela8.A1" style:family="table-cell">
      <style:table-cell-properties fo:padding="0.097cm" fo:border-left="0.05pt solid #000000" fo:border-right="none" fo:border-top="0.05pt solid #000000" fo:border-bottom="0.05pt solid #000000"/>
    </style:style>
    <style:style style:name="Tabela8.G1" style:family="table-cell">
      <style:table-cell-properties fo:padding="0.097cm" fo:border="0.05pt solid #000000"/>
    </style:style>
    <style:style style:name="Tabela8.A2" style:family="table-cell">
      <style:table-cell-properties fo:padding="0.097cm" fo:border-left="0.05pt solid #000000" fo:border-right="none" fo:border-top="none" fo:border-bottom="0.05pt solid #000000"/>
    </style:style>
    <style:style style:name="Tabela8.G2" style:family="table-cell">
      <style:table-cell-properties fo:padding="0.097cm" fo:border-left="0.05pt solid #000000" fo:border-right="0.05pt solid #000000" fo:border-top="none" fo:border-bottom="0.05pt solid #000000"/>
    </style:style>
    <style:style style:name="P1" style:family="paragraph" style:parent-style-name="Text_20_body">
      <style:paragraph-properties fo:text-align="justify" style:justify-single-word="false"/>
      <style:text-properties style:text-position="0% 100%" officeooo:paragraph-rsid="001006ba"/>
    </style:style>
    <style:style style:name="P2" style:family="paragraph" style:parent-style-name="Standard">
      <style:paragraph-properties fo:line-height="150%" fo:text-align="center" style:justify-single-word="false"/>
      <style:text-properties style:font-name="Times New Roman1" fo:font-size="15pt" fo:font-weight="bold" officeooo:rsid="000eedba" officeooo:paragraph-rsid="000cf819" style:font-size-asian="15pt" style:font-weight-asian="bold" style:font-name-complex="Times New Roman1" style:font-size-complex="15pt" style:font-weight-complex="bold"/>
    </style:style>
    <style:style style:name="P3" style:family="paragraph" style:parent-style-name="Standard">
      <style:paragraph-properties fo:line-height="150%" fo:text-align="center" style:justify-single-word="false"/>
      <style:text-properties style:font-name="Times New Roman1" fo:font-size="15pt" fo:font-weight="bold" officeooo:rsid="000d050c" officeooo:paragraph-rsid="000cf819" style:font-size-asian="15pt" style:font-weight-asian="bold" style:font-name-complex="Times New Roman1" style:font-size-complex="15pt" style:font-weight-complex="bold"/>
    </style:style>
    <style:style style:name="P4" style:family="paragraph" style:parent-style-name="Standard">
      <style:paragraph-properties fo:line-height="150%" fo:text-align="center" style:justify-single-word="false"/>
      <style:text-properties style:font-name="Times New Roman1" fo:font-size="15pt" fo:font-weight="bold" officeooo:rsid="000fe4ea" officeooo:paragraph-rsid="000cf819" style:font-size-asian="15pt" style:font-weight-asian="bold" style:font-name-complex="Times New Roman1" style:font-size-complex="15pt" style:font-weight-complex="bold"/>
    </style:style>
    <style:style style:name="P5" style:family="paragraph" style:parent-style-name="Standard">
      <style:paragraph-properties fo:line-height="150%" fo:text-align="center" style:justify-single-word="false"/>
      <style:text-properties style:font-name="Times New Roman1" fo:font-size="15pt" officeooo:rsid="000eedba" officeooo:paragraph-rsid="000cf819" style:font-size-asian="15pt" style:font-name-complex="Times New Roman1" style:font-size-complex="15pt"/>
    </style:style>
    <style:style style:name="P6" style:family="paragraph" style:parent-style-name="Standard">
      <style:paragraph-properties fo:line-height="150%" fo:text-align="center" style:justify-single-word="false"/>
      <style:text-properties style:font-name="Times New Roman1" fo:font-size="15pt" fo:font-style="italic" fo:font-weight="bold" officeooo:rsid="000d050c" officeooo:paragraph-rsid="000cf819" style:font-size-asian="15pt" style:font-style-asian="italic" style:font-weight-asian="bold" style:font-name-complex="Times New Roman1" style:font-size-complex="15pt" style:font-style-complex="italic" style:font-weight-complex="bold"/>
    </style:style>
    <style:style style:name="P7" style:family="paragraph" style:parent-style-name="Standard">
      <style:paragraph-properties fo:line-height="150%" fo:text-align="center" style:justify-single-word="false"/>
      <style:text-properties style:font-name="Times New Roman1" fo:font-size="15pt" fo:font-style="italic" fo:font-weight="bold" officeooo:rsid="000fe4ea" officeooo:paragraph-rsid="000cf819" style:font-size-asian="15pt" style:font-style-asian="italic" style:font-weight-asian="bold" style:font-name-complex="Times New Roman1" style:font-size-complex="15pt" style:font-style-complex="italic" style:font-weight-complex="bold"/>
    </style:style>
    <style:style style:name="P8" style:family="paragraph" style:parent-style-name="Standard">
      <style:paragraph-properties fo:line-height="150%" fo:text-align="center" style:justify-single-word="false"/>
      <style:text-properties style:font-name="Times New Roman1" fo:font-size="15pt" fo:font-style="italic" fo:font-weight="bold" officeooo:rsid="000cf819" officeooo:paragraph-rsid="000cf819" style:font-size-asian="15pt" style:font-style-asian="italic" style:font-weight-asian="bold" style:font-name-complex="Times New Roman1" style:font-size-complex="15pt" style:font-style-complex="italic" style:font-weight-complex="bold"/>
    </style:style>
    <style:style style:name="P9" style:family="paragraph" style:parent-style-name="Standard">
      <style:paragraph-properties fo:line-height="150%" fo:text-align="center" style:justify-single-word="false"/>
      <style:text-properties style:font-name="Times New Roman1" fo:font-size="15pt" fo:font-weight="normal" officeooo:rsid="000eedba" officeooo:paragraph-rsid="000cf819" style:font-size-asian="15pt" style:font-weight-asian="normal" style:font-name-complex="Times New Roman1" style:font-size-complex="15pt" style:font-weight-complex="normal"/>
    </style:style>
    <style:style style:name="P10" style:family="paragraph" style:parent-style-name="Standard">
      <style:paragraph-properties fo:line-height="150%" fo:text-align="center" style:justify-single-word="false"/>
      <style:text-properties style:font-name="Times New Roman1" fo:font-size="15pt" fo:font-weight="normal" officeooo:rsid="003c4e5d" officeooo:paragraph-rsid="000cf819" style:font-size-asian="15pt" style:font-weight-asian="normal" style:font-name-complex="Times New Roman1" style:font-size-complex="15pt" style:font-weight-complex="normal"/>
    </style:style>
    <style:style style:name="P11" style:family="paragraph" style:parent-style-name="Standard">
      <style:paragraph-properties fo:line-height="150%" fo:text-align="center" style:justify-single-word="false"/>
      <style:text-properties style:font-name="Times New Roman1" fo:font-size="15pt" fo:font-weight="normal" officeooo:rsid="000fe4ea" officeooo:paragraph-rsid="000cf819" style:font-size-asian="15pt" style:font-weight-asian="normal" style:font-name-complex="Times New Roman1" style:font-size-complex="15pt" style:font-weight-complex="normal"/>
    </style:style>
    <style:style style:name="P12" style:family="paragraph" style:parent-style-name="Standard">
      <style:paragraph-properties fo:text-align="center" style:justify-single-word="false"/>
      <style:text-properties style:font-name="Times New Roman1" fo:font-size="10pt" officeooo:rsid="000d050c" officeooo:paragraph-rsid="000cf819" style:font-size-asian="10pt" style:font-name-complex="Times New Roman1" style:font-size-complex="10pt"/>
    </style:style>
    <style:style style:name="P13" style:family="paragraph" style:parent-style-name="Standard">
      <style:paragraph-properties fo:line-height="150%" fo:text-align="center" style:justify-single-word="false"/>
      <style:text-properties style:font-name="Times New Roman1" fo:font-size="12pt" fo:font-weight="bold" officeooo:rsid="000cf819" officeooo:paragraph-rsid="000cf819" style:font-size-asian="12pt" style:font-weight-asian="bold" style:font-name-complex="Times New Roman1" style:font-size-complex="12pt" style:font-weight-complex="bold"/>
    </style:style>
    <style:style style:name="P14" style:family="paragraph" style:parent-style-name="Standard">
      <style:paragraph-properties fo:margin-top="0.071cm" fo:margin-bottom="0cm" loext:contextual-spacing="false" fo:line-height="150%" fo:text-align="justify" style:justify-single-word="false">
        <style:tab-stops/>
      </style:paragraph-properties>
      <style:text-properties fo:color="#000000" style:font-name="Times New Roman1" fo:font-size="10pt" fo:font-style="normal" fo:font-weight="normal" officeooo:rsid="00125f4d" officeooo:paragraph-rsid="000cf819" style:font-size-asian="10pt" style:font-style-asian="normal" style:font-weight-asian="normal" style:font-name-complex="Times New Roman1" style:font-size-complex="10pt" style:font-style-complex="normal" style:font-weight-complex="normal"/>
    </style:style>
    <style:style style:name="P15" style:family="paragraph" style:parent-style-name="Standard">
      <style:paragraph-properties fo:margin-top="0.071cm" fo:margin-bottom="0cm" loext:contextual-spacing="false" fo:line-height="150%" fo:text-align="center" style:justify-single-word="false">
        <style:tab-stops/>
      </style:paragraph-properties>
      <style:text-properties fo:color="#000000" style:font-name="Times New Roman1" fo:font-size="10pt" fo:font-style="normal" fo:font-weight="normal" officeooo:rsid="0011641f" officeooo:paragraph-rsid="000cf819" style:font-size-asian="10pt" style:font-style-asian="normal" style:font-weight-asian="normal" style:font-name-complex="Times New Roman1" style:font-size-complex="10pt" style:font-style-complex="normal" style:font-weight-complex="normal"/>
    </style:style>
    <style:style style:name="P16" style:family="paragraph" style:parent-style-name="Standard">
      <style:paragraph-properties fo:margin-top="0.071cm" fo:margin-bottom="0cm" loext:contextual-spacing="false" fo:line-height="150%" fo:text-align="justify" style:justify-single-word="false">
        <style:tab-stops/>
      </style:paragraph-properties>
      <style:text-properties fo:color="#000000" style:font-name="Times New Roman1" fo:font-size="10pt" fo:font-style="normal" fo:font-weight="normal" officeooo:rsid="0011641f" officeooo:paragraph-rsid="000cf819" style:font-size-asian="10pt" style:font-style-asian="normal" style:font-weight-asian="normal" style:font-name-complex="Times New Roman1" style:font-size-complex="10pt" style:font-style-complex="normal" style:font-weight-complex="normal"/>
    </style:style>
    <style:style style:name="P17" style:family="paragraph" style:parent-style-name="Standard">
      <style:paragraph-properties fo:margin-top="0.071cm" fo:margin-bottom="0cm" loext:contextual-spacing="false" fo:line-height="150%" fo:text-align="center" style:justify-single-word="false">
        <style:tab-stops/>
      </style:paragraph-properties>
      <style:text-properties fo:color="#000000" style:font-name="Times New Roman1" fo:font-size="10pt" fo:font-style="normal" fo:font-weight="normal" officeooo:rsid="00591c42" officeooo:paragraph-rsid="000cf819" style:font-size-asian="10pt" style:font-style-asian="normal" style:font-weight-asian="normal" style:font-name-complex="Times New Roman1" style:font-size-complex="10pt" style:font-style-complex="normal" style:font-weight-complex="normal"/>
    </style:style>
    <style:style style:name="P18" style:family="paragraph" style:parent-style-name="Standard">
      <style:paragraph-properties fo:margin-top="0.071cm" fo:margin-bottom="0cm" loext:contextual-spacing="false" fo:line-height="150%" fo:text-align="justify" style:justify-single-word="false">
        <style:tab-stops/>
      </style:paragraph-properties>
      <style:text-properties fo:color="#000000" style:font-name="Times New Roman1" fo:font-size="10pt" fo:font-style="normal" fo:font-weight="normal" officeooo:rsid="001ddd51" officeooo:paragraph-rsid="000cf819" style:font-size-asian="10pt" style:font-style-asian="normal" style:font-weight-asian="normal" style:font-name-complex="Times New Roman1" style:font-size-complex="10pt" style:font-style-complex="normal" style:font-weight-complex="normal"/>
    </style:style>
    <style:style style:name="P19"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2e400a"/>
    </style:style>
    <style:style style:name="P20" style:family="paragraph" style:parent-style-name="Text_20_body">
      <style:paragraph-properties fo:text-align="justify" style:justify-single-word="false"/>
      <style:text-properties style:font-name="Times New Roman1" fo:font-size="10pt" fo:font-weight="normal" officeooo:rsid="00174106" officeooo:paragraph-rsid="00174106" style:font-size-asian="10pt" style:font-weight-asian="normal" style:font-size-complex="10pt" style:font-weight-complex="normal"/>
    </style:style>
    <style:style style:name="P21" style:family="paragraph" style:parent-style-name="Text_20_body">
      <style:paragraph-properties fo:text-align="justify" style:justify-single-word="false"/>
      <style:text-properties style:font-name="Times New Roman1" fo:font-size="10pt" fo:font-weight="normal" officeooo:rsid="001757f0" officeooo:paragraph-rsid="001757f0" style:font-size-asian="10pt" style:font-weight-asian="normal" style:font-size-complex="10pt" style:font-weight-complex="normal"/>
    </style:style>
    <style:style style:name="P22" style:family="paragraph" style:parent-style-name="Text_20_body">
      <style:paragraph-properties fo:text-align="justify" style:justify-single-word="false"/>
    </style:style>
    <style:style style:name="P23" style:family="paragraph" style:parent-style-name="Text_20_body">
      <style:paragraph-properties fo:text-align="justify" style:justify-single-word="false"/>
      <style:text-properties officeooo:paragraph-rsid="003ac535"/>
    </style:style>
    <style:style style:name="P24" style:family="paragraph" style:parent-style-name="Text_20_body">
      <style:paragraph-properties fo:text-align="justify" style:justify-single-word="false"/>
      <style:text-properties officeooo:paragraph-rsid="003c63ab"/>
    </style:style>
    <style:style style:name="P25" style:family="paragraph" style:parent-style-name="Text_20_body">
      <style:paragraph-properties fo:text-align="justify" style:justify-single-word="false"/>
      <style:text-properties officeooo:paragraph-rsid="0046cadd"/>
    </style:style>
    <style:style style:name="P26" style:family="paragraph" style:parent-style-name="Text_20_body">
      <style:paragraph-properties fo:text-align="justify" style:justify-single-word="false"/>
      <style:text-properties officeooo:paragraph-rsid="0047a843"/>
    </style:style>
    <style:style style:name="P27" style:family="paragraph" style:parent-style-name="Text_20_body" style:list-style-name="L57">
      <style:paragraph-properties fo:text-align="justify" style:justify-single-word="false"/>
      <style:text-properties officeooo:paragraph-rsid="0047a843"/>
    </style:style>
    <style:style style:name="P28" style:family="paragraph" style:parent-style-name="Text_20_body">
      <style:paragraph-properties fo:text-align="justify" style:justify-single-word="false"/>
      <style:text-properties officeooo:paragraph-rsid="0047f54e"/>
    </style:style>
    <style:style style:name="P29" style:family="paragraph" style:parent-style-name="Text_20_body">
      <style:paragraph-properties fo:text-align="justify" style:justify-single-word="false"/>
      <style:text-properties officeooo:paragraph-rsid="004e963c"/>
    </style:style>
    <style:style style:name="P30" style:family="paragraph" style:parent-style-name="Text_20_body">
      <style:paragraph-properties fo:text-align="justify" style:justify-single-word="false"/>
      <style:text-properties officeooo:paragraph-rsid="0051806f"/>
    </style:style>
    <style:style style:name="P31" style:family="paragraph" style:parent-style-name="Text_20_body">
      <style:paragraph-properties fo:text-align="justify" style:justify-single-word="false"/>
      <style:text-properties officeooo:paragraph-rsid="0054ecaf"/>
    </style:style>
    <style:style style:name="P32" style:family="paragraph" style:parent-style-name="Text_20_body" style:list-style-name="L98">
      <style:paragraph-properties fo:text-align="justify" style:justify-single-word="false"/>
    </style:style>
    <style:style style:name="P33" style:family="paragraph" style:parent-style-name="Text_20_body" style:list-style-name="L103">
      <style:paragraph-properties fo:text-align="justify" style:justify-single-word="false"/>
    </style:style>
    <style:style style:name="P34" style:family="paragraph" style:parent-style-name="Text_20_body" style:list-style-name="L104">
      <style:paragraph-properties fo:text-align="justify" style:justify-single-word="false"/>
    </style:style>
    <style:style style:name="P35" style:family="paragraph" style:parent-style-name="Text_20_body">
      <style:paragraph-properties fo:text-align="justify" style:justify-single-word="false"/>
      <style:text-properties officeooo:paragraph-rsid="001006ba"/>
    </style:style>
    <style:style style:name="P36" style:family="paragraph" style:parent-style-name="Text_20_body">
      <style:paragraph-properties fo:text-align="justify" style:justify-single-word="false"/>
      <style:text-properties officeooo:paragraph-rsid="007776e5"/>
    </style:style>
    <style:style style:name="P37" style:family="paragraph" style:parent-style-name="Text_20_body" style:list-style-name="L112">
      <style:paragraph-properties fo:text-align="justify" style:justify-single-word="false"/>
      <style:text-properties officeooo:paragraph-rsid="007776e5"/>
    </style:style>
    <style:style style:name="P38" style:family="paragraph" style:parent-style-name="Text_20_body">
      <style:paragraph-properties fo:text-align="justify" style:justify-single-word="false"/>
      <style:text-properties officeooo:paragraph-rsid="00113379"/>
    </style:style>
    <style:style style:name="P39" style:family="paragraph" style:parent-style-name="Text_20_body">
      <style:paragraph-properties fo:text-align="justify" style:justify-single-word="false"/>
      <style:text-properties officeooo:paragraph-rsid="0078101e"/>
    </style:style>
    <style:style style:name="P40" style:family="paragraph" style:parent-style-name="Text_20_body" style:list-style-name="L114">
      <style:paragraph-properties fo:text-align="justify" style:justify-single-word="false"/>
      <style:text-properties officeooo:paragraph-rsid="0078101e"/>
    </style:style>
    <style:style style:name="P41" style:family="paragraph" style:parent-style-name="Text_20_body">
      <style:paragraph-properties fo:text-align="justify" style:justify-single-word="false"/>
      <style:text-properties officeooo:paragraph-rsid="00174106"/>
    </style:style>
    <style:style style:name="P42" style:family="paragraph" style:parent-style-name="Text_20_body">
      <style:paragraph-properties fo:text-align="justify" style:justify-single-word="false"/>
      <style:text-properties officeooo:paragraph-rsid="007a04fb"/>
    </style:style>
    <style:style style:name="P43" style:family="paragraph" style:parent-style-name="Text_20_body">
      <style:paragraph-properties fo:text-align="justify" style:justify-single-word="false"/>
      <style:text-properties officeooo:paragraph-rsid="001757f0"/>
    </style:style>
    <style:style style:name="P44" style:family="paragraph" style:parent-style-name="Text_20_body">
      <style:paragraph-properties fo:text-align="justify" style:justify-single-word="false"/>
      <style:text-properties officeooo:paragraph-rsid="007b446b"/>
    </style:style>
    <style:style style:name="P45" style:family="paragraph" style:parent-style-name="Text_20_body" style:list-style-name="L124">
      <style:paragraph-properties fo:text-align="justify" style:justify-single-word="false"/>
    </style:style>
    <style:style style:name="P46" style:family="paragraph" style:parent-style-name="Text_20_body" style:list-style-name="L127">
      <style:paragraph-properties fo:text-align="justify" style:justify-single-word="false"/>
    </style:style>
    <style:style style:name="P47" style:family="paragraph" style:parent-style-name="Text_20_body">
      <style:paragraph-properties fo:text-align="justify" style:justify-single-word="false"/>
      <style:text-properties officeooo:paragraph-rsid="007be263"/>
    </style:style>
    <style:style style:name="P48" style:family="paragraph" style:parent-style-name="Text_20_body" style:list-style-name="L132">
      <style:paragraph-properties fo:text-align="justify" style:justify-single-word="false"/>
      <style:text-properties officeooo:paragraph-rsid="007be263"/>
    </style:style>
    <style:style style:name="P49" style:family="paragraph" style:parent-style-name="Text_20_body" style:list-style-name="L135">
      <style:paragraph-properties fo:text-align="justify" style:justify-single-word="false"/>
    </style:style>
    <style:style style:name="P50" style:family="paragraph" style:parent-style-name="Text_20_body">
      <style:paragraph-properties fo:text-align="justify" style:justify-single-word="false"/>
      <style:text-properties officeooo:paragraph-rsid="008226ae"/>
    </style:style>
    <style:style style:name="P51" style:family="paragraph" style:parent-style-name="Text_20_body" style:list-style-name="L148">
      <style:paragraph-properties fo:text-align="justify" style:justify-single-word="false"/>
    </style:style>
    <style:style style:name="P52" style:family="paragraph" style:parent-style-name="Text_20_body" style:list-style-name="L152">
      <style:paragraph-properties fo:text-align="justify" style:justify-single-word="false"/>
    </style:style>
    <style:style style:name="P53" style:family="paragraph" style:parent-style-name="Text_20_body" style:list-style-name="L156">
      <style:paragraph-properties fo:text-align="justify" style:justify-single-word="false"/>
    </style:style>
    <style:style style:name="P54" style:family="paragraph" style:parent-style-name="Text_20_body" style:list-style-name="L157">
      <style:paragraph-properties fo:text-align="justify" style:justify-single-word="false"/>
    </style:style>
    <style:style style:name="P55" style:family="paragraph" style:parent-style-name="Text_20_body" style:list-style-name="L160">
      <style:paragraph-properties fo:text-align="justify" style:justify-single-word="false"/>
    </style:style>
    <style:style style:name="P56" style:family="paragraph" style:parent-style-name="Text_20_body" style:list-style-name="L184">
      <style:paragraph-properties fo:text-align="justify" style:justify-single-word="false"/>
      <style:text-properties officeooo:paragraph-rsid="008acde0"/>
    </style:style>
    <style:style style:name="P57" style:family="paragraph" style:parent-style-name="Text_20_body" style:list-style-name="L193">
      <style:paragraph-properties fo:text-align="justify" style:justify-single-word="false"/>
    </style:style>
    <style:style style:name="P58" style:family="paragraph" style:parent-style-name="Text_20_body" style:list-style-name="L196">
      <style:paragraph-properties fo:text-align="justify" style:justify-single-word="false"/>
    </style:style>
    <style:style style:name="P59" style:family="paragraph" style:parent-style-name="Text_20_body" style:list-style-name="L197">
      <style:paragraph-properties fo:text-align="justify" style:justify-single-word="false"/>
    </style:style>
    <style:style style:name="P60" style:family="paragraph" style:parent-style-name="Text_20_body" style:list-style-name="L209">
      <style:paragraph-properties fo:text-align="justify" style:justify-single-word="false"/>
    </style:style>
    <style:style style:name="P61" style:family="paragraph" style:parent-style-name="Text_20_body" style:list-style-name="L210">
      <style:paragraph-properties fo:text-align="justify" style:justify-single-word="false"/>
    </style:style>
    <style:style style:name="P62" style:family="paragraph" style:parent-style-name="Text_20_body" style:list-style-name="L219">
      <style:paragraph-properties fo:text-align="justify" style:justify-single-word="false"/>
    </style:style>
    <style:style style:name="P63" style:family="paragraph" style:parent-style-name="Text_20_body">
      <style:paragraph-properties fo:text-align="justify" style:justify-single-word="false"/>
      <style:text-properties officeooo:paragraph-rsid="0090be61"/>
    </style:style>
    <style:style style:name="P64" style:family="paragraph" style:parent-style-name="Text_20_body">
      <style:paragraph-properties fo:text-align="justify" style:justify-single-word="false"/>
      <style:text-properties officeooo:paragraph-rsid="0093b821"/>
    </style:style>
    <style:style style:name="P65" style:family="paragraph" style:parent-style-name="Text_20_body">
      <style:paragraph-properties fo:text-align="center" style:justify-single-word="false"/>
    </style:style>
    <style:style style:name="P66" style:family="paragraph" style:parent-style-name="Text_20_body">
      <style:paragraph-properties fo:text-align="center" style:justify-single-word="false"/>
      <style:text-properties officeooo:paragraph-rsid="0047a843"/>
    </style:style>
    <style:style style:name="P67" style:family="paragraph" style:parent-style-name="Text_20_body">
      <style:paragraph-properties fo:text-align="center" style:justify-single-word="false"/>
      <style:text-properties officeooo:paragraph-rsid="0047f54e"/>
    </style:style>
    <style:style style:name="P68" style:family="paragraph" style:parent-style-name="Text_20_body">
      <style:paragraph-properties fo:text-align="center" style:justify-single-word="false"/>
      <style:text-properties officeooo:paragraph-rsid="004e963c"/>
    </style:style>
    <style:style style:name="P69" style:family="paragraph" style:parent-style-name="Text_20_body">
      <style:paragraph-properties fo:text-align="center" style:justify-single-word="false"/>
      <style:text-properties officeooo:paragraph-rsid="0051806f"/>
    </style:style>
    <style:style style:name="P70" style:family="paragraph" style:parent-style-name="Text_20_body">
      <style:paragraph-properties fo:text-align="center" style:justify-single-word="false"/>
      <style:text-properties officeooo:paragraph-rsid="0057b7c6"/>
    </style:style>
    <style:style style:name="P71" style:family="paragraph" style:parent-style-name="Text_20_body">
      <style:paragraph-properties fo:text-align="center" style:justify-single-word="false"/>
      <style:text-properties officeooo:paragraph-rsid="007be263"/>
    </style:style>
    <style:style style:name="P72" style:family="paragraph" style:parent-style-name="Text_20_body">
      <style:text-properties style:font-name="Times New Roman1" fo:font-size="10pt" style:font-size-asian="10pt" style:font-size-complex="10pt"/>
    </style:style>
    <style:style style:name="P73" style:family="paragraph" style:parent-style-name="Text_20_body">
      <style:paragraph-properties fo:text-align="justify" style:justify-single-word="false"/>
      <style:text-properties style:font-name="Times New Roman1" fo:font-size="10pt" style:font-size-asian="10pt" style:font-size-complex="10pt"/>
    </style:style>
    <style:style style:name="P74" style:family="paragraph" style:parent-style-name="Text_20_body">
      <style:paragraph-properties fo:text-align="justify" style:justify-single-word="false"/>
      <style:text-properties style:font-name="Times New Roman1" fo:font-size="10pt" officeooo:paragraph-rsid="003ac535" style:font-size-asian="10pt" style:font-size-complex="10pt"/>
    </style:style>
    <style:style style:name="P75" style:family="paragraph" style:parent-style-name="Text_20_body" style:list-style-name="L53">
      <style:paragraph-properties fo:text-align="justify" style:justify-single-word="false"/>
      <style:text-properties style:font-name="Times New Roman1" fo:font-size="10pt" style:font-size-asian="10pt" style:font-size-complex="10pt"/>
    </style:style>
    <style:style style:name="P76" style:family="paragraph" style:parent-style-name="Text_20_body" style:list-style-name="L55">
      <style:paragraph-properties fo:text-align="justify" style:justify-single-word="false"/>
      <style:text-properties style:font-name="Times New Roman1" fo:font-size="10pt" style:font-size-asian="10pt" style:font-size-complex="10pt"/>
    </style:style>
    <style:style style:name="P77" style:family="paragraph" style:parent-style-name="Text_20_body">
      <style:paragraph-properties fo:text-align="justify" style:justify-single-word="false"/>
      <style:text-properties style:font-name="Times New Roman1" fo:font-size="10pt" officeooo:paragraph-rsid="0047f54e" style:font-size-asian="10pt" style:font-size-complex="10pt"/>
    </style:style>
    <style:style style:name="P78" style:family="paragraph" style:parent-style-name="Text_20_body" style:list-style-name="L99">
      <style:paragraph-properties fo:text-align="justify" style:justify-single-word="false"/>
      <style:text-properties style:font-name="Times New Roman1" fo:font-size="10pt" style:font-size-asian="10pt" style:font-size-complex="10pt"/>
    </style:style>
    <style:style style:name="P79" style:family="paragraph" style:parent-style-name="Text_20_body" style:list-style-name="L100">
      <style:paragraph-properties fo:text-align="justify" style:justify-single-word="false"/>
      <style:text-properties style:font-name="Times New Roman1" fo:font-size="10pt" style:font-size-asian="10pt" style:font-size-complex="10pt"/>
    </style:style>
    <style:style style:name="P80" style:family="paragraph" style:parent-style-name="Text_20_body" style:list-style-name="L101">
      <style:paragraph-properties fo:text-align="justify" style:justify-single-word="false"/>
      <style:text-properties style:font-name="Times New Roman1" fo:font-size="10pt" style:font-size-asian="10pt" style:font-size-complex="10pt"/>
    </style:style>
    <style:style style:name="P81" style:family="paragraph" style:parent-style-name="Text_20_body" style:list-style-name="L102">
      <style:paragraph-properties fo:text-align="justify" style:justify-single-word="false"/>
      <style:text-properties style:font-name="Times New Roman1" fo:font-size="10pt" style:font-size-asian="10pt" style:font-size-complex="10pt"/>
    </style:style>
    <style:style style:name="P82" style:family="paragraph" style:parent-style-name="Text_20_body" style:list-style-name="L105">
      <style:paragraph-properties fo:text-align="justify" style:justify-single-word="false"/>
      <style:text-properties style:font-name="Times New Roman1" fo:font-size="10pt" style:font-size-asian="10pt" style:font-size-complex="10pt"/>
    </style:style>
    <style:style style:name="P83" style:family="paragraph" style:parent-style-name="Text_20_body" style:list-style-name="L106">
      <style:paragraph-properties fo:text-align="justify" style:justify-single-word="false"/>
      <style:text-properties style:font-name="Times New Roman1" fo:font-size="10pt" style:font-size-asian="10pt" style:font-size-complex="10pt"/>
    </style:style>
    <style:style style:name="P84" style:family="paragraph" style:parent-style-name="Text_20_body" style:list-style-name="L107">
      <style:paragraph-properties fo:text-align="justify" style:justify-single-word="false"/>
      <style:text-properties style:font-name="Times New Roman1" fo:font-size="10pt" style:font-size-asian="10pt" style:font-size-complex="10pt"/>
    </style:style>
    <style:style style:name="P85" style:family="paragraph" style:parent-style-name="Text_20_body" style:list-style-name="L113">
      <style:paragraph-properties fo:text-align="justify" style:justify-single-word="false"/>
      <style:text-properties style:font-name="Times New Roman1" fo:font-size="10pt" style:font-size-asian="10pt" style:font-size-complex="10pt"/>
    </style:style>
    <style:style style:name="P86" style:family="paragraph" style:parent-style-name="Text_20_body" style:list-style-name="L114">
      <style:paragraph-properties fo:text-align="justify" style:justify-single-word="false"/>
      <style:text-properties style:font-name="Times New Roman1" fo:font-size="10pt" officeooo:paragraph-rsid="0078101e" style:font-size-asian="10pt" style:font-size-complex="10pt"/>
    </style:style>
    <style:style style:name="P87" style:family="paragraph" style:parent-style-name="Text_20_body" style:list-style-name="L118">
      <style:paragraph-properties fo:text-align="justify" style:justify-single-word="false"/>
      <style:text-properties style:font-name="Times New Roman1" fo:font-size="10pt" officeooo:paragraph-rsid="0078101e" style:font-size-asian="10pt" style:font-size-complex="10pt"/>
    </style:style>
    <style:style style:name="P88" style:family="paragraph" style:parent-style-name="Text_20_body">
      <style:paragraph-properties fo:text-align="justify" style:justify-single-word="false"/>
      <style:text-properties style:font-name="Times New Roman1" fo:font-size="10pt" officeooo:paragraph-rsid="0078101e" style:font-size-asian="10pt" style:font-size-complex="10pt"/>
    </style:style>
    <style:style style:name="P89" style:family="paragraph" style:parent-style-name="Text_20_body" style:list-style-name="L119">
      <style:paragraph-properties fo:text-align="justify" style:justify-single-word="false"/>
      <style:text-properties style:font-name="Times New Roman1" fo:font-size="10pt" officeooo:paragraph-rsid="0078101e" style:font-size-asian="10pt" style:font-size-complex="10pt"/>
    </style:style>
    <style:style style:name="P90" style:family="paragraph" style:parent-style-name="Text_20_body">
      <style:paragraph-properties fo:text-align="justify" style:justify-single-word="false"/>
      <style:text-properties style:font-name="Times New Roman1" fo:font-size="10pt" officeooo:paragraph-rsid="007a04fb" style:font-size-asian="10pt" style:font-size-complex="10pt"/>
    </style:style>
    <style:style style:name="P91" style:family="paragraph" style:parent-style-name="Text_20_body" style:list-style-name="L123">
      <style:paragraph-properties fo:text-align="justify" style:justify-single-word="false"/>
      <style:text-properties style:font-name="Times New Roman1" fo:font-size="10pt" style:font-size-asian="10pt" style:font-size-complex="10pt"/>
    </style:style>
    <style:style style:name="P92" style:family="paragraph" style:parent-style-name="Text_20_body" style:list-style-name="L125">
      <style:paragraph-properties fo:text-align="justify" style:justify-single-word="false"/>
      <style:text-properties style:font-name="Times New Roman1" fo:font-size="10pt" style:font-size-asian="10pt" style:font-size-complex="10pt"/>
    </style:style>
    <style:style style:name="P93" style:family="paragraph" style:parent-style-name="Text_20_body" style:list-style-name="L126">
      <style:paragraph-properties fo:text-align="justify" style:justify-single-word="false"/>
      <style:text-properties style:font-name="Times New Roman1" fo:font-size="10pt" style:font-size-asian="10pt" style:font-size-complex="10pt"/>
    </style:style>
    <style:style style:name="P94" style:family="paragraph" style:parent-style-name="Text_20_body" style:list-style-name="L128">
      <style:paragraph-properties fo:text-align="justify" style:justify-single-word="false"/>
      <style:text-properties style:font-name="Times New Roman1" fo:font-size="10pt" style:font-size-asian="10pt" style:font-size-complex="10pt"/>
    </style:style>
    <style:style style:name="P95" style:family="paragraph" style:parent-style-name="Text_20_body" style:list-style-name="L129">
      <style:paragraph-properties fo:text-align="justify" style:justify-single-word="false"/>
      <style:text-properties style:font-name="Times New Roman1" fo:font-size="10pt" style:font-size-asian="10pt" style:font-size-complex="10pt"/>
    </style:style>
    <style:style style:name="P96" style:family="paragraph" style:parent-style-name="Text_20_body" style:list-style-name="L133">
      <style:paragraph-properties fo:text-align="justify" style:justify-single-word="false"/>
      <style:text-properties style:font-name="Times New Roman1" fo:font-size="10pt" style:font-size-asian="10pt" style:font-size-complex="10pt"/>
    </style:style>
    <style:style style:name="P97" style:family="paragraph" style:parent-style-name="Text_20_body" style:list-style-name="L134">
      <style:paragraph-properties fo:text-align="justify" style:justify-single-word="false"/>
      <style:text-properties style:font-name="Times New Roman1" fo:font-size="10pt" style:font-size-asian="10pt" style:font-size-complex="10pt"/>
    </style:style>
    <style:style style:name="P98" style:family="paragraph" style:parent-style-name="Text_20_body" style:list-style-name="L138">
      <style:paragraph-properties fo:text-align="justify" style:justify-single-word="false"/>
      <style:text-properties style:font-name="Times New Roman1" fo:font-size="10pt" style:font-size-asian="10pt" style:font-size-complex="10pt"/>
    </style:style>
    <style:style style:name="P99" style:family="paragraph" style:parent-style-name="Text_20_body" style:list-style-name="L140">
      <style:paragraph-properties fo:text-align="justify" style:justify-single-word="false"/>
      <style:text-properties style:font-name="Times New Roman1" fo:font-size="10pt" style:font-size-asian="10pt" style:font-size-complex="10pt"/>
    </style:style>
    <style:style style:name="P100" style:family="paragraph" style:parent-style-name="Text_20_body" style:list-style-name="L141">
      <style:paragraph-properties fo:text-align="justify" style:justify-single-word="false"/>
      <style:text-properties style:font-name="Times New Roman1" fo:font-size="10pt" style:font-size-asian="10pt" style:font-size-complex="10pt"/>
    </style:style>
    <style:style style:name="P101" style:family="paragraph" style:parent-style-name="Text_20_body" style:list-style-name="L143">
      <style:paragraph-properties fo:text-align="justify" style:justify-single-word="false"/>
      <style:text-properties style:font-name="Times New Roman1" fo:font-size="10pt" style:font-size-asian="10pt" style:font-size-complex="10pt"/>
    </style:style>
    <style:style style:name="P102" style:family="paragraph" style:parent-style-name="Text_20_body" style:list-style-name="L148">
      <style:paragraph-properties fo:text-align="justify" style:justify-single-word="false"/>
      <style:text-properties style:font-name="Times New Roman1" fo:font-size="10pt" style:font-size-asian="10pt" style:font-size-complex="10pt"/>
    </style:style>
    <style:style style:name="P103" style:family="paragraph" style:parent-style-name="Text_20_body" style:list-style-name="L149">
      <style:paragraph-properties fo:text-align="justify" style:justify-single-word="false"/>
      <style:text-properties style:font-name="Times New Roman1" fo:font-size="10pt" style:font-size-asian="10pt" style:font-size-complex="10pt"/>
    </style:style>
    <style:style style:name="P104" style:family="paragraph" style:parent-style-name="Text_20_body" style:list-style-name="L150">
      <style:paragraph-properties fo:text-align="justify" style:justify-single-word="false"/>
      <style:text-properties style:font-name="Times New Roman1" fo:font-size="10pt" style:font-size-asian="10pt" style:font-size-complex="10pt"/>
    </style:style>
    <style:style style:name="P105" style:family="paragraph" style:parent-style-name="Text_20_body" style:list-style-name="L151">
      <style:paragraph-properties fo:text-align="justify" style:justify-single-word="false"/>
      <style:text-properties style:font-name="Times New Roman1" fo:font-size="10pt" style:font-size-asian="10pt" style:font-size-complex="10pt"/>
    </style:style>
    <style:style style:name="P106" style:family="paragraph" style:parent-style-name="Text_20_body" style:list-style-name="L153">
      <style:paragraph-properties fo:text-align="justify" style:justify-single-word="false"/>
      <style:text-properties style:font-name="Times New Roman1" fo:font-size="10pt" style:font-size-asian="10pt" style:font-size-complex="10pt"/>
    </style:style>
    <style:style style:name="P107" style:family="paragraph" style:parent-style-name="Text_20_body" style:list-style-name="L154">
      <style:paragraph-properties fo:text-align="justify" style:justify-single-word="false"/>
      <style:text-properties style:font-name="Times New Roman1" fo:font-size="10pt" style:font-size-asian="10pt" style:font-size-complex="10pt"/>
    </style:style>
    <style:style style:name="P108" style:family="paragraph" style:parent-style-name="Text_20_body" style:list-style-name="L155">
      <style:paragraph-properties fo:text-align="justify" style:justify-single-word="false"/>
      <style:text-properties style:font-name="Times New Roman1" fo:font-size="10pt" style:font-size-asian="10pt" style:font-size-complex="10pt"/>
    </style:style>
    <style:style style:name="P109" style:family="paragraph" style:parent-style-name="Text_20_body" style:list-style-name="L158">
      <style:paragraph-properties fo:text-align="justify" style:justify-single-word="false"/>
      <style:text-properties style:font-name="Times New Roman1" fo:font-size="10pt" style:font-size-asian="10pt" style:font-size-complex="10pt"/>
    </style:style>
    <style:style style:name="P110" style:family="paragraph" style:parent-style-name="Text_20_body" style:list-style-name="L159">
      <style:paragraph-properties fo:text-align="justify" style:justify-single-word="false"/>
      <style:text-properties style:font-name="Times New Roman1" fo:font-size="10pt" style:font-size-asian="10pt" style:font-size-complex="10pt"/>
    </style:style>
    <style:style style:name="P111" style:family="paragraph" style:parent-style-name="Text_20_body" style:list-style-name="L169">
      <style:paragraph-properties fo:text-align="justify" style:justify-single-word="false"/>
      <style:text-properties style:font-name="Times New Roman1" fo:font-size="10pt" style:font-size-asian="10pt" style:font-size-complex="10pt"/>
    </style:style>
    <style:style style:name="P112" style:family="paragraph" style:parent-style-name="Text_20_body" style:list-style-name="L170">
      <style:paragraph-properties fo:text-align="justify" style:justify-single-word="false"/>
      <style:text-properties style:font-name="Times New Roman1" fo:font-size="10pt" style:font-size-asian="10pt" style:font-size-complex="10pt"/>
    </style:style>
    <style:style style:name="P113" style:family="paragraph" style:parent-style-name="Text_20_body" style:list-style-name="L171">
      <style:paragraph-properties fo:text-align="justify" style:justify-single-word="false"/>
      <style:text-properties style:font-name="Times New Roman1" fo:font-size="10pt" style:font-size-asian="10pt" style:font-size-complex="10pt"/>
    </style:style>
    <style:style style:name="P114" style:family="paragraph" style:parent-style-name="Text_20_body" style:list-style-name="L172">
      <style:paragraph-properties fo:text-align="justify" style:justify-single-word="false"/>
      <style:text-properties style:font-name="Times New Roman1" fo:font-size="10pt" style:font-size-asian="10pt" style:font-size-complex="10pt"/>
    </style:style>
    <style:style style:name="P115" style:family="paragraph" style:parent-style-name="Text_20_body" style:list-style-name="L173">
      <style:paragraph-properties fo:text-align="justify" style:justify-single-word="false"/>
      <style:text-properties style:font-name="Times New Roman1" fo:font-size="10pt" style:font-size-asian="10pt" style:font-size-complex="10pt"/>
    </style:style>
    <style:style style:name="P116" style:family="paragraph" style:parent-style-name="Text_20_body" style:list-style-name="L174">
      <style:paragraph-properties fo:text-align="justify" style:justify-single-word="false"/>
      <style:text-properties style:font-name="Times New Roman1" fo:font-size="10pt" style:font-size-asian="10pt" style:font-size-complex="10pt"/>
    </style:style>
    <style:style style:name="P117" style:family="paragraph" style:parent-style-name="Text_20_body" style:list-style-name="L175">
      <style:paragraph-properties fo:text-align="justify" style:justify-single-word="false"/>
      <style:text-properties style:font-name="Times New Roman1" fo:font-size="10pt" style:font-size-asian="10pt" style:font-size-complex="10pt"/>
    </style:style>
    <style:style style:name="P118" style:family="paragraph" style:parent-style-name="Text_20_body" style:list-style-name="L176">
      <style:paragraph-properties fo:text-align="justify" style:justify-single-word="false"/>
      <style:text-properties style:font-name="Times New Roman1" fo:font-size="10pt" style:font-size-asian="10pt" style:font-size-complex="10pt"/>
    </style:style>
    <style:style style:name="P119" style:family="paragraph" style:parent-style-name="Text_20_body" style:list-style-name="L177">
      <style:paragraph-properties fo:text-align="justify" style:justify-single-word="false"/>
      <style:text-properties style:font-name="Times New Roman1" fo:font-size="10pt" style:font-size-asian="10pt" style:font-size-complex="10pt"/>
    </style:style>
    <style:style style:name="P120" style:family="paragraph" style:parent-style-name="Text_20_body" style:list-style-name="L178">
      <style:paragraph-properties fo:text-align="justify" style:justify-single-word="false"/>
      <style:text-properties style:font-name="Times New Roman1" fo:font-size="10pt" style:font-size-asian="10pt" style:font-size-complex="10pt"/>
    </style:style>
    <style:style style:name="P121" style:family="paragraph" style:parent-style-name="Text_20_body" style:list-style-name="L184">
      <style:paragraph-properties fo:text-align="justify" style:justify-single-word="false"/>
      <style:text-properties style:font-name="Times New Roman1" fo:font-size="10pt" officeooo:paragraph-rsid="008acde0" style:font-size-asian="10pt" style:font-size-complex="10pt"/>
    </style:style>
    <style:style style:name="P122" style:family="paragraph" style:parent-style-name="Text_20_body" style:list-style-name="L187">
      <style:paragraph-properties fo:text-align="justify" style:justify-single-word="false"/>
      <style:text-properties style:font-name="Times New Roman1" fo:font-size="10pt" style:font-size-asian="10pt" style:font-size-complex="10pt"/>
    </style:style>
    <style:style style:name="P123" style:family="paragraph" style:parent-style-name="Text_20_body" style:list-style-name="L190">
      <style:paragraph-properties fo:text-align="justify" style:justify-single-word="false"/>
      <style:text-properties style:font-name="Times New Roman1" fo:font-size="10pt" style:font-size-asian="10pt" style:font-size-complex="10pt"/>
    </style:style>
    <style:style style:name="P124" style:family="paragraph" style:parent-style-name="Text_20_body" style:list-style-name="L191">
      <style:paragraph-properties fo:text-align="justify" style:justify-single-word="false"/>
      <style:text-properties style:font-name="Times New Roman1" fo:font-size="10pt" style:font-size-asian="10pt" style:font-size-complex="10pt"/>
    </style:style>
    <style:style style:name="P125" style:family="paragraph" style:parent-style-name="Text_20_body" style:list-style-name="L192">
      <style:paragraph-properties fo:text-align="justify" style:justify-single-word="false"/>
      <style:text-properties style:font-name="Times New Roman1" fo:font-size="10pt" style:font-size-asian="10pt" style:font-size-complex="10pt"/>
    </style:style>
    <style:style style:name="P126" style:family="paragraph" style:parent-style-name="Text_20_body" style:list-style-name="L194">
      <style:paragraph-properties fo:text-align="justify" style:justify-single-word="false"/>
      <style:text-properties style:font-name="Times New Roman1" fo:font-size="10pt" style:font-size-asian="10pt" style:font-size-complex="10pt"/>
    </style:style>
    <style:style style:name="P127" style:family="paragraph" style:parent-style-name="Text_20_body" style:list-style-name="L195">
      <style:paragraph-properties fo:text-align="justify" style:justify-single-word="false"/>
      <style:text-properties style:font-name="Times New Roman1" fo:font-size="10pt" style:font-size-asian="10pt" style:font-size-complex="10pt"/>
    </style:style>
    <style:style style:name="P128" style:family="paragraph" style:parent-style-name="Text_20_body">
      <style:paragraph-properties fo:text-align="justify" style:justify-single-word="false"/>
      <style:text-properties style:font-name="Times New Roman1" fo:font-size="10pt" officeooo:paragraph-rsid="008dae93" style:font-size-asian="10pt" style:font-size-complex="10pt"/>
    </style:style>
    <style:style style:name="P129" style:family="paragraph" style:parent-style-name="Text_20_body" style:list-style-name="L200">
      <style:paragraph-properties fo:text-align="justify" style:justify-single-word="false"/>
      <style:text-properties style:font-name="Times New Roman1" fo:font-size="10pt" style:font-size-asian="10pt" style:font-size-complex="10pt"/>
    </style:style>
    <style:style style:name="P130" style:family="paragraph" style:parent-style-name="Text_20_body" style:list-style-name="L201">
      <style:paragraph-properties fo:text-align="justify" style:justify-single-word="false"/>
      <style:text-properties style:font-name="Times New Roman1" fo:font-size="10pt" style:font-size-asian="10pt" style:font-size-complex="10pt"/>
    </style:style>
    <style:style style:name="P131" style:family="paragraph" style:parent-style-name="Text_20_body" style:list-style-name="L205">
      <style:paragraph-properties fo:text-align="justify" style:justify-single-word="false"/>
      <style:text-properties style:font-name="Times New Roman1" fo:font-size="10pt" style:font-size-asian="10pt" style:font-size-complex="10pt"/>
    </style:style>
    <style:style style:name="P132" style:family="paragraph" style:parent-style-name="Text_20_body" style:list-style-name="L203">
      <style:paragraph-properties fo:text-align="justify" style:justify-single-word="false"/>
      <style:text-properties style:font-name="Times New Roman1" fo:font-size="10pt" style:font-size-asian="10pt" style:font-size-complex="10pt"/>
    </style:style>
    <style:style style:name="P133" style:family="paragraph" style:parent-style-name="Text_20_body" style:list-style-name="L207">
      <style:paragraph-properties fo:text-align="justify" style:justify-single-word="false"/>
      <style:text-properties style:font-name="Times New Roman1" fo:font-size="10pt" style:font-size-asian="10pt" style:font-size-complex="10pt"/>
    </style:style>
    <style:style style:name="P134" style:family="paragraph" style:parent-style-name="Text_20_body" style:list-style-name="L208">
      <style:paragraph-properties fo:text-align="justify" style:justify-single-word="false"/>
      <style:text-properties style:font-name="Times New Roman1" fo:font-size="10pt" style:font-size-asian="10pt" style:font-size-complex="10pt"/>
    </style:style>
    <style:style style:name="P135" style:family="paragraph" style:parent-style-name="Text_20_body" style:list-style-name="L211">
      <style:paragraph-properties fo:text-align="justify" style:justify-single-word="false"/>
      <style:text-properties style:font-name="Times New Roman1" fo:font-size="10pt" style:font-size-asian="10pt" style:font-size-complex="10pt"/>
    </style:style>
    <style:style style:name="P136" style:family="paragraph" style:parent-style-name="Text_20_body" style:list-style-name="L212">
      <style:paragraph-properties fo:text-align="justify" style:justify-single-word="false"/>
      <style:text-properties style:font-name="Times New Roman1" fo:font-size="10pt" style:font-size-asian="10pt" style:font-size-complex="10pt"/>
    </style:style>
    <style:style style:name="P137" style:family="paragraph" style:parent-style-name="Text_20_body" style:list-style-name="L213">
      <style:paragraph-properties fo:text-align="justify" style:justify-single-word="false"/>
      <style:text-properties style:font-name="Times New Roman1" fo:font-size="10pt" style:font-size-asian="10pt" style:font-size-complex="10pt"/>
    </style:style>
    <style:style style:name="P138" style:family="paragraph" style:parent-style-name="Text_20_body" style:list-style-name="L214">
      <style:paragraph-properties fo:text-align="justify" style:justify-single-word="false"/>
      <style:text-properties style:font-name="Times New Roman1" fo:font-size="10pt" style:font-size-asian="10pt" style:font-size-complex="10pt"/>
    </style:style>
    <style:style style:name="P139" style:family="paragraph" style:parent-style-name="Text_20_body" style:list-style-name="L215">
      <style:paragraph-properties fo:text-align="justify" style:justify-single-word="false"/>
      <style:text-properties style:font-name="Times New Roman1" fo:font-size="10pt" style:font-size-asian="10pt" style:font-size-complex="10pt"/>
    </style:style>
    <style:style style:name="P140" style:family="paragraph" style:parent-style-name="Text_20_body" style:list-style-name="L216">
      <style:paragraph-properties fo:text-align="justify" style:justify-single-word="false"/>
      <style:text-properties style:font-name="Times New Roman1" fo:font-size="10pt" style:font-size-asian="10pt" style:font-size-complex="10pt"/>
    </style:style>
    <style:style style:name="P141" style:family="paragraph" style:parent-style-name="Text_20_body" style:list-style-name="L217">
      <style:paragraph-properties fo:text-align="justify" style:justify-single-word="false"/>
      <style:text-properties style:font-name="Times New Roman1" fo:font-size="10pt" style:font-size-asian="10pt" style:font-size-complex="10pt"/>
    </style:style>
    <style:style style:name="P142" style:family="paragraph" style:parent-style-name="Text_20_body" style:list-style-name="L218">
      <style:paragraph-properties fo:text-align="justify" style:justify-single-word="false"/>
      <style:text-properties style:font-name="Times New Roman1" fo:font-size="10pt" style:font-size-asian="10pt" style:font-size-complex="10pt"/>
    </style:style>
    <style:style style:name="P143" style:family="paragraph" style:parent-style-name="Text_20_body" style:list-style-name="L220">
      <style:paragraph-properties fo:text-align="justify" style:justify-single-word="false"/>
      <style:text-properties style:font-name="Times New Roman1" fo:font-size="10pt" style:font-size-asian="10pt" style:font-size-complex="10pt"/>
    </style:style>
    <style:style style:name="P144" style:family="paragraph" style:parent-style-name="Text_20_body" style:list-style-name="L221">
      <style:paragraph-properties fo:text-align="justify" style:justify-single-word="false"/>
      <style:text-properties style:font-name="Times New Roman1" fo:font-size="10pt" style:font-size-asian="10pt" style:font-size-complex="10pt"/>
    </style:style>
    <style:style style:name="P145" style:family="paragraph" style:parent-style-name="Text_20_body" style:list-style-name="L222">
      <style:paragraph-properties fo:text-align="justify" style:justify-single-word="false"/>
      <style:text-properties style:font-name="Times New Roman1" fo:font-size="10pt" style:font-size-asian="10pt" style:font-size-complex="10pt"/>
    </style:style>
    <style:style style:name="P146" style:family="paragraph" style:parent-style-name="Text_20_body">
      <style:text-properties style:font-name="Times New Roman1" fo:font-size="10pt" officeooo:paragraph-rsid="003ac535" style:font-size-asian="10pt" style:font-size-complex="10pt"/>
    </style:style>
    <style:style style:name="P147" style:family="paragraph" style:parent-style-name="Text_20_body">
      <style:text-properties style:font-name="Times New Roman1" fo:font-size="10pt" officeooo:paragraph-rsid="003c63ab" style:font-size-asian="10pt" style:font-size-complex="10pt"/>
    </style:style>
    <style:style style:name="P148" style:family="paragraph" style:parent-style-name="Text_20_body" style:list-style-name="L32">
      <style:text-properties style:font-name="Times New Roman1" fo:font-size="10pt" officeooo:paragraph-rsid="003c63ab" style:font-size-asian="10pt" style:font-size-complex="10pt"/>
    </style:style>
    <style:style style:name="P149" style:family="paragraph" style:parent-style-name="Text_20_body">
      <style:text-properties style:font-name="Times New Roman1" fo:font-size="10pt" officeooo:rsid="004697f9" officeooo:paragraph-rsid="004697f9" style:font-size-asian="10pt" style:font-size-complex="10pt"/>
    </style:style>
    <style:style style:name="P150" style:family="paragraph" style:parent-style-name="Text_20_body">
      <style:text-properties style:font-name="Times New Roman1" fo:font-size="10pt" officeooo:rsid="004697f9" officeooo:paragraph-rsid="0070d703" style:font-size-asian="10pt" style:font-size-complex="10pt"/>
    </style:style>
    <style:style style:name="P151" style:family="paragraph" style:parent-style-name="Text_20_body">
      <style:text-properties style:font-name="Times New Roman1" fo:font-size="10pt" officeooo:rsid="0046cadd" style:font-size-asian="10pt" style:font-size-complex="10pt"/>
    </style:style>
    <style:style style:name="P152" style:family="paragraph" style:parent-style-name="Text_20_body">
      <style:text-properties style:font-name="Times New Roman1" fo:font-size="10pt" officeooo:paragraph-rsid="0046cadd" style:font-size-asian="10pt" style:font-size-complex="10pt"/>
    </style:style>
    <style:style style:name="P153" style:family="paragraph" style:parent-style-name="Text_20_body" style:list-style-name="L54">
      <style:text-properties style:font-name="Times New Roman1" fo:font-size="10pt" style:font-size-asian="10pt" style:font-size-complex="10pt"/>
    </style:style>
    <style:style style:name="P154" style:family="paragraph" style:parent-style-name="Text_20_body">
      <style:paragraph-properties fo:text-align="center" style:justify-single-word="false"/>
      <style:text-properties style:font-name="Times New Roman1" fo:font-size="10pt" style:font-size-asian="10pt" style:font-size-complex="10pt"/>
    </style:style>
    <style:style style:name="P155" style:family="paragraph" style:parent-style-name="Text_20_body">
      <style:paragraph-properties fo:text-align="center" style:justify-single-word="false"/>
      <style:text-properties style:font-name="Times New Roman1" fo:font-size="10pt" officeooo:paragraph-rsid="0047f54e" style:font-size-asian="10pt" style:font-size-complex="10pt"/>
    </style:style>
    <style:style style:name="P156" style:family="paragraph" style:parent-style-name="Text_20_body">
      <style:text-properties style:font-name="Times New Roman1" fo:font-size="10pt" officeooo:paragraph-rsid="0047f54e" style:font-size-asian="10pt" style:font-size-complex="10pt"/>
    </style:style>
    <style:style style:name="P157" style:family="paragraph" style:parent-style-name="Text_20_body" style:list-style-name="L120">
      <style:text-properties style:font-name="Times New Roman1" fo:font-size="10pt" officeooo:paragraph-rsid="007a04fb" style:font-size-asian="10pt" style:font-size-complex="10pt"/>
    </style:style>
    <style:style style:name="P158" style:family="paragraph" style:parent-style-name="Text_20_body" style:list-style-name="L121">
      <style:text-properties style:font-name="Times New Roman1" fo:font-size="10pt" officeooo:paragraph-rsid="007a04fb" style:font-size-asian="10pt" style:font-size-complex="10pt"/>
    </style:style>
    <style:style style:name="P159" style:family="paragraph" style:parent-style-name="Text_20_body">
      <style:text-properties style:font-name="Times New Roman1" fo:font-size="10pt" officeooo:paragraph-rsid="007a04fb" style:font-size-asian="10pt" style:font-size-complex="10pt"/>
    </style:style>
    <style:style style:name="P160" style:family="paragraph" style:parent-style-name="Text_20_body" style:list-style-name="L146">
      <style:text-properties style:font-name="Times New Roman1" fo:font-size="10pt" style:font-size-asian="10pt" style:font-size-complex="10pt"/>
    </style:style>
    <style:style style:name="P161" style:family="paragraph" style:parent-style-name="Text_20_body" style:list-style-name="L147">
      <style:text-properties style:font-name="Times New Roman1" fo:font-size="10pt" style:font-size-asian="10pt" style:font-size-complex="10pt"/>
    </style:style>
    <style:style style:name="P162" style:family="paragraph" style:parent-style-name="Text_20_body" style:list-style-name="L148">
      <style:text-properties style:font-name="Times New Roman1" fo:font-size="10pt" style:font-size-asian="10pt" style:font-size-complex="10pt"/>
    </style:style>
    <style:style style:name="P163" style:family="paragraph" style:parent-style-name="Text_20_body">
      <style:paragraph-properties fo:text-align="start" style:justify-single-word="false"/>
      <style:text-properties style:font-name="Times New Roman1" fo:font-size="10pt" style:font-size-asian="10pt" style:font-size-complex="10pt"/>
    </style:style>
    <style:style style:name="P164" style:family="paragraph" style:parent-style-name="Text_20_body" style:list-style-name="L161">
      <style:text-properties style:font-name="Times New Roman1" fo:font-size="10pt" style:font-size-asian="10pt" style:font-size-complex="10pt"/>
    </style:style>
    <style:style style:name="P165" style:family="paragraph" style:parent-style-name="Text_20_body" style:list-style-name="L181">
      <style:text-properties style:font-name="Times New Roman1" fo:font-size="10pt" officeooo:paragraph-rsid="008acde0" style:font-size-asian="10pt" style:font-size-complex="10pt"/>
    </style:style>
    <style:style style:name="P166" style:family="paragraph" style:parent-style-name="Text_20_body" style:list-style-name="L185">
      <style:text-properties style:font-name="Times New Roman1" fo:font-size="10pt" style:font-size-asian="10pt" style:font-size-complex="10pt"/>
    </style:style>
    <style:style style:name="P167" style:family="paragraph" style:parent-style-name="Text_20_body" style:list-style-name="L186">
      <style:text-properties style:font-name="Times New Roman1" fo:font-size="10pt" style:font-size-asian="10pt" style:font-size-complex="10pt"/>
    </style:style>
    <style:style style:name="P168" style:family="paragraph" style:parent-style-name="Text_20_body" style:list-style-name="L188">
      <style:text-properties style:font-name="Times New Roman1" fo:font-size="10pt" style:font-size-asian="10pt" style:font-size-complex="10pt"/>
    </style:style>
    <style:style style:name="P169" style:family="paragraph" style:parent-style-name="Text_20_body" style:list-style-name="L189">
      <style:text-properties style:font-name="Times New Roman1" fo:font-size="10pt" style:font-size-asian="10pt" style:font-size-complex="10pt"/>
    </style:style>
    <style:style style:name="P170" style:family="paragraph" style:parent-style-name="Text_20_body" style:list-style-name="L206">
      <style:text-properties style:font-name="Times New Roman1" fo:font-size="10pt" style:font-size-asian="10pt" style:font-size-complex="10pt"/>
    </style:style>
    <style:style style:name="P171" style:family="paragraph" style:parent-style-name="Text_20_body" style:list-style-name="L224">
      <style:text-properties style:font-name="Times New Roman1" fo:font-size="10pt" style:font-size-asian="10pt" style:font-size-complex="10pt"/>
    </style:style>
    <style:style style:name="P172" style:family="paragraph" style:parent-style-name="Text_20_body">
      <style:paragraph-properties fo:text-align="justify" style:justify-single-word="false"/>
      <style:text-properties style:font-name="Times New Roman1" fo:font-size="10pt" fo:language="pl" fo:country="PL" officeooo:paragraph-rsid="003c63ab" style:font-size-asian="10pt" style:font-size-complex="10pt"/>
    </style:style>
    <style:style style:name="P173" style:family="paragraph" style:parent-style-name="Text_20_body">
      <style:text-properties style:font-name="Times New Roman1" fo:font-size="10pt" fo:font-weight="bold" officeooo:rsid="004697f9" officeooo:paragraph-rsid="004697f9" style:font-size-asian="10pt" style:font-weight-asian="bold" style:font-size-complex="10pt" style:font-weight-complex="bold"/>
    </style:style>
    <style:style style:name="P174" style:family="paragraph" style:parent-style-name="Text_20_body">
      <style:text-properties style:font-name="Times New Roman1" fo:font-size="10pt" fo:font-weight="bold" officeooo:paragraph-rsid="0046cadd" style:font-size-asian="10pt" style:font-weight-asian="bold" style:font-size-complex="10pt" style:font-weight-complex="bold"/>
    </style:style>
    <style:style style:name="P175" style:family="paragraph" style:parent-style-name="Text_20_body">
      <style:paragraph-properties fo:text-align="justify" style:justify-single-word="false"/>
      <style:text-properties style:font-name="Times New Roman1" fo:font-size="10pt" fo:font-weight="bold" officeooo:paragraph-rsid="0047a843" style:font-size-asian="10pt" style:font-weight-asian="bold" style:font-size-complex="10pt" style:font-weight-complex="bold"/>
    </style:style>
    <style:style style:name="P176" style:family="paragraph" style:parent-style-name="Text_20_body">
      <style:paragraph-properties fo:text-align="justify" style:justify-single-word="false"/>
      <style:text-properties style:font-name="Times New Roman1" fo:font-size="10pt" fo:font-weight="bold" officeooo:paragraph-rsid="007be263" style:font-size-asian="10pt" style:font-weight-asian="bold" style:font-size-complex="10pt" style:font-weight-complex="bold"/>
    </style:style>
    <style:style style:name="P177" style:family="paragraph" style:parent-style-name="Text_20_body">
      <style:paragraph-properties fo:text-align="center" style:justify-single-word="false"/>
      <style:text-properties style:font-name="Times New Roman1" fo:font-size="10pt" fo:font-weight="bold" style:font-size-asian="10pt" style:font-weight-asian="bold" style:font-size-complex="10pt" style:font-weight-complex="bold"/>
    </style:style>
    <style:style style:name="P178" style:family="paragraph" style:parent-style-name="Text_20_body">
      <style:text-properties style:font-name="Times New Roman1" fo:font-size="10pt" fo:font-weight="bold" officeooo:rsid="0070d703" officeooo:paragraph-rsid="0070d703" style:font-size-asian="10pt" style:font-weight-asian="bold" style:font-size-complex="10pt" style:font-weight-complex="bold"/>
    </style:style>
    <style:style style:name="P179" style:family="paragraph" style:parent-style-name="Text_20_body">
      <style:paragraph-properties fo:text-align="justify" style:justify-single-word="false"/>
      <style:text-properties style:font-name="Times New Roman1" fo:font-size="10pt" fo:font-weight="normal" officeooo:rsid="0070d703" officeooo:paragraph-rsid="0070d703" style:font-size-asian="10pt" style:font-weight-asian="normal" style:font-size-complex="10pt" style:font-weight-complex="normal"/>
    </style:style>
    <style:style style:name="P180" style:family="paragraph" style:parent-style-name="Text_20_body">
      <style:text-properties style:font-name="Times New Roman1" fo:font-size="10.5pt" style:font-size-asian="10.5pt" style:font-size-complex="10.5pt"/>
    </style:style>
    <style:style style:name="P181" style:family="paragraph" style:parent-style-name="Text_20_body">
      <style:paragraph-properties fo:text-align="justify" style:justify-single-word="false"/>
      <style:text-properties style:font-name="Times New Roman1" fo:font-size="10.5pt" style:font-size-asian="10.5pt" style:font-size-complex="10.5pt"/>
    </style:style>
    <style:style style:name="P182" style:family="paragraph" style:parent-style-name="Text_20_body" style:list-style-name="L130">
      <style:paragraph-properties fo:text-align="justify" style:justify-single-word="false"/>
      <style:text-properties style:font-name="Times New Roman1" fo:font-size="10.5pt" style:font-size-asian="10.5pt" style:font-size-complex="10.5pt"/>
    </style:style>
    <style:style style:name="P183" style:family="paragraph" style:parent-style-name="Text_20_body">
      <style:text-properties officeooo:paragraph-rsid="003ac535"/>
    </style:style>
    <style:style style:name="P184" style:family="paragraph" style:parent-style-name="Text_20_body">
      <style:paragraph-properties fo:line-height="150%" fo:text-align="center" style:justify-single-word="false"/>
    </style:style>
    <style:style style:name="P185" style:family="paragraph" style:parent-style-name="Text_20_body">
      <style:paragraph-properties fo:line-height="150%" fo:text-align="center" style:justify-single-word="false"/>
      <style:text-properties officeooo:paragraph-rsid="00586c29"/>
    </style:style>
    <style:style style:name="P186" style:family="paragraph" style:parent-style-name="Text_20_body">
      <style:paragraph-properties fo:line-height="150%" fo:text-align="center" style:justify-single-word="false"/>
      <style:text-properties officeooo:paragraph-rsid="00594c18"/>
    </style:style>
    <style:style style:name="P187" style:family="paragraph" style:parent-style-name="Text_20_body">
      <style:paragraph-properties fo:line-height="150%" fo:text-align="justify" style:justify-single-word="false"/>
      <style:text-properties officeooo:paragraph-rsid="0057b7c6"/>
    </style:style>
    <style:style style:name="P188" style:family="paragraph" style:parent-style-name="Text_20_body">
      <style:paragraph-properties fo:line-height="150%" fo:text-align="justify" style:justify-single-word="false"/>
      <style:text-properties officeooo:paragraph-rsid="00594c18"/>
    </style:style>
    <style:style style:name="P189" style:family="paragraph" style:parent-style-name="Text_20_body">
      <style:paragraph-properties fo:line-height="150%" fo:text-align="justify" style:justify-single-word="false"/>
      <style:text-properties officeooo:paragraph-rsid="0088d0d1"/>
    </style:style>
    <style:style style:name="P190" style:family="paragraph" style:parent-style-name="Text_20_body">
      <style:paragraph-properties fo:line-height="150%" fo:text-align="end" style:justify-single-word="false"/>
      <style:text-properties officeooo:paragraph-rsid="00594c18"/>
    </style:style>
    <style:style style:name="P191" style:family="paragraph" style:parent-style-name="Text_20_body">
      <style:text-properties officeooo:paragraph-rsid="0046cadd"/>
    </style:style>
    <style:style style:name="P192" style:family="paragraph" style:parent-style-name="Text_20_body" style:list-style-name="L122">
      <style:text-properties officeooo:paragraph-rsid="007a04fb"/>
    </style:style>
    <style:style style:name="P193" style:family="paragraph" style:parent-style-name="Text_20_body" style:list-style-name="L131"/>
    <style:style style:name="P194" style:family="paragraph" style:parent-style-name="Text_20_body" style:list-style-name="L132">
      <style:text-properties officeooo:paragraph-rsid="007be263"/>
    </style:style>
    <style:style style:name="P195" style:family="paragraph" style:parent-style-name="Text_20_body" style:list-style-name="L136"/>
    <style:style style:name="P196" style:family="paragraph" style:parent-style-name="Text_20_body" style:list-style-name="L137"/>
    <style:style style:name="P197" style:family="paragraph" style:parent-style-name="Text_20_body" style:list-style-name="L144"/>
    <style:style style:name="P198" style:family="paragraph" style:parent-style-name="Text_20_body" style:list-style-name="L145"/>
    <style:style style:name="P199" style:family="paragraph" style:parent-style-name="Text_20_body" style:list-style-name="L148"/>
    <style:style style:name="P200" style:family="paragraph" style:parent-style-name="Text_20_body" style:list-style-name="L168"/>
    <style:style style:name="P201" style:family="paragraph" style:parent-style-name="Text_20_body" style:list-style-name="L180">
      <style:text-properties officeooo:paragraph-rsid="008acde0"/>
    </style:style>
    <style:style style:name="P202" style:family="paragraph" style:parent-style-name="Text_20_body" style:list-style-name="L182"/>
    <style:style style:name="P203" style:family="paragraph" style:parent-style-name="Text_20_body" style:list-style-name="L183">
      <style:text-properties officeooo:paragraph-rsid="008acde0"/>
    </style:style>
    <style:style style:name="P204" style:family="paragraph" style:parent-style-name="Text_20_body">
      <style:text-properties officeooo:rsid="008dae93" officeooo:paragraph-rsid="008dae93"/>
    </style:style>
    <style:style style:name="P205" style:family="paragraph" style:parent-style-name="Text_20_body" style:list-style-name="L198"/>
    <style:style style:name="P206" style:family="paragraph" style:parent-style-name="Text_20_body" style:list-style-name="L199"/>
    <style:style style:name="P207" style:family="paragraph" style:parent-style-name="Text_20_body" style:list-style-name="L20">
      <style:paragraph-properties fo:margin-top="0.071cm" fo:margin-bottom="0cm" loext:contextual-spacing="false" fo:line-height="150%" fo:text-align="justify" style:justify-single-word="false">
        <style:tab-stops/>
      </style:paragraph-properties>
      <style:text-properties style:font-name="Times New Roman1" fo:font-size="10pt" fo:font-style="normal" style:text-underline-style="none" fo:font-weight="normal" officeooo:rsid="002e400a" officeooo:paragraph-rsid="002e400a" style:font-size-asian="10pt" style:font-style-asian="normal" style:font-weight-asian="normal" style:font-name-complex="Times New Roman1" style:font-size-complex="10pt" style:font-style-complex="normal" style:font-weight-complex="normal"/>
    </style:style>
    <style:style style:name="P208"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3651f7"/>
    </style:style>
    <style:style style:name="P209"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37e14d"/>
    </style:style>
    <style:style style:name="P210"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3ef8c3"/>
    </style:style>
    <style:style style:name="P211"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415992"/>
    </style:style>
    <style:style style:name="P212"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434db0"/>
    </style:style>
    <style:style style:name="P213"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43a9c3"/>
    </style:style>
    <style:style style:name="P214"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44e369"/>
    </style:style>
    <style:style style:name="P215"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20386e"/>
    </style:style>
    <style:style style:name="P216"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32afb9"/>
    </style:style>
    <style:style style:name="P217" style:family="paragraph" style:parent-style-name="Text_20_body">
      <style:paragraph-properties fo:margin-top="0.071cm" fo:margin-bottom="0cm" loext:contextual-spacing="false" fo:line-height="150%" fo:text-align="justify" style:justify-single-word="false">
        <style:tab-stops/>
      </style:paragraph-properties>
      <style:text-properties officeooo:paragraph-rsid="003c63ab"/>
    </style:style>
    <style:style style:name="P218" style:family="paragraph" style:parent-style-name="Text_20_body" style:list-style-name="">
      <style:paragraph-properties fo:margin-top="0.071cm" fo:margin-bottom="0cm" loext:contextual-spacing="false" fo:line-height="150%" fo:text-align="end" style:justify-single-word="false" fo:hyphenation-ladder-count="no-limit">
        <style:tab-stops/>
      </style:paragraph-properties>
      <style:text-properties officeooo:paragraph-rsid="0043a9c3" fo:hyphenate="true" fo:hyphenation-remain-char-count="2" fo:hyphenation-push-char-count="2"/>
    </style:style>
    <style:style style:name="P219" style:family="paragraph" style:parent-style-name="Text_20_body">
      <style:paragraph-properties fo:margin-top="0.071cm" fo:margin-bottom="0cm" loext:contextual-spacing="false" fo:line-height="150%" fo:text-align="center" style:justify-single-word="false">
        <style:tab-stops/>
      </style:paragraph-properties>
      <style:text-properties officeooo:paragraph-rsid="0043a9c3"/>
    </style:style>
    <style:style style:name="P220" style:family="paragraph" style:parent-style-name="Text_20_body">
      <style:paragraph-properties fo:margin-top="0.071cm" fo:margin-bottom="0cm" loext:contextual-spacing="false" fo:line-height="150%" fo:text-align="justify" style:justify-single-word="false">
        <style:tab-stops/>
      </style:paragraph-properties>
      <style:text-properties officeooo:rsid="002e400a" officeooo:paragraph-rsid="002e400a"/>
    </style:style>
    <style:style style:name="P221"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officeooo:paragraph-rsid="00336f3b" style:font-size-asian="10pt" style:font-size-complex="10pt"/>
    </style:style>
    <style:style style:name="P222"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officeooo:paragraph-rsid="002e400a" style:font-size-asian="10pt" style:font-size-complex="10pt"/>
    </style:style>
    <style:style style:name="P223"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officeooo:rsid="003ac535" officeooo:paragraph-rsid="003ac535" style:font-size-asian="10pt" style:font-size-complex="10pt"/>
    </style:style>
    <style:style style:name="P224"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officeooo:rsid="004697f9" officeooo:paragraph-rsid="004697f9" style:font-size-asian="10pt" style:font-size-complex="10pt"/>
    </style:style>
    <style:style style:name="P225"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language="pl" fo:country="PL" fo:font-weight="bold" officeooo:rsid="00460420" officeooo:paragraph-rsid="00460420" style:font-size-asian="10pt" style:font-weight-asian="bold" style:font-size-complex="10pt" style:font-weight-complex="bold"/>
    </style:style>
    <style:style style:name="P226"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language="pl" fo:country="PL" fo:font-weight="bold" officeooo:rsid="004697f9" officeooo:paragraph-rsid="004697f9" style:font-size-asian="10pt" style:font-weight-asian="bold" style:font-size-complex="10pt" style:font-weight-complex="bold"/>
    </style:style>
    <style:style style:name="P227"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language="pl" fo:country="PL" fo:font-weight="bold" officeooo:rsid="0044e369" officeooo:paragraph-rsid="0044e369" style:font-size-asian="10pt" style:font-weight-asian="bold" style:font-size-complex="10pt" style:font-weight-complex="bold"/>
    </style:style>
    <style:style style:name="P228" style:family="paragraph" style:parent-style-name="Text_20_body">
      <style:paragraph-properties fo:margin-top="0.071cm" fo:margin-bottom="0cm" loext:contextual-spacing="false" fo:line-height="150%" fo:text-align="center" style:justify-single-word="false">
        <style:tab-stops/>
      </style:paragraph-properties>
      <style:text-properties style:font-name="Times New Roman1" fo:font-size="10pt" fo:language="pl" fo:country="PL" fo:font-weight="normal" officeooo:rsid="0043a9c3" officeooo:paragraph-rsid="0043a9c3" style:font-size-asian="10pt" style:font-weight-asian="normal" style:font-size-complex="10pt" style:font-weight-complex="normal"/>
    </style:style>
    <style:style style:name="P229"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language="pl" fo:country="PL" fo:font-weight="normal" officeooo:rsid="0043a9c3" officeooo:paragraph-rsid="0043a9c3" style:font-size-asian="10pt" style:font-weight-asian="normal" style:font-size-complex="10pt" style:font-weight-complex="normal"/>
    </style:style>
    <style:style style:name="P230"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language="pl" fo:country="PL" fo:font-weight="normal" officeooo:rsid="00460420" officeooo:paragraph-rsid="00460420" style:font-size-asian="10pt" style:font-weight-asian="normal" style:font-size-complex="10pt" style:font-weight-complex="normal"/>
    </style:style>
    <style:style style:name="P231" style:family="paragraph" style:parent-style-name="Text_20_body">
      <style:paragraph-properties fo:margin-top="0.071cm" fo:margin-bottom="0cm" loext:contextual-spacing="false" fo:line-height="150%" fo:text-align="center" style:justify-single-word="false">
        <style:tab-stops/>
      </style:paragraph-properties>
      <style:text-properties style:font-name="Times New Roman1" fo:font-size="10pt" fo:language="pl" fo:country="PL" fo:font-weight="normal" officeooo:rsid="004697f9" officeooo:paragraph-rsid="004697f9" style:font-size-asian="10pt" style:font-weight-asian="normal" style:font-size-complex="10pt" style:font-weight-complex="normal"/>
    </style:style>
    <style:style style:name="P232" style:family="paragraph" style:parent-style-name="Text_20_body">
      <style:paragraph-properties fo:margin-top="0.071cm" fo:margin-bottom="0cm" loext:contextual-spacing="false" fo:line-height="150%" fo:text-align="justify" style:justify-single-word="false">
        <style:tab-stops/>
      </style:paragraph-properties>
      <style:text-properties style:font-name="Times New Roman1" fo:font-size="10pt" fo:font-weight="bold" officeooo:rsid="004697f9" officeooo:paragraph-rsid="004697f9" style:font-size-asian="10pt" style:font-weight-asian="bold" style:font-size-complex="10pt" style:font-weight-complex="bold"/>
    </style:style>
    <style:style style:name="P233" style:family="paragraph" style:parent-style-name="Text_20_body" style:list-style-name="">
      <style:paragraph-properties fo:margin-top="0.071cm" fo:margin-bottom="0cm" loext:contextual-spacing="false" fo:line-height="150%" fo:text-align="justify" style:justify-single-word="false" fo:hyphenation-ladder-count="no-limit">
        <style:tab-stops/>
      </style:paragraph-properties>
      <style:text-properties officeooo:rsid="00434e19" officeooo:paragraph-rsid="00434e19" fo:hyphenate="true" fo:hyphenation-remain-char-count="2" fo:hyphenation-push-char-count="2"/>
    </style:style>
    <style:style style:name="P234" style:family="paragraph" style:parent-style-name="Text_20_body" style:list-style-name="L52">
      <style:paragraph-properties fo:margin-top="0.071cm" fo:margin-bottom="0cm" loext:contextual-spacing="false" fo:line-height="150%" fo:text-align="justify" style:justify-single-word="false" fo:hyphenation-ladder-count="no-limit">
        <style:tab-stops/>
      </style:paragraph-properties>
      <style:text-properties officeooo:rsid="00434e19" officeooo:paragraph-rsid="00434e19" fo:hyphenate="true" fo:hyphenation-remain-char-count="2" fo:hyphenation-push-char-count="2"/>
    </style:style>
    <style:style style:name="P235" style:family="paragraph" style:parent-style-name="Text_20_body">
      <style:paragraph-properties fo:margin-top="0.071cm" fo:margin-bottom="0cm" loext:contextual-spacing="false" fo:line-height="150%" fo:text-align="justify" style:justify-single-word="false">
        <style:tab-stops/>
      </style:paragraph-properties>
      <style:text-properties fo:font-weight="bold" officeooo:paragraph-rsid="00434db0" style:font-weight-asian="bold" style:font-weight-complex="bold"/>
    </style:style>
    <style:style style:name="P236" style:family="paragraph" style:parent-style-name="Text_20_body" style:list-style-name="">
      <style:paragraph-properties fo:margin-top="0.071cm" fo:margin-bottom="0cm" loext:contextual-spacing="false" fo:line-height="150%" fo:text-align="end" style:justify-single-word="false" fo:hyphenation-ladder-count="no-limit" fo:break-before="page">
        <style:tab-stops/>
      </style:paragraph-properties>
      <style:text-properties officeooo:paragraph-rsid="0043a9c3" fo:hyphenate="true" fo:hyphenation-remain-char-count="2" fo:hyphenation-push-char-count="2"/>
    </style:style>
    <style:style style:name="P237" style:family="paragraph" style:parent-style-name="Text_20_body">
      <style:paragraph-properties fo:margin-top="0cm" fo:margin-bottom="0cm" loext:contextual-spacing="false" fo:text-align="justify" style:justify-single-word="false"/>
      <style:text-properties officeooo:paragraph-rsid="003ac535"/>
    </style:style>
    <style:style style:name="P238" style:family="paragraph" style:parent-style-name="Text_20_body" style:list-style-name="L53">
      <style:paragraph-properties fo:margin-top="0cm" fo:margin-bottom="0cm" loext:contextual-spacing="false" fo:text-align="justify" style:justify-single-word="false"/>
    </style:style>
    <style:style style:name="P239" style:family="paragraph" style:parent-style-name="Text_20_body">
      <style:paragraph-properties fo:margin-top="0cm" fo:margin-bottom="0cm" loext:contextual-spacing="false" fo:text-align="justify" style:justify-single-word="false"/>
      <style:text-properties officeooo:paragraph-rsid="0047a843"/>
    </style:style>
    <style:style style:name="P240" style:family="paragraph" style:parent-style-name="Text_20_body">
      <style:paragraph-properties fo:margin-top="0cm" fo:margin-bottom="0cm" loext:contextual-spacing="false" fo:text-align="justify" style:justify-single-word="false"/>
      <style:text-properties officeooo:paragraph-rsid="0047f54e"/>
    </style:style>
    <style:style style:name="P241" style:family="paragraph" style:parent-style-name="Text_20_body">
      <style:paragraph-properties fo:margin-top="0cm" fo:margin-bottom="0cm" loext:contextual-spacing="false" fo:text-align="justify" style:justify-single-word="false"/>
      <style:text-properties officeooo:paragraph-rsid="005f2247"/>
    </style:style>
    <style:style style:name="P242" style:family="paragraph" style:parent-style-name="Text_20_body" style:list-style-name="L99">
      <style:paragraph-properties fo:margin-top="0cm" fo:margin-bottom="0cm" loext:contextual-spacing="false" fo:text-align="justify" style:justify-single-word="false"/>
    </style:style>
    <style:style style:name="P243" style:family="paragraph" style:parent-style-name="Text_20_body" style:list-style-name="L100">
      <style:paragraph-properties fo:margin-top="0cm" fo:margin-bottom="0cm" loext:contextual-spacing="false" fo:text-align="justify" style:justify-single-word="false"/>
    </style:style>
    <style:style style:name="P244" style:family="paragraph" style:parent-style-name="Text_20_body" style:list-style-name="L101">
      <style:paragraph-properties fo:margin-top="0cm" fo:margin-bottom="0cm" loext:contextual-spacing="false" fo:text-align="justify" style:justify-single-word="false"/>
    </style:style>
    <style:style style:name="P245" style:family="paragraph" style:parent-style-name="Text_20_body" style:list-style-name="L103">
      <style:paragraph-properties fo:margin-top="0cm" fo:margin-bottom="0cm" loext:contextual-spacing="false" fo:text-align="justify" style:justify-single-word="false"/>
    </style:style>
    <style:style style:name="P246" style:family="paragraph" style:parent-style-name="Text_20_body" style:list-style-name="L104">
      <style:paragraph-properties fo:margin-top="0cm" fo:margin-bottom="0cm" loext:contextual-spacing="false" fo:text-align="justify" style:justify-single-word="false"/>
    </style:style>
    <style:style style:name="P247" style:family="paragraph" style:parent-style-name="Text_20_body" style:list-style-name="L105">
      <style:paragraph-properties fo:margin-top="0cm" fo:margin-bottom="0cm" loext:contextual-spacing="false" fo:text-align="justify" style:justify-single-word="false"/>
    </style:style>
    <style:style style:name="P248" style:family="paragraph" style:parent-style-name="Text_20_body" style:list-style-name="L106">
      <style:paragraph-properties fo:margin-top="0cm" fo:margin-bottom="0cm" loext:contextual-spacing="false" fo:text-align="justify" style:justify-single-word="false"/>
    </style:style>
    <style:style style:name="P249" style:family="paragraph" style:parent-style-name="Text_20_body" style:list-style-name="L108">
      <style:paragraph-properties fo:margin-top="0cm" fo:margin-bottom="0cm" loext:contextual-spacing="false" fo:text-align="justify" style:justify-single-word="false"/>
    </style:style>
    <style:style style:name="P250" style:family="paragraph" style:parent-style-name="Text_20_body" style:list-style-name="L113">
      <style:paragraph-properties fo:margin-top="0cm" fo:margin-bottom="0cm" loext:contextual-spacing="false" fo:text-align="justify" style:justify-single-word="false"/>
    </style:style>
    <style:style style:name="P251" style:family="paragraph" style:parent-style-name="Text_20_body" style:list-style-name="L114">
      <style:paragraph-properties fo:margin-top="0cm" fo:margin-bottom="0cm" loext:contextual-spacing="false" fo:text-align="justify" style:justify-single-word="false"/>
      <style:text-properties officeooo:paragraph-rsid="0078101e"/>
    </style:style>
    <style:style style:name="P252" style:family="paragraph" style:parent-style-name="Text_20_body">
      <style:paragraph-properties fo:margin-top="0cm" fo:margin-bottom="0cm" loext:contextual-spacing="false" fo:text-align="justify" style:justify-single-word="false"/>
      <style:text-properties officeooo:paragraph-rsid="0078101e"/>
    </style:style>
    <style:style style:name="P253" style:family="paragraph" style:parent-style-name="Text_20_body" style:list-style-name="L125">
      <style:paragraph-properties fo:margin-top="0cm" fo:margin-bottom="0cm" loext:contextual-spacing="false" fo:text-align="justify" style:justify-single-word="false"/>
    </style:style>
    <style:style style:name="P254" style:family="paragraph" style:parent-style-name="Text_20_body" style:list-style-name="L130">
      <style:paragraph-properties fo:margin-top="0cm" fo:margin-bottom="0cm" loext:contextual-spacing="false" fo:text-align="justify" style:justify-single-word="false"/>
    </style:style>
    <style:style style:name="P255" style:family="paragraph" style:parent-style-name="Text_20_body" style:list-style-name="L135">
      <style:paragraph-properties fo:margin-top="0cm" fo:margin-bottom="0cm" loext:contextual-spacing="false" fo:text-align="justify" style:justify-single-word="false"/>
    </style:style>
    <style:style style:name="P256" style:family="paragraph" style:parent-style-name="Text_20_body" style:list-style-name="L138">
      <style:paragraph-properties fo:margin-top="0cm" fo:margin-bottom="0cm" loext:contextual-spacing="false" fo:text-align="justify" style:justify-single-word="false"/>
    </style:style>
    <style:style style:name="P257" style:family="paragraph" style:parent-style-name="Text_20_body" style:list-style-name="L140">
      <style:paragraph-properties fo:margin-top="0cm" fo:margin-bottom="0cm" loext:contextual-spacing="false" fo:text-align="justify" style:justify-single-word="false"/>
    </style:style>
    <style:style style:name="P258" style:family="paragraph" style:parent-style-name="Text_20_body" style:list-style-name="L141">
      <style:paragraph-properties fo:margin-top="0cm" fo:margin-bottom="0cm" loext:contextual-spacing="false" fo:text-align="justify" style:justify-single-word="false"/>
    </style:style>
    <style:style style:name="P259" style:family="paragraph" style:parent-style-name="Text_20_body" style:list-style-name="L148">
      <style:paragraph-properties fo:margin-top="0cm" fo:margin-bottom="0cm" loext:contextual-spacing="false" fo:text-align="justify" style:justify-single-word="false"/>
    </style:style>
    <style:style style:name="P260" style:family="paragraph" style:parent-style-name="Text_20_body" style:list-style-name="L151">
      <style:paragraph-properties fo:margin-top="0cm" fo:margin-bottom="0cm" loext:contextual-spacing="false" fo:text-align="justify" style:justify-single-word="false"/>
    </style:style>
    <style:style style:name="P261" style:family="paragraph" style:parent-style-name="Text_20_body" style:list-style-name="L152">
      <style:paragraph-properties fo:margin-top="0cm" fo:margin-bottom="0cm" loext:contextual-spacing="false" fo:text-align="justify" style:justify-single-word="false"/>
    </style:style>
    <style:style style:name="P262" style:family="paragraph" style:parent-style-name="Text_20_body" style:list-style-name="L153">
      <style:paragraph-properties fo:margin-top="0cm" fo:margin-bottom="0cm" loext:contextual-spacing="false" fo:text-align="justify" style:justify-single-word="false"/>
    </style:style>
    <style:style style:name="P263" style:family="paragraph" style:parent-style-name="Text_20_body" style:list-style-name="L154">
      <style:paragraph-properties fo:margin-top="0cm" fo:margin-bottom="0cm" loext:contextual-spacing="false" fo:text-align="justify" style:justify-single-word="false"/>
    </style:style>
    <style:style style:name="P264" style:family="paragraph" style:parent-style-name="Text_20_body" style:list-style-name="L156">
      <style:paragraph-properties fo:margin-top="0cm" fo:margin-bottom="0cm" loext:contextual-spacing="false" fo:text-align="justify" style:justify-single-word="false"/>
    </style:style>
    <style:style style:name="P265" style:family="paragraph" style:parent-style-name="Text_20_body" style:list-style-name="L157">
      <style:paragraph-properties fo:margin-top="0cm" fo:margin-bottom="0cm" loext:contextual-spacing="false" fo:text-align="justify" style:justify-single-word="false"/>
    </style:style>
    <style:style style:name="P266" style:family="paragraph" style:parent-style-name="Text_20_body" style:list-style-name="L155">
      <style:paragraph-properties fo:margin-top="0cm" fo:margin-bottom="0cm" loext:contextual-spacing="false" fo:text-align="justify" style:justify-single-word="false"/>
    </style:style>
    <style:style style:name="P267" style:family="paragraph" style:parent-style-name="Text_20_body" style:list-style-name="L160">
      <style:paragraph-properties fo:margin-top="0cm" fo:margin-bottom="0cm" loext:contextual-spacing="false" fo:text-align="justify" style:justify-single-word="false"/>
    </style:style>
    <style:style style:name="P268" style:family="paragraph" style:parent-style-name="Text_20_body" style:list-style-name="L159">
      <style:paragraph-properties fo:margin-top="0cm" fo:margin-bottom="0cm" loext:contextual-spacing="false" fo:text-align="justify" style:justify-single-word="false"/>
    </style:style>
    <style:style style:name="P269" style:family="paragraph" style:parent-style-name="Text_20_body" style:list-style-name="L169">
      <style:paragraph-properties fo:margin-top="0cm" fo:margin-bottom="0cm" loext:contextual-spacing="false" fo:text-align="justify" style:justify-single-word="false"/>
    </style:style>
    <style:style style:name="P270" style:family="paragraph" style:parent-style-name="Text_20_body" style:list-style-name="L170">
      <style:paragraph-properties fo:margin-top="0cm" fo:margin-bottom="0cm" loext:contextual-spacing="false" fo:text-align="justify" style:justify-single-word="false"/>
    </style:style>
    <style:style style:name="P271" style:family="paragraph" style:parent-style-name="Text_20_body" style:list-style-name="L175">
      <style:paragraph-properties fo:margin-top="0cm" fo:margin-bottom="0cm" loext:contextual-spacing="false" fo:text-align="justify" style:justify-single-word="false"/>
    </style:style>
    <style:style style:name="P272" style:family="paragraph" style:parent-style-name="Text_20_body" style:list-style-name="L174">
      <style:paragraph-properties fo:margin-top="0cm" fo:margin-bottom="0cm" loext:contextual-spacing="false" fo:text-align="justify" style:justify-single-word="false"/>
    </style:style>
    <style:style style:name="P273" style:family="paragraph" style:parent-style-name="Text_20_body" style:list-style-name="L173">
      <style:paragraph-properties fo:margin-top="0cm" fo:margin-bottom="0cm" loext:contextual-spacing="false" fo:text-align="justify" style:justify-single-word="false"/>
    </style:style>
    <style:style style:name="P274" style:family="paragraph" style:parent-style-name="Text_20_body" style:list-style-name="L172">
      <style:paragraph-properties fo:margin-top="0cm" fo:margin-bottom="0cm" loext:contextual-spacing="false" fo:text-align="justify" style:justify-single-word="false"/>
    </style:style>
    <style:style style:name="P275" style:family="paragraph" style:parent-style-name="Text_20_body" style:list-style-name="L171">
      <style:paragraph-properties fo:margin-top="0cm" fo:margin-bottom="0cm" loext:contextual-spacing="false" fo:text-align="justify" style:justify-single-word="false"/>
    </style:style>
    <style:style style:name="P276" style:family="paragraph" style:parent-style-name="Text_20_body" style:list-style-name="L178">
      <style:paragraph-properties fo:margin-top="0cm" fo:margin-bottom="0cm" loext:contextual-spacing="false" fo:text-align="justify" style:justify-single-word="false"/>
    </style:style>
    <style:style style:name="P277" style:family="paragraph" style:parent-style-name="Text_20_body" style:list-style-name="L177">
      <style:paragraph-properties fo:margin-top="0cm" fo:margin-bottom="0cm" loext:contextual-spacing="false" fo:text-align="justify" style:justify-single-word="false"/>
    </style:style>
    <style:style style:name="P278" style:family="paragraph" style:parent-style-name="Text_20_body" style:list-style-name="L176">
      <style:paragraph-properties fo:margin-top="0cm" fo:margin-bottom="0cm" loext:contextual-spacing="false" fo:text-align="justify" style:justify-single-word="false"/>
    </style:style>
    <style:style style:name="P279" style:family="paragraph" style:parent-style-name="Text_20_body" style:list-style-name="L187">
      <style:paragraph-properties fo:margin-top="0cm" fo:margin-bottom="0cm" loext:contextual-spacing="false" fo:text-align="justify" style:justify-single-word="false"/>
    </style:style>
    <style:style style:name="P280" style:family="paragraph" style:parent-style-name="Text_20_body" style:list-style-name="L191">
      <style:paragraph-properties fo:margin-top="0cm" fo:margin-bottom="0cm" loext:contextual-spacing="false" fo:text-align="justify" style:justify-single-word="false"/>
    </style:style>
    <style:style style:name="P281" style:family="paragraph" style:parent-style-name="Text_20_body" style:list-style-name="L193">
      <style:paragraph-properties fo:margin-top="0cm" fo:margin-bottom="0cm" loext:contextual-spacing="false" fo:text-align="justify" style:justify-single-word="false"/>
    </style:style>
    <style:style style:name="P282" style:family="paragraph" style:parent-style-name="Text_20_body" style:list-style-name="L196">
      <style:paragraph-properties fo:margin-top="0cm" fo:margin-bottom="0cm" loext:contextual-spacing="false" fo:text-align="justify" style:justify-single-word="false"/>
    </style:style>
    <style:style style:name="P283" style:family="paragraph" style:parent-style-name="Text_20_body" style:list-style-name="L197">
      <style:paragraph-properties fo:margin-top="0cm" fo:margin-bottom="0cm" loext:contextual-spacing="false" fo:text-align="justify" style:justify-single-word="false"/>
    </style:style>
    <style:style style:name="P284" style:family="paragraph" style:parent-style-name="Text_20_body" style:list-style-name="L200">
      <style:paragraph-properties fo:margin-top="0cm" fo:margin-bottom="0cm" loext:contextual-spacing="false" fo:text-align="justify" style:justify-single-word="false"/>
    </style:style>
    <style:style style:name="P285" style:family="paragraph" style:parent-style-name="Text_20_body" style:list-style-name="L201">
      <style:paragraph-properties fo:margin-top="0cm" fo:margin-bottom="0cm" loext:contextual-spacing="false" fo:text-align="justify" style:justify-single-word="false"/>
    </style:style>
    <style:style style:name="P286" style:family="paragraph" style:parent-style-name="Text_20_body" style:list-style-name="L209">
      <style:paragraph-properties fo:margin-top="0cm" fo:margin-bottom="0cm" loext:contextual-spacing="false" fo:text-align="justify" style:justify-single-word="false"/>
    </style:style>
    <style:style style:name="P287" style:family="paragraph" style:parent-style-name="Text_20_body" style:list-style-name="L210">
      <style:paragraph-properties fo:margin-top="0cm" fo:margin-bottom="0cm" loext:contextual-spacing="false" fo:text-align="justify" style:justify-single-word="false"/>
    </style:style>
    <style:style style:name="P288" style:family="paragraph" style:parent-style-name="Text_20_body" style:list-style-name="L212">
      <style:paragraph-properties fo:margin-top="0cm" fo:margin-bottom="0cm" loext:contextual-spacing="false" fo:text-align="justify" style:justify-single-word="false"/>
    </style:style>
    <style:style style:name="P289" style:family="paragraph" style:parent-style-name="Text_20_body" style:list-style-name="L213">
      <style:paragraph-properties fo:margin-top="0cm" fo:margin-bottom="0cm" loext:contextual-spacing="false" fo:text-align="justify" style:justify-single-word="false"/>
    </style:style>
    <style:style style:name="P290" style:family="paragraph" style:parent-style-name="Text_20_body" style:list-style-name="L214">
      <style:paragraph-properties fo:margin-top="0cm" fo:margin-bottom="0cm" loext:contextual-spacing="false" fo:text-align="justify" style:justify-single-word="false"/>
    </style:style>
    <style:style style:name="P291" style:family="paragraph" style:parent-style-name="Text_20_body" style:list-style-name="L215">
      <style:paragraph-properties fo:margin-top="0cm" fo:margin-bottom="0cm" loext:contextual-spacing="false" fo:text-align="justify" style:justify-single-word="false"/>
    </style:style>
    <style:style style:name="P292" style:family="paragraph" style:parent-style-name="Text_20_body" style:list-style-name="L216">
      <style:paragraph-properties fo:margin-top="0cm" fo:margin-bottom="0cm" loext:contextual-spacing="false" fo:text-align="justify" style:justify-single-word="false"/>
    </style:style>
    <style:style style:name="P293" style:family="paragraph" style:parent-style-name="Text_20_body" style:list-style-name="L217">
      <style:paragraph-properties fo:margin-top="0cm" fo:margin-bottom="0cm" loext:contextual-spacing="false" fo:text-align="justify" style:justify-single-word="false"/>
    </style:style>
    <style:style style:name="P294" style:family="paragraph" style:parent-style-name="Text_20_body" style:list-style-name="L218">
      <style:paragraph-properties fo:margin-top="0cm" fo:margin-bottom="0cm" loext:contextual-spacing="false" fo:text-align="justify" style:justify-single-word="false"/>
    </style:style>
    <style:style style:name="P295" style:family="paragraph" style:parent-style-name="Text_20_body" style:list-style-name="L219">
      <style:paragraph-properties fo:margin-top="0cm" fo:margin-bottom="0cm" loext:contextual-spacing="false" fo:text-align="justify" style:justify-single-word="false"/>
    </style:style>
    <style:style style:name="P296" style:family="paragraph" style:parent-style-name="Text_20_body" style:list-style-name="L220">
      <style:paragraph-properties fo:margin-top="0cm" fo:margin-bottom="0cm" loext:contextual-spacing="false" fo:text-align="justify" style:justify-single-word="false"/>
    </style:style>
    <style:style style:name="P297" style:family="paragraph" style:parent-style-name="Text_20_body" style:list-style-name="L221">
      <style:paragraph-properties fo:margin-top="0cm" fo:margin-bottom="0cm" loext:contextual-spacing="false" fo:text-align="justify" style:justify-single-word="false"/>
    </style:style>
    <style:style style:name="P298" style:family="paragraph" style:parent-style-name="Text_20_body" style:list-style-name="L223">
      <style:paragraph-properties fo:margin-top="0cm" fo:margin-bottom="0cm" loext:contextual-spacing="false" fo:text-align="justify" style:justify-single-word="false"/>
    </style:style>
    <style:style style:name="P299" style:family="paragraph" style:parent-style-name="Text_20_body">
      <style:paragraph-properties fo:margin-top="0cm" fo:margin-bottom="0cm" loext:contextual-spacing="false" fo:text-align="justify" style:justify-single-word="false"/>
      <style:text-properties style:font-name="Times New Roman1" fo:font-size="10pt" officeooo:paragraph-rsid="003ac535" style:font-size-asian="10pt" style:font-size-complex="10pt"/>
    </style:style>
    <style:style style:name="P300" style:family="paragraph" style:parent-style-name="Text_20_body" style:list-style-name="L5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1" style:family="paragraph" style:parent-style-name="Text_20_body" style:list-style-name="L58">
      <style:paragraph-properties fo:margin-top="0cm" fo:margin-bottom="0cm" loext:contextual-spacing="false" fo:text-align="justify" style:justify-single-word="false"/>
      <style:text-properties style:font-name="Times New Roman1" fo:font-size="10pt" officeooo:paragraph-rsid="00889564" style:font-size-asian="10pt" style:font-size-complex="10pt"/>
    </style:style>
    <style:style style:name="P302" style:family="paragraph" style:parent-style-name="Text_20_body">
      <style:paragraph-properties fo:margin-top="0cm" fo:margin-bottom="0cm" loext:contextual-spacing="false" fo:text-align="justify" style:justify-single-word="false"/>
      <style:text-properties style:font-name="Times New Roman1" fo:font-size="10pt" officeooo:paragraph-rsid="005f2247" style:font-size-asian="10pt" style:font-size-complex="10pt"/>
    </style:style>
    <style:style style:name="P303" style:family="paragraph" style:parent-style-name="Text_20_body" style:list-style-name="L9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4" style:family="paragraph" style:parent-style-name="Text_20_body" style:list-style-name="L9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5" style:family="paragraph" style:parent-style-name="Text_20_body" style:list-style-name="L10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6" style:family="paragraph" style:parent-style-name="Text_20_body" style:list-style-name="L10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7" style:family="paragraph" style:parent-style-name="Text_20_body" style:list-style-name="L102">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8" style:family="paragraph" style:parent-style-name="Text_20_body" style:list-style-name="L10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09" style:family="paragraph" style:parent-style-name="Text_20_body" style:list-style-name="L10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0" style:family="paragraph" style:parent-style-name="Text_20_body" style:list-style-name="L10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1" style:family="paragraph" style:parent-style-name="Text_20_body" style:list-style-name="L106">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2" style:family="paragraph" style:parent-style-name="Text_20_body" style:list-style-name="L10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3" style:family="paragraph" style:parent-style-name="Text_20_body" style:list-style-name="L11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4" style:family="paragraph" style:parent-style-name="Text_20_body" style:list-style-name="L114">
      <style:paragraph-properties fo:margin-top="0cm" fo:margin-bottom="0cm" loext:contextual-spacing="false" fo:text-align="justify" style:justify-single-word="false"/>
      <style:text-properties style:font-name="Times New Roman1" fo:font-size="10pt" officeooo:paragraph-rsid="0078101e" style:font-size-asian="10pt" style:font-size-complex="10pt"/>
    </style:style>
    <style:style style:name="P315" style:family="paragraph" style:parent-style-name="Text_20_body" style:list-style-name="L12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6" style:family="paragraph" style:parent-style-name="Text_20_body" style:list-style-name="L12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7" style:family="paragraph" style:parent-style-name="Text_20_body" style:list-style-name="L12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8" style:family="paragraph" style:parent-style-name="Text_20_body" style:list-style-name="L126">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19" style:family="paragraph" style:parent-style-name="Text_20_body" style:list-style-name="L12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0" style:family="paragraph" style:parent-style-name="Text_20_body" style:list-style-name="L12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1" style:family="paragraph" style:parent-style-name="Text_20_body" style:list-style-name="L12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2" style:family="paragraph" style:parent-style-name="Text_20_body" style:list-style-name="L13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3" style:family="paragraph" style:parent-style-name="Text_20_body" style:list-style-name="L13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4" style:family="paragraph" style:parent-style-name="Text_20_body" style:list-style-name="L13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5" style:family="paragraph" style:parent-style-name="Text_20_body" style:list-style-name="L14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6" style:family="paragraph" style:parent-style-name="Text_20_body" style:list-style-name="L14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7" style:family="paragraph" style:parent-style-name="Text_20_body" style:list-style-name="L15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8" style:family="paragraph" style:parent-style-name="Text_20_body" style:list-style-name="L15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29" style:family="paragraph" style:parent-style-name="Text_20_body" style:list-style-name="L15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0" style:family="paragraph" style:parent-style-name="Text_20_body" style:list-style-name="L15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1" style:family="paragraph" style:parent-style-name="Text_20_body" style:list-style-name="L15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2" style:family="paragraph" style:parent-style-name="Text_20_body" style:list-style-name="L15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3" style:family="paragraph" style:parent-style-name="Text_20_body" style:list-style-name="L16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4" style:family="paragraph" style:parent-style-name="Text_20_body" style:list-style-name="L17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5" style:family="paragraph" style:parent-style-name="Text_20_body" style:list-style-name="L17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6" style:family="paragraph" style:parent-style-name="Text_20_body" style:list-style-name="L172">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7" style:family="paragraph" style:parent-style-name="Text_20_body" style:list-style-name="L17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8" style:family="paragraph" style:parent-style-name="Text_20_body" style:list-style-name="L17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39" style:family="paragraph" style:parent-style-name="Text_20_body" style:list-style-name="L17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0" style:family="paragraph" style:parent-style-name="Text_20_body" style:list-style-name="L176">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1" style:family="paragraph" style:parent-style-name="Text_20_body" style:list-style-name="L17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2" style:family="paragraph" style:parent-style-name="Text_20_body" style:list-style-name="L17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3" style:family="paragraph" style:parent-style-name="Text_20_body" style:list-style-name="L18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4" style:family="paragraph" style:parent-style-name="Text_20_body" style:list-style-name="L19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5" style:family="paragraph" style:parent-style-name="Text_20_body" style:list-style-name="L19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6" style:family="paragraph" style:parent-style-name="Text_20_body" style:list-style-name="L192">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7" style:family="paragraph" style:parent-style-name="Text_20_body" style:list-style-name="L19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8" style:family="paragraph" style:parent-style-name="Text_20_body" style:list-style-name="L19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49" style:family="paragraph" style:parent-style-name="Text_20_body" style:list-style-name="L19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0" style:family="paragraph" style:parent-style-name="Text_20_body" style:list-style-name="L20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1" style:family="paragraph" style:parent-style-name="Text_20_body" style:list-style-name="L20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2" style:family="paragraph" style:parent-style-name="Text_20_body" style:list-style-name="L20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3" style:family="paragraph" style:parent-style-name="Text_20_body" style:list-style-name="L20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4" style:family="paragraph" style:parent-style-name="Text_20_body" style:list-style-name="L20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5" style:family="paragraph" style:parent-style-name="Text_20_body" style:list-style-name="L20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6" style:family="paragraph" style:parent-style-name="Text_20_body" style:list-style-name="L21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7" style:family="paragraph" style:parent-style-name="Text_20_body" style:list-style-name="L212">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8" style:family="paragraph" style:parent-style-name="Text_20_body" style:list-style-name="L213">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59" style:family="paragraph" style:parent-style-name="Text_20_body" style:list-style-name="L214">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0" style:family="paragraph" style:parent-style-name="Text_20_body" style:list-style-name="L215">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1" style:family="paragraph" style:parent-style-name="Text_20_body" style:list-style-name="L216">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2" style:family="paragraph" style:parent-style-name="Text_20_body" style:list-style-name="L217">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3" style:family="paragraph" style:parent-style-name="Text_20_body" style:list-style-name="L218">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4" style:family="paragraph" style:parent-style-name="Text_20_body" style:list-style-name="L219">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5" style:family="paragraph" style:parent-style-name="Text_20_body" style:list-style-name="L220">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6" style:family="paragraph" style:parent-style-name="Text_20_body" style:list-style-name="L221">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7" style:family="paragraph" style:parent-style-name="Text_20_body" style:list-style-name="L222">
      <style:paragraph-properties fo:margin-top="0cm" fo:margin-bottom="0cm" loext:contextual-spacing="false" fo:text-align="justify" style:justify-single-word="false"/>
      <style:text-properties style:font-name="Times New Roman1" fo:font-size="10pt" style:font-size-asian="10pt" style:font-size-complex="10pt"/>
    </style:style>
    <style:style style:name="P368" style:family="paragraph" style:parent-style-name="Text_20_body" style:list-style-name="L120">
      <style:paragraph-properties fo:margin-top="0cm" fo:margin-bottom="0cm" loext:contextual-spacing="false"/>
      <style:text-properties style:font-name="Times New Roman1" fo:font-size="10pt" style:font-size-asian="10pt" style:font-size-complex="10pt"/>
    </style:style>
    <style:style style:name="P369" style:family="paragraph" style:parent-style-name="Text_20_body" style:list-style-name="L136">
      <style:paragraph-properties fo:margin-top="0cm" fo:margin-bottom="0cm" loext:contextual-spacing="false"/>
      <style:text-properties style:font-name="Times New Roman1" fo:font-size="10pt" style:font-size-asian="10pt" style:font-size-complex="10pt"/>
    </style:style>
    <style:style style:name="P370" style:family="paragraph" style:parent-style-name="Text_20_body" style:list-style-name="L137">
      <style:paragraph-properties fo:margin-top="0cm" fo:margin-bottom="0cm" loext:contextual-spacing="false"/>
      <style:text-properties style:font-name="Times New Roman1" fo:font-size="10pt" style:font-size-asian="10pt" style:font-size-complex="10pt"/>
    </style:style>
    <style:style style:name="P371" style:family="paragraph" style:parent-style-name="Text_20_body" style:list-style-name="L145">
      <style:paragraph-properties fo:margin-top="0cm" fo:margin-bottom="0cm" loext:contextual-spacing="false"/>
      <style:text-properties style:font-name="Times New Roman1" fo:font-size="10pt" style:font-size-asian="10pt" style:font-size-complex="10pt"/>
    </style:style>
    <style:style style:name="P372" style:family="paragraph" style:parent-style-name="Text_20_body" style:list-style-name="L146">
      <style:paragraph-properties fo:margin-top="0cm" fo:margin-bottom="0cm" loext:contextual-spacing="false"/>
      <style:text-properties style:font-name="Times New Roman1" fo:font-size="10pt" style:font-size-asian="10pt" style:font-size-complex="10pt"/>
    </style:style>
    <style:style style:name="P373" style:family="paragraph" style:parent-style-name="Text_20_body" style:list-style-name="L147">
      <style:paragraph-properties fo:margin-top="0cm" fo:margin-bottom="0cm" loext:contextual-spacing="false"/>
      <style:text-properties style:font-name="Times New Roman1" fo:font-size="10pt" style:font-size-asian="10pt" style:font-size-complex="10pt"/>
    </style:style>
    <style:style style:name="P374" style:family="paragraph" style:parent-style-name="Text_20_body" style:list-style-name="L161">
      <style:paragraph-properties fo:margin-top="0cm" fo:margin-bottom="0cm" loext:contextual-spacing="false"/>
      <style:text-properties style:font-name="Times New Roman1" fo:font-size="10pt" style:font-size-asian="10pt" style:font-size-complex="10pt"/>
    </style:style>
    <style:style style:name="P375" style:family="paragraph" style:parent-style-name="Text_20_body" style:list-style-name="L181">
      <style:paragraph-properties fo:margin-top="0cm" fo:margin-bottom="0cm" loext:contextual-spacing="false"/>
      <style:text-properties style:font-name="Times New Roman1" fo:font-size="10pt" officeooo:paragraph-rsid="008acde0" style:font-size-asian="10pt" style:font-size-complex="10pt"/>
    </style:style>
    <style:style style:name="P376" style:family="paragraph" style:parent-style-name="Text_20_body" style:list-style-name="L185">
      <style:paragraph-properties fo:margin-top="0cm" fo:margin-bottom="0cm" loext:contextual-spacing="false"/>
      <style:text-properties style:font-name="Times New Roman1" fo:font-size="10pt" style:font-size-asian="10pt" style:font-size-complex="10pt"/>
    </style:style>
    <style:style style:name="P377" style:family="paragraph" style:parent-style-name="Text_20_body" style:list-style-name="L186">
      <style:paragraph-properties fo:margin-top="0cm" fo:margin-bottom="0cm" loext:contextual-spacing="false"/>
      <style:text-properties style:font-name="Times New Roman1" fo:font-size="10pt" style:font-size-asian="10pt" style:font-size-complex="10pt"/>
    </style:style>
    <style:style style:name="P378" style:family="paragraph" style:parent-style-name="Text_20_body" style:list-style-name="L188">
      <style:paragraph-properties fo:margin-top="0cm" fo:margin-bottom="0cm" loext:contextual-spacing="false"/>
      <style:text-properties style:font-name="Times New Roman1" fo:font-size="10pt" style:font-size-asian="10pt" style:font-size-complex="10pt"/>
    </style:style>
    <style:style style:name="P379" style:family="paragraph" style:parent-style-name="Text_20_body" style:list-style-name="L189">
      <style:paragraph-properties fo:margin-top="0cm" fo:margin-bottom="0cm" loext:contextual-spacing="false"/>
      <style:text-properties style:font-name="Times New Roman1" fo:font-size="10pt" style:font-size-asian="10pt" style:font-size-complex="10pt"/>
    </style:style>
    <style:style style:name="P380" style:family="paragraph" style:parent-style-name="Text_20_body" style:list-style-name="L206">
      <style:paragraph-properties fo:margin-top="0cm" fo:margin-bottom="0cm" loext:contextual-spacing="false"/>
      <style:text-properties style:font-name="Times New Roman1" fo:font-size="10pt" style:font-size-asian="10pt" style:font-size-complex="10pt"/>
    </style:style>
    <style:style style:name="P381" style:family="paragraph" style:parent-style-name="Text_20_body" style:list-style-name="L224">
      <style:paragraph-properties fo:margin-top="0cm" fo:margin-bottom="0cm" loext:contextual-spacing="false"/>
      <style:text-properties style:font-name="Times New Roman1" fo:font-size="10pt" style:font-size-asian="10pt" style:font-size-complex="10pt"/>
    </style:style>
    <style:style style:name="P382" style:family="paragraph" style:parent-style-name="Text_20_body" style:list-style-name="L130">
      <style:paragraph-properties fo:margin-top="0cm" fo:margin-bottom="0cm" loext:contextual-spacing="false" fo:text-align="justify" style:justify-single-word="false"/>
      <style:text-properties style:font-name="Times New Roman1" fo:font-size="10.5pt" style:font-size-asian="10.5pt" style:font-size-complex="10.5pt"/>
    </style:style>
    <style:style style:name="P383" style:family="paragraph" style:parent-style-name="Text_20_body" style:list-style-name="L54">
      <style:paragraph-properties fo:margin-top="0cm" fo:margin-bottom="0cm" loext:contextual-spacing="false"/>
    </style:style>
    <style:style style:name="P384" style:family="paragraph" style:parent-style-name="Text_20_body" style:list-style-name="L136">
      <style:paragraph-properties fo:margin-top="0cm" fo:margin-bottom="0cm" loext:contextual-spacing="false"/>
    </style:style>
    <style:style style:name="P385" style:family="paragraph" style:parent-style-name="Text_20_body" style:list-style-name="L144">
      <style:paragraph-properties fo:margin-top="0cm" fo:margin-bottom="0cm" loext:contextual-spacing="false"/>
    </style:style>
    <style:style style:name="P386" style:family="paragraph" style:parent-style-name="Text_20_body" style:list-style-name="L145">
      <style:paragraph-properties fo:margin-top="0cm" fo:margin-bottom="0cm" loext:contextual-spacing="false"/>
    </style:style>
    <style:style style:name="P387" style:family="paragraph" style:parent-style-name="Text_20_body" style:list-style-name="L146">
      <style:paragraph-properties fo:margin-top="0cm" fo:margin-bottom="0cm" loext:contextual-spacing="false"/>
    </style:style>
    <style:style style:name="P388" style:family="paragraph" style:parent-style-name="Text_20_body" style:list-style-name="L147">
      <style:paragraph-properties fo:margin-top="0cm" fo:margin-bottom="0cm" loext:contextual-spacing="false"/>
    </style:style>
    <style:style style:name="P389" style:family="paragraph" style:parent-style-name="Text_20_body" style:list-style-name="L148">
      <style:paragraph-properties fo:margin-top="0cm" fo:margin-bottom="0cm" loext:contextual-spacing="false"/>
    </style:style>
    <style:style style:name="P390" style:family="paragraph" style:parent-style-name="Text_20_body" style:list-style-name="L168">
      <style:paragraph-properties fo:margin-top="0cm" fo:margin-bottom="0cm" loext:contextual-spacing="false"/>
    </style:style>
    <style:style style:name="P391" style:family="paragraph" style:parent-style-name="Text_20_body" style:list-style-name="L185">
      <style:paragraph-properties fo:margin-top="0cm" fo:margin-bottom="0cm" loext:contextual-spacing="false"/>
    </style:style>
    <style:style style:name="P392" style:family="paragraph" style:parent-style-name="Text_20_body" style:list-style-name="L186">
      <style:paragraph-properties fo:margin-top="0cm" fo:margin-bottom="0cm" loext:contextual-spacing="false"/>
    </style:style>
    <style:style style:name="P393" style:family="paragraph" style:parent-style-name="Text_20_body" style:list-style-name="L188">
      <style:paragraph-properties fo:margin-top="0cm" fo:margin-bottom="0cm" loext:contextual-spacing="false"/>
    </style:style>
    <style:style style:name="P394" style:family="paragraph" style:parent-style-name="Text_20_body">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c63ab"/>
    </style:style>
    <style:style style:name="P395" style:family="paragraph" style:parent-style-name="Text_20_body">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ef8c3"/>
    </style:style>
    <style:style style:name="P396" style:family="paragraph" style:parent-style-name="Text_20_body">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415992"/>
    </style:style>
    <style:style style:name="P397" style:family="paragraph" style:parent-style-name="Text_20_body">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434db0"/>
    </style:style>
    <style:style style:name="P398" style:family="paragraph" style:parent-style-name="Text_20_body">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rsid="00434e19" officeooo:paragraph-rsid="00434e19"/>
    </style:style>
    <style:style style:name="P399" style:family="paragraph" style:parent-style-name="Text_20_body">
      <style:paragraph-properties fo:text-align="end" style:justify-single-word="false" fo:break-before="page"/>
      <style:text-properties officeooo:paragraph-rsid="0047a843"/>
    </style:style>
    <style:style style:name="P400" style:family="paragraph" style:parent-style-name="Text_20_body">
      <style:paragraph-properties fo:text-align="end" style:justify-single-word="false" fo:break-before="page"/>
      <style:text-properties officeooo:paragraph-rsid="0047f54e"/>
    </style:style>
    <style:style style:name="P401" style:family="paragraph" style:parent-style-name="Text_20_body">
      <style:paragraph-properties fo:text-align="end" style:justify-single-word="false" fo:break-before="page"/>
      <style:text-properties officeooo:paragraph-rsid="004e963c"/>
    </style:style>
    <style:style style:name="P402" style:family="paragraph" style:parent-style-name="Text_20_body">
      <style:paragraph-properties fo:text-align="end" style:justify-single-word="false" fo:break-before="page"/>
      <style:text-properties officeooo:paragraph-rsid="0051806f"/>
    </style:style>
    <style:style style:name="P403" style:family="paragraph" style:parent-style-name="Text_20_body">
      <style:paragraph-properties fo:text-align="end" style:justify-single-word="false" fo:break-before="page"/>
      <style:text-properties officeooo:paragraph-rsid="0057b7c6"/>
    </style:style>
    <style:style style:name="P404" style:family="paragraph" style:parent-style-name="Text_20_body">
      <style:paragraph-properties fo:line-height="150%" fo:text-align="end" style:justify-single-word="false" fo:break-before="page"/>
      <style:text-properties officeooo:paragraph-rsid="00586c29"/>
    </style:style>
    <style:style style:name="P405" style:family="paragraph" style:parent-style-name="Heading_20_1">
      <style:paragraph-properties fo:line-height="150%" fo:text-align="justify" style:justify-single-word="false" fo:break-before="page" fo:padding-left="0cm" fo:padding-right="0cm" fo:padding-top="0cm" fo:padding-bottom="0.074cm" fo:border-left="none" fo:border-right="none" fo:border-top="none" fo:border-bottom="0.99pt solid #000000" style:join-border="false"/>
      <style:text-properties style:font-name="Times New Roman1" fo:font-size="12pt" fo:font-style="normal" style:text-underline-style="none" fo:font-weight="bold" officeooo:rsid="000cf819" officeooo:paragraph-rsid="000cf819" style:font-size-asian="10.5pt" style:font-style-asian="normal" style:font-weight-asian="bold" style:font-name-complex="Times New Roman1" style:font-size-complex="12pt" style:font-style-complex="normal" style:font-weight-complex="bold"/>
    </style:style>
    <style:style style:name="P406" style:family="paragraph" style:parent-style-name="Heading_20_1">
      <style:paragraph-properties fo:line-height="150%" fo:text-align="justify" style:justify-single-word="false" fo:padding-left="0cm" fo:padding-right="0cm" fo:padding-top="0cm" fo:padding-bottom="0.074cm" fo:border-left="none" fo:border-right="none" fo:border-top="none" fo:border-bottom="0.99pt solid #000000" style:join-border="false"/>
    </style:style>
    <style:style style:name="P407" style:family="paragraph" style:parent-style-name="Heading_20_1">
      <style:paragraph-properties fo:line-height="100%" fo:text-align="justify" style:justify-single-word="false" fo:padding-left="0cm" fo:padding-right="0cm" fo:padding-top="0cm" fo:padding-bottom="0.074cm" fo:border-left="none" fo:border-right="none" fo:border-top="none" fo:border-bottom="0.99pt solid #000000" style:join-border="false"/>
    </style:style>
    <style:style style:name="P408"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style>
    <style:style style:name="P409"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1c0f15"/>
    </style:style>
    <style:style style:name="P410"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20386e"/>
    </style:style>
    <style:style style:name="P411"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24b6ef"/>
    </style:style>
    <style:style style:name="P412"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2a607a"/>
    </style:style>
    <style:style style:name="P413"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2c451d"/>
    </style:style>
    <style:style style:name="P414"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2e400a"/>
    </style:style>
    <style:style style:name="P415"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0e521"/>
    </style:style>
    <style:style style:name="P416"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36f3b"/>
    </style:style>
    <style:style style:name="P417"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651f7"/>
    </style:style>
    <style:style style:name="P418"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paragraph-rsid="0038d1a9"/>
    </style:style>
    <style:style style:name="P419"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style:font-name="Times New Roman1" fo:font-size="10pt" officeooo:paragraph-rsid="00113379" style:font-size-asian="10pt" style:font-size-complex="10pt"/>
    </style:style>
    <style:style style:name="P420" style:family="paragraph" style:parent-style-name="Heading_20_1">
      <style:paragraph-properties fo:text-align="justify" style:justify-single-word="false" fo:padding-left="0cm" fo:padding-right="0cm" fo:padding-top="0cm" fo:padding-bottom="0.074cm" fo:border-left="none" fo:border-right="none" fo:border-top="none" fo:border-bottom="0.99pt solid #000000" style:join-border="false"/>
      <style:text-properties officeooo:rsid="0037e14d" officeooo:paragraph-rsid="0037e14d"/>
    </style:style>
    <style:style style:name="P421" style:family="paragraph" style:parent-style-name="Heading_20_3">
      <style:paragraph-properties fo:margin-top="0.071cm" fo:margin-bottom="0cm" loext:contextual-spacing="false" fo:line-height="150%" fo:text-align="justify" style:justify-single-word="false">
        <style:tab-stops/>
      </style:paragraph-properties>
      <style:text-properties style:font-name="Times New Roman1" fo:font-size="10pt" officeooo:paragraph-rsid="0038d1a9" style:font-size-asian="10pt" style:font-size-complex="10pt"/>
    </style:style>
    <style:style style:name="P422" style:family="paragraph" style:parent-style-name="Heading_20_3">
      <style:paragraph-properties fo:text-align="justify" style:justify-single-word="false"/>
      <style:text-properties officeooo:paragraph-rsid="0047f54e"/>
    </style:style>
    <style:style style:name="P423" style:family="paragraph" style:parent-style-name="Heading_20_3">
      <style:text-properties style:font-name="Times New Roman1" fo:font-size="10pt" style:font-size-asian="10pt" style:font-size-complex="10pt"/>
    </style:style>
    <style:style style:name="P424" style:family="paragraph" style:parent-style-name="Heading_20_3">
      <style:paragraph-properties fo:text-align="justify" style:justify-single-word="false"/>
      <style:text-properties style:font-name="Times New Roman1" fo:font-size="10pt" style:font-size-asian="10pt" style:font-size-complex="10pt"/>
    </style:style>
    <style:style style:name="P425" style:family="paragraph" style:parent-style-name="Heading_20_3">
      <style:paragraph-properties fo:text-align="center" style:justify-single-word="false"/>
      <style:text-properties style:font-name="Times New Roman1" fo:font-size="10pt" style:font-size-asian="10pt" style:font-size-complex="10pt"/>
    </style:style>
    <style:style style:name="P426" style:family="paragraph" style:parent-style-name="Heading_20_3">
      <style:paragraph-properties fo:text-align="center" style:justify-single-word="false"/>
      <style:text-properties style:font-name="Times New Roman1" fo:font-size="10pt" fo:font-weight="bold" style:font-size-asian="10pt" style:font-weight-asian="bold" style:font-size-complex="10pt" style:font-weight-complex="bold"/>
    </style:style>
    <style:style style:name="P427" style:family="paragraph" style:parent-style-name="Heading_20_3">
      <style:paragraph-properties fo:text-align="center" style:justify-single-word="false"/>
    </style:style>
    <style:style style:name="P428" style:family="paragraph" style:parent-style-name="Heading_20_3">
      <style:paragraph-properties fo:margin-left="0cm" fo:margin-right="0cm" fo:margin-top="0cm" fo:margin-bottom="0cm" loext:contextual-spacing="false" fo:line-height="150%" fo:text-align="center" style:justify-single-word="false" fo:text-indent="0cm" style:auto-text-indent="false"/>
      <style:text-properties officeooo:paragraph-rsid="005d4e4b"/>
    </style:style>
    <style:style style:name="P429" style:family="paragraph" style:parent-style-name="Standard">
      <style:paragraph-properties fo:text-align="justify" style:justify-single-word="false"/>
      <style:text-properties officeooo:paragraph-rsid="00434db0"/>
    </style:style>
    <style:style style:name="P430" style:family="paragraph" style:parent-style-name="Standard" style:list-style-name="L48">
      <style:paragraph-properties fo:line-height="115%" fo:text-align="justify" style:justify-single-word="false" fo:hyphenation-ladder-count="no-limit"/>
      <style:text-properties officeooo:paragraph-rsid="00434db0" fo:hyphenate="true" fo:hyphenation-remain-char-count="2" fo:hyphenation-push-char-count="2"/>
    </style:style>
    <style:style style:name="P431" style:family="paragraph" style:parent-style-name="Standard" style:list-style-name="L48">
      <style:paragraph-properties fo:line-height="115%" fo:text-align="justify" style:justify-single-word="false" fo:hyphenation-ladder-count="no-limit"/>
      <style:text-properties style:font-name="Times New Roman1" fo:font-size="10pt" officeooo:paragraph-rsid="00434db0" style:font-size-asian="10pt" style:font-size-complex="10pt" fo:hyphenate="true" fo:hyphenation-remain-char-count="2" fo:hyphenation-push-char-count="2"/>
    </style:style>
    <style:style style:name="P432" style:family="paragraph" style:parent-style-name="Standard" style:list-style-name="">
      <style:paragraph-properties fo:line-height="115%" fo:text-align="justify" style:justify-single-word="false" fo:hyphenation-ladder-count="no-limit"/>
      <style:text-properties style:font-name="Times New Roman1" fo:font-size="10pt" officeooo:paragraph-rsid="00434db0" style:font-size-asian="10pt" style:font-name-complex="Calibri" style:font-size-complex="10pt" fo:hyphenate="true" fo:hyphenation-remain-char-count="2" fo:hyphenation-push-char-count="2"/>
    </style:style>
    <style:style style:name="P433" style:family="paragraph" style:parent-style-name="Standard">
      <style:text-properties style:font-name="Times New Roman1" fo:font-size="10pt" fo:font-weight="bold" officeooo:paragraph-rsid="0047a843" style:font-size-asian="10pt" style:font-weight-asian="bold" style:font-name-complex="Times New Roman1" style:font-size-complex="10pt"/>
    </style:style>
    <style:style style:name="P434" style:family="paragraph" style:parent-style-name="Standard">
      <style:text-properties style:font-name="Times New Roman1" fo:font-size="10pt" fo:font-weight="bold" officeooo:paragraph-rsid="0047f54e" style:font-size-asian="10pt" style:font-weight-asian="bold" style:font-name-complex="Times New Roman1" style:font-size-complex="10pt"/>
    </style:style>
    <style:style style:name="P435" style:family="paragraph" style:parent-style-name="Standard">
      <style:text-properties style:font-name="Times New Roman1" fo:font-size="10pt" fo:font-weight="bold" officeooo:paragraph-rsid="004e963c" style:font-size-asian="10pt" style:font-weight-asian="bold" style:font-name-complex="Times New Roman1" style:font-size-complex="10pt"/>
    </style:style>
    <style:style style:name="P436" style:family="paragraph" style:parent-style-name="Standard">
      <style:text-properties style:font-name="Times New Roman1" fo:font-size="10pt" fo:font-weight="bold" officeooo:paragraph-rsid="0051806f" style:font-size-asian="10pt" style:font-weight-asian="bold" style:font-name-complex="Times New Roman1" style:font-size-complex="10pt"/>
    </style:style>
    <style:style style:name="P437" style:family="paragraph" style:parent-style-name="Standard">
      <style:text-properties style:font-name="Times New Roman1" fo:font-size="10pt" fo:font-weight="bold" officeooo:paragraph-rsid="0057b7c6" style:font-size-asian="10pt" style:font-weight-asian="bold" style:font-name-complex="Times New Roman1" style:font-size-complex="10pt"/>
    </style:style>
    <style:style style:name="P438" style:family="paragraph" style:parent-style-name="Standard">
      <style:paragraph-properties fo:line-height="150%" fo:text-align="center" style:justify-single-word="false"/>
      <style:text-properties style:font-name="Times New Roman1" fo:font-size="15pt" fo:font-style="italic" fo:font-weight="bold" officeooo:rsid="000fe4ea" officeooo:paragraph-rsid="000cf819" style:font-size-asian="15pt" style:font-style-asian="italic" style:font-weight-asian="bold" style:font-name-complex="Times New Roman1" style:font-size-complex="15pt" style:font-style-complex="italic" style:font-weight-complex="bold"/>
    </style:style>
    <style:style style:name="P439" style:family="paragraph" style:parent-style-name="Standard">
      <style:paragraph-properties fo:line-height="150%" fo:text-align="center" style:justify-single-word="false"/>
      <style:text-properties style:font-name="Times New Roman1" fo:font-size="15pt" fo:font-style="italic" fo:font-weight="bold" officeooo:rsid="00930100" officeooo:paragraph-rsid="000cf819" style:font-size-asian="15pt" style:font-style-asian="italic" style:font-weight-asian="bold" style:font-name-complex="Times New Roman1" style:font-size-complex="15pt" style:font-style-complex="italic" style:font-weight-complex="bold"/>
    </style:style>
    <style:style style:name="P440" style:family="paragraph" style:parent-style-name="Standard">
      <style:paragraph-properties fo:line-height="150%" fo:text-align="center" style:justify-single-word="false"/>
      <style:text-properties style:font-name="Times New Roman1" fo:font-size="12pt" fo:font-style="normal" fo:font-weight="bold" officeooo:rsid="000fe4ea" officeooo:paragraph-rsid="000cf819" style:font-size-asian="12pt" style:font-style-asian="normal" style:font-weight-asian="bold" style:font-name-complex="Times New Roman1" style:font-size-complex="12pt" style:font-style-complex="normal" style:font-weight-complex="bold"/>
    </style:style>
    <style:style style:name="P441" style:family="paragraph" style:parent-style-name="Standard">
      <style:paragraph-properties fo:line-height="150%" fo:text-align="end" style:justify-single-word="false"/>
      <style:text-properties style:font-name="Times New Roman1" fo:font-size="12pt" fo:font-style="normal" fo:font-weight="bold" officeooo:rsid="000fe4ea" officeooo:paragraph-rsid="000cf819" style:font-size-asian="12pt" style:font-style-asian="normal" style:font-weight-asian="bold" style:font-name-complex="Times New Roman1" style:font-size-complex="12pt" style:font-style-complex="normal" style:font-weight-complex="bold"/>
    </style:style>
    <style:style style:name="P442" style:family="paragraph" style:parent-style-name="Standard">
      <style:paragraph-properties fo:line-height="150%" fo:text-align="end" style:justify-single-word="false"/>
      <style:text-properties style:font-name="Times New Roman1" fo:font-size="11pt" fo:font-style="italic" fo:font-weight="bold" officeooo:rsid="000fe4ea" officeooo:paragraph-rsid="000cf819" style:font-size-asian="11pt" style:font-style-asian="italic" style:font-weight-asian="bold" style:font-name-complex="Times New Roman1" style:font-size-complex="11pt" style:font-style-complex="italic" style:font-weight-complex="bold"/>
    </style:style>
    <style:style style:name="P443" style:family="paragraph" style:parent-style-name="Standard">
      <style:paragraph-properties fo:line-height="150%" fo:text-align="end" style:justify-single-word="false"/>
      <style:text-properties style:font-name="Times New Roman1" fo:font-size="11pt" fo:font-style="italic" fo:font-weight="bold" officeooo:rsid="0076269d" officeooo:paragraph-rsid="0076269d" style:font-size-asian="11pt" style:font-style-asian="italic" style:font-weight-asian="bold" style:font-name-complex="Times New Roman1" style:font-size-complex="11pt" style:font-style-complex="italic" style:font-weight-complex="bold"/>
    </style:style>
    <style:style style:name="P444" style:family="paragraph" style:parent-style-name="Standard">
      <style:paragraph-properties fo:margin-top="0.071cm" fo:margin-bottom="0cm" loext:contextual-spacing="false" fo:line-height="150%" fo:text-align="justify" style:justify-single-word="false">
        <style:tab-stops/>
      </style:paragraph-properties>
      <style:text-properties fo:color="#000000" style:font-name="Times New Roman1" fo:font-size="10pt" fo:font-style="normal" fo:font-weight="bold" officeooo:rsid="001ddd51" officeooo:paragraph-rsid="000cf819" style:font-size-asian="10pt" style:font-style-asian="normal" style:font-weight-asian="bold" style:font-name-complex="Times New Roman1" style:font-size-complex="10pt" style:font-style-complex="normal" style:font-weight-complex="bold"/>
    </style:style>
    <style:style style:name="P445" style:family="paragraph" style:parent-style-name="Standard">
      <style:paragraph-properties fo:margin-top="0.071cm" fo:margin-bottom="0cm" loext:contextual-spacing="false" fo:line-height="150%" fo:text-align="center" style:justify-single-word="false">
        <style:tab-stops/>
      </style:paragraph-properties>
      <style:text-properties fo:color="#000000" style:font-name="Times New Roman1" fo:font-size="10pt" fo:font-style="normal" fo:font-weight="bold" officeooo:rsid="007776e5" officeooo:paragraph-rsid="007776e5" style:font-size-asian="10pt" style:font-style-asian="normal" style:font-weight-asian="bold" style:font-name-complex="Times New Roman1" style:font-size-complex="10pt" style:font-style-complex="normal" style:font-weight-complex="bold"/>
    </style:style>
    <style:style style:name="P446" style:family="paragraph" style:parent-style-name="Standard">
      <style:paragraph-properties fo:margin-top="0.071cm" fo:margin-bottom="0cm" loext:contextual-spacing="false" fo:line-height="150%" fo:text-align="center" style:justify-single-word="false">
        <style:tab-stops/>
      </style:paragraph-properties>
      <style:text-properties fo:color="#000000" style:font-name="Times New Roman1" fo:font-size="10pt" fo:font-style="normal" fo:font-weight="normal" officeooo:rsid="007776e5" officeooo:paragraph-rsid="007776e5" style:font-size-asian="10pt" style:font-style-asian="normal" style:font-weight-asian="normal" style:font-name-complex="Times New Roman1" style:font-size-complex="10pt" style:font-style-complex="normal" style:font-weight-complex="normal"/>
    </style:style>
    <style:style style:name="P447" style:family="paragraph" style:parent-style-name="Standard" style:list-style-name="L48">
      <style:paragraph-properties fo:margin-top="0cm" fo:margin-bottom="0cm" loext:contextual-spacing="true" fo:line-height="115%" fo:text-align="justify" style:justify-single-word="false" fo:hyphenation-ladder-count="no-limit"/>
      <style:text-properties officeooo:paragraph-rsid="00434db0" fo:hyphenate="true" fo:hyphenation-remain-char-count="2" fo:hyphenation-push-char-count="2"/>
    </style:style>
    <style:style style:name="P448" style:family="paragraph" style:parent-style-name="Standard" style:list-style-name="">
      <style:paragraph-properties fo:margin-top="0cm" fo:margin-bottom="0cm" loext:contextual-spacing="true" fo:line-height="115%" fo:text-align="justify" style:justify-single-word="false" fo:hyphenation-ladder-count="no-limit"/>
      <style:text-properties officeooo:paragraph-rsid="00434db0" fo:hyphenate="true" fo:hyphenation-remain-char-count="2" fo:hyphenation-push-char-count="2"/>
    </style:style>
    <style:style style:name="P449" style:family="paragraph" style:parent-style-name="Standard" style:list-style-name="L48">
      <style:paragraph-properties fo:margin-top="0cm" fo:margin-bottom="0cm" loext:contextual-spacing="true" fo:line-height="115%" fo:text-align="justify" style:justify-single-word="false" fo:hyphenation-ladder-count="no-limit"/>
      <style:text-properties style:font-name="Times New Roman1" fo:font-size="10pt" officeooo:paragraph-rsid="00434db0" style:font-size-asian="10pt" style:font-name-complex="Calibri" style:font-size-complex="10pt" fo:hyphenate="true" fo:hyphenation-remain-char-count="2" fo:hyphenation-push-char-count="2"/>
    </style:style>
    <style:style style:name="P450" style:family="paragraph" style:parent-style-name="Standard" style:list-style-name="L48">
      <style:paragraph-properties fo:margin-top="0cm" fo:margin-bottom="0cm" loext:contextual-spacing="true" fo:line-height="115%" fo:text-align="justify" style:justify-single-word="false" fo:hyphenation-ladder-count="no-limit"/>
      <style:text-properties style:font-name="Times New Roman1" fo:font-size="10pt" officeooo:paragraph-rsid="00434db0" style:font-size-asian="10pt" style:font-size-complex="10pt" fo:hyphenate="true" fo:hyphenation-remain-char-count="2" fo:hyphenation-push-char-count="2"/>
    </style:style>
    <style:style style:name="P451" style:family="paragraph" style:parent-style-name="Standard" style:list-style-name="L50">
      <style:paragraph-properties fo:margin-top="0cm" fo:margin-bottom="0cm" loext:contextual-spacing="false" fo:line-height="115%" fo:text-align="justify" style:justify-single-word="false" fo:hyphenation-ladder-count="no-limit"/>
      <style:text-properties style:font-name="Times New Roman1" fo:font-size="10pt" officeooo:paragraph-rsid="00434db0" style:font-size-asian="10pt" style:font-name-complex="Calibri" style:font-size-complex="10pt" fo:hyphenate="true" fo:hyphenation-remain-char-count="2" fo:hyphenation-push-char-count="2"/>
    </style:style>
    <style:style style:name="P452" style:family="paragraph" style:parent-style-name="Standard">
      <style:paragraph-properties fo:margin-top="0cm" fo:margin-bottom="0cm" loext:contextual-spacing="false" fo:line-height="100%" fo:text-align="justify" style:justify-single-word="false"/>
      <style:text-properties officeooo:paragraph-rsid="006b2595"/>
    </style:style>
    <style:style style:name="P453" style:family="paragraph" style:parent-style-name="Standard">
      <style:paragraph-properties fo:margin-top="0cm" fo:margin-bottom="0cm" loext:contextual-spacing="false" fo:line-height="100%" fo:text-align="justify" style:justify-single-word="false"/>
      <style:text-properties fo:font-size="10pt" officeooo:paragraph-rsid="006b2595" style:font-size-asian="10pt" style:font-size-complex="10pt"/>
    </style:style>
    <style:style style:name="P454" style:family="paragraph" style:parent-style-name="Standard">
      <style:paragraph-properties fo:margin-top="0cm" fo:margin-bottom="0cm" loext:contextual-spacing="false" fo:line-height="115%" fo:text-align="justify" style:justify-single-word="false" fo:orphans="0" fo:widows="0" fo:hyphenation-ladder-count="no-limit"/>
      <style:text-properties fo:font-size="10pt" officeooo:paragraph-rsid="006b2595" style:font-size-asian="10pt" style:font-size-complex="10pt" fo:hyphenate="false" fo:hyphenation-remain-char-count="2" fo:hyphenation-push-char-count="2"/>
    </style:style>
    <style:style style:name="P455" style:family="paragraph" style:parent-style-name="Standard" style:list-style-name="">
      <style:paragraph-properties fo:margin-top="0cm" fo:margin-bottom="0cm" loext:contextual-spacing="false" fo:line-height="100%" fo:text-align="center" style:justify-single-word="false" fo:keep-together="always" fo:keep-with-next="always"/>
      <style:text-properties fo:color="#000000" fo:font-size="10pt" officeooo:paragraph-rsid="006b2595" style:font-size-asian="10pt" style:font-size-complex="10pt"/>
    </style:style>
    <style:style style:name="P456" style:family="paragraph" style:parent-style-name="Standard">
      <style:paragraph-properties fo:margin-left="0cm" fo:margin-right="10.5cm" fo:text-align="justify" style:justify-single-word="false" fo:text-indent="0cm" style:auto-text-indent="false"/>
      <style:text-properties officeooo:paragraph-rsid="0047a843"/>
    </style:style>
    <style:style style:name="P457" style:family="paragraph" style:parent-style-name="Standard">
      <style:paragraph-properties fo:margin-left="0cm" fo:margin-right="10.5cm" fo:text-align="justify" style:justify-single-word="false" fo:text-indent="0cm" style:auto-text-indent="false"/>
      <style:text-properties officeooo:paragraph-rsid="0047f54e"/>
    </style:style>
    <style:style style:name="P458" style:family="paragraph" style:parent-style-name="Standard">
      <style:paragraph-properties fo:margin-left="0cm" fo:margin-right="10.5cm" fo:text-align="justify" style:justify-single-word="false" fo:text-indent="0cm" style:auto-text-indent="false"/>
      <style:text-properties officeooo:paragraph-rsid="004e963c"/>
    </style:style>
    <style:style style:name="P459" style:family="paragraph" style:parent-style-name="Standard">
      <style:paragraph-properties fo:margin-left="0cm" fo:margin-right="10.5cm" fo:text-align="justify" style:justify-single-word="false" fo:text-indent="0cm" style:auto-text-indent="false"/>
      <style:text-properties officeooo:paragraph-rsid="0051806f"/>
    </style:style>
    <style:style style:name="P460" style:family="paragraph" style:parent-style-name="Standard">
      <style:paragraph-properties fo:margin-left="0cm" fo:margin-right="10.5cm" fo:text-align="justify" style:justify-single-word="false" fo:text-indent="0cm" style:auto-text-indent="false"/>
      <style:text-properties officeooo:paragraph-rsid="0057b7c6"/>
    </style:style>
    <style:style style:name="P461" style:family="paragraph" style:parent-style-name="Standard">
      <style:paragraph-properties fo:margin-left="0cm" fo:margin-right="10.502cm" fo:text-indent="0cm" style:auto-text-indent="false"/>
      <style:text-properties style:font-name="Times New Roman1" fo:font-size="10pt" officeooo:paragraph-rsid="0047a843" style:font-size-asian="10pt" style:font-name-complex="Times New Roman1" style:font-size-complex="10pt"/>
    </style:style>
    <style:style style:name="P462" style:family="paragraph" style:parent-style-name="Standard">
      <style:paragraph-properties fo:margin-left="0cm" fo:margin-right="10.502cm" fo:text-indent="0cm" style:auto-text-indent="false"/>
      <style:text-properties style:font-name="Times New Roman1" fo:font-size="10pt" officeooo:paragraph-rsid="0047f54e" style:font-size-asian="10pt" style:font-name-complex="Times New Roman1" style:font-size-complex="10pt"/>
    </style:style>
    <style:style style:name="P463" style:family="paragraph" style:parent-style-name="Standard">
      <style:paragraph-properties fo:margin-left="0cm" fo:margin-right="10.502cm" fo:text-indent="0cm" style:auto-text-indent="false"/>
      <style:text-properties style:font-name="Times New Roman1" fo:font-size="10pt" officeooo:paragraph-rsid="004e963c" style:font-size-asian="10pt" style:font-name-complex="Times New Roman1" style:font-size-complex="10pt"/>
    </style:style>
    <style:style style:name="P464" style:family="paragraph" style:parent-style-name="Standard">
      <style:paragraph-properties fo:margin-left="0cm" fo:margin-right="10.502cm" fo:text-indent="0cm" style:auto-text-indent="false"/>
      <style:text-properties style:font-name="Times New Roman1" fo:font-size="10pt" officeooo:paragraph-rsid="0051806f" style:font-size-asian="10pt" style:font-name-complex="Times New Roman1" style:font-size-complex="10pt"/>
    </style:style>
    <style:style style:name="P465" style:family="paragraph" style:parent-style-name="Standard">
      <style:paragraph-properties fo:margin-left="0cm" fo:margin-right="10.502cm" fo:text-indent="0cm" style:auto-text-indent="false"/>
      <style:text-properties style:font-name="Times New Roman1" fo:font-size="10pt" officeooo:paragraph-rsid="0057b7c6" style:font-size-asian="10pt" style:font-name-complex="Times New Roman1" style:font-size-complex="10pt"/>
    </style:style>
    <style:style style:name="P46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officeooo:paragraph-rsid="00594c18"/>
    </style:style>
    <style:style style:name="P467" style:family="paragraph" style:parent-style-name="Standard">
      <style:paragraph-properties fo:margin-left="0cm" fo:margin-right="0cm" fo:margin-top="0cm" fo:margin-bottom="0cm" loext:contextual-spacing="false" fo:line-height="150%" fo:text-align="center" style:justify-single-word="false" fo:text-indent="0cm" style:auto-text-indent="false"/>
      <style:text-properties officeooo:paragraph-rsid="00594c18"/>
    </style:style>
    <style:style style:name="P468"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officeooo:paragraph-rsid="006b2595"/>
    </style:style>
    <style:style style:name="P469" style:family="paragraph" style:parent-style-name="Standard" style:list-style-name="">
      <style:paragraph-properties fo:margin-left="0.635cm" fo:margin-right="0cm" fo:margin-top="0cm" fo:margin-bottom="0cm" loext:contextual-spacing="false" fo:line-height="115%" fo:orphans="0" fo:widows="0" fo:hyphenation-ladder-count="no-limit" fo:text-indent="0cm" style:auto-text-indent="false"/>
      <style:text-properties fo:font-size="10pt" officeooo:paragraph-rsid="006b2595" style:font-size-asian="10pt" style:font-size-complex="10pt" fo:hyphenate="false" fo:hyphenation-remain-char-count="2" fo:hyphenation-push-char-count="2"/>
    </style:style>
    <style:style style:name="P470" style:family="paragraph" style:parent-style-name="Table_20_Contents">
      <style:paragraph-properties fo:line-height="150%" fo:text-align="center" style:justify-single-word="false"/>
      <style:text-properties fo:font-style="italic" officeooo:rsid="0043a9c3" officeooo:paragraph-rsid="0043a9c3" style:font-style-asian="italic" style:font-style-complex="italic"/>
    </style:style>
    <style:style style:name="P471" style:family="paragraph" style:parent-style-name="Table_20_Contents">
      <style:paragraph-properties fo:line-height="150%" fo:text-align="center" style:justify-single-word="false"/>
      <style:text-properties fo:font-style="normal" fo:font-weight="bold" officeooo:rsid="0043a9c3" officeooo:paragraph-rsid="0043a9c3" style:font-style-asian="normal" style:font-weight-asian="bold" style:font-style-complex="normal" style:font-weight-complex="bold"/>
    </style:style>
    <style:style style:name="P472" style:family="paragraph" style:parent-style-name="Table_20_Contents">
      <style:paragraph-properties fo:line-height="150%" fo:text-align="center" style:justify-single-word="false"/>
      <style:text-properties fo:font-style="normal" fo:font-weight="normal" officeooo:rsid="0043a9c3" officeooo:paragraph-rsid="0043a9c3" style:font-style-asian="normal" style:font-weight-asian="normal" style:font-style-complex="normal" style:font-weight-complex="normal"/>
    </style:style>
    <style:style style:name="P473" style:family="paragraph" style:parent-style-name="Table_20_Contents">
      <style:paragraph-properties fo:text-align="justify" style:justify-single-word="false"/>
    </style:style>
    <style:style style:name="P474" style:family="paragraph" style:parent-style-name="Table_20_Contents">
      <style:text-properties style:font-name="Times New Roman1" fo:font-size="10pt" style:font-size-asian="10pt" style:font-size-complex="10pt"/>
    </style:style>
    <style:style style:name="P475" style:family="paragraph" style:parent-style-name="Table_20_Contents">
      <style:paragraph-properties fo:text-align="justify" style:justify-single-word="false"/>
      <style:text-properties style:font-name="Times New Roman1" fo:font-size="10pt" style:font-size-asian="10pt" style:font-size-complex="10pt"/>
    </style:style>
    <style:style style:name="P476" style:family="paragraph" style:parent-style-name="Table_20_Contents">
      <style:paragraph-properties fo:text-align="center" style:justify-single-word="false"/>
      <style:text-properties style:font-name="Times New Roman1" fo:font-size="10pt" officeooo:rsid="0043a9c3" officeooo:paragraph-rsid="0043a9c3" style:font-size-asian="10pt" style:font-size-complex="10pt"/>
    </style:style>
    <style:style style:name="P477" style:family="paragraph" style:parent-style-name="Table_20_Contents">
      <style:paragraph-properties fo:text-align="center" style:justify-single-word="false"/>
      <style:text-properties style:font-name="Times New Roman1" fo:font-size="10pt" style:font-size-asian="10pt" style:font-size-complex="10pt"/>
    </style:style>
    <style:style style:name="P478" style:family="paragraph" style:parent-style-name="Table_20_Contents">
      <style:text-properties style:font-name="Times New Roman1" fo:font-size="10pt" officeooo:rsid="005056e3" officeooo:paragraph-rsid="005056e3" style:font-size-asian="10pt" style:font-size-complex="10pt"/>
    </style:style>
    <style:style style:name="P479" style:family="paragraph" style:parent-style-name="Table_20_Contents">
      <style:text-properties style:font-name="Times New Roman1" fo:font-size="10pt" officeooo:rsid="005056e3" officeooo:paragraph-rsid="00723fff" style:font-size-asian="10pt" style:font-size-complex="10pt"/>
    </style:style>
    <style:style style:name="P480" style:family="paragraph" style:parent-style-name="Table_20_Contents">
      <style:text-properties style:font-name="Times New Roman1" fo:font-size="10pt" officeooo:rsid="00723fff" officeooo:paragraph-rsid="00723fff" style:font-size-asian="10pt" style:font-size-complex="10pt"/>
    </style:style>
    <style:style style:name="P481" style:family="paragraph" style:parent-style-name="Table_20_Contents">
      <style:paragraph-properties fo:text-align="center" style:justify-single-word="false"/>
      <style:text-properties style:font-name="Times New Roman1" fo:font-size="10pt" fo:font-weight="bold" officeooo:rsid="0043a9c3" officeooo:paragraph-rsid="0043a9c3" style:font-size-asian="10pt" style:font-weight-asian="bold" style:font-size-complex="10pt" style:font-weight-complex="bold"/>
    </style:style>
    <style:style style:name="P482" style:family="paragraph" style:parent-style-name="Table_20_Contents">
      <style:paragraph-properties fo:text-align="center" style:justify-single-word="false"/>
      <style:text-properties style:font-name="Times New Roman1" fo:font-size="10pt" fo:font-weight="bold" officeooo:rsid="0054ecaf" officeooo:paragraph-rsid="0054ecaf" style:font-size-asian="10pt" style:font-weight-asian="bold" style:font-size-complex="10pt" style:font-weight-complex="bold"/>
    </style:style>
    <style:style style:name="P483" style:family="paragraph" style:parent-style-name="Table_20_Contents">
      <style:paragraph-properties fo:text-align="center" style:justify-single-word="false"/>
      <style:text-properties style:font-name="Times New Roman1" fo:font-size="10pt" fo:font-weight="bold" style:font-size-asian="10pt" style:font-weight-asian="bold" style:font-size-complex="10pt" style:font-weight-complex="bold"/>
    </style:style>
    <style:style style:name="P484" style:family="paragraph" style:parent-style-name="Table_20_Contents">
      <style:text-properties style:font-name="Times New Roman1" fo:font-size="10pt" fo:font-weight="bold" officeooo:rsid="00723fff" officeooo:paragraph-rsid="00723fff" style:font-size-asian="10pt" style:font-weight-asian="bold" style:font-size-complex="10pt" style:font-weight-complex="bold"/>
    </style:style>
    <style:style style:name="P485" style:family="paragraph" style:parent-style-name="Table_20_Contents">
      <style:paragraph-properties fo:text-align="center" style:justify-single-word="false"/>
      <style:text-properties style:font-name="Times New Roman1" fo:font-size="10pt" fo:font-weight="bold" officeooo:rsid="00723fff" officeooo:paragraph-rsid="00723fff" style:font-size-asian="10pt" style:font-weight-asian="bold" style:font-size-complex="10pt" style:font-weight-complex="bold"/>
    </style:style>
    <style:style style:name="P486" style:family="paragraph" style:parent-style-name="Table_20_Contents">
      <style:paragraph-properties fo:text-align="justify" style:justify-single-word="false"/>
      <style:text-properties style:font-name="Times New Roman1" fo:font-size="9pt" style:font-size-asian="9pt" style:font-size-complex="9pt"/>
    </style:style>
    <style:style style:name="P487" style:family="paragraph" style:parent-style-name="Table_20_Contents">
      <style:paragraph-properties fo:text-align="justify" style:justify-single-word="false"/>
      <style:text-properties style:font-name="Times New Roman1" fo:font-size="9pt" officeooo:rsid="00723fff" officeooo:paragraph-rsid="00723fff" style:font-size-asian="9pt" style:font-size-complex="9pt"/>
    </style:style>
    <style:style style:name="P488" style:family="paragraph" style:parent-style-name="Table_20_Contents">
      <style:text-properties style:font-name="Times New Roman1" fo:font-size="9pt" officeooo:rsid="005056e3" officeooo:paragraph-rsid="005056e3" style:font-size-asian="9pt" style:font-size-complex="9pt"/>
    </style:style>
    <style:style style:name="P489" style:family="paragraph" style:parent-style-name="Table_20_Contents">
      <style:paragraph-properties fo:text-align="justify" style:justify-single-word="false"/>
      <style:text-properties style:font-name="Times New Roman1" fo:font-size="9pt" fo:font-weight="bold" officeooo:rsid="00723fff" officeooo:paragraph-rsid="00723fff" style:font-size-asian="9pt" style:font-weight-asian="bold" style:font-size-complex="9pt" style:font-weight-complex="bold"/>
    </style:style>
    <style:style style:name="P490" style:family="paragraph" style:parent-style-name="Heading_20_2">
      <style:text-properties style:font-name="Times New Roman1" fo:font-size="10pt" style:font-size-asian="10pt" style:font-size-complex="10pt"/>
    </style:style>
    <style:style style:name="P491" style:family="paragraph" style:parent-style-name="Heading_20_2">
      <style:text-properties style:font-name="Times New Roman1" fo:font-size="10pt" officeooo:rsid="0046cadd" style:font-size-asian="10pt" style:font-size-complex="10pt"/>
    </style:style>
    <style:style style:name="P492" style:family="paragraph" style:parent-style-name="Heading_20_2">
      <style:paragraph-properties fo:text-align="justify" style:justify-single-word="false"/>
      <style:text-properties style:font-name="Times New Roman1" fo:font-size="10pt" officeooo:rsid="0046cadd" officeooo:paragraph-rsid="0046cadd" style:font-size-asian="10pt" style:font-size-complex="10pt"/>
    </style:style>
    <style:style style:name="P493" style:family="paragraph" style:parent-style-name="Heading_20_2">
      <style:paragraph-properties fo:text-align="justify" style:justify-single-word="false"/>
      <style:text-properties style:font-name="Times New Roman1" fo:font-size="10pt" style:font-size-asian="10pt" style:font-size-complex="10pt"/>
    </style:style>
    <style:style style:name="P494" style:family="paragraph" style:parent-style-name="Heading_20_2">
      <style:paragraph-properties fo:text-align="justify" style:justify-single-word="false"/>
      <style:text-properties style:font-name="Times New Roman1" fo:font-size="10pt" officeooo:paragraph-rsid="0047a843" style:font-size-asian="10pt" style:font-size-complex="10pt"/>
    </style:style>
    <style:style style:name="P495" style:family="paragraph" style:parent-style-name="Heading_20_2">
      <style:paragraph-properties fo:text-align="center" style:justify-single-word="false"/>
      <style:text-properties style:font-name="Times New Roman1" fo:font-size="10pt" style:font-size-asian="10pt" style:font-size-complex="10pt"/>
    </style:style>
    <style:style style:name="P496" style:family="paragraph" style:parent-style-name="Heading_20_2">
      <style:paragraph-properties fo:text-align="center" style:justify-single-word="false"/>
      <style:text-properties style:font-name="Times New Roman1" fo:font-size="10pt" officeooo:rsid="00640fa2" officeooo:paragraph-rsid="00640fa2" style:font-size-asian="10pt" style:font-size-complex="10pt"/>
    </style:style>
    <style:style style:name="P497" style:family="paragraph" style:parent-style-name="Heading_20_2">
      <style:text-properties style:font-name="Times New Roman1" fo:font-size="10pt" fo:font-weight="bold" style:font-size-asian="10pt" style:font-weight-asian="bold" style:font-size-complex="10pt" style:font-weight-complex="bold"/>
    </style:style>
    <style:style style:name="P498" style:family="paragraph" style:parent-style-name="Heading_20_2">
      <style:paragraph-properties fo:text-align="justify" style:justify-single-word="false"/>
    </style:style>
    <style:style style:name="P499" style:family="paragraph" style:parent-style-name="Heading_20_2">
      <style:paragraph-properties fo:text-align="justify" style:justify-single-word="false"/>
      <style:text-properties officeooo:paragraph-rsid="004e963c"/>
    </style:style>
    <style:style style:name="P500" style:family="paragraph" style:parent-style-name="Heading_20_2">
      <style:paragraph-properties fo:text-align="center" style:justify-single-word="false"/>
    </style:style>
    <style:style style:name="P501" style:family="paragraph" style:parent-style-name="Heading_20_2">
      <style:paragraph-properties fo:text-align="center" style:justify-single-word="false"/>
      <style:text-properties officeooo:paragraph-rsid="0047a843"/>
    </style:style>
    <style:style style:name="P502" style:family="paragraph" style:parent-style-name="Heading_20_2">
      <style:paragraph-properties fo:text-align="center" style:justify-single-word="false"/>
      <style:text-properties officeooo:paragraph-rsid="0047f54e"/>
    </style:style>
    <style:style style:name="P503" style:family="paragraph" style:parent-style-name="Heading_20_2">
      <style:paragraph-properties fo:text-align="center" style:justify-single-word="false"/>
      <style:text-properties officeooo:paragraph-rsid="006b2595"/>
    </style:style>
    <style:style style:name="P504" style:family="paragraph" style:parent-style-name="Heading_20_2">
      <style:paragraph-properties fo:margin-left="0cm" fo:margin-right="0cm" fo:margin-top="0cm" fo:margin-bottom="0cm" loext:contextual-spacing="false" fo:line-height="100%" fo:text-align="center" style:justify-single-word="false" fo:text-indent="0cm" style:auto-text-indent="false"/>
      <style:text-properties officeooo:paragraph-rsid="006b2595"/>
    </style:style>
    <style:style style:name="P505" style:family="paragraph" style:parent-style-name="Akapit_20_z_20_listą" style:list-style-name="L50">
      <style:paragraph-properties fo:margin-top="0cm" fo:margin-bottom="0cm" loext:contextual-spacing="true" fo:line-height="115%" fo:text-align="justify" style:justify-single-word="false" fo:hyphenation-ladder-count="no-limit"/>
      <style:text-properties fo:color="#000000" style:font-name="Times New Roman1" fo:font-size="10pt" officeooo:paragraph-rsid="00434db0" style:font-size-asian="10pt" style:font-name-complex="Calibri" style:font-size-complex="10pt" fo:hyphenate="true" fo:hyphenation-remain-char-count="2" fo:hyphenation-push-char-count="2"/>
    </style:style>
    <style:style style:name="P506" style:family="paragraph" style:parent-style-name="Table_20_Heading">
      <style:text-properties style:font-name="Times New Roman1" fo:font-size="10pt" style:font-size-asian="10pt" style:font-size-complex="10pt"/>
    </style:style>
    <style:style style:name="P507" style:family="paragraph" style:parent-style-name="Table_20_Heading">
      <style:text-properties style:font-name="Times New Roman1" fo:font-size="9pt" officeooo:rsid="005056e3" officeooo:paragraph-rsid="005056e3" style:font-size-asian="9pt" style:font-size-complex="9pt"/>
    </style:style>
    <style:style style:name="P508" style:family="paragraph" style:parent-style-name="Table_20_Heading">
      <style:paragraph-properties fo:text-align="center" style:justify-single-word="false"/>
      <style:text-properties style:font-name="Times New Roman1" fo:font-size="9pt" officeooo:rsid="005056e3" officeooo:paragraph-rsid="005056e3" style:font-size-asian="9pt" style:font-size-complex="9pt"/>
    </style:style>
    <style:style style:name="T1" style:family="text">
      <style:text-properties officeooo:rsid="00591c42"/>
    </style:style>
    <style:style style:name="T2" style:family="text">
      <style:text-properties officeooo:rsid="005e5a7d"/>
    </style:style>
    <style:style style:name="T3" style:family="text">
      <style:text-properties officeooo:rsid="0057e5f0"/>
    </style:style>
    <style:style style:name="T4" style:family="text">
      <style:text-properties officeooo:rsid="001e07a0"/>
    </style:style>
    <style:style style:name="T5" style:family="text">
      <style:text-properties officeooo:rsid="000cf819"/>
    </style:style>
    <style:style style:name="T6" style:family="text">
      <style:text-properties style:font-name="Times New Roman1" fo:font-size="10pt" fo:font-weight="normal" style:font-size-asian="10pt" style:font-weight-asian="normal" style:font-size-complex="10pt" style:font-weight-complex="normal"/>
    </style:style>
    <style:style style:name="T7" style:family="text">
      <style:text-properties style:font-name="Times New Roman1" fo:font-size="10pt" fo:font-weight="normal" officeooo:rsid="001006ba" style:font-size-asian="10pt" style:font-weight-asian="normal" style:font-size-complex="10pt" style:font-weight-complex="normal"/>
    </style:style>
    <style:style style:name="T8" style:family="text">
      <style:text-properties style:font-name="Times New Roman1" fo:font-size="10pt" fo:font-weight="normal" officeooo:rsid="001757f0" style:font-size-asian="10pt" style:font-weight-asian="normal" style:font-size-complex="10pt" style:font-weight-complex="normal"/>
    </style:style>
    <style:style style:name="T9" style:family="text">
      <style:text-properties style:font-name="Times New Roman1" fo:font-size="10pt" fo:font-weight="normal" officeooo:rsid="001ebb5f" style:font-size-asian="10pt" style:font-weight-asian="normal" style:font-name-complex="Times New Roman1" style:font-weight-complex="normal"/>
    </style:style>
    <style:style style:name="T10" style:family="text">
      <style:text-properties style:font-name="Times New Roman1" fo:font-size="10pt" fo:font-weight="bold" officeooo:rsid="001ebb5f" style:font-size-asian="10pt" style:font-weight-asian="bold" style:font-name-complex="Times New Roman1" style:font-weight-complex="bold"/>
    </style:style>
    <style:style style:name="T11" style:family="text">
      <style:text-properties style:font-name="Times New Roman1" fo:font-size="10pt" fo:font-weight="bold" style:font-size-asian="10pt" style:font-weight-asian="bold" style:font-size-complex="10pt" style:font-weight-complex="bold"/>
    </style:style>
    <style:style style:name="T12" style:family="text">
      <style:text-properties style:font-name="Times New Roman1" fo:font-size="10pt" fo:font-weight="bold" officeooo:rsid="001c0f15" style:font-size-asian="10pt" style:font-weight-asian="bold" style:font-size-complex="10pt" style:font-weight-complex="bold"/>
    </style:style>
    <style:style style:name="T13" style:family="text">
      <style:text-properties style:font-name="Times New Roman1" fo:font-size="10pt" fo:font-weight="bold" officeooo:rsid="001006ba" style:font-size-asian="10pt" style:font-weight-asian="bold" style:font-size-complex="10pt" style:font-weight-complex="bold"/>
    </style:style>
    <style:style style:name="T14" style:family="text">
      <style:text-properties style:font-name="Times New Roman1" fo:font-size="10pt" fo:font-weight="bold" officeooo:rsid="0020386e" style:font-size-asian="10pt" style:font-weight-asian="bold" style:font-size-complex="10pt" style:font-weight-complex="bold"/>
    </style:style>
    <style:style style:name="T15" style:family="text">
      <style:text-properties style:font-name="Times New Roman1" fo:font-size="10pt" fo:font-weight="bold" officeooo:rsid="0024b6ef" style:font-size-asian="10pt" style:font-weight-asian="bold" style:font-size-complex="10pt" style:font-weight-complex="bold"/>
    </style:style>
    <style:style style:name="T16" style:family="text">
      <style:text-properties style:font-name="Times New Roman1" fo:font-size="10pt" fo:font-weight="bold" officeooo:rsid="002a607a" style:font-size-asian="10pt" style:font-weight-asian="bold" style:font-size-complex="10pt" style:font-weight-complex="bold"/>
    </style:style>
    <style:style style:name="T17" style:family="text">
      <style:text-properties style:font-name="Times New Roman1" fo:font-size="10pt" fo:font-weight="bold" officeooo:rsid="002c451d" style:font-size-asian="10pt" style:font-weight-asian="bold" style:font-size-complex="10pt" style:font-weight-complex="bold"/>
    </style:style>
    <style:style style:name="T18" style:family="text">
      <style:text-properties style:font-name="Times New Roman1" fo:font-size="10pt" fo:font-weight="bold" officeooo:rsid="002e400a" style:font-size-asian="10pt" style:font-weight-asian="bold" style:font-size-complex="10pt" style:font-weight-complex="bold"/>
    </style:style>
    <style:style style:name="T19" style:family="text">
      <style:text-properties style:font-name="Times New Roman1" fo:font-size="10pt" fo:font-weight="bold" officeooo:rsid="0030e521" style:font-size-asian="10pt" style:font-weight-asian="bold" style:font-size-complex="10pt" style:font-weight-complex="bold"/>
    </style:style>
    <style:style style:name="T20" style:family="text">
      <style:text-properties style:font-name="Times New Roman1" fo:font-size="10pt" fo:font-weight="bold" officeooo:rsid="00336f3b" style:font-size-asian="10pt" style:font-weight-asian="bold" style:font-size-complex="10pt" style:font-weight-complex="bold"/>
    </style:style>
    <style:style style:name="T21" style:family="text">
      <style:text-properties style:font-name="Times New Roman1" fo:font-size="10pt" fo:font-weight="bold" officeooo:rsid="003651f7" style:font-size-asian="10pt" style:font-weight-asian="bold" style:font-size-complex="10pt" style:font-weight-complex="bold"/>
    </style:style>
    <style:style style:name="T22" style:family="text">
      <style:text-properties style:font-name="Times New Roman1" fo:font-size="10pt" fo:font-weight="bold" officeooo:rsid="0038d1a9" style:font-size-asian="10pt" style:font-weight-asian="bold" style:font-size-complex="10pt" style:font-weight-complex="bold"/>
    </style:style>
    <style:style style:name="T23" style:family="text">
      <style:text-properties style:font-name="Times New Roman1" fo:font-size="10pt" fo:font-weight="bold" officeooo:rsid="003ef8c3" style:font-size-asian="10pt" style:font-weight-asian="bold" style:font-size-complex="10pt" style:font-weight-complex="bold"/>
    </style:style>
    <style:style style:name="T24" style:family="text">
      <style:text-properties style:font-name="Times New Roman1" fo:font-size="10pt" fo:font-weight="bold" officeooo:rsid="00415992" style:font-size-asian="10pt" style:font-weight-asian="bold" style:font-size-complex="10pt" style:font-weight-complex="bold"/>
    </style:style>
    <style:style style:name="T25" style:family="text">
      <style:text-properties style:font-name="Times New Roman1" fo:font-size="10pt" fo:font-weight="bold" officeooo:rsid="00434db0" style:font-size-asian="10pt" style:font-weight-asian="bold" style:font-size-complex="10pt" style:font-weight-complex="bold"/>
    </style:style>
    <style:style style:name="T26" style:family="text">
      <style:text-properties style:font-name="Times New Roman1" fo:font-size="10pt" fo:font-weight="bold" officeooo:rsid="00174106" style:font-size-asian="10pt" style:font-weight-asian="bold" style:font-size-complex="10pt" style:font-weight-complex="bold"/>
    </style:style>
    <style:style style:name="T27" style:family="text">
      <style:text-properties style:font-name="Times New Roman1" fo:font-size="10pt" fo:font-weight="bold" officeooo:rsid="0078101e" style:font-size-asian="10pt" style:font-weight-asian="bold" style:font-size-complex="10pt" style:font-weight-complex="bold"/>
    </style:style>
    <style:style style:name="T28" style:family="text">
      <style:text-properties style:font-name="Times New Roman1" fo:font-size="10pt" fo:font-weight="bold" officeooo:rsid="001757f0" style:font-size-asian="10pt" style:font-weight-asian="bold" style:font-size-complex="10pt" style:font-weight-complex="bold"/>
    </style:style>
    <style:style style:name="T29" style:family="text">
      <style:text-properties style:font-name="Times New Roman1" fo:font-size="10pt" fo:font-weight="bold" officeooo:rsid="007a04fb" style:font-size-asian="10pt" style:font-weight-asian="bold" style:font-size-complex="10pt" style:font-weight-complex="bold"/>
    </style:style>
    <style:style style:name="T30" style:family="text">
      <style:text-properties style:font-name="Times New Roman1" fo:font-size="10pt" fo:font-weight="bold" officeooo:rsid="007b446b" style:font-size-asian="10pt" style:font-weight-asian="bold" style:font-size-complex="10pt" style:font-weight-complex="bold"/>
    </style:style>
    <style:style style:name="T31" style:family="text">
      <style:text-properties style:font-name="Times New Roman1" fo:font-size="10pt" style:text-underline-style="none" style:font-size-asian="10pt" style:font-size-complex="10pt"/>
    </style:style>
    <style:style style:name="T32" style:family="text">
      <style:text-properties style:font-name="Times New Roman1" fo:font-size="10pt" style:text-underline-style="none" officeooo:rsid="001ebb5f" style:font-size-asian="10pt" style:font-name-complex="Times New Roman1" style:font-size-complex="10pt"/>
    </style:style>
    <style:style style:name="T33" style:family="text">
      <style:text-properties style:font-name="Times New Roman1" fo:font-size="10pt" style:text-underline-style="none" fo:font-weight="bold" officeooo:rsid="001ebb5f" style:font-size-asian="10pt" style:font-weight-asian="bold" style:font-name-complex="Times New Roman1" style:font-size-complex="10pt"/>
    </style:style>
    <style:style style:name="T34" style:family="text">
      <style:text-properties style:font-name="Times New Roman1" fo:font-size="10pt" style:font-size-asian="10pt" style:font-size-complex="10pt"/>
    </style:style>
    <style:style style:name="T35" style:family="text">
      <style:text-properties style:font-name="Times New Roman1" fo:font-size="10pt" officeooo:rsid="00174106" style:font-size-asian="10pt" style:font-size-complex="10pt"/>
    </style:style>
    <style:style style:name="T36" style:family="text">
      <style:text-properties style:font-name="Times New Roman1" fo:font-size="10pt" officeooo:rsid="001757f0" style:font-size-asian="10pt" style:font-size-complex="10pt"/>
    </style:style>
    <style:style style:name="T37" style:family="text">
      <style:text-properties style:font-name="Times New Roman1" fo:font-size="10pt" officeooo:rsid="0018c31a" style:font-size-asian="10pt" style:font-size-complex="10pt"/>
    </style:style>
    <style:style style:name="T38" style:family="text">
      <style:text-properties style:font-name="Times New Roman1" fo:font-size="10pt" officeooo:rsid="007a04fb" style:font-size-asian="10pt" style:font-size-complex="10pt"/>
    </style:style>
    <style:style style:name="T39" style:family="text">
      <style:text-properties style:font-name="Times New Roman1" fo:font-size="10pt" officeooo:rsid="007b446b" style:font-size-asian="10pt" style:font-size-complex="10pt"/>
    </style:style>
    <style:style style:name="T40" style:family="text">
      <style:text-properties style:font-name="Times New Roman1" fo:font-size="10pt" style:font-size-asian="10pt" style:font-name-complex="Calibri" style:font-size-complex="10pt"/>
    </style:style>
    <style:style style:name="T41" style:family="text">
      <style:text-properties style:font-name="Times New Roman1" fo:font-size="10pt" officeooo:rsid="00597e19" style:font-size-asian="10pt" style:font-name-complex="Calibri" style:font-size-complex="10pt"/>
    </style:style>
    <style:style style:name="T42" style:family="text">
      <style:text-properties style:font-name="Times New Roman1" fo:font-size="10pt" style:font-size-asian="10pt" style:font-name-complex="Arial1" style:font-size-complex="10pt"/>
    </style:style>
    <style:style style:name="T43" style:family="text">
      <style:text-properties style:font-name="Times New Roman1" fo:font-size="10pt" officeooo:rsid="00597e19" style:font-size-asian="10pt" style:font-name-complex="Arial1" style:font-size-complex="10pt"/>
    </style:style>
    <style:style style:name="T44" style:family="text">
      <style:text-properties style:font-name="Times New Roman1" fo:font-size="10pt" officeooo:rsid="0059c12a" style:font-size-asian="10pt" style:font-name-complex="Arial1" style:font-size-complex="10pt"/>
    </style:style>
    <style:style style:name="T45" style:family="text">
      <style:text-properties style:font-name="Times New Roman1" fo:font-size="10pt" fo:font-style="normal" style:text-underline-style="none" fo:font-weight="normal" style:font-size-asian="10pt" style:font-style-asian="normal" style:font-weight-asian="normal" style:font-name-complex="Times New Roman1" style:font-size-complex="10pt" style:font-style-complex="normal" style:font-weight-complex="normal"/>
    </style:style>
    <style:style style:name="T46" style:family="text">
      <style:text-properties style:font-name="Times New Roman1" fo:font-size="10pt" fo:font-style="normal" style:text-underline-style="none" fo:font-weight="normal" officeooo:rsid="002e400a" style:font-size-asian="10pt" style:font-style-asian="normal" style:font-weight-asian="normal" style:font-name-complex="Times New Roman1" style:font-size-complex="10pt" style:font-style-complex="normal" style:font-weight-complex="normal"/>
    </style:style>
    <style:style style:name="T47" style:family="text">
      <style:text-properties style:font-name="Times New Roman1" fo:font-size="10pt" style:font-name-asian="Arial Unicode MS" style:font-size-asian="10pt" style:language-asian="ar" style:country-asian="SA" style:font-size-complex="10pt"/>
    </style:style>
    <style:style style:name="T48" style:family="text">
      <style:text-properties style:font-name="Times New Roman1" fo:font-size="10pt" officeooo:rsid="00597e19" style:font-name-asian="Arial Unicode MS" style:font-size-asian="10pt" style:language-asian="ar" style:country-asian="SA" style:font-size-complex="10pt"/>
    </style:style>
    <style:style style:name="T49" style:family="text">
      <style:text-properties style:font-name="Times New Roman1" fo:font-size="10pt" fo:language="pl" fo:country="PL" fo:font-style="normal" style:text-underline-style="none" fo:font-weight="normal"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50" style:family="text">
      <style:text-properties style:font-name="Times New Roman1" fo:font-size="10pt" fo:language="pl" fo:country="PL" fo:font-style="normal" style:text-underline-style="none" fo:font-weight="normal" officeooo:rsid="00597e19"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51" style:family="text">
      <style:text-properties style:font-name="Times New Roman1" fo:font-size="10pt" fo:language="pl" fo:country="PL" fo:font-style="normal" style:text-underline-style="none" fo:font-weight="normal" officeooo:rsid="003614c9"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52" style:family="text">
      <style:text-properties style:font-name="Times New Roman1" fo:font-size="10pt" fo:language="pl" fo:country="PL" fo:font-style="normal" style:text-underline-style="none" fo:font-weight="normal" officeooo:rsid="002c24f0"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53" style:family="text">
      <style:text-properties style:font-name="Times New Roman1" fo:font-size="10pt" fo:language="pl" fo:country="PL" fo:font-style="normal" style:text-underline-style="none" fo:font-weight="bold" officeooo:rsid="002c24f0" style:font-name-asian="Times New Roman1" style:font-size-asian="10pt" style:language-asian="ar" style:country-asian="SA" style:font-style-asian="normal" style:font-weight-asian="bold" style:font-name-complex="Times New Roman1" style:font-size-complex="10pt" style:font-style-complex="normal" style:font-weight-complex="bold"/>
    </style:style>
    <style:style style:name="T54" style:family="text">
      <style:text-properties style:font-name="Times New Roman1" fo:font-size="10pt" fo:language="pl" fo:country="PL" fo:font-style="normal" style:text-underline-style="none" fo:font-weight="bold" officeooo:rsid="002c24f0" style:font-name-asian="Arial Unicode MS" style:font-size-asian="10pt" style:language-asian="ar" style:country-asian="SA" style:font-style-asian="normal" style:font-weight-asian="bold" style:font-name-complex="Times New Roman1" style:font-size-complex="10pt" style:font-style-complex="normal" style:font-weight-complex="bold"/>
    </style:style>
    <style:style style:name="T55" style:family="text">
      <style:text-properties style:font-name="Times New Roman1" fo:font-size="10pt" fo:language="pl" fo:country="PL" fo:font-style="normal" style:text-underline-style="none" fo:font-weight="bold" officeooo:rsid="00597e19" style:font-name-asian="Arial Unicode MS" style:font-size-asian="10pt" style:language-asian="ar" style:country-asian="SA" style:font-style-asian="normal" style:font-weight-asian="bold" style:font-name-complex="Times New Roman1" style:font-size-complex="10pt" style:font-style-complex="normal" style:font-weight-complex="bold"/>
    </style:style>
    <style:style style:name="T56" style:family="text">
      <style:text-properties style:font-name="Times New Roman1" fo:font-size="10pt" fo:language="pl" fo:country="PL" fo:font-style="italic" style:text-underline-style="none" fo:font-weight="normal" officeooo:rsid="0047a843" style:font-size-asian="10pt" style:font-style-asian="italic" style:font-weight-asian="normal" style:font-name-complex="Times New Roman1" style:font-size-complex="10pt" style:font-style-complex="normal" style:font-weight-complex="normal"/>
    </style:style>
    <style:style style:name="T57" style:family="text">
      <style:text-properties style:font-name="Times New Roman1" fo:font-size="10pt" style:font-name-asian="Calibri" style:font-size-asian="10pt" style:font-name-complex="Calibri" style:font-size-complex="10pt"/>
    </style:style>
    <style:style style:name="T58" style:family="text">
      <style:text-properties style:font-name="Times New Roman1" fo:font-size="10pt" style:font-name-asian="Calibri" style:font-size-asian="10pt" style:font-name-complex="Calibri" style:font-size-complex="10pt" style:font-weight-complex="bold"/>
    </style:style>
    <style:style style:name="T59" style:family="text">
      <style:text-properties style:font-name="Times New Roman1" fo:font-weight="bold" style:letter-kerning="false" style:font-name-asian="Times New Roman2" style:font-weight-asian="bold" style:font-name-complex="Calibri1" style:font-weight-complex="bold"/>
    </style:style>
    <style:style style:name="T60" style:family="text">
      <style:text-properties style:font-name="Times New Roman1" style:letter-kerning="false" style:font-name-asian="Calibri1" style:font-name-complex="Calibri1"/>
    </style:style>
    <style:style style:name="T61" style:family="text">
      <style:text-properties fo:font-size="12pt" style:text-underline-style="none" style:font-size-asian="12pt" style:font-size-complex="12pt"/>
    </style:style>
    <style:style style:name="T62" style:family="text">
      <style:text-properties fo:font-weight="bold" style:font-weight-asian="bold" style:font-weight-complex="bold"/>
    </style:style>
    <style:style style:name="T63" style:family="text">
      <style:text-properties fo:font-weight="bold" officeooo:rsid="00591c42" style:font-weight-asian="bold" style:font-weight-complex="bold"/>
    </style:style>
    <style:style style:name="T64" style:family="text">
      <style:text-properties fo:font-weight="bold" officeooo:rsid="001006ba" style:font-weight-asian="bold" style:font-weight-complex="bold"/>
    </style:style>
    <style:style style:name="T65" style:family="text">
      <style:text-properties fo:font-weight="bold" officeooo:rsid="001c0f15" style:font-weight-asian="bold" style:font-weight-complex="bold"/>
    </style:style>
    <style:style style:name="T66" style:family="text">
      <style:text-properties fo:font-weight="bold" officeooo:rsid="007776e5" style:font-weight-asian="bold" style:font-weight-complex="bold"/>
    </style:style>
    <style:style style:name="T67" style:family="text">
      <style:text-properties fo:font-weight="bold" officeooo:rsid="007a04fb" style:font-weight-asian="bold" style:font-weight-complex="bold"/>
    </style:style>
    <style:style style:name="T68" style:family="text">
      <style:text-properties fo:font-weight="bold" officeooo:rsid="0093b821" style:font-weight-asian="bold" style:font-weight-complex="bold"/>
    </style:style>
    <style:style style:name="T69" style:family="text">
      <style:text-properties fo:color="#000000" style:font-name="Times New Roman1" fo:font-size="10pt" fo:language="none" fo:country="none" fo:font-weight="bold" style:font-size-asian="10pt" style:font-weight-asian="bold" style:font-name-complex="Calibri" style:font-size-complex="10pt"/>
    </style:style>
    <style:style style:name="T70" style:family="text">
      <style:text-properties fo:color="#000000" style:font-name="Times New Roman1" fo:font-size="10pt" style:letter-kerning="false" style:font-name-asian="Calibri1" style:font-size-asian="10pt" style:font-name-complex="Calibri1" style:font-size-complex="10pt"/>
    </style:style>
    <style:style style:name="T71" style:family="text">
      <style:text-properties fo:color="#000000" style:font-name="Times New Roman1" style:letter-kerning="false" style:font-name-asian="Calibri1" style:font-name-complex="Calibri1"/>
    </style:style>
    <style:style style:name="T72" style:family="text">
      <style:text-properties fo:color="#000000" style:font-name="Times New Roman1" style:letter-kerning="false" style:font-name-asian="Calibri1" style:font-name-complex="Calibri1" style:font-weight-complex="bold"/>
    </style:style>
    <style:style style:name="T73" style:family="text">
      <style:text-properties fo:color="#000000" style:font-name="Times New Roman1" style:letter-kerning="false" style:font-name-asian="Times New Roman2" style:font-name-complex="Calibri1" style:font-weight-complex="bold"/>
    </style:style>
    <style:style style:name="T74" style:family="text">
      <style:text-properties fo:color="#000000" style:font-name="Times New Roman1" fo:font-weight="bold" style:letter-kerning="false" style:font-name-asian="Times New Roman2" style:language-asian="pl" style:country-asian="PL" style:font-weight-asian="bold" style:font-name-complex="Calibri1" style:font-weight-complex="bold"/>
    </style:style>
    <style:style style:name="T75" style:family="text">
      <style:text-properties fo:color="#000000" style:font-name="Times New Roman1" fo:font-weight="bold" style:letter-kerning="false" style:font-name-asian="Calibri1" style:language-asian="pl" style:country-asian="PL" style:font-weight-asian="bold" style:font-name-complex="Calibri1" style:font-weight-complex="bold"/>
    </style:style>
    <style:style style:name="T76" style:family="text">
      <style:text-properties fo:color="#000000" fo:language="none" fo:country="none" fo:font-weight="bold" style:font-weight-asian="bold" style:font-name-complex="Calibri"/>
    </style:style>
    <style:style style:name="T77" style:family="text">
      <style:text-properties fo:color="#000000" style:font-name="Times New Roman1" fo:font-size="10pt" fo:font-weight="normal" style:font-size-asian="10pt" style:font-weight-asian="normal" style:font-size-complex="10pt" style:font-weight-complex="normal"/>
    </style:style>
    <style:style style:name="T78" style:family="text">
      <style:text-properties style:text-position="super 58%" fo:font-size="12pt" style:text-underline-style="none" style:font-size-asian="12pt" style:font-size-complex="12pt"/>
    </style:style>
    <style:style style:name="T79" style:family="text">
      <style:text-properties style:text-underline-style="none"/>
    </style:style>
    <style:style style:name="T80" style:family="text">
      <style:text-properties style:font-name="Times New Roman1"/>
    </style:style>
    <style:style style:name="T81" style:family="text">
      <style:text-properties style:font-name="Times New Roman1" fo:font-size="10pt" style:font-size-asian="10pt" style:font-size-complex="10pt"/>
    </style:style>
    <style:style style:name="T82" style:family="text">
      <style:text-properties style:font-name="Times New Roman1" fo:font-size="10pt" officeooo:rsid="003ac535" style:font-size-asian="10pt" style:font-size-complex="10pt"/>
    </style:style>
    <style:style style:name="T83" style:family="text">
      <style:text-properties style:font-name="Times New Roman1" fo:font-size="10pt" officeooo:rsid="004697f9" style:font-size-asian="10pt" style:font-size-complex="10pt"/>
    </style:style>
    <style:style style:name="T84" style:family="text">
      <style:text-properties style:font-name="Times New Roman1" fo:font-size="10pt" officeooo:rsid="0047a843" style:font-size-asian="10pt" style:font-size-complex="10pt"/>
    </style:style>
    <style:style style:name="T85" style:family="text">
      <style:text-properties style:font-name="Times New Roman1" fo:font-size="10pt" officeooo:rsid="004e963c" style:font-size-asian="10pt" style:font-size-complex="10pt"/>
    </style:style>
    <style:style style:name="T86" style:family="text">
      <style:text-properties style:font-name="Times New Roman1" fo:font-size="10pt" officeooo:rsid="005d4e4b" style:font-size-asian="10pt" style:font-size-complex="10pt"/>
    </style:style>
    <style:style style:name="T87" style:family="text">
      <style:text-properties style:font-name="Times New Roman1" fo:font-size="10pt" officeooo:rsid="007a04fb" style:font-size-asian="10pt" style:font-size-complex="10pt"/>
    </style:style>
    <style:style style:name="T88" style:family="text">
      <style:text-properties style:font-name="Times New Roman1" fo:font-size="10pt" officeooo:rsid="007b446b" style:font-size-asian="10pt" style:font-size-complex="10pt"/>
    </style:style>
    <style:style style:name="T89" style:family="text">
      <style:text-properties style:font-name="Times New Roman1" fo:font-size="10pt" officeooo:rsid="008283b0" style:font-size-asian="10pt" style:font-size-complex="10pt"/>
    </style:style>
    <style:style style:name="T90" style:family="text">
      <style:text-properties style:font-name="Times New Roman1" fo:font-size="10pt" officeooo:rsid="0082d72b" style:font-size-asian="10pt" style:font-size-complex="10pt"/>
    </style:style>
    <style:style style:name="T91" style:family="text">
      <style:text-properties style:font-name="Times New Roman1" fo:font-size="10pt" officeooo:rsid="008475cd" style:font-size-asian="10pt" style:font-size-complex="10pt"/>
    </style:style>
    <style:style style:name="T92" style:family="text">
      <style:text-properties style:font-name="Times New Roman1" fo:font-size="10pt" officeooo:rsid="00854699" style:font-size-asian="10pt" style:font-size-complex="10pt"/>
    </style:style>
    <style:style style:name="T93" style:family="text">
      <style:text-properties style:font-name="Times New Roman1" fo:font-size="10pt" officeooo:rsid="008565fb" style:font-size-asian="10pt" style:font-size-complex="10pt"/>
    </style:style>
    <style:style style:name="T94" style:family="text">
      <style:text-properties style:font-name="Times New Roman1" fo:font-size="10pt" officeooo:rsid="00872ec5" style:font-size-asian="10pt" style:font-size-complex="10pt"/>
    </style:style>
    <style:style style:name="T95" style:family="text">
      <style:text-properties style:font-name="Times New Roman1" fo:font-size="10pt" officeooo:rsid="00889564" style:font-size-asian="10pt" style:font-size-complex="10pt"/>
    </style:style>
    <style:style style:name="T96" style:family="text">
      <style:text-properties style:font-name="Times New Roman1" fo:font-size="10pt" officeooo:rsid="005ec576" style:font-size-asian="10pt" style:font-size-complex="10pt"/>
    </style:style>
    <style:style style:name="T97" style:family="text">
      <style:text-properties style:font-name="Times New Roman1" fo:font-size="10pt" officeooo:rsid="006b2595" style:font-size-asian="10pt" style:font-size-complex="10pt"/>
    </style:style>
    <style:style style:name="T98" style:family="text">
      <style:text-properties style:font-name="Times New Roman1" fo:font-size="10pt" officeooo:rsid="00930100" style:font-size-asian="10pt" style:font-size-complex="10pt"/>
    </style:style>
    <style:style style:name="T99" style:family="text">
      <style:text-properties style:font-name="Times New Roman1" fo:font-size="10pt" officeooo:rsid="0093b821" style:font-size-asian="10pt" style:font-size-complex="10pt"/>
    </style:style>
    <style:style style:name="T100" style:family="text">
      <style:text-properties style:font-name="Times New Roman1" fo:font-size="10pt" officeooo:rsid="001ebb5f" style:font-size-asian="10pt" style:font-name-complex="Times New Roman1" style:font-size-complex="10pt"/>
    </style:style>
    <style:style style:name="T101" style:family="text">
      <style:text-properties style:font-name="Times New Roman1" fo:font-size="10pt" fo:font-style="normal" style:text-underline-style="none" fo:font-weight="normal" style:font-size-asian="10pt" style:font-style-asian="normal" style:font-weight-asian="normal" style:font-name-complex="Times New Roman1" style:font-size-complex="10pt" style:font-style-complex="normal" style:font-weight-complex="normal"/>
    </style:style>
    <style:style style:name="T102" style:family="text">
      <style:text-properties style:font-name="Times New Roman1" fo:font-size="10pt" fo:font-style="normal" style:text-underline-style="none" fo:font-weight="bold" style:font-size-asian="10pt" style:font-style-asian="normal" style:font-weight-asian="bold" style:font-name-complex="Times New Roman1" style:font-size-complex="10pt" style:font-style-complex="normal" style:font-weight-complex="bold"/>
    </style:style>
    <style:style style:name="T103" style:family="text">
      <style:text-properties style:font-name="Times New Roman1" fo:font-size="10pt" fo:font-style="normal" style:text-underline-style="none" fo:font-weight="bold" officeooo:rsid="008475cd" style:font-size-asian="10pt" style:font-style-asian="normal" style:font-weight-asian="bold" style:font-name-complex="Times New Roman1" style:font-size-complex="10pt" style:font-style-complex="normal" style:font-weight-complex="bold"/>
    </style:style>
    <style:style style:name="T104" style:family="text">
      <style:text-properties style:font-name="Times New Roman1" fo:font-size="10pt" fo:font-style="normal" style:text-underline-style="none" style:font-size-asian="10pt" style:font-style-asian="normal" style:font-name-complex="Times New Roman1" style:font-size-complex="10pt" style:font-style-complex="normal"/>
    </style:style>
    <style:style style:name="T105" style:family="text">
      <style:text-properties style:font-name="Times New Roman1" fo:font-size="10pt" fo:font-style="normal" style:text-underline-style="none" officeooo:rsid="004697f9" style:font-size-asian="10pt" style:font-style-asian="normal" style:font-name-complex="Times New Roman1" style:font-size-complex="10pt" style:font-style-complex="normal"/>
    </style:style>
    <style:style style:name="T106" style:family="text">
      <style:text-properties style:font-name="Times New Roman1" fo:font-size="10pt" fo:font-style="normal" style:font-size-asian="10pt" style:font-style-asian="normal" style:font-size-complex="10pt" style:font-style-complex="normal"/>
    </style:style>
    <style:style style:name="T107" style:family="text">
      <style:text-properties style:font-name="Times New Roman1" fo:font-size="10pt" fo:font-style="normal" officeooo:rsid="0047a843" style:font-size-asian="10pt" style:font-style-asian="normal" style:font-size-complex="10pt" style:font-style-complex="normal"/>
    </style:style>
    <style:style style:name="T108" style:family="text">
      <style:text-properties style:font-name="Times New Roman1" fo:font-size="10pt" fo:font-weight="normal" style:font-size-asian="10pt" style:font-weight-asian="normal" style:font-size-complex="10pt" style:font-weight-complex="normal"/>
    </style:style>
    <style:style style:name="T109" style:family="text">
      <style:text-properties style:font-name="Times New Roman1" fo:font-size="10pt" fo:font-weight="normal" officeooo:rsid="0078101e" style:font-size-asian="10pt" style:font-weight-asian="normal" style:font-size-complex="10pt" style:font-weight-complex="normal"/>
    </style:style>
    <style:style style:name="T110" style:family="text">
      <style:text-properties style:font-name="Times New Roman1" fo:font-size="10pt" fo:font-weight="normal" officeooo:rsid="0093b821" style:font-size-asian="10pt" style:font-weight-asian="normal" style:font-size-complex="10pt" style:font-weight-complex="normal"/>
    </style:style>
    <style:style style:name="T111" style:family="text">
      <style:text-properties style:font-name="Times New Roman1" fo:font-size="10pt" fo:font-weight="normal" officeooo:rsid="001ebb5f" style:font-size-asian="10pt" style:font-weight-asian="normal" style:font-name-complex="Times New Roman1" style:font-size-complex="10pt" style:font-weight-complex="normal"/>
    </style:style>
    <style:style style:name="T112" style:family="text">
      <style:text-properties style:font-name="Times New Roman1" fo:font-size="10pt" fo:font-weight="normal" style:font-size-asian="10pt" style:font-weight-asian="normal" style:font-name-complex="Arial2" style:font-size-complex="10pt" style:font-weight-complex="normal"/>
    </style:style>
    <style:style style:name="T113" style:family="text">
      <style:text-properties style:font-name="Times New Roman1" fo:font-size="10pt" fo:font-weight="normal" officeooo:rsid="007776e5" style:font-size-asian="10pt" style:font-weight-asian="normal" style:font-name-complex="Arial2" style:font-size-complex="10pt" style:font-weight-complex="normal"/>
    </style:style>
    <style:style style:name="T114" style:family="text">
      <style:text-properties style:font-name="Times New Roman1" fo:font-size="10pt" fo:font-weight="normal" officeooo:rsid="001006ba" style:font-size-asian="10pt" style:font-weight-asian="normal" style:font-name-complex="Arial2" style:font-size-complex="10pt" style:font-weight-complex="normal"/>
    </style:style>
    <style:style style:name="T115" style:family="text">
      <style:text-properties style:font-name="Times New Roman1" fo:font-size="10pt" fo:font-weight="bold" style:font-size-asian="10pt" style:font-weight-asian="bold" style:font-size-complex="10pt" style:font-weight-complex="bold"/>
    </style:style>
    <style:style style:name="T116" style:family="text">
      <style:text-properties style:font-name="Times New Roman1" fo:font-size="10pt" fo:font-weight="bold" officeooo:rsid="003ac535" style:font-size-asian="10pt" style:font-weight-asian="bold" style:font-size-complex="10pt" style:font-weight-complex="bold"/>
    </style:style>
    <style:style style:name="T117" style:family="text">
      <style:text-properties style:font-name="Times New Roman1" fo:font-size="10pt" fo:font-weight="bold" officeooo:rsid="004e963c" style:font-size-asian="10pt" style:font-weight-asian="bold" style:font-size-complex="10pt" style:font-weight-complex="bold"/>
    </style:style>
    <style:style style:name="T118" style:family="text">
      <style:text-properties style:font-name="Times New Roman1" fo:font-size="10pt" fo:font-weight="bold" officeooo:rsid="007776e5" style:font-size-asian="10pt" style:font-weight-asian="bold" style:font-size-complex="10pt" style:font-weight-complex="bold"/>
    </style:style>
    <style:style style:name="T119" style:family="text">
      <style:text-properties style:font-name="Times New Roman1" fo:font-size="10pt" fo:font-weight="bold" officeooo:rsid="0078101e" style:font-size-asian="10pt" style:font-weight-asian="bold" style:font-size-complex="10pt" style:font-weight-complex="bold"/>
    </style:style>
    <style:style style:name="T120" style:family="text">
      <style:text-properties style:font-name="Times New Roman1" fo:font-size="10pt" fo:font-weight="bold" officeooo:rsid="008475cd" style:font-size-asian="10pt" style:font-weight-asian="bold" style:font-size-complex="10pt" style:font-weight-complex="bold"/>
    </style:style>
    <style:style style:name="T121" style:family="text">
      <style:text-properties style:font-name="Times New Roman1" fo:font-size="10pt" fo:font-weight="bold" officeooo:rsid="00854699" style:font-size-asian="10pt" style:font-weight-asian="bold" style:font-size-complex="10pt" style:font-weight-complex="bold"/>
    </style:style>
    <style:style style:name="T122" style:family="text">
      <style:text-properties style:font-name="Times New Roman1" fo:font-size="10pt" fo:font-weight="bold" officeooo:rsid="008565fb" style:font-size-asian="10pt" style:font-weight-asian="bold" style:font-size-complex="10pt" style:font-weight-complex="bold"/>
    </style:style>
    <style:style style:name="T123" style:family="text">
      <style:text-properties style:font-name="Times New Roman1" fo:font-size="10pt" fo:font-weight="bold" officeooo:rsid="005ec576" style:font-size-asian="10pt" style:font-weight-asian="bold" style:font-size-complex="10pt" style:font-weight-complex="bold"/>
    </style:style>
    <style:style style:name="T124" style:family="text">
      <style:text-properties style:font-name="Times New Roman1" fo:font-size="10pt" fo:font-weight="bold" officeooo:rsid="0093b821" style:font-size-asian="10pt" style:font-weight-asian="bold" style:font-size-complex="10pt" style:font-weight-complex="bold"/>
    </style:style>
    <style:style style:name="T125" style:family="text">
      <style:text-properties style:font-name="Times New Roman1" fo:font-size="10pt" fo:language="pl" fo:country="PL" style:font-size-asian="10pt" style:font-size-complex="10pt"/>
    </style:style>
    <style:style style:name="T126" style:family="text">
      <style:text-properties style:font-name="Times New Roman1" fo:font-size="10pt" fo:language="pl" fo:country="PL" fo:font-style="normal" style:text-underline-style="none" fo:font-weight="normal" style:font-size-asian="10pt" style:font-style-asian="normal" style:font-weight-asian="normal" style:font-name-complex="Times New Roman1" style:font-size-complex="10pt" style:font-style-complex="normal" style:font-weight-complex="normal"/>
    </style:style>
    <style:style style:name="T127" style:family="text">
      <style:text-properties style:font-name="Times New Roman1" fo:font-size="10pt" fo:language="pl" fo:country="PL" fo:font-style="normal" style:text-underline-style="none" fo:font-weight="normal" officeooo:rsid="0043a9c3" style:font-size-asian="10pt" style:font-style-asian="normal" style:font-weight-asian="normal" style:font-name-complex="Times New Roman1" style:font-size-complex="10pt" style:font-style-complex="normal" style:font-weight-complex="normal"/>
    </style:style>
    <style:style style:name="T128" style:family="text">
      <style:text-properties style:font-name="Times New Roman1" fo:font-size="10pt" fo:language="pl" fo:country="PL" fo:font-style="normal" style:text-underline-style="none" fo:font-weight="normal" officeooo:rsid="004697f9" style:font-size-asian="10pt" style:font-style-asian="normal" style:font-weight-asian="normal" style:font-name-complex="Times New Roman1" style:font-size-complex="10pt" style:font-style-complex="normal" style:font-weight-complex="normal"/>
    </style:style>
    <style:style style:name="T129" style:family="text">
      <style:text-properties style:font-name="Times New Roman1" fo:font-size="10pt" fo:language="pl" fo:country="PL" fo:font-style="normal" style:text-underline-style="none" fo:font-weight="normal" officeooo:rsid="0047a843" style:font-size-asian="10pt" style:font-style-asian="normal" style:font-weight-asian="normal" style:font-name-complex="Times New Roman1" style:font-size-complex="10pt" style:font-style-complex="normal" style:font-weight-complex="normal"/>
    </style:style>
    <style:style style:name="T130" style:family="text">
      <style:text-properties style:font-name="Times New Roman1" fo:font-size="10pt" fo:language="pl" fo:country="PL" fo:font-style="normal" style:text-underline-style="none" fo:font-weight="normal" officeooo:rsid="0047f54e" style:font-size-asian="10pt" style:font-style-asian="normal" style:font-weight-asian="normal" style:font-name-complex="Times New Roman1" style:font-size-complex="10pt" style:font-style-complex="normal" style:font-weight-complex="normal"/>
    </style:style>
    <style:style style:name="T131" style:family="text">
      <style:text-properties style:font-name="Times New Roman1" fo:font-size="10pt" fo:language="pl" fo:country="PL" fo:font-style="normal" style:text-underline-style="none" fo:font-weight="normal" officeooo:rsid="004e963c" style:font-size-asian="10pt" style:font-style-asian="normal" style:font-weight-asian="normal" style:font-name-complex="Times New Roman1" style:font-size-complex="10pt" style:font-style-complex="normal" style:font-weight-complex="normal"/>
    </style:style>
    <style:style style:name="T132" style:family="text">
      <style:text-properties style:font-name="Times New Roman1" fo:font-size="10pt" fo:language="pl" fo:country="PL" fo:font-style="normal" style:text-underline-style="none" fo:font-weight="normal" officeooo:rsid="0054ecaf" style:font-size-asian="10pt" style:font-style-asian="normal" style:font-weight-asian="normal" style:font-name-complex="Times New Roman1" style:font-size-complex="10pt" style:font-style-complex="normal" style:font-weight-complex="normal"/>
    </style:style>
    <style:style style:name="T133" style:family="text">
      <style:text-properties style:font-name="Times New Roman1" fo:font-size="10pt" fo:language="pl" fo:country="PL" fo:font-style="normal" style:text-underline-style="none" fo:font-weight="normal" officeooo:rsid="0057b7c6" style:font-size-asian="10pt" style:font-style-asian="normal" style:font-weight-asian="normal" style:font-name-complex="Times New Roman1" style:font-size-complex="10pt" style:font-style-complex="normal" style:font-weight-complex="normal"/>
    </style:style>
    <style:style style:name="T134" style:family="text">
      <style:text-properties style:font-name="Times New Roman1" fo:font-size="10pt" fo:language="pl" fo:country="PL" fo:font-style="normal" style:text-underline-style="none" fo:font-weight="normal"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135" style:family="text">
      <style:text-properties style:font-name="Times New Roman1" fo:font-size="10pt" fo:language="pl" fo:country="PL" fo:font-style="normal" style:text-underline-style="none" fo:font-weight="normal" officeooo:rsid="002c24f0"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136" style:family="text">
      <style:text-properties style:font-name="Times New Roman1" fo:font-size="10pt" fo:language="pl" fo:country="PL" fo:font-style="normal" style:text-underline-style="none" fo:font-weight="normal" officeooo:rsid="0043a9c3" style:font-name-asian="Arial Unicode MS" style:font-size-asian="10pt" style:language-asian="ar" style:country-asian="SA" style:font-style-asian="normal" style:font-weight-asian="normal" style:font-name-complex="Times New Roman1" style:font-size-complex="10pt" style:font-style-complex="normal" style:font-weight-complex="normal"/>
    </style:style>
    <style:style style:name="T137" style:family="text">
      <style:text-properties style:font-name="Times New Roman1" fo:font-size="10pt" fo:language="pl" fo:country="PL" fo:font-style="normal" style:text-underline-style="none" style:font-size-asian="10pt" style:font-style-asian="normal" style:font-name-complex="Times New Roman1" style:font-size-complex="10pt" style:font-style-complex="normal"/>
    </style:style>
    <style:style style:name="T138" style:family="text">
      <style:text-properties style:font-name="Times New Roman1" fo:font-size="10pt" fo:language="pl" fo:country="PL" fo:font-style="normal" style:text-underline-style="none" officeooo:rsid="0047a843" style:font-size-asian="10pt" style:font-style-asian="normal" style:font-name-complex="Times New Roman1" style:font-size-complex="10pt" style:font-style-complex="normal"/>
    </style:style>
    <style:style style:name="T139" style:family="text">
      <style:text-properties style:font-name="Times New Roman1" fo:font-size="10pt" fo:language="pl" fo:country="PL" fo:font-style="normal" style:text-underline-style="none" officeooo:rsid="004e963c" style:font-size-asian="10pt" style:font-style-asian="normal" style:font-name-complex="Times New Roman1" style:font-size-complex="10pt" style:font-style-complex="normal"/>
    </style:style>
    <style:style style:name="T140" style:family="text">
      <style:text-properties style:font-name="Times New Roman1" fo:font-size="10pt" fo:language="pl" fo:country="PL" fo:font-style="normal" style:text-underline-style="none" officeooo:rsid="005056e3" style:font-size-asian="10pt" style:font-style-asian="normal" style:font-name-complex="Times New Roman1" style:font-size-complex="10pt" style:font-style-complex="normal"/>
    </style:style>
    <style:style style:name="T141" style:family="text">
      <style:text-properties style:font-name="Times New Roman1" fo:font-size="10pt" fo:language="pl" fo:country="PL" fo:font-style="normal" style:text-underline-style="none" officeooo:rsid="008565fb" style:font-size-asian="10pt" style:font-style-asian="normal" style:font-name-complex="Times New Roman1" style:font-size-complex="10pt" style:font-style-complex="normal"/>
    </style:style>
    <style:style style:name="T142" style:family="text">
      <style:text-properties style:font-name="Times New Roman1" fo:font-size="10pt" fo:language="pl" fo:country="PL" fo:font-style="normal" style:text-underline-style="none" officeooo:rsid="00930100" style:font-size-asian="10pt" style:font-style-asian="normal" style:font-name-complex="Times New Roman1" style:font-size-complex="10pt" style:font-style-complex="normal"/>
    </style:style>
    <style:style style:name="T143" style:family="text">
      <style:text-properties style:font-name="Times New Roman1" fo:font-size="10pt" fo:language="pl" fo:country="PL" fo:font-style="normal" style:text-underline-style="none" fo:font-weight="bold" officeooo:rsid="0047a843" style:font-size-asian="10pt" style:font-style-asian="normal" style:font-weight-asian="bold" style:font-name-complex="Times New Roman1" style:font-size-complex="10pt" style:font-style-complex="normal" style:font-weight-complex="bold"/>
    </style:style>
    <style:style style:name="T144" style:family="text">
      <style:text-properties style:font-name="Times New Roman1" fo:font-size="10pt" style:text-underline-style="none" style:font-size-asian="10pt" style:font-size-complex="10pt"/>
    </style:style>
    <style:style style:name="T145" style:family="text">
      <style:text-properties style:font-name="Times New Roman1" fo:font-size="10pt" style:text-underline-style="none" officeooo:rsid="000cf819" style:font-size-asian="10pt" style:font-size-complex="10pt"/>
    </style:style>
    <style:style style:name="T146" style:family="text">
      <style:text-properties style:font-name="Times New Roman1" fo:font-size="9pt" style:font-size-asian="9pt" style:font-size-complex="9pt"/>
    </style:style>
    <style:style style:name="T147" style:family="text">
      <style:text-properties style:font-name="Times New Roman1" fo:font-size="9pt" officeooo:rsid="0047a843" style:font-size-asian="9pt" style:font-size-complex="9pt"/>
    </style:style>
    <style:style style:name="T148" style:family="text">
      <style:text-properties style:font-name="Times New Roman1" fo:font-size="9pt" fo:font-weight="normal" style:font-size-asian="9pt" style:font-weight-asian="normal" style:font-size-complex="9pt" style:font-weight-complex="normal"/>
    </style:style>
    <style:style style:name="T149" style:family="text">
      <style:text-properties style:font-name="Times New Roman1" fo:font-size="9pt" fo:font-weight="normal" officeooo:rsid="004e963c" style:font-size-asian="9pt" style:font-weight-asian="normal" style:font-size-complex="9pt" style:font-weight-complex="normal"/>
    </style:style>
    <style:style style:name="T150" style:family="text">
      <style:text-properties style:font-name="Times New Roman1" fo:font-size="9pt" fo:font-weight="bold" officeooo:rsid="004e963c" style:font-size-asian="9pt" style:font-weight-asian="bold" style:font-size-complex="9pt" style:font-weight-complex="bold"/>
    </style:style>
    <style:style style:name="T151" style:family="text">
      <style:text-properties style:font-name="Times New Roman1" fo:font-size="9pt" fo:language="pl" fo:country="PL" fo:font-style="normal" style:text-underline-style="none" fo:font-weight="normal" officeooo:rsid="0047a843" style:font-size-asian="9pt" style:font-style-asian="normal" style:font-weight-asian="normal" style:font-name-complex="Times New Roman1" style:font-size-complex="9pt" style:font-style-complex="normal" style:font-weight-complex="normal"/>
    </style:style>
    <style:style style:name="T152" style:family="text">
      <style:text-properties style:font-name="Times New Roman1" fo:font-size="9pt" fo:language="pl" fo:country="PL" fo:font-style="normal" style:text-underline-style="none" fo:font-weight="normal" officeooo:rsid="004e963c" style:font-size-asian="9pt" style:font-style-asian="normal" style:font-weight-asian="normal" style:font-name-complex="Times New Roman1" style:font-size-complex="9pt" style:font-style-complex="normal" style:font-weight-complex="normal"/>
    </style:style>
    <style:style style:name="T153" style:family="text">
      <style:text-properties style:font-name="Times New Roman1" fo:font-size="9pt" fo:language="pl" fo:country="PL" fo:font-style="normal" style:text-underline-style="none" fo:font-weight="normal" officeooo:rsid="00586c29" style:font-size-asian="9pt" style:font-style-asian="normal" style:font-weight-asian="normal" style:font-name-complex="Times New Roman1" style:font-size-complex="9pt" style:font-style-complex="normal" style:font-weight-complex="normal"/>
    </style:style>
    <style:style style:name="T154" style:family="text">
      <style:text-properties style:font-name="Times New Roman1" fo:font-size="9pt" fo:language="pl" fo:country="PL" fo:font-style="normal" style:text-underline-style="none" fo:font-weight="normal" officeooo:rsid="00594c18" style:font-size-asian="9pt" style:font-style-asian="normal" style:font-weight-asian="normal" style:font-name-complex="Times New Roman1" style:font-size-complex="9pt" style:font-style-complex="normal" style:font-weight-complex="normal"/>
    </style:style>
    <style:style style:name="T155" style:family="text">
      <style:text-properties style:font-name="Times New Roman1" fo:font-size="9pt" fo:language="pl" fo:country="PL" fo:font-style="normal" style:text-underline-style="none" fo:font-weight="bold" officeooo:rsid="0047a843" style:font-size-asian="9pt" style:font-style-asian="normal" style:font-weight-asian="bold" style:font-name-complex="Times New Roman1" style:font-size-complex="9pt" style:font-style-complex="normal" style:font-weight-complex="bold"/>
    </style:style>
    <style:style style:name="T156" style:family="text">
      <style:text-properties style:font-name="Times New Roman1" fo:font-size="10.5pt" style:font-size-asian="10.5pt" style:font-size-complex="10.5pt"/>
    </style:style>
    <style:style style:name="T157" style:family="text">
      <style:text-properties style:font-name="Times New Roman1" fo:font-weight="bold" officeooo:rsid="004e963c" style:font-weight-asian="bold" style:font-weight-complex="bold"/>
    </style:style>
    <style:style style:name="T158" style:family="text">
      <style:text-properties style:font-name="Times New Roman1" fo:font-size="6pt" fo:language="pl" fo:country="PL" fo:font-style="normal" style:text-underline-style="none" officeooo:rsid="004e963c" style:font-size-asian="6pt" style:font-style-asian="normal" style:font-name-complex="Times New Roman1" style:font-size-complex="6pt" style:font-style-complex="normal"/>
    </style:style>
    <style:style style:name="T159" style:family="text">
      <style:text-properties style:font-name="Times New Roman1" fo:font-size="6pt" style:font-size-asian="6pt" style:font-size-complex="6pt"/>
    </style:style>
    <style:style style:name="T160" style:family="text">
      <style:text-properties fo:font-size="10pt" style:font-size-asian="10pt" style:font-size-complex="10pt"/>
    </style:style>
    <style:style style:name="T161" style:family="text">
      <style:text-properties fo:font-style="normal" style:text-underline-style="none" fo:font-weight="normal" style:font-style-asian="normal" style:font-weight-asian="normal" style:font-name-complex="Times New Roman1" style:font-style-complex="normal" style:font-weight-complex="normal"/>
    </style:style>
    <style:style style:name="T162" style:family="text">
      <style:text-properties fo:font-style="normal" style:text-underline-style="none" fo:font-weight="normal" officeooo:rsid="002e400a" style:font-style-asian="normal" style:font-weight-asian="normal" style:font-name-complex="Times New Roman1" style:font-style-complex="normal" style:font-weight-complex="normal"/>
    </style:style>
    <style:style style:name="T163" style:family="text">
      <style:text-properties fo:font-style="normal" style:text-underline-style="none" style:font-style-asian="normal" style:font-name-complex="Times New Roman1" style:font-style-complex="normal"/>
    </style:style>
    <style:style style:name="T164" style:family="text">
      <style:text-properties fo:font-style="normal" style:text-underline-style="none" officeooo:rsid="004697f9" style:font-style-asian="normal" style:font-name-complex="Times New Roman1" style:font-style-complex="normal"/>
    </style:style>
    <style:style style:name="T165" style:family="text">
      <style:text-properties fo:font-weight="normal" style:font-weight-asian="normal" style:font-weight-complex="normal"/>
    </style:style>
    <style:style style:name="T166" style:family="text">
      <style:text-properties fo:font-weight="normal" officeooo:rsid="001ebb5f" style:font-weight-asian="normal" style:font-name-complex="Times New Roman1" style:font-weight-complex="normal"/>
    </style:style>
    <style:style style:name="T167" style:family="text">
      <style:text-properties officeooo:rsid="003ac535"/>
    </style:style>
    <style:style style:name="T168" style:family="text">
      <style:text-properties officeooo:rsid="003c63ab"/>
    </style:style>
    <style:style style:name="T169" style:family="text">
      <style:text-properties fo:language="pl" fo:country="PL" fo:font-style="normal" style:text-underline-style="none" fo:font-weight="normal" style:font-style-asian="normal" style:font-weight-asian="normal" style:font-name-complex="Times New Roman1" style:font-style-complex="normal" style:font-weight-complex="normal"/>
    </style:style>
    <style:style style:name="T170" style:family="text">
      <style:text-properties fo:language="pl" fo:country="PL" fo:font-style="normal" style:text-underline-style="none" fo:font-weight="normal" officeooo:rsid="0047a843" style:font-style-asian="normal" style:font-weight-asian="normal" style:font-name-complex="Times New Roman1" style:font-style-complex="normal" style:font-weight-complex="normal"/>
    </style:style>
    <style:style style:name="T171" style:family="text">
      <style:text-properties fo:language="pl" fo:country="PL" fo:font-style="normal" style:text-underline-style="none" officeooo:rsid="0047a843" style:font-style-asian="normal" style:font-name-complex="Times New Roman1" style:font-style-complex="normal"/>
    </style:style>
    <style:style style:name="T172" style:family="text">
      <style:text-properties style:language-asian="pl" style:country-asian="PL" style:font-name-complex="Calibri"/>
    </style:style>
    <style:style style:name="T173" style:family="text">
      <style:text-properties style:font-name-complex="Calibri"/>
    </style:style>
    <style:style style:name="T174" style:family="text">
      <style:text-properties officeooo:rsid="0043a9c3"/>
    </style:style>
    <style:style style:name="T175" style:family="text">
      <style:text-properties officeooo:rsid="004697f9"/>
    </style:style>
    <style:style style:name="T176" style:family="text">
      <style:text-properties officeooo:rsid="0046cadd"/>
    </style:style>
    <style:style style:name="T177" style:family="text">
      <style:text-properties officeooo:rsid="0047a843"/>
    </style:style>
    <style:style style:name="T178" style:family="text">
      <style:text-properties officeooo:rsid="0047f54e"/>
    </style:style>
    <style:style style:name="T179" style:family="text">
      <style:text-properties fo:font-variant="normal" fo:text-transform="none" style:font-name="Times New Roman1" fo:font-size="11pt" fo:letter-spacing="normal" fo:language="pl" fo:country="PL" fo:font-style="normal" style:text-underline-style="none" fo:font-weight="bold" officeooo:rsid="00594c18" style:font-size-asian="11pt" style:font-style-asian="normal" style:font-weight-asian="bold" style:font-name-complex="Times New Roman1" style:font-size-complex="11pt" style:font-style-complex="normal" style:font-weight-complex="bold"/>
    </style:style>
    <style:style style:name="T180" style:family="text">
      <style:text-properties fo:font-variant="normal" fo:text-transform="none" style:font-name="Times New Roman1" fo:font-size="11pt" fo:letter-spacing="normal" fo:language="pl" fo:country="PL" fo:font-style="normal" style:text-underline-style="none" fo:font-weight="normal" officeooo:rsid="00594c18" style:font-size-asian="11pt" style:font-style-asian="normal" style:font-weight-asian="normal" style:font-name-complex="Times New Roman1" style:font-size-complex="11pt" style:font-style-complex="normal" style:font-weight-complex="normal"/>
    </style:style>
    <style:style style:name="T181" style:family="text">
      <style:text-properties fo:font-variant="normal" fo:text-transform="none" style:font-name="Times New Roman1" fo:font-size="10pt" fo:letter-spacing="normal" fo:language="pl" fo:country="PL" fo:font-style="normal" style:text-underline-style="none" officeooo:rsid="00586c29" style:font-size-asian="10pt" style:font-style-asian="normal" style:font-name-complex="Times New Roman1" style:font-size-complex="10pt" style:font-style-complex="normal"/>
    </style:style>
    <style:style style:name="T182" style:family="text">
      <style:text-properties fo:font-variant="normal" fo:text-transform="none" style:font-name="Times New Roman1" fo:font-size="10pt" fo:letter-spacing="normal" fo:language="pl" fo:country="PL" fo:font-style="normal" style:text-underline-style="none" fo:font-weight="normal" officeooo:rsid="00594c18" style:font-size-asian="10pt" style:font-style-asian="normal" style:font-weight-asian="normal" style:font-name-complex="Times New Roman1" style:font-size-complex="10pt" style:font-style-complex="normal" style:font-weight-complex="normal"/>
    </style:style>
    <style:style style:name="T183" style:family="text">
      <style:text-properties fo:font-variant="normal" fo:text-transform="none" style:font-name="Times New Roman1" fo:font-size="10pt" fo:letter-spacing="normal" fo:language="pl" fo:country="PL" fo:font-style="normal" style:text-underline-style="none" fo:font-weight="normal" officeooo:rsid="00586c29" style:font-size-asian="10pt" style:font-style-asian="normal" style:font-weight-asian="normal" style:font-name-complex="Times New Roman1" style:font-size-complex="10pt" style:font-style-complex="normal" style:font-weight-complex="normal"/>
    </style:style>
    <style:style style:name="T184" style:family="text">
      <style:text-properties fo:font-variant="normal" fo:text-transform="none" style:font-name="Times New Roman1" fo:font-size="10pt" fo:letter-spacing="normal" fo:language="pl" fo:country="PL" fo:font-style="normal" style:text-underline-style="none" fo:font-weight="normal" officeooo:rsid="00586c29" style:letter-kerning="false" style:font-name-asian="Calibri1" style:font-size-asian="10pt" style:font-style-asian="normal" style:font-weight-asian="normal" style:font-name-complex="Calibri1" style:font-size-complex="10pt" style:font-style-complex="normal" style:font-weight-complex="normal"/>
    </style:style>
    <style:style style:name="T185" style:family="text">
      <style:text-properties fo:font-variant="normal" fo:text-transform="none" style:font-name="Times New Roman1" fo:font-size="10pt" fo:letter-spacing="normal" fo:language="pl" fo:country="PL" fo:font-style="normal" style:text-underline-style="none" fo:font-weight="bold" officeooo:rsid="00594c18" style:font-size-asian="10pt" style:font-style-asian="normal" style:font-weight-asian="bold" style:font-name-complex="Times New Roman1" style:font-size-complex="10pt" style:font-style-complex="normal" style:font-weight-complex="bold"/>
    </style:style>
    <style:style style:name="T186" style:family="text">
      <style:text-properties fo:font-variant="normal" fo:text-transform="none" style:font-name="Times New Roman1" fo:font-size="10pt" fo:letter-spacing="normal" fo:language="pl" fo:country="PL" fo:font-style="normal" style:text-underline-style="none" fo:font-weight="bold" officeooo:rsid="00586c29" style:font-size-asian="10pt" style:font-style-asian="normal" style:font-weight-asian="bold" style:font-name-complex="Times New Roman1" style:font-size-complex="10pt" style:font-style-complex="normal" style:font-weight-complex="bold"/>
    </style:style>
    <style:style style:name="T187" style:family="text">
      <style:text-properties fo:font-variant="normal" fo:text-transform="none" style:font-name="Times New Roman1" fo:font-size="10pt" fo:letter-spacing="normal" fo:language="pl" fo:country="PL" fo:font-style="normal" style:text-underline-style="none" fo:font-weight="bold" officeooo:rsid="00586c29" style:letter-kerning="false" style:font-name-asian="Calibri1" style:font-size-asian="10pt" style:font-style-asian="normal" style:font-weight-asian="bold" style:font-name-complex="Calibri1" style:font-size-complex="10pt" style:font-style-complex="normal" style:font-weight-complex="bold"/>
    </style:style>
    <style:style style:name="T188" style:family="text">
      <style:text-properties fo:font-variant="normal" fo:text-transform="none" style:font-name="Times New Roman1" fo:font-size="10pt" fo:letter-spacing="normal" fo:language="pl" fo:country="PL" fo:font-style="normal" style:text-underline-style="none" fo:font-weight="bold" officeooo:rsid="0090be61" style:letter-kerning="false" style:font-name-asian="Calibri1" style:font-size-asian="10pt" style:font-style-asian="normal" style:font-weight-asian="bold" style:font-name-complex="Calibri1" style:font-size-complex="10pt" style:font-style-complex="normal" style:font-weight-complex="bold"/>
    </style:style>
    <style:style style:name="T189" style:family="text">
      <style:text-properties fo:font-variant="normal" fo:text-transform="none" fo:letter-spacing="normal" fo:language="pl" fo:country="PL" fo:font-style="normal" style:text-underline-style="none" officeooo:rsid="00586c29" style:font-style-asian="normal" style:font-name-complex="Times New Roman1" style:font-style-complex="normal"/>
    </style:style>
    <style:style style:name="T190" style:family="text">
      <style:text-properties fo:font-variant="normal" fo:text-transform="none" fo:letter-spacing="normal" fo:language="pl" fo:country="PL" fo:font-style="normal" style:text-underline-style="none" officeooo:rsid="00586c29" style:letter-kerning="false" style:font-name-asian="Calibri1" style:font-style-asian="normal" style:font-name-complex="Calibri1" style:font-style-complex="normal"/>
    </style:style>
    <style:style style:name="T191" style:family="text">
      <style:text-properties fo:font-variant="normal" fo:text-transform="none" style:font-name="Times New Roman1" fo:font-size="10pt" fo:letter-spacing="normal" fo:language="pl" fo:country="PL" fo:font-style="normal" style:text-underline-style="none" fo:font-weight="normal" officeooo:rsid="00586c29" style:letter-kerning="false" style:font-name-asian="Calibri1" style:font-size-asian="10pt" style:font-style-asian="normal" style:font-weight-asian="normal" style:font-name-complex="Calibri1" style:font-size-complex="10pt" style:font-style-complex="normal" style:font-weight-complex="normal"/>
    </style:style>
    <style:style style:name="T192" style:family="text">
      <style:text-properties fo:font-variant="normal" fo:text-transform="none" style:font-name="Times New Roman1" fo:font-size="10pt" fo:letter-spacing="normal" fo:language="pl" fo:country="PL" fo:font-style="normal" style:text-underline-style="none" fo:font-weight="normal" officeooo:rsid="00586c29" style:letter-kerning="false" style:font-name-asian="Calibri1" style:font-size-asian="10pt" style:font-style-asian="normal" style:font-weight-asian="normal" style:font-name-complex="Calibri1" style:font-size-complex="10pt" style:font-style-complex="normal" style:font-weight-complex="normal"/>
    </style:style>
    <style:style style:name="T193" style:family="text">
      <style:text-properties fo:font-variant="normal" fo:text-transform="none" style:font-name="Times New Roman1" fo:font-size="10pt" fo:letter-spacing="normal" fo:language="pl" fo:country="PL" fo:font-style="normal" style:text-underline-style="none" fo:font-weight="normal" officeooo:rsid="006b2595" style:letter-kerning="false" style:font-name-asian="Calibri1" style:font-size-asian="10pt" style:font-style-asian="normal" style:font-weight-asian="normal" style:font-name-complex="Calibri1" style:font-size-complex="10pt" style:font-style-complex="normal" style:font-weight-complex="normal"/>
    </style:style>
    <style:style style:name="T194" style:family="text">
      <style:text-properties fo:font-variant="normal" fo:text-transform="none" fo:color="#4a4a4a" style:font-name="Times New Roman1" fo:font-size="10pt" fo:letter-spacing="normal" fo:font-style="normal" fo:font-weight="normal" style:font-size-asian="10pt" style:font-weight-asian="normal" style:font-size-complex="10pt" style:font-weight-complex="normal"/>
    </style:style>
    <style:style style:name="T195" style:family="text">
      <style:text-properties fo:font-variant="normal" fo:text-transform="none" fo:color="#4a4a4a" style:font-name="Times New Roman1" fo:font-size="9.60000038146973pt" fo:letter-spacing="normal" fo:font-style="normal" fo:font-weight="normal" style:font-size-asian="10pt" style:font-weight-asian="normal" style:font-size-complex="10pt" style:font-weight-complex="normal"/>
    </style:style>
    <style:style style:name="T196" style:family="text">
      <style:text-properties fo:font-variant="normal" fo:text-transform="none" fo:color="#4a4a4a" style:font-name="Roboto" fo:font-size="9.60000038146973pt" fo:letter-spacing="normal" fo:font-style="normal" fo:font-weight="normal" style:font-size-asian="10pt" style:font-weight-asian="normal" style:font-size-complex="10pt" style:font-weight-complex="normal"/>
    </style:style>
    <style:style style:name="T197" style:family="text">
      <style:text-properties fo:font-variant="normal" fo:text-transform="none" fo:color="#000000" style:font-name="Times New Roman1" fo:font-size="10pt" fo:letter-spacing="normal" fo:font-style="normal" fo:font-weight="normal" style:font-size-asian="10pt" style:font-weight-asian="normal" style:font-size-complex="10pt" style:font-weight-complex="normal"/>
    </style:style>
    <style:style style:name="T198" style:family="text">
      <style:text-properties officeooo:rsid="006b2595"/>
    </style:style>
    <style:style style:name="T199" style:family="text">
      <style:text-properties officeooo:rsid="00723fff"/>
    </style:style>
    <style:style style:name="T200" style:family="text">
      <style:text-properties officeooo:rsid="007776e5"/>
    </style:style>
    <style:style style:name="T201" style:family="text">
      <style:text-properties officeooo:rsid="007a04fb"/>
    </style:style>
    <style:style style:name="T202" style:family="text">
      <style:text-properties officeooo:rsid="007b446b"/>
    </style:style>
    <style:style style:name="T203" style:family="text">
      <style:text-properties officeooo:rsid="00854699"/>
    </style:style>
    <style:style style:name="T204" style:family="text">
      <style:text-properties officeooo:rsid="00872ec5"/>
    </style:style>
    <style:style style:name="T205" style:family="text">
      <style:text-properties officeooo:rsid="00889564"/>
    </style:style>
    <style:style style:name="T206" style:family="text">
      <style:text-properties officeooo:rsid="008acde0"/>
    </style:style>
    <style:style style:name="T207" style:family="text">
      <style:text-properties officeooo:rsid="00930100"/>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0">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5">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6">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7">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8">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9">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1">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2">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7">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2">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6">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4">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2">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3">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4">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5">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7">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8">
      <text:list-level-style-number text:level="1" text:style-name="Numbering_20_Symbols" style:num-suffix=")" style:num-format="1" text:start-value="2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1">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9">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2"/>
      <text:p text:style-name="P2">SPECYFIKACJA WARUNKÓW ZAMÓWIENIA</text:p>
      <text:p text:style-name="P2">(SWZ)</text:p>
      <text:p text:style-name="P5">dla postępowania o udzielenie zamówienia publicznego na <text:span text:style-name="T5">wykonanie zadania inwestycyjnego</text:span>: </text:p>
      <text:p text:style-name="P12"/>
      <text:p text:style-name="P6">„<text:span text:style-name="T5">Modernizacja kotłowni parowo - wodnej </text:span></text:p>
      <text:p text:style-name="P8">w Domu Pomocy Społecznej w Obrytem”</text:p>
      <text:p text:style-name="P3"/>
      <text:p text:style-name="P13">Rodzaj zamówienia: roboty budowlane</text:p>
      <text:p text:style-name="P3"/>
      <text:p text:style-name="P3"/>
      <text:p text:style-name="P2">Zamawiający: </text:p>
      <text:p text:style-name="P9">Dom Pomocy Społecznej <text:span text:style-name="T3">w Obrytem</text:span></text:p>
      <text:p text:style-name="P10"><text:span text:style-name="T3">Obryte 188<text:tab/></text:span><text:tab/>0<text:span text:style-name="T3">7-215 Obryte</text:span> </text:p>
      <text:p text:style-name="P11">powiat pułtuski</text:p>
      <text:p text:style-name="P4"/>
      <text:p text:style-name="P4"/>
      <text:p text:style-name="P439"/>
      <text:p text:style-name="P7">Nr postępowania DPS.ZP.264/TP<text:span text:style-name="T207">5</text:span>/202<text:span text:style-name="T2">6</text:span></text:p>
      <text:p text:style-name="P7"/>
      <text:p text:style-name="P442"/>
      <text:p text:style-name="P442"/>
      <text:p text:style-name="P442">Zatwierdzam: </text:p>
      <text:p text:style-name="P443">Dariusz Smyk </text:p>
      <text:p text:style-name="P443">Dyrektor Domu Pomocy Społecznej w Obrytem</text:p>
      <text:p text:style-name="P441"/>
      <text:p text:style-name="P440"><text:span text:style-name="T1">Obryte</text:span> 202<text:span text:style-name="T2">6</text:span></text:p>
      <text:h text:style-name="P405" text:outline-level="1">1. Nazwa i adres zamawiającego, numer telefonu, adres poczty elektronicznej oraz strony internetowej prowadzonego postępowania</text:h>
      <text:p text:style-name="P444">W przedmiotowym postępowaniu <text:span text:style-name="T5">z</text:span>amawiającym jest: </text:p>
      <text:p text:style-name="P445">Powiat Pułtuski </text:p>
      <text:p text:style-name="P446">jednostka organizacyjna</text:p>
      <text:p text:style-name="P15"><text:span text:style-name="T62">Dom Pomocy Społecznej </text:span><text:span text:style-name="T63">w Obrytem</text:span></text:p>
      <text:p text:style-name="P17">Obryte 188, 07-215 Obryte</text:p>
      <text:p text:style-name="P18">Numer telefonu: <text:span text:style-name="T1">29 741 10 80</text:span></text:p>
      <text:p text:style-name="P16">Godziny urzędowania: od poniedziałku do piątku w godzinach 8:00 – 16:00</text:p>
      <text:p text:style-name="P16">Adres poczty elektronicznej: <text:span text:style-name="T1">zamowienia@dpsobryte.pl</text:span></text:p>
      <text:p text:style-name="P14"><text:span text:style-name="T5">Adres strony internetowej prowadzonego postępowania: </text:span><text:a xlink:type="simple" xlink:href="https://ezamowienia.gov.pl/pl/" text:style-name="Internet_20_link" text:visited-style-name="Visited_20_Internet_20_Link"><text:span text:style-name="T5">https://ezamowienia.gov.pl/pl/</text:span></text:a></text:p>
      <text:p text:style-name="P14"/>
      <text:h text:style-name="P406" text:outline-level="1"><text:span text:style-name="T145">2. </text:span><text:span text:style-name="T31">Adres strony internetowej, na której udostępniane będą zmiany i wyjaśnienia treści SWZ oraz inne dokumenty bezpośrednio związane z postępowaniem o udzielenie zamówienia </text:span></text:h>
      <text:p text:style-name="P22"><text:span text:style-name="T118">2.</text:span><text:span text:style-name="T11">1.</text:span><text:span text:style-name="T34"> Postępowanie prowadzone jest przy użyciu </text:span><text:span text:style-name="Strong_20_Emphasis"><text:span text:style-name="T34">Platformy e-Zamówienia</text:span></text:span><text:span text:style-name="T34">.</text:span></text:p>
      <text:p text:style-name="P22"><text:span text:style-name="T118">2.</text:span><text:span text:style-name="T11">2.</text:span><text:span text:style-name="T34"> Adres strony internetowej prowadzonego postępowania: </text:span><text:span text:style-name="T99">ezamówienia.gov.pl</text:span></text:p>
      <text:p text:style-name="P64"><text:span text:style-name="T124">2.3. </text:span><text:span text:style-name="T110">identyfikator postępowania: </text:span><text:span text:style-name="T197">ocds-148610-cd90be20-a42f-4439-8b63-f8b2b9fc5a39</text:span><text:span text:style-name="T77"> </text:span></text:p>
      <text:p text:style-name="P73"><text:span text:style-name="T66">2.</text:span><text:span text:style-name="T68">4</text:span><text:span text:style-name="T62">.</text:span> Wszelkie zmiany i wyjaśnienia treści SWZ oraz inne dokumenty zamówienia bezpośrednio związane z postępowaniem o udzielenie zamówienia będą udostępniane na stronie internetowej prowadzonego postępowania wskazanej w pkt 2.<text:span text:style-name="T200">2.</text:span> SWZ.</text:p>
      <text:h text:style-name="P407" text:outline-level="1"><text:span text:style-name="T61">3. Tryb udzielenia zamówienia</text:span><text:span text:style-name="T78">:</text:span></text:h>
      <text:p text:style-name="P35"><text:span text:style-name="Strong_20_Emphasis"><text:span text:style-name="T100">3.1.</text:span></text:span><text:span text:style-name="T111"> Postępowanie o udzielenie zamówienia publicznego prowadzone jest w trybie podstawowym bez przeprowadzenia negocjacji, o którym mowa w art. 275 pkt 1 ustawy z dnia 11 września 2019 r. – Prawo zamówień publicznych, zwanej dalej „ustawą Pzp”.</text:span></text:p>
      <text:p text:style-name="P22"><text:span text:style-name="Strong_20_Emphasis"><text:span text:style-name="T34">3.2.</text:span></text:span><text:span text:style-name="T34"> Wartość zamówienia jest mniejsza niż progi unijne określone na podstawie art. 3 ustawy Pzp.</text:span></text:p>
      <text:p text:style-name="P22"><text:span text:style-name="Strong_20_Emphasis"><text:span text:style-name="T34">3.3.</text:span></text:span><text:span text:style-name="T34"> Zamawiający nie przewiduje prowadzenia negocjacji w celu ulepszenia treści ofert.</text:span></text:p>
      <text:p text:style-name="P22"><text:span text:style-name="Strong_20_Emphasis"><text:span text:style-name="T34">3.4. </text:span></text:span><text:span text:style-name="Strong_20_Emphasis"><text:span text:style-name="T6">Zamawiający przewiduje możliwość zastosowania odwróconej kolejności badania i oceny ofert, polegającej na dokonaniu w pierwszej kolejności badania i oceny ofert, a następnie dokonaniu kwalifikacji podmiotowej Wykonawcy, którego oferta została najwyżej oceniona, w zakresie braku podstaw wykluczenia oraz spełniania warunków udziału w postępowaniu. </text:span></text:span></text:p>
      <text:p text:style-name="P22"><text:span text:style-name="Strong_20_Emphasis"><text:span text:style-name="T34">3.5.</text:span></text:span><text:span text:style-name="T34"> Postępowanie prowadzone jest zgodnie z przepisami ustawy Pzp oraz aktów wykonawczych wydanych na jej podstawie.</text:span></text:p>
      <text:h text:style-name="P408" text:outline-level="1"><text:soft-page-break/>4. Informacja, czy Zamawiający przewiduje wybór najkorzystniejszej oferty z możliwością przeprowadzenia negocjacji</text:h>
      <text:p text:style-name="P1"><text:span text:style-name="T9"><text:tab/>W przedmiotowym postępowaniu Zamawiający </text:span><text:span text:style-name="T10">NIE PRZEWIDUJE</text:span><text:span text:style-name="T9"> wyboru najkorzystniejszej oferty z możliwością przeprowadzenia negocjacji. </text:span></text:p>
      <text:h text:style-name="P408" text:outline-level="1">5. Opis przedmiotu zamówienia</text:h>
      <text:p text:style-name="P36"><text:span text:style-name="T13">5.1. </text:span><text:span text:style-name="T7">Przedmiotem zamówienia jest realizacja zadania inwestycyjnego pod nazwą „Modernizacja kotłowni parowo – wodnej w Domu Pomocy Społecznej w Obrytem” polegająca na:</text:span></text:p>
      <text:list xml:id="list259483970" text:style-name="L112">
        <text:list-item>
          <text:p text:style-name="P37"><text:span text:style-name="T112">wymianie istniejących kotłów wodnych i parowych na nowe jednostki przy zachowaniu ich parametrów pracy,</text:span></text:p>
        </text:list-item>
        <text:list-item>
          <text:p text:style-name="P37"><text:span text:style-name="T112">wymian</text:span><text:span text:style-name="T113">ie</text:span><text:span text:style-name="T112"> istniejącej armatury i rurociągów na no</text:span><text:span text:style-name="T113">we</text:span><text:span text:style-name="T112">,</text:span></text:p>
        </text:list-item>
        <text:list-item>
          <text:p text:style-name="P37"><text:span text:style-name="T112">wymian</text:span><text:span text:style-name="T113">ie</text:span><text:span text:style-name="T112"> istniejących kominów,</text:span></text:p>
        </text:list-item>
        <text:list-item>
          <text:p text:style-name="P37"><text:span text:style-name="T112">wymian</text:span><text:span text:style-name="T113">ie</text:span><text:span text:style-name="T112"> istniejącej instalacji olejowej wraz ze zbiornikami,</text:span></text:p>
        </text:list-item>
        <text:list-item>
          <text:p text:style-name="P37"><text:span text:style-name="T112">wymian</text:span><text:span text:style-name="T113">ie</text:span><text:span text:style-name="T112"> istniejącej stacji uzdatniania wody na cele technologiczne kotłowni,</text:span></text:p>
        </text:list-item>
        <text:list-item>
          <text:p text:style-name="P37"><text:span text:style-name="T114">wykonani</text:span><text:span text:style-name="T113">u</text:span><text:span text:style-name="T114"> ogólnobudowlanej modernizacji pomieszczeń kotłowni i magazynu oleju.</text:span></text:p>
        </text:list-item>
        <text:list-item>
          <text:p text:style-name="P37"><text:span text:style-name="T114">wykonaniu wszelkich robót instalacyjnych, technologicznych, elektrycznych, budowlanych oraz czynności towarzyszących niezbędnych do prawidłowego uruchomienia i funkcjonowania zmodernizowanej kotłowni, w zakresie wynikającym z dokumentacji zamówienia; </text:span></text:p>
        </text:list-item>
        <text:list-item>
          <text:p text:style-name="P37"><text:span text:style-name="T114">wykonaniu prób, badań, pomiarów, regulacji, sprawdzeń, rozruchów technologicznych oraz innych czynności niezbędnych do przekazania przedmiotu zamówienia do użytkowania. </text:span></text:p>
        </text:list-item>
      </text:list>
      <text:p text:style-name="P38"><text:span text:style-name="T26">5.2.</text:span><text:span text:style-name="T35"> Uruchomienie kotłowni i dokumentacja powykonawcza</text:span></text:p>
      <text:p text:style-name="P73"><text:tab/>Wykonawca zobowiązany jest do uzyskania, w zakresie wymaganym przepisami prawa, wszelkich decyzji, zezwoleń, uzgodnień, dopuszczeń, protokołów i innych dokumentów niezbędnych do prawidłowego uruchomienia oraz użytkowania zmodernizowanej kotłowni, w szczególności dokumentów właściwych organów i jednostek dozoru technicznego, w tym Urzędu Dozoru Technicznego – jeżeli są wymagane.</text:p>
      <text:p text:style-name="P73">Wykonawca zobowiązany jest również do:</text:p>
      <text:list xml:id="list3786389685" text:style-name="L113">
        <text:list-item>
          <text:p text:style-name="P250"><text:span text:style-name="T34">przeprowadzenia wymaganych prób, badań, pomiarów, regulacji i rozruchów technologicznych; </text:span></text:p>
        </text:list-item>
        <text:list-item>
          <text:p text:style-name="P313">sporządzenia dokumentacji powykonawczej; </text:p>
        </text:list-item>
        <text:list-item>
          <text:p text:style-name="P313">przekazania Zamawiającemu wymaganych instrukcji obsługi, dokumentacji techniczno-ruchowych, kart gwarancyjnych, certyfikatów, atestów, deklaracji właściwości użytkowych oraz innych dokumentów dotyczących zastosowanych materiałów i urządzeń; </text:p>
        </text:list-item>
        <text:list-item>
          <text:p text:style-name="P313">przekazania dokumentacji projektowej z naniesionymi zmianami dokonanymi w toku realizacji robót, zaakceptowanymi przez właściwe osoby; </text:p>
        </text:list-item>
        <text:list-item>
          <text:p text:style-name="P85">przeszkolenia wskazanych przez Zamawiającego pracowników w zakresie obsługi, eksploatacji oraz podstawowej konserwacji urządzeń i instalacji. </text:p>
        </text:list-item>
      </text:list>
      <text:p text:style-name="P22"><text:span text:style-name="T34">Dokumentację powykonawczą Wykonawca przekaże w </text:span><text:span text:style-name="Strong_20_Emphasis"><text:span text:style-name="T34">jednym egzemplarzu w wersji papierowej oraz jednym egzemplarzu w wersji elektronicznej</text:span></text:span><text:span text:style-name="T34">, w formacie uzgodnionym z Zamawiającym.</text:span></text:p>
      <text:p text:style-name="P39"><text:span text:style-name="T27">5.3. </text:span><text:span text:style-name="Strong_20_Emphasis"><text:span text:style-name="T34">Zapewnienie ciągłości funkcjonowania Domu Pomocy Społecznej</text:span></text:span></text:p>
      <text:list xml:id="list4041363857" text:style-name="L114">
        <text:list-item>
          <text:p text:style-name="P86">Ze względu na konieczność zapewnienia nieprzerwanego funkcjonowania Domu Pomocy Społecznej w Obrytem, Wykonawca zobowiązany jest prowadzić roboty w sposób zapewniający, przez cały okres realizacji zamówienia, ciągłość dostawy: </text:p>
        </text:list-item>
      </text:list>
      <text:list xml:id="list92399340" text:style-name="L118">
        <text:list-item>
          <text:p text:style-name="P87">ciepła na potrzeby centralnego ogrzewania, </text:p>
        </text:list-item>
        <text:list-item>
          <text:p text:style-name="P87">ciepłej wody użytkowej,</text:p>
        </text:list-item>
        <text:list-item>
          <text:p text:style-name="P87"><text:soft-page-break/>pary technologicznej</text:p>
        </text:list-item>
      </text:list>
      <text:p text:style-name="P88"><text:tab/>- w zakresie niezbędnym do prawidłowego funkcjonowania Zamawiającego.</text:p>
      <text:list xml:id="list145949393720606" text:continue-list="list4041363857" text:style-name="L114">
        <text:list-item>
          <text:p text:style-name="P40"><text:span text:style-name="T34">W okresie, w którym prowadzenie robót będzie wymagało całkowitego lub częściowego wyłączenia istniejącej kotłowni albo będzie powodowało ograniczenie jej wydajności uniemożliwiające zapewnienie potrzeb Zamawiającego, Wykonawca zobowiązany jest, </text:span><text:span text:style-name="Strong_20_Emphasis"><text:span text:style-name="T34">przed dokonaniem wyłączenia istniejącego źródła</text:span></text:span><text:span text:style-name="T34">, zapewnić, dostarczyć, posadowić, podłączyć i uruchomić </text:span><text:span text:style-name="Strong_20_Emphasis"><text:span text:style-name="T34">tymczasową zewnętrzną kotłownię zastępczą</text:span></text:span><text:span text:style-name="T34">. </text:span></text:p>
        </text:list-item>
        <text:list-item>
          <text:p text:style-name="P86">Tymczasowa kotłownia zastępcza musi posiadać parametry techniczne i wydajność odpowiednie do rzeczywistego zapotrzebowania obiektu oraz zapewniać bezpieczną i nieprzerwaną dostawę ciepła, ciepłej wody użytkowej oraz pary technologicznej.</text:p>
        </text:list-item>
        <text:list-item>
          <text:p text:style-name="P86">W ramach obowiązku, o którym mowa powyżej, Wykonawca zapewnia w szczególności: </text:p>
        </text:list-item>
      </text:list>
      <text:list xml:id="list2650081979" text:style-name="L119">
        <text:list-item>
          <text:p text:style-name="P89">dostawę kompletnej kotłowni zastępczej wraz z wymaganym osprzętem i wyposażeniem;</text:p>
        </text:list-item>
        <text:list-item>
          <text:p text:style-name="P89">wykonanie niezbędnych przyłączy, rurociągów, obejść, przełączeń i instalacji tymczasowych;</text:p>
        </text:list-item>
        <text:list-item>
          <text:p text:style-name="P89">montaż, podłączenie, uruchomienie i regulację kotłowni zastępczej;</text:p>
        </text:list-item>
        <text:list-item>
          <text:p text:style-name="P89">wykonanie wymaganych prób, badań, odbiorów i uzgodnień;</text:p>
        </text:list-item>
        <text:list-item>
          <text:p text:style-name="P89">obsługę techniczną, nadzór, serwis i usuwanie awarii przez cały okres jej użytkowania;</text:p>
        </text:list-item>
        <text:list-item>
          <text:p text:style-name="P89">zapewnienie rozwiązania awaryjnego na wypadek awarii kotłowni zastępczej lub instalacji z nią związanych;</text:p>
        </text:list-item>
        <text:list-item>
          <text:p text:style-name="P89">demontaż kotłowni zastępczej oraz instalacji tymczasowych po uruchomieniu zmodernizowanej kotłowni;</text:p>
        </text:list-item>
        <text:list-item>
          <text:p text:style-name="P89">uporządkowanie i przywrócenie terenu oraz instalacji Zamawiającego do należytego stanu.</text:p>
        </text:list-item>
      </text:list>
      <text:list xml:id="list145948321128857" text:continue-list="list145949393720606" text:style-name="L114">
        <text:list-item>
          <text:p text:style-name="P314">Wykonawca nie może wyłączyć istniejącej kotłowni lub jej części przed skutecznym uruchomieniem kotłowni zastępczej i potwierdzeniem przez Zamawiającego oraz Inspektora Nadzoru, że zapewnia ona wymagane parametry pracy. </text:p>
        </text:list-item>
        <text:list-item>
          <text:p text:style-name="P314">Wszelkie planowane przerwy technologiczne wymagają uprzedniego uzgodnienia z Zamawiającym co do terminu, zakresu i czasu ich trwania. </text:p>
        </text:list-item>
        <text:list-item>
          <text:p text:style-name="P314">Wszystkie koszty związane z dostarczeniem, montażem, uruchomieniem, eksploatacją, obsługą techniczną, serwisem, zabezpieczeniem i demontażem tymczasowej kotłowni zastępczej oraz wykonaniem instalacji tymczasowych Wykonawca zobowiązany jest uwzględnić w cenie oferty. </text:p>
        </text:list-item>
        <text:list-item>
          <text:p text:style-name="P251"><text:span text:style-name="Strong_20_Emphasis"><text:span text:style-name="T34">Paliwo do kotłowni tymczasowej zapewnia Zamawiający.</text:span></text:span></text:p>
        </text:list-item>
      </text:list>
      <text:p text:style-name="P252"><text:span text:style-name="Strong_20_Emphasis"><text:span text:style-name="T27">5.4. </text:span></text:span><text:span text:style-name="Strong_20_Emphasis"><text:span text:style-name="T109">Wykonawca uzyska w imieniu Zamawiającego wszelkie wymagane przepisami prawa decyzje, zezwolenia, uzgodnienia, dopuszczenia, odbiory i inne dokumenty wymagane do prawidłowego uruchomienia oraz użytkowania zmodernizowanej kotłowni, w szczególności dokumenty wymagane przez Urząd Dozoru Technicznego oraz inne właściwe organy lub instytucje, jeżeli obowiązek ich uzyskania wynika z przepisów prawa lub zakresu wykonanych robót. Obecna SWZ przewiduje już obowiązek uzyskania wymaganych zezwoleń oraz przygotowania dokumentacji powykonawczej.</text:span></text:span></text:p>
      <text:p text:style-name="P252"><text:span text:style-name="Strong_20_Emphasis"><text:span text:style-name="T27">5.5. </text:span></text:span><text:span text:style-name="Strong_20_Emphasis"><text:span text:style-name="T109">Wykonawca uzyska w imieniu Zamawiającego wszelkie wymagane przepisami prawa decyzje, zezwolenia, uzgodnienia, dopuszczenia, odbiory i inne dokumenty wymagane do prawidłowego uruchomienia oraz użytkowania zmodernizowanej kotłowni, w szczególności dokumenty wymagane przez Urząd Dozoru Technicznego oraz inne właściwe organy lub instytucje, jeżeli obowiązek ich uzyskania wynika z przepisów prawa lub zakresu wykonanych robót. Obecna SWZ przewiduje już obowiązek uzyskania wymaganych zezwoleń oraz przygotowania dokumentacji powykonawczej. </text:span></text:span></text:p>
      <text:p text:style-name="P41"><text:span text:style-name="T26">5.</text:span><text:span text:style-name="T27">6</text:span><text:span text:style-name="T26">. </text:span><text:span text:style-name="T62">Wykonawca opracuje i przekaże Zamawiającemu kompletną dokumentację powykonawczą w:</text:span></text:p>
      <text:list xml:id="list367676874" text:style-name="L120">
        <text:list-item>
          <text:p text:style-name="P368">jednym egzemplarzu w wersji papierowej, oprawionym i zaopatrzonym w spis treści; </text:p>
        </text:list-item>
        <text:list-item>
          <text:p text:style-name="P157">jednym egzemplarzu w wersji elektronicznej, w formacie uzgodnionym z Zamawiającym.</text:p>
        </text:list-item>
      </text:list>
      <text:p text:style-name="P159">Dokumentacja powykonawcza powinna obejmować w szczególności:</text:p>
      <text:list xml:id="list3620984778" text:style-name="L122">
        <text:list-item>
          <text:p text:style-name="P192"><text:soft-page-break/><text:span text:style-name="T34">dokumentację projektową z naniesionymi zmianami, jeżeli wystąpiły;</text:span></text:p>
        </text:list-item>
      </text:list>
      <text:list xml:id="list1476778835" text:style-name="L121">
        <text:list-item>
          <text:p text:style-name="P158">protokoły badań, prób, pomiarów, regulacji i rozruchów;</text:p>
        </text:list-item>
        <text:list-item>
          <text:p text:style-name="P158">dokumenty dotyczące zastosowanych materiałów, wyrobów i urządzeń;</text:p>
        </text:list-item>
        <text:list-item>
          <text:p text:style-name="P158">deklaracje właściwości użytkowych, certyfikaty, atesty i inne wymagane dokumenty;</text:p>
        </text:list-item>
        <text:list-item>
          <text:p text:style-name="P158">dokumentacje techniczno-ruchowe i instrukcje obsługi urządzeń;</text:p>
        </text:list-item>
        <text:list-item>
          <text:p text:style-name="P158">dokumenty gwarancyjne;</text:p>
        </text:list-item>
        <text:list-item>
          <text:p text:style-name="P158">oświadczenia kierownika budowy i kierowników robót wymagane przepisami prawa;</text:p>
        </text:list-item>
        <text:list-item>
          <text:p text:style-name="P158">dokumenty UDT i innych właściwych organów – jeżeli są wymagane;</text:p>
        </text:list-item>
        <text:list-item>
          <text:p text:style-name="P158">inne dokumenty niezbędne do prawidłowej i bezpiecznej eksploatacji kotłowni.</text:p>
        </text:list-item>
      </text:list>
      <text:p text:style-name="P20"><text:span text:style-name="Strong_20_Emphasis">5.</text:span><text:span text:style-name="Strong_20_Emphasis"><text:span text:style-name="T201">7</text:span></text:span><text:span text:style-name="Strong_20_Emphasis">.</text:span> W ramach realizacji przedmiotu zamówienia Wykonawca zobowiązany jest wykonać również wszelkie roboty pomocnicze, przygotowawcze, tymczasowe i towarzyszące, a także badania, próby, regulacje, rozruchy i inne czynności niezbędne do kompletnego i prawidłowego wykonania zamówienia zgodnie z dokumentacją projektową, STWiORB, SWZ, projektowanymi postanowieniami umowy, obowiązującymi przepisami oraz zasadami wiedzy technicznej.</text:p>
      <text:p text:style-name="P90"><text:span text:style-name="T67">5.8. </text:span>Wykonawca ponosi odpowiedzialność za szkody oraz następstwa nieszczęśliwych wypadków dotyczących pracowników, mieszkańców Domu Pomocy Społecznej, osób trzecich oraz mienia, powstałe w związku z prowadzonymi robotami.</text:p>
      <text:p text:style-name="P90">Wykonawca zobowiązany jest przez cały okres realizacji umowy posiadać ubezpieczenie odpowiedzialności cywilnej w zakresie prowadzonej działalności związanej z przedmiotem zamówienia, zgodnie z wymaganiami określonymi w SWZ.</text:p>
      <text:p text:style-name="P90"><text:span text:style-name="Strong_20_Emphasis">5.</text:span><text:span text:style-name="Strong_20_Emphasis"><text:span text:style-name="T201">9</text:span></text:span><text:span text:style-name="Strong_20_Emphasis">.</text:span> Szczegółowy zakres robót określają:</text:p>
      <text:list xml:id="list4140371654" text:style-name="L123">
        <text:list-item>
          <text:p text:style-name="P315">dokumentacja projektowa – Załącznik nr 1a do SWZ; </text:p>
        </text:list-item>
        <text:list-item>
          <text:p text:style-name="P315">Specyfikacja Techniczna Wykonania i Odbioru Robót Budowlanych – Załącznik nr 1b do SWZ; </text:p>
        </text:list-item>
        <text:list-item>
          <text:p text:style-name="P91">przedmiar robót – Załącznik nr 1c do SWZ. </text:p>
        </text:list-item>
      </text:list>
      <text:p text:style-name="P22"><text:span text:style-name="T34">Przedmiar robót ma charakter </text:span><text:span text:style-name="Strong_20_Emphasis"><text:span text:style-name="T34">pomocniczy</text:span></text:span><text:span text:style-name="T34"> i nie stanowi podstawy określenia zakresu zobowiązania Wykonawcy.</text:span></text:p>
      <text:p text:style-name="P22"><text:span text:style-name="Strong_20_Emphasis"><text:span text:style-name="T34">5.</text:span></text:span><text:span text:style-name="Strong_20_Emphasis"><text:span text:style-name="T38">10</text:span></text:span><text:span text:style-name="Strong_20_Emphasis"><text:span text:style-name="T34">.</text:span></text:span><text:span text:style-name="T34"> Wykonawca zobowiązany jest przed przygotowaniem oferty zapoznać się z całokształtem dokumentacji zamówienia oraz uwzględnić w cenie oferty wszystkie koszty konieczne do kompletnej i prawidłowej realizacji przedmiotu zamówienia.</text:span></text:p>
      <text:p text:style-name="P22"><text:span text:style-name="Strong_20_Emphasis"><text:span text:style-name="T34">5.</text:span></text:span><text:span text:style-name="Strong_20_Emphasis"><text:span text:style-name="T38">11</text:span></text:span><text:span text:style-name="Strong_20_Emphasis"><text:span text:style-name="T34">.</text:span></text:span><text:span text:style-name="T34"> Zamawiający umożliwia Wykonawcom przeprowadzenie wizji lokalnej miejsca realizacji zamówienia po uprzednim uzgodnieniu terminu z Zamawiającym. Odbycie wizji lokalnej nie jest warunkiem złożenia oferty.</text:span></text:p>
      <text:p text:style-name="P22"><text:span text:style-name="Strong_20_Emphasis"><text:span text:style-name="T34">5.1</text:span></text:span><text:span text:style-name="Strong_20_Emphasis"><text:span text:style-name="T38">2</text:span></text:span><text:span text:style-name="Strong_20_Emphasis"><text:span text:style-name="T34">.</text:span></text:span><text:span text:style-name="T34"> Wykonawca, którego oferta zostanie wybrana jako najkorzystniejsza, zobowiązany jest przed zawarciem umowy przedłożyć Zamawiającemu </text:span><text:span text:style-name="Strong_20_Emphasis"><text:span text:style-name="T34">kosztorys sporządzony metodą uproszczoną</text:span></text:span><text:span text:style-name="T34">, odpowiadający cenie ryczałtowej wskazanej w ofercie. Kosztorys ma charakter pomocniczy i nie zmienia ryczałtowego charakteru wynagrodzenia.</text:span></text:p>
      <text:p text:style-name="P21"><text:span text:style-name="T62">5.</text:span><text:span text:style-name="T67">13</text:span><text:span text:style-name="T62">.</text:span> Kod numeryczny Wspólnego Słownika Zamówień (CPV) dla przedmiotu zamówienia:</text:p>
      <text:p text:style-name="P21"><text:tab/>45331000-6 <text:tab/>- <text:tab/>Instalowanie urządzeń grzewczych, wentylacyjnych i klimatyzacyjnych</text:p>
      <text:p text:style-name="P21"><text:tab/>45400000-1<text:tab/>- <text:tab/>Roboty wykończeniowe w zakresie obiektów budowlanych </text:p>
      <text:p text:style-name="P21"><text:tab/>45332000-3 <text:tab/>-<text:tab/>Roboty instalacyjne wodne i kanalizacyjne </text:p>
      <text:p text:style-name="P21"><text:tab/>45310000-3<text:tab/>-<text:tab/>Roboty instalacyjne elektryczne </text:p>
      <text:p text:style-name="P42"><text:span text:style-name="Strong_20_Emphasis"><text:span text:style-name="T34">5.1</text:span></text:span><text:span text:style-name="Strong_20_Emphasis"><text:span text:style-name="T38">4</text:span></text:span><text:span text:style-name="Strong_20_Emphasis"><text:span text:style-name="T34">.</text:span></text:span><text:span text:style-name="T11"> </text:span><text:span text:style-name="T6">Jeżeli w dokumentacji zamówienia wskazano znaki towarowe, patenty, pochodzenie, źródło lub szczególny proces charakteryzujący produkty konkretnego producenta, wskazania takie należy rozumieć jako określające wymagany </text:span><text:soft-page-break/><text:span text:style-name="T6">standard jakościowy, techniczny i funkcjonalny. Zamawiający dopuszcza rozwiązania równoważne, pod warunkiem wykazania przez Wykonawcę, że oferowane rozwiązanie spełnia wymagania określone w dokumentacji zamówienia.</text:span></text:p>
      <text:p text:style-name="P43"><text:span text:style-name="T28">5.</text:span><text:span text:style-name="T29">15</text:span><text:span text:style-name="T8">. </text:span><text:span text:style-name="T34">Zamawiający informuje, iż występujące w niniejszej SWZ nazwy producentów, znaki towarowe, zdjęcia w zamieszczonych załącznikach do SWZ służą wyłącznie określeniu cech wizualnych, technicznych i jakościowych. Użyte w SWZ </text:span><text:span text:style-name="T36">i </text:span><text:span text:style-name="T34">załącznika</text:span><text:span text:style-name="T36">ch</text:span><text:span text:style-name="T34"> nazwy produktów, znaki towarowe, patenty lub pochodzenie należy traktować jako przykładowe - Zamawiający dopuszcza zastosowanie materiałów (produktów) równoważnych. Za produkt równoważny uznaje się produkt, który będzie miał te same cechy funkcjonalne, wizualne, materiałowe i techniczne co konkretny produkt wskazany w SWZ, lecz jest oznaczony innym znakiem towarowym, patentem lub pochodzeniem. Jakość produktu równoważnego nie może być gorsza od opisanego w przedmiocie zamówienia. Zawarte w niniejszej SWZ wraz załącznikami informacje na temat parametrów i funkcji są danymi minimalnymi - Zamawiający dopuszcza zaoferowanie produktów o rozszerzonych funkcjach i lepszych parametrach, pod warunkiem, iż spełniają one minimalne wymagania określone w niniejszym zamówieniu.</text:span></text:p>
      <text:p text:style-name="P44"><text:span text:style-name="Strong_20_Emphasis"><text:span text:style-name="T34">5.1</text:span></text:span><text:span text:style-name="Strong_20_Emphasis"><text:span text:style-name="T39">6</text:span></text:span><text:span text:style-name="Strong_20_Emphasis"><text:span text:style-name="T34">.</text:span></text:span><text:span text:style-name="T34"> Materiały, urządzenia i wyroby zastosowane do realizacji przedmiotu zamówienia muszą być fabrycznie nowe, wolne od wad oraz dopuszczone do stosowania zgodnie z obowiązującymi przepisami prawa. Na każde żądanie Zamawiającego lub Inspektora Nadzoru Wykonawca zobowiązany będzie przedstawić dokumenty potwierdzające dopuszczenie danego materiału, wyrobu lub urządzenia do stosowania oraz jego zgodność z wymaganiami dokumentacji zamówienia.</text:span></text:p>
      <text:p text:style-name="P44"><text:span text:style-name="T28">5.1</text:span><text:span text:style-name="T30">7</text:span><text:span text:style-name="T28">.</text:span><text:span text:style-name="T36"> </text:span><text:span text:style-name="Strong_20_Emphasis"><text:span text:style-name="T37">Podwykonawstwo</text:span></text:span></text:p>
      <text:list xml:id="list2760255092" text:style-name="L124">
        <text:list-item>
          <text:p text:style-name="P316">Zamawiający dopuszcza powierzenie wykonania części przedmiotu zamówienia podwykonawcom. </text:p>
        </text:list-item>
        <text:list-item>
          <text:p text:style-name="P316">Wykonawca zobowiązany jest wskazać w Formularzu Ofertowym części zamówienia, których wykonanie zamierza powierzyć podwykonawcom, oraz podać nazwy podwykonawców, jeżeli są już znani. </text:p>
        </text:list-item>
        <text:list-item>
          <text:p text:style-name="P316">Wykonawca ponosi wobec Zamawiającego pełną odpowiedzialność za działania i zaniechania podwykonawców oraz dalszych podwykonawców jak za własne działania i zaniechania. </text:p>
        </text:list-item>
        <text:list-item>
          <text:p text:style-name="P45"><text:span text:style-name="T34">Szczegółowe zasady dotyczące podwykonawstwa określają projektowane postanowienia umowy.</text:span></text:p>
        </text:list-item>
      </text:list>
      <text:p text:style-name="P22"><text:span text:style-name="Strong_20_Emphasis"><text:span text:style-name="T37">5.1</text:span></text:span><text:span text:style-name="Strong_20_Emphasis"><text:span text:style-name="T39">8. </text:span></text:span><text:span text:style-name="Strong_20_Emphasis"><text:span text:style-name="T37"><text:s/>Gwarancja i serwis</text:span></text:span></text:p>
      <text:list xml:id="list1815859751" text:style-name="L125">
        <text:list-item>
          <text:p text:style-name="P253"><text:span text:style-name="T34">Minimalny wymagany przez Zamawiającego okres gwarancji jakości wynosi </text:span><text:span text:style-name="T120">60</text:span><text:span text:style-name="Strong_20_Emphasis"><text:span text:style-name="T34"> miesięcy</text:span></text:span><text:span text:style-name="T34">, liczony od dnia podpisania protokołu odbioru końcowego. </text:span></text:p>
        </text:list-item>
        <text:list-item>
          <text:p text:style-name="P253"><text:span text:style-name="T34">Wykonawca może zaoferować dłuższy okres gwarancji, zgodnie z zasadami określonymi w rozdziale dotyczącym kryteriów oceny ofert, przy czym maksymalny punktowany okres gwarancji wynosi</text:span><text:span text:style-name="T11"> </text:span><text:span text:style-name="T120">72</text:span><text:span text:style-name="Strong_20_Emphasis"><text:span text:style-name="T11"> </text:span></text:span><text:span text:style-name="Strong_20_Emphasis"><text:span text:style-name="T34">miesi</text:span></text:span><text:span text:style-name="Strong_20_Emphasis"><text:span text:style-name="T91">ące</text:span></text:span><text:span text:style-name="T34">. </text:span></text:p>
        </text:list-item>
        <text:list-item>
          <text:p text:style-name="P317">W okresie gwarancji Wykonawca zapewnia na własny koszt wszelkie przeglądy, czynności konserwacyjne i serwisowe wymagane dla zachowania pełnej gwarancji na wykonane roboty oraz zamontowane urządzenia. </text:p>
        </text:list-item>
        <text:list-item>
          <text:p text:style-name="P317">Pierwsze uruchomienie, regulacja, konfiguracja oraz wymagane przeglądy kotłów i palników muszą być wykonywane przez osoby posiadające wymagane autoryzacje producentów urządzeń. </text:p>
        </text:list-item>
        <text:list-item>
          <text:p text:style-name="P92">Wszelkie koszty związane z przeglądami, serwisem i czynnościami gwarancyjnymi Wykonawca zobowiązany jest uwzględnić w cenie oferty.</text:p>
        </text:list-item>
      </text:list>
      <text:p text:style-name="P73"><text:span text:style-name="Strong_20_Emphasis">5.1</text:span><text:span text:style-name="Strong_20_Emphasis"><text:span text:style-name="T202">9</text:span></text:span><text:span text:style-name="Strong_20_Emphasis">. Obowiązek zatrudnienia na podstawie stosunku pracy</text:span></text:p>
      <text:list xml:id="list2981944035" text:style-name="L126">
        <text:list-item>
          <text:p text:style-name="P318">Zamawiający, stosownie do art. 95 ustawy Pzp, wymaga zatrudnienia przez Wykonawcę, podwykonawcę lub dalszego podwykonawcę na podstawie stosunku pracy osób wykonujących czynności w zakresie realizacji zamówienia, jeżeli wykonywanie tych czynności polega na wykonywaniu pracy w sposób określony w art. 22 § 1 Kodeksu pracy. </text:p>
        </text:list-item>
        <text:list-item>
          <text:p text:style-name="P93">Wymóg, o którym mowa powyżej, obejmuje w szczególności osoby wykonujące: roboty demontażowe, roboty montażowe, roboty instalacyjne, roboty budowlane, roboty elektryczne, roboty sanitarne, roboty spawalnicze, roboty izolacyjne, inne czynności fizyczne wykonywane bezpośrednio przy realizacji robót.</text:p>
        </text:list-item>
      </text:list>
      <text:list xml:id="list3798538884" text:style-name="L127">
        <text:list-item>
          <text:p text:style-name="P319">Wymóg zatrudnienia na podstawie stosunku pracy nie dotyczy osób wykonujących samodzielne funkcje techniczne w budownictwie ani osób wykonujących czynności, które ze względu na ich charakter wykonywane są samodzielnie i nie spełniają przesłanek określonych w art. 22 § 1 Kodeksu pracy. </text:p>
        </text:list-item>
        <text:list-item>
          <text:p text:style-name="P46"><text:span text:style-name="T34">Szczegółowe zasady kontroli spełniania obowiązku zatrudnienia na podstawie stosunku pracy oraz sankcje z tytułu jego naruszenia określają projektowane postanowienia umowy.</text:span></text:p>
        </text:list-item>
      </text:list>
      <text:h text:style-name="P419" text:outline-level="1"><text:soft-page-break/><text:span text:style-name="T64">6. </text:span><text:span text:style-name="T65">Termin wykonania zamówienia </text:span></text:h>
      <text:p text:style-name="P38"><text:span text:style-name="Strong_20_Emphasis"><text:span text:style-name="T32">6.1.</text:span></text:span><text:span text:style-name="T33"> Termin wykonania przedmiotu zamówienia: </text:span><text:span text:style-name="Strong_20_Emphasis"><text:span text:style-name="T32">do dnia 5 grudnia 2026 r.</text:span></text:span></text:p>
      <text:p text:style-name="P22"><text:span text:style-name="Strong_20_Emphasis"><text:span text:style-name="T34">6.2.</text:span></text:span><text:span text:style-name="T34"> Przez wykonanie przedmiotu zamówienia w terminie, o którym mowa w pkt 6.1, rozumie się zakończenie wszystkich robót i czynności objętych przedmiotem zamówienia, w szczególności:</text:span></text:p>
      <text:list xml:id="list2825406472" text:style-name="L128">
        <text:list-item>
          <text:p text:style-name="P320">wykonanie całości robót budowlanych, instalacyjnych, technologicznych i towarzyszących; </text:p>
        </text:list-item>
        <text:list-item>
          <text:p text:style-name="P320">zamontowanie wszystkich urządzeń i instalacji objętych przedmiotem zamówienia; </text:p>
        </text:list-item>
        <text:list-item>
          <text:p text:style-name="P320">przeprowadzenie wymaganych badań, prób, pomiarów, regulacji i rozruchów technologicznych; </text:p>
        </text:list-item>
        <text:list-item>
          <text:p text:style-name="P320">uruchomienie zmodernizowanej kotłowni i osiągnięcie wymaganych parametrów jej pracy; </text:p>
        </text:list-item>
        <text:list-item>
          <text:p text:style-name="P320">uzyskanie wymaganych przepisami prawa decyzji, zezwoleń, dopuszczeń, protokołów i innych dokumentów niezbędnych do zgodnego z prawem użytkowania wykonanych instalacji i urządzeń – jeżeli są wymagane; </text:p>
        </text:list-item>
        <text:list-item>
          <text:p text:style-name="P320">przeprowadzenie szkolenia pracowników wskazanych przez Zamawiającego; </text:p>
        </text:list-item>
        <text:list-item>
          <text:p text:style-name="P320">przekazanie Zamawiającemu kompletnej dokumentacji powykonawczej oraz dokumentacji dotyczącej zamontowanych urządzeń; </text:p>
        </text:list-item>
        <text:list-item>
          <text:p text:style-name="P320">uporządkowanie terenu robót i usunięcie zaplecza budowy; </text:p>
        </text:list-item>
        <text:list-item>
          <text:p text:style-name="P94">zgłoszenie Zamawiającemu gotowości do odbioru końcowego. </text:p>
        </text:list-item>
      </text:list>
      <text:p text:style-name="P22"><text:span text:style-name="Strong_20_Emphasis"><text:span text:style-name="T34">6.3.</text:span></text:span><text:span text:style-name="T34"> Wykonawca zobowiązany jest organizować i prowadzić roboty w sposób zapewniający </text:span><text:span text:style-name="Strong_20_Emphasis"><text:span text:style-name="T34">nieprzerwane funkcjonowanie Domu Pomocy Społecznej w Obrytem</text:span></text:span><text:span text:style-name="T34">, zgodnie z wymaganiami określonymi w pkt 5 SWZ.</text:span></text:p>
      <text:p text:style-name="P22"><text:span text:style-name="Strong_20_Emphasis"><text:span text:style-name="T34">6.4.</text:span></text:span><text:span text:style-name="T34"> W przypadku konieczności całkowitego lub częściowego wyłączenia istniejącej kotłowni albo ograniczenia jej pracy w stopniu uniemożliwiającym zabezpieczenie potrzeb Zamawiającego, Wykonawca zobowiązany jest </text:span><text:span text:style-name="Strong_20_Emphasis"><text:span text:style-name="T34">przed dokonaniem takiego wyłączenia zapewnić i uruchomić zewnętrzną tymczasową kotłownię zastępczą</text:span></text:span><text:span text:style-name="T34">, zapewniającą ciągłość dostaw ciepła, ciepłej wody użytkowej oraz pary technologicznej w zakresie wymaganym do prawidłowego funkcjonowania DPS.</text:span></text:p>
      <text:p text:style-name="P22"><text:span text:style-name="Strong_20_Emphasis"><text:span text:style-name="T34">6.5.</text:span></text:span><text:span text:style-name="T34"> Termin rozpoczęcia oraz okres funkcjonowania zewnętrznej kotłowni zastępczej Wykonawca dostosuje do rzeczywistego przebiegu robót, przy czym niedopuszczalne jest dokonanie wyłączenia istniejącego źródła ciepła przed skutecznym uruchomieniem źródła zastępczego.</text:span></text:p>
      <text:p text:style-name="P22"><text:span text:style-name="Strong_20_Emphasis"><text:span text:style-name="T34">6.6.</text:span></text:span><text:span text:style-name="T34"> Wykonawca zobowiązany jest uwzględnić przy organizacji i realizacji robót fakt, że przedmiot zamówienia wykonywany będzie na terenie </text:span><text:span text:style-name="Strong_20_Emphasis"><text:span text:style-name="T34">czynnego Domu Pomocy Społecznej</text:span></text:span><text:span text:style-name="T34">, który przez cały okres realizacji zamówienia będzie prowadził swoją statutową działalność.</text:span></text:p>
      <text:p text:style-name="P22"><text:span text:style-name="Strong_20_Emphasis"><text:span text:style-name="T34">6.7.</text:span></text:span><text:span text:style-name="T34"> Szczegółowe zasady dotyczące terminu realizacji, zgłoszenia gotowości do odbioru końcowego oraz przypadków dopuszczalnej zmiany terminu wykonania zamówienia określają projektowane postanowienia umowy stanowiące Załącznik nr 8 do SWZ.</text:span></text:p>
      <text:h text:style-name="P409" text:outline-level="1"><text:span text:style-name="T12">7</text:span><text:span text:style-name="T13">. </text:span><text:span text:style-name="T12">Informacja o warunkach udziału w postępowaniu </text:span></text:h>
      <text:p text:style-name="P22"><text:span text:style-name="Strong_20_Emphasis"><text:span text:style-name="T34">7.1.</text:span></text:span><text:span text:style-name="T34"> O udzielenie zamówienia mogą ubiegać się Wykonawcy, którzy:</text:span></text:p>
      <text:list xml:id="list2181299582" text:style-name="L129">
        <text:list-item>
          <text:p text:style-name="P321">nie podlegają wykluczeniu na zasadach określonych w niniejszej SWZ; </text:p>
        </text:list-item>
        <text:list-item>
          <text:p text:style-name="P95">spełniają warunki udziału w postępowaniu określone przez Zamawiającego. </text:p>
        </text:list-item>
      </text:list>
      <text:p text:style-name="P22"><text:span text:style-name="Strong_20_Emphasis"><text:span text:style-name="T34">7.2.</text:span></text:span><text:span text:style-name="T34"> Na podstawie art. 112 ust. 2 ustawy Pzp Zamawiający określa następujące warunki udziału w postępowaniu:</text:span></text:p>
      <text:h text:style-name="P424" text:outline-level="3">7.2.1. Zdolność do występowania w obrocie gospodarczym</text:h>
      <text:p text:style-name="P154">Zamawiający nie określa szczegółowego warunku w tym zakresie.</text:p>
      <text:h text:style-name="P424" text:outline-level="3">7.2.2. Uprawnienia do prowadzenia określonej działalności gospodarczej lub zawodowej</text:h>
      <text:p text:style-name="P71"><text:span text:style-name="T34">Zamawiający nie określa szczegółowego warunku w tym zakresie.</text:span></text:p>
      <text:p text:style-name="P176">7.2.3. Sytuacja ekonomiczna lub finansowa</text:p>
      <text:p text:style-name="P73"><text:soft-page-break/>Zamawiający uzna warunek za spełniony, jeżeli Wykonawca wykaże, że jest ubezpieczony od odpowiedzialności cywilnej w zakresie prowadzonej działalności związanej z przedmiotem zamówienia na sumę gwarancyjną nie niższą niż:</text:p>
      <text:p text:style-name="P22"><text:span text:style-name="Strong_20_Emphasis"><text:span text:style-name="T34">3 000 000,00 zł (słownie: trzy miliony złotych 00/100).</text:span></text:span></text:p>
      <text:p text:style-name="P73">W przypadku gdy dokument potwierdzający ubezpieczenie określa sumę gwarancyjną w walucie innej niż PLN, Zamawiający dokona przeliczenia tej wartości według średniego kursu NBP obowiązującego w dniu wystawienia dokumentu potwierdzającego ubezpieczenie.</text:p>
      <text:h text:style-name="P424" text:outline-level="3">7.2.4. Zdolność techniczna lub zawodowa</text:h>
      <text:p text:style-name="P73">Zamawiający uzna warunek za spełniony, jeżeli Wykonawca wykaże spełnienie poniższych wymagań:</text:p>
      <text:list xml:id="list2033605125" text:style-name="L131">
        <text:list-item>
          <text:p text:style-name="P193"><text:span text:style-name="Strong_20_Emphasis"><text:span text:style-name="T156">Doświadczenie</text:span></text:span></text:p>
        </text:list-item>
      </text:list>
      <text:p text:style-name="P22"><text:span text:style-name="T156">Wykonawca wykaże, że w okresie </text:span><text:span text:style-name="Strong_20_Emphasis"><text:span text:style-name="T156">ostatnich 5 lat</text:span></text:span><text:span text:style-name="T156"> przed upływem terminu składania ofert, a jeżeli okres prowadzenia działalności jest krótszy – w tym okresie, należycie wykonał, zgodnie z przepisami prawa budowlanego i prawidłowo ukończył </text:span><text:span text:style-name="Strong_20_Emphasis"><text:span text:style-name="T156">co najmniej pięć robót budowlanych</text:span></text:span><text:span text:style-name="T156">, z których każda:</text:span></text:p>
      <text:p text:style-name="P22"><text:span text:style-name="T156">a) polegała na budowie, przebudowie lub modernizacji </text:span><text:span text:style-name="Strong_20_Emphasis"><text:span text:style-name="T156">kotłowni albo innego źródła ciepła</text:span></text:span><text:span text:style-name="T156">;</text:span></text:p>
      <text:p text:style-name="Text_20_body"><text:span text:style-name="T156">b) dotyczyła kotłowni albo źródła ciepła o </text:span><text:span text:style-name="Strong_20_Emphasis"><text:span text:style-name="T156">łącznej mocy nie niższej niż 2,5 MW</text:span></text:span><text:span text:style-name="T156">;</text:span></text:p>
      <text:p text:style-name="P180">c) obejmowała wykonanie robót instalacyjnych i technologicznych;</text:p>
      <text:p text:style-name="Text_20_body"><text:span text:style-name="T156">d) miała wartość nie mniejszą niż </text:span><text:span text:style-name="Strong_20_Emphasis"><text:span text:style-name="T156">1 500 000,00 zł brutto</text:span></text:span><text:span text:style-name="T156">.</text:span></text:p>
      <text:p text:style-name="Text_20_body"><text:span text:style-name="Strong_20_Emphasis"><text:span text:style-name="T156">UWAGA:</text:span></text:span></text:p>
      <text:list xml:id="list1931627182" text:style-name="L130">
        <text:list-item>
          <text:p text:style-name="P382">Każda z pięciu robót wykazywanych przez Wykonawcę musi samodzielnie spełniać wszystkie wymagania określone w lit. a–d. Zamawiający nie dopuszcza sumowania wartości, mocy ani zakresów kilku odrębnych robót w celu wykazania spełnienia warunku dla jednej wymaganej roboty. </text:p>
        </text:list-item>
        <text:list-item>
          <text:p text:style-name="P382">W wykazie robót należy wskazać co najmniej: przedmiot i zakres wykonanej roboty, moc kotłowni lub źródła ciepła, wartość roboty, datę i miejsce wykonania oraz podmiot, na rzecz którego robota została wykonana. </text:p>
        </text:list-item>
        <text:list-item>
          <text:p text:style-name="P254"><text:span text:style-name="T156">W przypadku Wykonawców wspólnie ubiegających się o udzielenie zamówienia lub polegania na zasobach podmiotu udostępniającego zasoby, </text:span><text:span text:style-name="Strong_20_Emphasis"><text:span text:style-name="T156">co najmniej jeden z tych podmiotów musi samodzielnie wykazać wykonanie wszystkich pięciu robót wymaganych przez Zamawiającego</text:span></text:span><text:span text:style-name="T156">. </text:span></text:p>
        </text:list-item>
        <text:list-item>
          <text:p text:style-name="P182">Wartości wyrażone w walutach innych niż PLN zostaną przeliczone na PLN według średniego kursu NBP z dnia zawarcia umowy dotyczącej wykazywanej roboty budowlanej. </text:p>
        </text:list-item>
      </text:list>
      <text:p text:style-name="Text_20_body"><text:span text:style-name="Strong_20_Emphasis"><text:span text:style-name="T156"><text:tab/>2) Osoby skierowane do realizacji zamówienia: </text:span></text:span></text:p>
      <text:p text:style-name="P180">Wykonawca wykaże, że dysponuje lub będzie dysponował następującymi osobami:</text:p>
      <text:list xml:id="list2918376160" text:style-name="L132">
        <text:list-item>
          <text:p text:style-name="P194"><text:span text:style-name="Strong_20_Emphasis"><text:span text:style-name="T156">Kierownik budowy</text:span></text:span><text:span text:style-name="T156"> – co najmniej jedna osoba posiadająca uprawnienia budowlane do kierowania robotami budowlanymi bez ograniczeń w specjalności konstrukcyjno-budowlanej;</text:span></text:p>
        </text:list-item>
        <text:list-item>
          <text:p text:style-name="P194"><text:span text:style-name="Strong_20_Emphasis"><text:span text:style-name="T156">Kierownik robót sanitarnych</text:span></text:span><text:span text:style-name="T156"> – co najmniej jedna osoba posiadająca uprawnienia budowlane do kierowania robotami budowlanymi bez ograniczeń w specjalności instalacyjnej w zakresie sieci, instalacji i urządzeń cieplnych, wentylacyjnych, gazowych, wodociągowych i kanalizacyjnych;</text:span></text:p>
        </text:list-item>
        <text:list-item>
          <text:p text:style-name="P48"><text:span text:style-name="Strong_20_Emphasis"><text:span text:style-name="T34">Kierownik robót elektrycznych</text:span></text:span><text:span text:style-name="T34"> – co najmniej jedna osoba posiadająca uprawnienia budowlane do kierowania robotami budowlanymi bez ograniczeń w specjalności instalacyjnej w zakresie sieci, instalacji i urządzeń elektrycznych i elektroenergetycznych. </text:span></text:p>
        </text:list-item>
      </text:list>
      <text:p text:style-name="P47"><text:soft-page-break/><text:span text:style-name="T34">Osoby wskazane w lit. a–c muszą posiadać uprawnienia wydane zgodnie z ustawą – Prawo budowlane lub odpowiadające im ważne uprawnienia wydane na podstawie wcześniej obowiązujących przepisów albo odpowiednie kwalifikacje zawodowe uznane na zasadach określonych w przepisach odrębnych.</text:span></text:p>
      <text:p text:style-name="P47"><text:span text:style-name="T34">Zamawiający dopuszcza możliwość łączenia funkcji określonych w lit. a–c przez jedną osobę, pod warunkiem posiadania przez tę osobę wszystkich wymaganych uprawnień.</text:span></text:p>
      <text:list xml:id="list145948917203633" text:continue-numbering="true" text:style-name="L132">
        <text:list-item>
          <text:p text:style-name="P48"><text:span text:style-name="Strong_20_Emphasis"><text:span text:style-name="T34">osoba posiadająca autoryzację producenta kotłów</text:span></text:span><text:span text:style-name="T34"> – co najmniej jedna osoba posiadająca aktualną autoryzację producenta kotłów przewidzianych do zastosowania przy realizacji przedmiotu zamówienia, obejmującą co najmniej </text:span><text:span text:style-name="Strong_20_Emphasis"><text:span text:style-name="T34">pierwsze uruchomienie, regulację, wykonywanie przeglądów i czynności serwisowych</text:span></text:span><text:span text:style-name="T34"> tych urządzeń;</text:span></text:p>
        </text:list-item>
        <text:list-item>
          <text:p text:style-name="P48"><text:span text:style-name="Strong_20_Emphasis"><text:span text:style-name="T34">osoba posiadająca autoryzację producenta palników</text:span></text:span><text:span text:style-name="T34"> – co najmniej jedna osoba posiadająca aktualną autoryzację producenta palników przewidzianych do zastosowania przy realizacji przedmiotu zamówienia, obejmującą co najmniej </text:span><text:span text:style-name="Strong_20_Emphasis"><text:span text:style-name="T34">pierwsze uruchomienie, regulację, wykonywanie przeglądów i czynności serwisowych</text:span></text:span><text:span text:style-name="T34"> tych urządzeń.</text:span></text:p>
        </text:list-item>
      </text:list>
      <text:p text:style-name="P73">Zamawiający dopuszcza, aby wymagania określone w lit. d i e spełniała jedna osoba, jeżeli zakres posiadanych przez nią autoryzacji obejmuje zarówno kotły, jak i palniki przewidziane do zastosowania przy realizacji przedmiotu zamówienia.</text:p>
      <text:p text:style-name="P73">Wykonawca może dysponować wskazanymi osobami bezpośrednio lub pośrednio, w tym poprzez poleganie na zasobach podmiotu udostępniającego zasoby, zgodnie z przepisami ustawy Pzp.</text:p>
      <text:h text:style-name="P424" text:outline-level="3">7.3. Wykonawcy wspólnie ubiegający się o zamówienie</text:h>
      <text:p text:style-name="P73">W odniesieniu do warunków dotyczących wykształcenia, kwalifikacji zawodowych lub doświadczenia Wykonawcy wspólnie ubiegający się o udzielenie zamówienia mogą polegać na zdolnościach tych Wykonawców, którzy wykonają roboty budowlane lub usługi, do realizacji których te zdolności są wymagane.</text:p>
      <text:p text:style-name="P22"><text:span text:style-name="T34">W przypadku, o którym mowa powyżej, Wykonawcy wspólnie ubiegający się o udzielenie zamówienia dołączają do oferty oświadczenie, z którego wynika, </text:span><text:span text:style-name="Strong_20_Emphasis"><text:span text:style-name="T34">które roboty budowlane, dostawy lub usługi wykonają poszczególni Wykonawcy</text:span></text:span><text:span text:style-name="T34">.</text:span></text:p>
      <text:h text:style-name="P424" text:outline-level="3">7.4. Poleganie na zasobach innych podmiotów</text:h>
      <text:p text:style-name="P22"><text:span text:style-name="T34">Wykonawca może, w celu potwierdzenia spełniania warunków udziału w postępowaniu, w stosownych sytuacjach oraz w odniesieniu do konkretnego zamówienia lub jego części, polegać na zdolnościach technicznych lub zawodowych albo sytuacji finansowej lub ekonomicznej podmiotów udostępniających zasoby, na zasadach określonych w </text:span><text:span text:style-name="Strong_20_Emphasis"><text:span text:style-name="T34">art. 118–123 ustawy Pzp</text:span></text:span><text:span text:style-name="T34">.</text:span></text:p>
      <text:p text:style-name="P22"><text:span text:style-name="T34">W odniesieniu do warunków dotyczących wykształcenia, kwalifikacji zawodowych lub doświadczenia Wykonawca może polegać na zdolnościach podmiotów udostępniających zasoby, </text:span><text:span text:style-name="Strong_20_Emphasis"><text:span text:style-name="T34">jeżeli podmioty te wykonają roboty budowlane lub usługi, do realizacji których te zdolności są wymagane.</text:span></text:span></text:p>
      <text:h text:style-name="P423" text:outline-level="3">7.5. Ocena zdolności Wykonawcy</text:h>
      <text:p text:style-name="P72">Zamawiający może, na każdym etapie postępowania, uznać, że Wykonawca nie posiada wymaganych zdolności, jeżeli posiadanie przez Wykonawcę sprzecznych interesów, w szczególności zaangażowanie jego zasobów technicznych lub zawodowych w inne przedsięwzięcia gospodarcze, może mieć negatywny wpływ na realizację zamówienia. </text:p>
      <text:h text:style-name="P410" text:outline-level="1"><text:span text:style-name="T14">8</text:span><text:span text:style-name="T13">. </text:span><text:span text:style-name="T14">Podstawy wykluczenia</text:span></text:h>
      <text:p text:style-name="P215"><text:span text:style-name="Strong_20_Emphasis"><text:span text:style-name="T31">8.1.</text:span></text:span><text:span text:style-name="T31"> Z postępowania o udzielenie zamówienia wyklucza się Wykonawcę, wobec którego zachodzi którakolwiek z obligatoryjnych podstaw wykluczenia określonych w </text:span><text:span text:style-name="Strong_20_Emphasis"><text:span text:style-name="T31">art. 108 ust. 1 ustawy Pzp</text:span></text:span><text:span text:style-name="T31">.</text:span></text:p>
      <text:p text:style-name="P22"><text:span text:style-name="Strong_20_Emphasis"><text:span text:style-name="T34">8.2.</text:span></text:span><text:span text:style-name="T34"> Zamawiający przewiduje ponadto wykluczenie Wykonawcy na podstawie </text:span><text:span text:style-name="Strong_20_Emphasis"><text:span text:style-name="T34">art. 109 ust. 1 pkt 4 ustawy Pzp</text:span></text:span><text:span text:style-name="T34">, tj. Wykonawcy: w stosunku do którego otwarto likwidację, ogłoszono upadłość, którego aktywami zarządza likwidator lub </text:span><text:soft-page-break/><text:span text:style-name="T34">sąd, zawarł układ z wierzycielami, którego działalność gospodarcza jest zawieszona albo znajduje się on w innej tego rodzaju sytuacji wynikającej z podobnej procedury przewidzianej w przepisach miejsca wszczęcia tej procedury.</text:span></text:p>
      <text:p text:style-name="P22"><text:span text:style-name="Strong_20_Emphasis"><text:span text:style-name="T34">8.3.</text:span></text:span><text:span text:style-name="T34"> Z postępowania o udzielenie zamówienia wyklucza się również Wykonawcę, wobec którego zachodzą przesłanki określone w </text:span><text:span text:style-name="Strong_20_Emphasis"><text:span text:style-name="T34">art. 7 ust. 1 ustawy z dnia 13 kwietnia 2022 r. o szczególnych rozwiązaniach w zakresie przeciwdziałania wspieraniu agresji na Ukrainę oraz służących ochronie bezpieczeństwa narodowego</text:span></text:span><text:span text:style-name="T34">, tj.:</text:span></text:p>
      <text:list xml:id="list1317465491" text:style-name="L133">
        <text:list-item>
          <text:p text:style-name="P322">Wykonawcę wymienionego w wykazach określonych w rozporządzeniu Rady (WE) nr 765/2006 i rozporządzeniu Rady (UE) nr 269/2014 albo wpisanego na listę na podstawie decyzji w sprawie wpisu na listę rozstrzygającej o zastosowaniu środka, o którym mowa w art. 1 pkt 3 ww. ustawy; </text:p>
        </text:list-item>
        <text:list-item>
          <text:p text:style-name="P322">Wykonawcę, którego beneficjentem rzeczywistym w rozumieniu ustawy z dnia 1 marca 2018 r. o przeciwdziałaniu praniu pieniędzy oraz finansowaniu terroryzmu jest osoba wymieniona w wykazach określonych w rozporządzeniu nr 765/2006 i rozporządzeniu nr 269/2014 albo wpisana na listę lub będąca takim beneficjentem rzeczywistym od dnia 24 lutego 2022 r., o ile została wpisana na listę na podstawie decyzji w sprawie wpisu na listę rozstrzygającej o zastosowaniu środka, o którym mowa w art. 1 pkt 3 ww. ustawy; </text:p>
        </text:list-item>
        <text:list-item>
          <text:p text:style-name="P96">Wykonawcę, którego jednostką dominującą w rozumieniu art. 3 ust. 1 pkt 37 ustawy z dnia 29 września 1994 r. o rachunkowości jest podmiot wymieniony w wykazach określonych w rozporządzeniu nr 765/2006 i rozporządzeniu nr 269/2014 albo wpisany na listę lub będący taką jednostką dominującą od dnia 24 lutego 2022 r., o ile został wpisany na listę na podstawie decyzji w sprawie wpisu na listę rozstrzygającej o zastosowaniu środka, o którym mowa w art. 1 pkt 3 ww. ustawy. </text:p>
        </text:list-item>
      </text:list>
      <text:p text:style-name="P73">Wykluczenie następuje na okres trwania okoliczności określonych w art. 7 ust. 1 ww. ustawy.</text:p>
      <text:p text:style-name="P22"><text:span text:style-name="Strong_20_Emphasis"><text:span text:style-name="T34">8.4.</text:span></text:span><text:span text:style-name="T34"> Wykonawca może zostać wykluczony przez Zamawiającego na każdym etapie postępowania o udzielenie zamówienia.</text:span></text:p>
      <text:p text:style-name="P22"><text:span text:style-name="Strong_20_Emphasis"><text:span text:style-name="T34">8.5.</text:span></text:span><text:span text:style-name="T34"> W przypadkach, w których przepisy ustawy Pzp przewidują możliwość podjęcia przez Wykonawcę środków naprawczych (self-cleaning), Wykonawca może przedstawić dowody potwierdzające spełnienie przesłanek określonych w </text:span><text:span text:style-name="Strong_20_Emphasis"><text:span text:style-name="T34">art. 110 ust. 2 ustawy Pzp</text:span></text:span><text:span text:style-name="T34">.</text:span></text:p>
      <text:p text:style-name="P73">Jeżeli podjęte przez Wykonawcę czynności, o których mowa w art. 110 ust. 2 ustawy Pzp, są wystarczające do wykazania jego rzetelności, Zamawiający nie wyklucza Wykonawcy.</text:p>
      <text:p text:style-name="P22"><text:span text:style-name="Strong_20_Emphasis"><text:span text:style-name="T34">8.6.</text:span></text:span><text:span text:style-name="T34"> Wykluczenie Wykonawcy następuje z uwzględnieniem okresów wykluczenia określonych w </text:span><text:span text:style-name="Strong_20_Emphasis"><text:span text:style-name="T34">art. 111 ustawy Pzp</text:span></text:span><text:span text:style-name="T34">.</text:span></text:p>
      <text:h text:style-name="P411" text:outline-level="1"><text:span text:style-name="T15">9</text:span><text:span text:style-name="T13">. </text:span><text:span text:style-name="T15">Podmiotowe środki dowodowe </text:span></text:h>
      <text:p text:style-name="P22"><text:span text:style-name="Strong_20_Emphasis"><text:span text:style-name="T34">9.1.</text:span></text:span><text:span text:style-name="T34"> Zamawiający żąda podmiotowych środków dowodowych na potwierdzenie:</text:span></text:p>
      <text:list xml:id="list1148087311" text:style-name="L134">
        <text:list-item>
          <text:p text:style-name="P323">braku podstaw wykluczenia; </text:p>
        </text:list-item>
        <text:list-item>
          <text:p text:style-name="P97">spełniania warunków udziału w postępowaniu określonych w pkt 7 SWZ. </text:p>
        </text:list-item>
      </text:list>
      <text:p text:style-name="P22"><text:span text:style-name="Strong_20_Emphasis"><text:span text:style-name="T34">9.2.</text:span></text:span><text:span text:style-name="T34"> Wykonawca dołącza do oferty oświadczenie, o którym mowa w art. 125 ust. 1 ustawy Pzp, stanowiące dowód potwierdzający na dzień składania ofert brak podstaw wykluczenia oraz spełnianie warunków udziału w postępowaniu, tymczasowo zastępujący wymagane przez Zamawiającego podmiotowe środki dowodowe.</text:span></text:p>
      <text:p text:style-name="P22"><text:span text:style-name="T34">Oświadczenie składane jest zgodnie ze wzorem stanowiącym </text:span><text:span text:style-name="Strong_20_Emphasis"><text:span text:style-name="T34">Załącznik nr 3 do SWZ</text:span></text:span><text:span text:style-name="T34">.</text:span></text:p>
      <text:p text:style-name="P73">W oświadczeniu Wykonawca potwierdza również brak podstaw wykluczenia określonych w art. 7 ust. 1 ustawy z dnia 13 kwietnia 2022 r. o szczególnych rozwiązaniach w zakresie przeciwdziałania wspieraniu agresji na Ukrainę oraz służących ochronie bezpieczeństwa narodowego.</text:p>
      <text:p text:style-name="P22"><text:span text:style-name="Strong_20_Emphasis"><text:span text:style-name="T34">9.3.</text:span></text:span><text:span text:style-name="T34"> W przypadku wspólnego ubiegania się o zamówienie przez Wykonawców oświadczenie, o którym mowa w pkt 9.2, składa każdy z Wykonawców wspólnie ubiegających się o zamówienie. Oświadczenia te potwierdzają brak podstaw wykluczenia oraz spełnianie warunków udziału w postępowaniu w zakresie, w jakim każdy z Wykonawców wykazuje spełnianie warunków udziału w postępowaniu.</text:span></text:p>
      <text:p text:style-name="P22"><text:soft-page-break/><text:span text:style-name="Strong_20_Emphasis"><text:span text:style-name="T34">9.4.</text:span></text:span><text:span text:style-name="T34"> Wykonawca, w przypadku polegania na zdolnościach lub sytuacji podmiotów udostępniających zasoby, przedstawia wraz z oświadczeniem, o którym mowa w pkt 9.2, także oświadczenie podmiotu udostępniającego zasoby, potwierdzające brak podstaw wykluczenia tego podmiotu oraz odpowiednio spełnianie warunków udziału w postępowaniu w zakresie, w jakim Wykonawca powołuje się na jego zasoby.</text:span></text:p>
      <text:h text:style-name="P424" text:outline-level="3">9.5. Wezwanie wykonawcy najwyżej ocenionego</text:h>
      <text:p text:style-name="P22"><text:span text:style-name="T34">Zamawiający, działając na podstawie art. 274 ust. 1 ustawy Pzp, wezwie Wykonawcę, którego oferta została najwyżej oceniona, do złożenia w wyznaczonym terminie, </text:span><text:span text:style-name="Strong_20_Emphasis"><text:span text:style-name="T34">nie krótszym niż 5 dni od dnia wezwania</text:span></text:span><text:span text:style-name="T34">, aktualnych na dzień ich złożenia podmiotowych środków dowodowych.</text:span></text:p>
      <text:h text:style-name="P424" text:outline-level="3">9.6. Dokumenty na potwierdzenie braku podstaw wykluczenia</text:h>
      <text:p text:style-name="P73">W celu potwierdzenia braku podstaw wykluczenia Zamawiający żąda:</text:p>
      <text:list xml:id="list17910042" text:style-name="L135">
        <text:list-item>
          <text:p text:style-name="P255"><text:span text:style-name="Strong_20_Emphasis"><text:span text:style-name="T34">oświadczenia Wykonawcy o aktualności informacji zawartych w oświadczeniu</text:span></text:span><text:span text:style-name="T34">, o którym mowa w art. 125 ust. 1 ustawy Pzp, w zakresie podstaw wykluczenia wskazanych przez Zamawiającego; </text:span></text:p>
        </text:list-item>
        <text:list-item>
          <text:p text:style-name="P49"><text:span text:style-name="Strong_20_Emphasis"><text:span text:style-name="T34">odpisu lub informacji z Krajowego Rejestru Sądowego albo z Centralnej Ewidencji i Informacji o Działalności Gospodarczej</text:span></text:span><text:span text:style-name="T34">, w zakresie art. 109 ust. 1 pkt 4 ustawy Pzp, sporządzonych nie wcześniej niż </text:span><text:span text:style-name="Strong_20_Emphasis"><text:span text:style-name="T34">3 miesiące przed ich złożeniem</text:span></text:span><text:span text:style-name="T34">, jeżeli odrębne przepisy wymagają wpisu do rejestru lub ewidencji. </text:span></text:p>
        </text:list-item>
      </text:list>
      <text:h text:style-name="P424" text:outline-level="3">9.7. Dokument na potwierdzenie sytuacji ekonomicznej lub finansowej</text:h>
      <text:p text:style-name="P22"><text:span text:style-name="T34">W celu potwierdzenia spełniania warunku określonego w pkt 7.2.3 SWZ Zamawiający żąda: </text:span><text:span text:style-name="Strong_20_Emphasis"><text:span text:style-name="T34">dokumentu potwierdzającego, że Wykonawca jest ubezpieczony od odpowiedzialności cywilnej w zakresie prowadzonej działalności związanej z przedmiotem zamówienia na sumę gwarancyjną nie niższą niż 3 000 000,00 zł.</text:span></text:span></text:p>
      <text:h text:style-name="P423" text:outline-level="3">9.8. Dokumenty na potwierdzenie doświadczenia</text:h>
      <text:p text:style-name="P72">W celu potwierdzenia spełniania warunku określonego w pkt 7.2.4 ppkt 1 SWZ Zamawiający żąda:</text:p>
      <text:list xml:id="list3037335256" text:style-name="L136">
        <text:list-item>
          <text:p text:style-name="P384"><text:span text:style-name="Strong_20_Emphasis"><text:span text:style-name="T34">wykazu robót budowlanych</text:span></text:span><text:span text:style-name="T34"> wykonanych nie wcześniej niż w okresie ostatnich </text:span><text:span text:style-name="Strong_20_Emphasis"><text:span text:style-name="T34">5 lat</text:span></text:span><text:span text:style-name="T34">, a jeżeli okres prowadzenia działalności jest krótszy – w tym okresie, wraz z podaniem: </text:span></text:p>
          <text:list>
            <text:list-item>
              <text:p text:style-name="P369">rodzaju i zakresu wykonanych robót, </text:p>
            </text:list-item>
            <text:list-item>
              <text:p text:style-name="P384"><text:span text:style-name="Strong_20_Emphasis"><text:span text:style-name="T34">mocy kotłowni albo źródła ciepła, którego dotyczyły roboty,</text:span></text:span><text:span text:style-name="T34"> </text:span></text:p>
            </text:list-item>
            <text:list-item>
              <text:p text:style-name="P369">wartości robót brutto, </text:p>
            </text:list-item>
            <text:list-item>
              <text:p text:style-name="P369">daty wykonania, </text:p>
            </text:list-item>
            <text:list-item>
              <text:p text:style-name="P369">miejsca wykonania, </text:p>
            </text:list-item>
            <text:list-item>
              <text:p text:style-name="P369">podmiotów, na rzecz których roboty zostały wykonane; </text:p>
            </text:list-item>
          </text:list>
        </text:list-item>
        <text:list-item>
          <text:p text:style-name="P195"><text:span text:style-name="Strong_20_Emphasis"><text:span text:style-name="T34">dowodów określających, czy roboty budowlane wskazane w wykazie zostały wykonane należycie</text:span></text:span><text:span text:style-name="T34">, przy czym dowodami są w szczególności referencje bądź inne dokumenty sporządzone przez podmiot, na rzecz którego roboty zostały wykonane, a jeżeli Wykonawca z przyczyn niezależnych od niego nie jest w stanie uzyskać tych dokumentów – inne odpowiednie dokumenty. </text:span></text:p>
        </text:list-item>
      </text:list>
      <text:p text:style-name="Text_20_body"><text:span text:style-name="T34">Wzór wykazu robót budowlanych stanowi </text:span><text:span text:style-name="Strong_20_Emphasis"><text:span text:style-name="T34">Załącznik nr 5 do SWZ</text:span></text:span><text:span text:style-name="T34">.</text:span></text:p>
      <text:h text:style-name="P423" text:outline-level="3">9.9. Dokumenty dotyczące osób</text:h>
      <text:p text:style-name="P72">W celu potwierdzenia spełniania warunku określonego w pkt 7.2.4 ppkt 2 SWZ Zamawiający żąda:</text:p>
      <text:p text:style-name="Text_20_body"><text:span text:style-name="Strong_20_Emphasis"><text:span text:style-name="T34">wykazu osób skierowanych przez Wykonawcę do realizacji zamówienia</text:span></text:span><text:span text:style-name="T34">, w szczególności odpowiedzialnych za kierowanie robotami budowlanymi oraz wykonywanie czynności wymagających autoryzacji producenta, wraz z informacjami na temat:</text:span></text:p>
      <text:list xml:id="list172541237" text:style-name="L137">
        <text:list-item>
          <text:p text:style-name="P370">imienia i nazwiska; </text:p>
        </text:list-item>
        <text:list-item>
          <text:p text:style-name="P370">funkcji przewidzianej przy realizacji zamówienia; </text:p>
        </text:list-item>
        <text:list-item>
          <text:p text:style-name="P370">posiadanych kwalifikacji zawodowych; </text:p>
        </text:list-item>
        <text:list-item>
          <text:p text:style-name="P370">posiadanych uprawnień budowlanych – jeżeli są wymagane; </text:p>
        </text:list-item>
        <text:list-item>
          <text:p text:style-name="P370"><text:soft-page-break/>zakresu wykonywanych czynności; </text:p>
        </text:list-item>
        <text:list-item>
          <text:p text:style-name="P370">podstawy dysponowania daną osobą; </text:p>
        </text:list-item>
        <text:list-item>
          <text:p text:style-name="P196"><text:span text:style-name="T34">w przypadku osób wskazanych na potwierdzenie warunku dotyczącego autoryzacji – </text:span><text:span text:style-name="Strong_20_Emphasis"><text:span text:style-name="T34">producenta, zakresu autoryzacji, numeru i daty wydania dokumentu oraz okresu jego ważności</text:span></text:span><text:span text:style-name="T34">. </text:span></text:p>
        </text:list-item>
      </text:list>
      <text:p text:style-name="Text_20_body"><text:span text:style-name="T34">Wzór wykazu osób stanowi </text:span><text:span text:style-name="Strong_20_Emphasis"><text:span text:style-name="T34">Załącznik nr 6 do SWZ</text:span></text:span><text:span text:style-name="T34">.</text:span></text:p>
      <text:h text:style-name="P424" text:outline-level="3">9.10. Autoryzacje kotłów i palników</text:h>
      <text:p text:style-name="P73">Zamawiający zastrzega sobie prawo żądania dokumentów potwierdzających informacje zawarte w wykazie osób dotyczące posiadanych autoryzacji producentów kotłów i palników, jeżeli będzie to niezbędne do wyjaśnienia lub weryfikacji informacji przedstawionych przez Wykonawcę, w granicach dopuszczonych przepisami ustawy Pzp i przepisami dotyczącymi podmiotowych środków dowodowych.</text:p>
      <text:h text:style-name="P424" text:outline-level="3">9.11. Podmioty udostępniające zasoby</text:h>
      <text:p text:style-name="P73">Jeżeli Wykonawca polega na zdolnościach technicznych lub zawodowych albo sytuacji ekonomicznej lub finansowej podmiotu udostępniającego zasoby, Zamawiający żąda od Wykonawcy przedstawienia odpowiednich podmiotowych środków dowodowych dotyczących tego podmiotu, w zakresie wynikającym z ustawy Pzp i SWZ.</text:p>
      <text:h text:style-name="P424" text:outline-level="3">9.12. Wykonawcy zagraniczni</text:h>
      <text:p text:style-name="P73">Jeżeli Wykonawca ma siedzibę lub miejsce zamieszkania poza granicami Rzeczypospolitej Polskiej, składa dokumenty na zasadach określonych w przepisach wykonawczych wydanych na podstawie ustawy Pzp dotyczących podmiotowych środków dowodowych oraz innych dokumentów lub oświadczeń, jakich Zamawiający może żądać od Wykonawcy.</text:p>
      <text:h text:style-name="P424" text:outline-level="3">9.13.</text:h>
      <text:p text:style-name="P73">Jeżeli jest to niezbędne do zapewnienia odpowiedniego przebiegu postępowania, Zamawiający może na każdym etapie postępowania wezwać Wykonawców do złożenia wszystkich lub niektórych podmiotowych środków dowodowych, jeżeli wymagał ich złożenia w ogłoszeniu o zamówieniu lub dokumentach zamówienia, aktualnych na dzień ich złożenia.</text:p>
      <text:h text:style-name="P424" text:outline-level="3">9.14.</text:h>
      <text:p text:style-name="P73">Jeżeli zachodzą uzasadnione podstawy do uznania, że złożone uprzednio podmiotowe środki dowodowe nie są już aktualne, Zamawiający może w każdym czasie wezwać Wykonawcę lub Wykonawców do złożenia wszystkich lub niektórych podmiotowych środków dowodowych aktualnych na dzień ich złożenia.</text:p>
      <text:h text:style-name="P424" text:outline-level="3">9.15.</text:h>
      <text:p text:style-name="P22"><text:span text:style-name="T34">Zamawiający nie wzywa do złożenia podmiotowych środków dowodowych, jeżeli może je uzyskać za pomocą bezpłatnych i ogólnodostępnych baz danych, o ile Wykonawca wskazał dane umożliwiające dostęp do tych środków.</text:span></text:p>
      <text:h text:style-name="P424" text:outline-level="3">9.16.</text:h>
      <text:p text:style-name="P73">Wykonawca nie jest zobowiązany do złożenia podmiotowych środków dowodowych, które Zamawiający posiada, jeżeli Wykonawca wskaże te środki oraz potwierdzi ich prawidłowość i aktualność. </text:p>
      <text:h text:style-name="P412" text:outline-level="1"><text:span text:style-name="T16">10</text:span><text:span text:style-name="T13">. </text:span><text:span text:style-name="T16">Udostępnianie zasobów</text:span></text:h>
      <text:p text:style-name="P22"><text:span text:style-name="Strong_20_Emphasis"><text:span text:style-name="T34">10.1.</text:span></text:span><text:span text:style-name="T34"> Wykonawca może, w celu potwierdzenia spełniania warunków udziału w postępowaniu, w stosownych sytuacjach oraz w odniesieniu do konkretnego zamówienia lub jego części, polegać na zdolnościach technicznych lub zawodowych lub sytuacji finansowej lub ekonomicznej podmiotów udostępniających zasoby, niezależnie od charakteru prawnego łączących go z nimi stosunków prawnych.</text:span></text:p>
      <text:p text:style-name="P22"><text:soft-page-break/><text:span text:style-name="Strong_20_Emphasis"><text:span text:style-name="T34">10.2.</text:span></text:span><text:span text:style-name="T34"> W odniesieniu do warunków dotyczących wykształcenia, kwalifikacji zawodowych lub doświadczenia Wykonawca może polegać na zdolnościach podmiotów udostępniających zasoby, </text:span><text:span text:style-name="Strong_20_Emphasis"><text:span text:style-name="T34">jeżeli podmioty te wykonają roboty budowlane lub usługi, do realizacji których te zdolności są wymagane.</text:span></text:span></text:p>
      <text:p text:style-name="P22"><text:span text:style-name="Strong_20_Emphasis"><text:span text:style-name="T34">10.3.</text:span></text:span><text:span text:style-name="T34"> Wykonawca, który polega na zdolnościach lub sytuacji podmiotu udostępniającego zasoby, składa wraz z ofertą </text:span><text:span text:style-name="Strong_20_Emphasis"><text:span text:style-name="T34">zobowiązanie podmiotu udostępniającego zasoby</text:span></text:span><text:span text:style-name="T34"> do oddania mu do dyspozycji niezbędnych zasobów na potrzeby realizacji zamówienia lub inny podmiotowy środek dowodowy potwierdzający, że Wykonawca, realizując zamówienie, będzie dysponował niezbędnymi zasobami tego podmiotu.</text:span></text:p>
      <text:p text:style-name="P22"><text:span text:style-name="T34">Wzór zobowiązania stanowi </text:span><text:span text:style-name="Strong_20_Emphasis"><text:span text:style-name="T34">Załącznik nr 4 do SWZ</text:span></text:span><text:span text:style-name="T34">.</text:span></text:p>
      <text:p text:style-name="P22"><text:span text:style-name="Strong_20_Emphasis"><text:span text:style-name="T34">10.4.</text:span></text:span><text:span text:style-name="T34"> Zobowiązanie podmiotu udostępniającego zasoby, o którym mowa w pkt 10.3 SWZ, potwierdza, że stosunek łączący Wykonawcę z podmiotem udostępniającym zasoby gwarantuje rzeczywisty dostęp do tych zasobów oraz określa w szczególności:</text:span></text:p>
      <text:list xml:id="list1795588977" text:style-name="L138">
        <text:list-item>
          <text:p text:style-name="P256"><text:span text:style-name="T34">zakres dostępnych Wykonawcy zasobów podmiotu udostępniającego zasoby; </text:span></text:p>
        </text:list-item>
        <text:list-item>
          <text:p text:style-name="P324">sposób i okres udostępnienia Wykonawcy i wykorzystania przez niego zasobów podmiotu udostępniającego zasoby przy wykonywaniu zamówienia; </text:p>
        </text:list-item>
        <text:list-item>
          <text:p text:style-name="P98">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 </text:p>
        </text:list-item>
      </text:list>
      <text:p text:style-name="P22"><text:span text:style-name="Strong_20_Emphasis"><text:span text:style-name="T34">10.5.</text:span></text:span><text:span text:style-name="T34"> Zamawiający oceni, czy udostępniane Wykonawcy przez podmiot udostępniający zasoby zdolności techniczne lub zawodowe lub jego sytuacja finansowa lub ekonomiczna pozwalają na wykazanie przez Wykonawcę spełniania warunków udziału w postępowaniu, o których mowa w pkt 7 SWZ, a także zbada, czy wobec tego podmiotu nie zachodzą podstawy wykluczenia przewidziane wobec Wykonawcy.</text:span></text:p>
      <text:p text:style-name="P22"><text:span text:style-name="Strong_20_Emphasis"><text:span text:style-name="T34">10.6.</text:span></text:span><text:span text:style-name="T34"> W przypadku polegania przez Wykonawcę na doświadczeniu podmiotu udostępniającego zasoby w celu wykazania spełniania warunku dotyczącego wykonania robót budowlanych, określonego w pkt 7 SWZ, </text:span><text:span text:style-name="Strong_20_Emphasis"><text:span text:style-name="T34">podmiot udostępniający zasoby zobowiązany jest do rzeczywistego wykonania robót budowlanych, do realizacji których wymagane są udostępniane zdolności.</text:span></text:span></text:p>
      <text:p text:style-name="P22"><text:span text:style-name="Strong_20_Emphasis"><text:span text:style-name="T34">10.7.</text:span></text:span><text:span text:style-name="T34"> Jeżeli Zamawiający w warunku udziału w postępowaniu określonym w pkt 7 SWZ wymaga posiadania określonego doświadczenia w postaci wykonania </text:span><text:span text:style-name="Strong_20_Emphasis"><text:span text:style-name="T34">co najmniej pięciu robót budowlanych</text:span></text:span><text:span text:style-name="T34">, warunek ten musi zostać spełniony </text:span><text:span text:style-name="Strong_20_Emphasis"><text:span text:style-name="T34">w całości przez Wykonawcę albo przez jeden podmiot udostępniający zasoby</text:span></text:span><text:span text:style-name="T34">, na którego doświadczeniu polega Wykonawca.</text:span></text:p>
      <text:p text:style-name="P22"><text:span text:style-name="Strong_20_Emphasis"><text:span text:style-name="T34">Zamawiający nie dopuszcza łączenia doświadczenia kilku podmiotów w celu wykazania spełniania tego warunku</text:span></text:span><text:span text:style-name="T34">, w szczególności poprzez sumowanie robót wykonanych przez Wykonawcę i podmiot udostępniający zasoby albo przez kilka podmiotów udostępniających zasoby.</text:span></text:p>
      <text:p text:style-name="P22"><text:span text:style-name="Strong_20_Emphasis"><text:span text:style-name="T34">10.8.</text:span></text:span><text:span text:style-name="T34"> W przypadku polegania przez Wykonawcę na sytuacji finansowej lub ekonomicznej podmiotu udostępniającego zasoby w celu wykazania spełniania warunku dotyczącego ubezpieczenia od odpowiedzialności cywilnej, Zamawiający oceni, czy udostępniona sytuacja ekonomiczna lub finansowa pozwala na rzeczywiste wykazanie spełniania warunku określonego w pkt 7 SWZ.</text:span></text:p>
      <text:p text:style-name="P22"><text:span text:style-name="Strong_20_Emphasis"><text:span text:style-name="T34">10.9.</text:span></text:span><text:span text:style-name="T34"> Podmiot, który zobowiązał się do udostępnienia zasobów odpowiada solidarnie z Wykonawcą, który polega na jego sytuacji finansowej lub ekonomicznej, za szkodę poniesioną przez Zamawiającego powstałą wskutek nieudostępnienia tych zasobów, chyba że za nieudostępnienie zasobów podmiot ten nie ponosi winy.</text:span></text:p>
      <text:p text:style-name="P22"><text:span text:style-name="Strong_20_Emphasis"><text:span text:style-name="T34">10.10.</text:span></text:span><text:span text:style-name="T34"> Jeżeli zdolności techniczne lub zawodowe albo sytuacja ekonomiczna lub finansowa podmiotu udostępniającego zasoby nie potwierdzają spełniania przez Wykonawcę warunków udziału w postępowaniu lub zachodzą wobec tego podmiotu podstawy wykluczenia, Zamawiający żąda, aby Wykonawca, w terminie określonym przez Zamawiającego:</text:span></text:p>
      <text:list xml:id="list3392200764" text:style-name="L140">
        <text:list-item>
          <text:p text:style-name="P257"><text:span text:style-name="T34">zastąpił ten podmiot innym podmiotem lub podmiotami albo </text:span></text:p>
        </text:list-item>
        <text:list-item>
          <text:p text:style-name="P99">wykazał, że samodzielnie spełnia warunki udziału w postępowaniu. </text:p>
        </text:list-item>
      </text:list>
      <text:p text:style-name="P22"><text:soft-page-break/><text:span text:style-name="Strong_20_Emphasis"><text:span text:style-name="T34">10.11.</text:span></text:span><text:span text:style-name="T34"> Wykonawca nie może po upływie terminu składania ofert powoływać się na zdolności lub sytuację podmiotów udostępniających zasoby, jeżeli na etapie składania ofert nie polegał w danym zakresie na zdolnościach lub sytuacji tych podmiotów.</text:span></text:p>
      <text:p text:style-name="P22"><text:span text:style-name="Strong_20_Emphasis"><text:span text:style-name="T34">10.12.</text:span></text:span><text:span text:style-name="T34"> Wykonawca, w przypadku polegania na zdolnościach lub sytuacji podmiotów udostępniających zasoby, przedstawia wraz z ofertą oświadczenie, o którym mowa w art. 125 ust. 1 ustawy Pzp, podmiotu udostępniającego zasoby, potwierdzające brak podstaw wykluczenia tego podmiotu oraz odpowiednio spełnianie warunków udziału w postępowaniu w zakresie, w jakim Wykonawca powołuje się na jego zasoby.</text:span></text:p>
      <text:p text:style-name="P22"><text:span text:style-name="Strong_20_Emphasis"><text:span text:style-name="T34">10.13.</text:span></text:span><text:span text:style-name="T34"> Oświadczenie podmiotu udostępniającego zasoby składa się w formie i w sposób wymagany przepisami ustawy Pzp oraz SWZ.</text:span></text:p>
      <text:p text:style-name="P22"><text:span text:style-name="Strong_20_Emphasis"><text:span text:style-name="T34">10.14.</text:span></text:span><text:span text:style-name="T34"> Na wezwanie Zamawiającego Wykonawca, który polega na zdolnościach lub sytuacji podmiotów udostępniających zasoby, zobowiązany jest do przedstawienia w odniesieniu do tych podmiotów podmiotowych środków dowodowych wymaganych przez Zamawiającego, odpowiednio do zakresu udostępnianych zasobów oraz dokumentów potwierdzających brak podstaw wykluczenia.</text:span></text:p>
      <text:h text:style-name="P413" text:outline-level="1"><text:span text:style-name="T16">1</text:span><text:span text:style-name="T17">1</text:span><text:span text:style-name="T13">. </text:span><text:span text:style-name="T16">Informacja dla wykonawców wspólnie ubiegających się o udzielenie zamówienia </text:span></text:h>
      <text:p text:style-name="P22"><text:span text:style-name="Strong_20_Emphasis"><text:span text:style-name="T34">11.1.</text:span></text:span><text:span text:style-name="T34"> Wykonawcy mogą wspólnie ubiegać się o udzielenie zamówienia. W takim przypadku ustanawiają pełnomocnika do:</text:span></text:p>
      <text:list xml:id="list2367869411" text:style-name="L141">
        <text:list-item>
          <text:p text:style-name="P258"><text:span text:style-name="T34">reprezentowania ich w postępowaniu o udzielenie zamówienia albo </text:span></text:p>
        </text:list-item>
        <text:list-item>
          <text:p text:style-name="P100">reprezentowania ich w postępowaniu oraz zawarcia umowy w sprawie zamówienia publicznego. </text:p>
        </text:list-item>
      </text:list>
      <text:p text:style-name="P73">Pełnomocnictwo należy dołączyć do oferty.</text:p>
      <text:p text:style-name="P22"><text:span text:style-name="Strong_20_Emphasis"><text:span text:style-name="T34">11.2.</text:span></text:span><text:span text:style-name="T34"> W przypadku Wykonawców wspólnie ubiegających się o udzielenie zamówienia </text:span><text:span text:style-name="Strong_20_Emphasis"><text:span text:style-name="T34">żaden z Wykonawców nie może podlegać wykluczeniu</text:span></text:span><text:span text:style-name="T34"> na podstawie przesłanek określonych w pkt 8 SWZ.</text:span></text:p>
      <text:p text:style-name="P22"><text:span text:style-name="Strong_20_Emphasis"><text:span text:style-name="T34">11.3.</text:span></text:span><text:span text:style-name="T34"> Warunki udziału w postępowaniu określone w pkt 7 SWZ Wykonawcy wspólnie ubiegający się o udzielenie zamówienia mogą wykazywać łącznie, </text:span><text:span text:style-name="Strong_20_Emphasis"><text:span text:style-name="T34">z zastrzeżeniem szczególnych zasad dotyczących warunku doświadczenia określonych w pkt 7.2.4 SWZ.</text:span></text:span></text:p>
      <text:p text:style-name="P22"><text:span text:style-name="Strong_20_Emphasis"><text:span text:style-name="T34">11.4.</text:span></text:span><text:span text:style-name="T34"> Warunek udziału w postępowaniu dotyczący doświadczenia, polegający na wykonaniu co najmniej </text:span><text:span text:style-name="Strong_20_Emphasis"><text:span text:style-name="T34">pięciu robót budowlanych</text:span></text:span><text:span text:style-name="T34"> spełniających wymagania określone w pkt 7.2.4 ppkt 1 SWZ, musi zostać spełniony </text:span><text:span text:style-name="Strong_20_Emphasis"><text:span text:style-name="T34">w całości przez co najmniej jednego z Wykonawców wspólnie ubiegających się o udzielenie zamówienia.</text:span></text:span></text:p>
      <text:p text:style-name="P22"><text:span text:style-name="T34">Zamawiający </text:span><text:span text:style-name="Strong_20_Emphasis"><text:span text:style-name="T34">nie dopuszcza sumowania doświadczenia poszczególnych członków konsorcjum</text:span></text:span><text:span text:style-name="T34"> w celu wykazania spełniania powyższego warunku.</text:span></text:p>
      <text:p text:style-name="P22"><text:span text:style-name="Strong_20_Emphasis"><text:span text:style-name="T34">11.5.</text:span></text:span><text:span text:style-name="T34"> W odniesieniu do warunków dotyczących wykształcenia, kwalifikacji zawodowych lub doświadczenia Wykonawcy wspólnie ubiegający się o udzielenie zamówienia mogą polegać na zdolnościach tych Wykonawców, którzy wykonają roboty budowlane lub usługi, do realizacji których dane zdolności są wymagane.</text:span></text:p>
      <text:p text:style-name="P22"><text:span text:style-name="Strong_20_Emphasis"><text:span text:style-name="T34">11.6.</text:span></text:span><text:span text:style-name="T34"> W przypadku, o którym mowa w pkt 11.5, Wykonawcy wspólnie ubiegający się o udzielenie zamówienia dołączają do oferty </text:span><text:span text:style-name="Strong_20_Emphasis"><text:span text:style-name="T34">oświadczenie, z którego wynika, które roboty budowlane, dostawy lub usługi wykonają poszczególni Wykonawcy.</text:span></text:span></text:p>
      <text:p text:style-name="P22"><text:span text:style-name="Strong_20_Emphasis"><text:span text:style-name="T34">11.7.</text:span></text:span><text:span text:style-name="T34"> W przypadku wspólnego ubiegania się o zamówienie oświadczenie, o którym mowa w art. 125 ust. 1 ustawy Pzp, składa </text:span><text:span text:style-name="Strong_20_Emphasis"><text:span text:style-name="T34">każdy z Wykonawców wspólnie ubiegających się o udzielenie zamówienia</text:span></text:span><text:span text:style-name="T34">.</text:span></text:p>
      <text:p text:style-name="P73">Oświadczenia te potwierdzają:</text:p>
      <text:list xml:id="list790673466" text:style-name="L143">
        <text:list-item>
          <text:p text:style-name="P325">brak podstaw wykluczenia każdego z Wykonawców; </text:p>
        </text:list-item>
        <text:list-item>
          <text:p text:style-name="P101">spełnianie warunków udziału w postępowaniu w zakresie, w jakim każdy z Wykonawców wykazuje ich spełnianie. </text:p>
        </text:list-item>
      </text:list>
      <text:p text:style-name="P22"><text:span text:style-name="Strong_20_Emphasis"><text:span text:style-name="T34">11.8.</text:span></text:span><text:span text:style-name="T34"> Podmiotowe środki dowodowe potwierdzające </text:span><text:span text:style-name="Strong_20_Emphasis"><text:span text:style-name="T34">brak podstaw wykluczenia</text:span></text:span><text:span text:style-name="T34"> składa każdy z Wykonawców wspólnie ubiegających się o udzielenie zamówienia.</text:span></text:p>
      <text:p text:style-name="P22"><text:soft-page-break/><text:span text:style-name="Strong_20_Emphasis"><text:span text:style-name="T34">11.9.</text:span></text:span><text:span text:style-name="T34"> Podmiotowe środki dowodowe potwierdzające </text:span><text:span text:style-name="Strong_20_Emphasis"><text:span text:style-name="T34">spełnianie warunków udziału w postępowaniu</text:span></text:span><text:span text:style-name="T34"> składa ten Wykonawca lub ci Wykonawcy, którzy wykazują spełnianie danego warunku, z uwzględnieniem zasad określonych w pkt 7 oraz pkt 11.4 SWZ.</text:span></text:p>
      <text:p text:style-name="P50"><text:span text:style-name="Strong_20_Emphasis"><text:span text:style-name="T34">11.10.</text:span></text:span><text:span text:style-name="T34"> </text:span><text:span text:style-name="Strong_20_Emphasis"><text:span text:style-name="T6">Warunek dotyczący sytuacji ekonomicznej lub finansowej określony w pkt 7.2.3 SWZ musi zostać spełniony w całości przez co najmniej jednego z Wykonawców wspólnie ubiegających się o udzielenie zamówienia. Zamawiający nie dopuszcza sumowania sum gwarancyjnych wynikających z kilku polis OC.</text:span></text:span></text:p>
      <text:p text:style-name="P50"><text:span text:style-name="Strong_20_Emphasis"><text:span text:style-name="T34">11.11.</text:span></text:span><text:span text:style-name="T34"> Jeżeli oferta Wykonawców wspólnie ubiegających się o udzielenie zamówienia zostanie wybrana, Zamawiający może żądać przed zawarciem umowy kopii umowy regulującej współpracę tych Wykonawców.</text:span></text:p>
      <text:h text:style-name="P414" text:outline-level="1"><text:span text:style-name="T16">1</text:span><text:span text:style-name="T18">2</text:span><text:span text:style-name="T13">. </text:span><text:span text:style-name="T16">Projektowane postanowienia umowy w sprawie zamówienia publicznego, które zostaną wprowadzone do treści tej umowy </text:span></text:h>
      <text:p text:style-name="P22"><text:span text:style-name="Strong_20_Emphasis"><text:span text:style-name="T34">12.1.</text:span></text:span><text:span text:style-name="T34"> Projektowane postanowienia umowy w sprawie zamówienia publicznego, które zostaną wprowadzone do treści umowy zawieranej z wybranym Wykonawcą, określa </text:span><text:span text:style-name="Strong_20_Emphasis"><text:span text:style-name="T34">Projekt umowy stanowiący załącznik nr 8 do SWZ</text:span></text:span><text:span text:style-name="T34">.</text:span></text:p>
      <text:p text:style-name="P22"><text:span text:style-name="Strong_20_Emphasis"><text:span text:style-name="T34">12.2.</text:span></text:span><text:span text:style-name="T34"> Wykonawca, składając ofertę, akceptuje projektowane postanowienia umowy określone w załączniku nr 8 do SWZ.</text:span></text:p>
      <text:p text:style-name="P22"><text:span text:style-name="Strong_20_Emphasis"><text:span text:style-name="T34">12.3.</text:span></text:span><text:span text:style-name="T34"> Zamawiający przewiduje możliwość zmiany zawartej umowy na zasadach i w przypadkach określonych w </text:span><text:span text:style-name="Strong_20_Emphasis"><text:span text:style-name="T34">Projekcie umowy stanowiącym załącznik nr 8 do SWZ</text:span></text:span><text:span text:style-name="T34">, z uwzględnieniem przepisów ustawy Pzp.</text:span></text:p>
      <text:h text:style-name="P414" text:outline-level="1"><text:span text:style-name="T16">1</text:span><text:span text:style-name="T18">3</text:span><text:span text:style-name="T13">. </text:span><text:span text:style-name="T16">Środki komunikacji elektronicznej, przy użyciu których Zamawiający będzie komunikował się z wykonawcami oraz wymagania techniczne dla dokumentów elektronicznych oraz środków komunikacji elektronicznej </text:span></text:h>
      <text:p text:style-name="P19"><text:span text:style-name="T46">13.1. </text:span><text:span text:style-name="T31">W postępowaniu o udzielenie zamówienia publicznego komunikacja między Zamawiającym a wykonawcami </text:span><text:span text:style-name="T31">odbywa się przy użyciu Platformy e-Zamówienia, która jest dostępna pod adresem </text:span><text:a xlink:type="simple" xlink:href="https://ezamowienia.gov.pl/" text:style-name="Internet_20_link" text:visited-style-name="Visited_20_Internet_20_Link"><text:span text:style-name="T34">https://ezamowienia.gov.pl</text:span></text:a><text:span text:style-name="T31">.</text:span></text:p>
      <text:p text:style-name="P222"><text:span text:style-name="T162">13.2. </text:span><text:span text:style-name="T161">Korzystanie z Platformy e-Zamówienia jest bezpłatne.</text:span></text:p>
      <text:p text:style-name="P19"><text:span text:style-name="T46">13.3. </text:span><text:span text:style-name="T45">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Regulamin Platformy e-Zamówienia, dostępny na stronie internetowej https://ezamowienia.gov.pl oraz informacje zamieszczone w zakładce „Centrum Pomocy”.</text:span></text:p>
      <text:p text:style-name="P19"><text:span text:style-name="T46">13.4. </text:span><text:span text:style-name="T45">Przeglądanie i pobieranie publicznej treści dokumentacji postępowania nie wymaga posiadania konta na Platformie e-Zamówienia ani logowani</text:span><text:span text:style-name="T46">a.</text:span></text:p>
      <text:p text:style-name="P19"><text:span text:style-name="T46">13.5. </text:span><text:span text:style-name="T45">Sposób sporządzenia dokumentów elektronicznych lub dokumentów elektronicznych będących kopią elektroniczną treści zapisanej w postaci papierowej (cyfrowe odwzorowania) musi być zgodny z wymaganiami określonymi w rozporządzeniu Prezesa Rady Ministrów w sprawie wymagań dla dokumentów elektronicznych.</text:span></text:p>
      <text:p text:style-name="P19"><text:span text:style-name="T46">13.6. </text:span><text:span text:style-name="T45">Dokumenty elektroniczne, o których mowa w § 2 ust. 1 rozporządzenia Prezesa Rady Ministrów w sprawie wymagań dla dokumentów elektronicznych, sporządza się w postaci elektronicznej, w formatach danych określonych w przepisach rozporządzenia Rady Ministrów w sprawie Krajowych Ram Interoperacyjności, z uwzględnieniem rodzaju przekazywanych danych i przekazuje się jako załączniki. W przypadku formatów, o których mowa w art. 66 ust. 1 ustawy Pzp, ww. regulacje nie będą miały bezpośredniego zastosowania.</text:span></text:p>
      <text:p text:style-name="P19"><text:span text:style-name="T46">13.7. </text:span><text:span text:style-name="T45">Informacje, oświadczenia lub dokumenty, inne niż wymienione w § 2 ust. 1 rozporządzenia Prezesa Rady Ministrów w sprawie wymagań dla dokumentów elektronicznych, przekazywane w postępowaniu sporządza się w postaci elektronicznej:</text:span></text:p>
      <text:list xml:id="list2303921941" text:style-name="L20">
        <text:list-item>
          <text:p text:style-name="P207"><text:soft-page-break/>w formatach danych określonych w przepisach rozporządzenia Rady Ministrów w sprawie Krajowych Ram Interoperacyjności (i przekazuje się jako załącznik), lub </text:p>
        </text:list-item>
        <text:list-item>
          <text:p text:style-name="P207">jako tekst wpisany bezpośrednio do wiadomości przekazywanej przy użyciu środków komunikacji elektronicznej (np. w treści wiadomości e-mail lub w treści „Formularza do komunikacji”). </text:p>
        </text:list-item>
      </text:list>
      <text:p text:style-name="P19"><text:span text:style-name="T46">13.8. </text:span><text:span text:style-name="T45">Jeżeli dokumenty elektroniczne, przekazywane przy użyciu środków komunikacji elektronicznej, zawierają informacje stanowiące tajemnicę przedsiębiorstwa w rozumieniu przepisów ustawy z dnia 16 kwietnia 1993 r. o zwalczaniu nieuczciwej konkurencji (Dz. U. z 2022 r. poz.1233) wykonawca, w celu utrzymania w poufności tych informacji, przekazuje je w wydzielonym i odpowiednio oznaczonym pliku, wraz z jednoczesnym zaznaczeniem w nazwie pliku „Dokument stanowiący tajemnicę przedsiębiorstwa”.</text:span></text:p>
      <text:p text:style-name="P19"><text:span text:style-name="T46">13.9. </text:span><text:span text:style-name="T45">Komunikacja w postępowaniu, z wyłączeniem składania ofert, odbywa się drogą elektroniczną za pośrednictwem formularzy do komunikacji dostępnych w zakładce „Formularze” („Formularze do komunikacji”). Za pośrednictwem „Formularzy do komunikacji” odbywa się w szczególności przekazywanie </text:span><text:span text:style-name="T46">wezwań i zawiadomień, zadawanie pytań i udzielanie odpowiedzi. Formularze do komunikacji umożliwiają również dołączenie załącznika do przesyłanej wiadomości (przycisk „dodaj załącznik”). W przypadku załączników, które są zgodnie z ustawą Pzp lub rozporządzeniem Prezesa Rady Ministrów w sprawie wymagań dla dokumentów elektronicznych opatrzone kwalifikowanym podpisem elektronicznym, podpisem zaufanym1 lub podpisem osobistym2, mogą być opatrzone, zgodnie z wyborem wykonawcy/wykonawcy wspólnie ubiegającego się o udzielenie zamówienia/podmiotu udostępniającego zasoby, podpisem zewnętrznym lub wewnętrznym. W zależności od rodzaju podpisu i jego typu (zewnętrzny, wewnętrzny) dodaje się do przesyłanej wiadomości uprzednio podpisane dokumenty wraz z wygenerowanym plikiem podpisu (typ zewnętrzny) lub dokument z wszytym podpisem (typ wewnętrzny).</text:span></text:p>
      <text:p text:style-name="P19"><text:span text:style-name="T46">13.10. </text:span><text:span text:style-name="T45">Możliwość korzystania w postępowaniu z „Formularzy do komunikacji” w pełnym zakresie wymaga posiadania konta „Wykonawcy” na Platformie e-Zamówienia oraz zalogowania się na Platformie eZamówienia. Do korzystania z „Formularzy do komunikacji” służących do zadawania pytań dotyczących treści dokumentów zamówienia3 wystarczające jest posiadanie tzw. konta uproszczonego na Platformie eZamówienia</text:span></text:p>
      <text:p text:style-name="P19"><text:span text:style-name="T46">13.11. </text:span><text:span text:style-name="T45">Wszystkie wysłane i odebrane w postępowaniu przez wykonawcę wiadomości widoczne są po zalogowaniu w podglądzie postępowania w zakładce „Komunikacja”.</text:span></text:p>
      <text:p text:style-name="P19"><text:span text:style-name="T46">13.12. </text:span><text:span text:style-name="T45">Maksymalny rozmiar plików przesyłanych za pośrednictwem „Formularzy do komunikacji” wynosi 150 MB (wielkość ta dotyczy plików przesyłanych jako załączniki do jednego formularza).</text:span></text:p>
      <text:p text:style-name="P19"><text:span text:style-name="T46">13.13. </text:span><text:span text:style-name="T45">Minimalne wymagania techniczne dotyczące sprzętu używanego w celu korzystania z usług Platformy e-Zamówienia oraz informacje dotyczące specyfikacji połączenia określa Regulamin Platformy eZamówienia.</text:span></text:p>
      <text:p text:style-name="P19"><text:span text:style-name="T46">13.14. </text:span><text:span text:style-name="T45">W przypadku problemów technicznych i awarii związanych z funkcjonowaniem Platformy eZamówienia użytkownicy mogą skorzystać ze wsparcia technicznego dostępnego poprzez formularz udostępniony na stronie internetowej https://ezamowienia.gov.pl w zakładce „Zgłoś problem”.</text:span></text:p>
      <text:p text:style-name="P19"><text:span text:style-name="T46">13.15. </text:span><text:span text:style-name="T45">W szczególnie uzasadnionych przypadkach uniemożliwiających komunikację wykonawcy i Zamawiającego za pośrednictwem Platformy e-Zamówienia, Zamawiający dopuszcza komunikację za pomocą poczty elektronicznej na adres e-mail: </text:span><text:span text:style-name="T46">zamowienia@dpsobryte.pl</text:span><text:span text:style-name="T45"> (nie dotyczy składania ofert).</text:span></text:p>
      <text:h text:style-name="P414" text:outline-level="1"><text:span text:style-name="T16">1</text:span><text:span text:style-name="T18">4</text:span><text:span text:style-name="T13">. </text:span><text:span text:style-name="T16">Wskazanie osób uprawnionych do komunikowania się z Wykonawcami </text:span></text:h>
      <text:p text:style-name="P220"><text:span text:style-name="Strong_20_Emphasis"><text:span text:style-name="T104">14.1.</text:span></text:span><text:span text:style-name="T45"> Osobami uprawnionymi ze strony Zamawiającego do komunikowania się z Wykonawcami są:</text:span></text:p>
      <text:list xml:id="list3245196090" text:style-name="L144">
        <text:list-item>
          <text:p text:style-name="P385"><text:soft-page-break/><text:span text:style-name="Strong_20_Emphasis"><text:span text:style-name="T34">w sprawach dotyczących procedury postępowania:</text:span></text:span><text:span text:style-name="T34"><text:line-break/>Dagmara Barbarska<text:line-break/>e-mail: zamowienia@dpsobryte.pl </text:span></text:p>
        </text:list-item>
        <text:list-item>
          <text:p text:style-name="P197"><text:span text:style-name="Strong_20_Emphasis"><text:span text:style-name="T34">w sprawach dotyczących przedmiotu zamówienia:</text:span></text:span><text:span text:style-name="T34"><text:line-break/>Mariusz Morawski<text:line-break/>e-mail: m.morawski@dpsobryte.pl </text:span></text:p>
        </text:list-item>
      </text:list>
      <text:p text:style-name="P22"><text:span text:style-name="Strong_20_Emphasis"><text:span text:style-name="T34">14.2.</text:span></text:span><text:span text:style-name="T34"> Komunikacja pomiędzy Zamawiającym a Wykonawcami odbywa się na zasadach określonych w </text:span><text:span text:style-name="Strong_20_Emphasis"><text:span text:style-name="T34">pkt 13 SWZ</text:span></text:span><text:span text:style-name="T34">, za pośrednictwem środków komunikacji elektronicznej wskazanych przez Zamawiającego.</text:span></text:p>
      <text:p text:style-name="P22"><text:span text:style-name="Strong_20_Emphasis"><text:span text:style-name="T34">14.3.</text:span></text:span><text:span text:style-name="T34"> Wskazanie adresów poczty elektronicznej osób, o których mowa w pkt 14.1, nie zmienia zasad komunikacji określonych w pkt 13 SWZ i nie oznacza dopuszczenia składania ofert za pośrednictwem poczty elektronicznej.</text:span></text:p>
      <text:h text:style-name="P414" text:outline-level="1"><text:span text:style-name="T16">1</text:span><text:span text:style-name="T18">5</text:span><text:span text:style-name="T13">. </text:span><text:span text:style-name="T16">W</text:span><text:span text:style-name="T18">adium</text:span></text:h>
      <text:p text:style-name="Text_20_body"><text:span text:style-name="Strong_20_Emphasis"><text:span text:style-name="T34">15.1.</text:span></text:span><text:span text:style-name="T34"> Zamawiający wymaga wniesienia wadium.</text:span></text:p>
      <text:p text:style-name="Text_20_body"><text:span text:style-name="Strong_20_Emphasis"><text:span text:style-name="T34">15.2.</text:span></text:span><text:span text:style-name="T34"> Wysokość wadium ustala się na kwotę:</text:span></text:p>
      <text:p text:style-name="P65"><text:span text:style-name="Strong_20_Emphasis"><text:span text:style-name="T34">37 000,00 zł</text:span></text:span><text:span text:style-name="T34"><text:line-break/>(słownie: </text:span><text:span text:style-name="Strong_20_Emphasis"><text:span text:style-name="T34">trzydzieści siedem tysięcy złotych 00/100</text:span></text:span><text:span text:style-name="T34">).</text:span></text:p>
      <text:p text:style-name="P22"><text:span text:style-name="Strong_20_Emphasis"><text:span text:style-name="T34">15.3.</text:span></text:span><text:span text:style-name="T34"> Wadium należy wnieść przed upływem terminu składania ofert i utrzymywać nieprzerwanie do dnia upływu terminu związania ofertą, z wyjątkiem przypadków określonych w art. 98 ust. 1 pkt 2 i 3 oraz ust. 2 ustawy Pzp.</text:span></text:p>
      <text:p text:style-name="Text_20_body"><text:span text:style-name="Strong_20_Emphasis"><text:span text:style-name="T34">15.4.</text:span></text:span><text:span text:style-name="T34"> Wadium może być wnoszone, według wyboru Wykonawcy, w jednej lub kilku następujących formach:</text:span></text:p>
      <text:list xml:id="list2214172375" text:style-name="L145">
        <text:list-item>
          <text:p text:style-name="P386"><text:span text:style-name="T34">pieniądzu; </text:span></text:p>
        </text:list-item>
        <text:list-item>
          <text:p text:style-name="P371">gwarancjach bankowych; </text:p>
        </text:list-item>
        <text:list-item>
          <text:p text:style-name="P371">gwarancjach ubezpieczeniowych; </text:p>
        </text:list-item>
        <text:list-item>
          <text:p text:style-name="P198"><text:span text:style-name="T34">poręczeniach udzielanych przez podmioty, o których mowa w art. 6b ust. 5 pkt 2 ustawy z dnia 9 listopada 2000 r. o utworzeniu Polskiej Agencji Rozwoju Przedsiębiorczości. </text:span></text:p>
        </text:list-item>
      </text:list>
      <text:p text:style-name="P22"><text:span text:style-name="Strong_20_Emphasis"><text:span text:style-name="T34">15.5.</text:span></text:span><text:span text:style-name="T34"> Wadium wnoszone w pieniądzu należy wpłacić </text:span><text:span text:style-name="Strong_20_Emphasis"><text:span text:style-name="T34">przelewem</text:span></text:span><text:span text:style-name="T34"> na rachunek bankowy Zamawiającego:</text:span></text:p>
      <text:p text:style-name="P65"><text:span text:style-name="Strong_20_Emphasis"><text:span text:style-name="T34">Dom Pomocy Społecznej w Obrytem</text:span></text:span><text:span text:style-name="T34"><text:line-break/>nr rachunku: </text:span><text:span text:style-name="Strong_20_Emphasis"><text:span text:style-name="T34">[</text:span></text:span><text:span text:style-name="Strong_20_Emphasis"><text:span text:style-name="T89">70 1020 1026 0000 1402 0785 2595</text:span></text:span><text:span text:style-name="Strong_20_Emphasis"><text:span text:style-name="T34">]</text:span></text:span></text:p>
      <text:p text:style-name="P154">z dopiskiem:</text:p>
      <text:p text:style-name="P65"><text:span text:style-name="Strong_20_Emphasis"><text:span text:style-name="T34">„Wadium – Modernizacja kotłowni parowo-wodnej w Domu Pomocy Społecznej w Obrytem”</text:span></text:span></text:p>
      <text:p text:style-name="P22"><text:span text:style-name="T34">Za termin wniesienia wadium w pieniądzu uznaje się </text:span><text:span text:style-name="Strong_20_Emphasis"><text:span text:style-name="T34">termin uznania rachunku bankowego Zamawiającego</text:span></text:span><text:span text:style-name="T34">.</text:span></text:p>
      <text:p text:style-name="P22"><text:span text:style-name="Strong_20_Emphasis"><text:span text:style-name="T34">15.6.</text:span></text:span><text:span text:style-name="T34"> W przypadku wniesienia wadium w formie gwarancji lub poręczenia, o których mowa w pkt 15.4 ppkt 2–4, Wykonawca przekazuje Zamawiającemu </text:span><text:span text:style-name="Strong_20_Emphasis"><text:span text:style-name="T34">oryginał gwarancji lub poręczenia w postaci elektronicznej</text:span></text:span><text:span text:style-name="T34">.</text:span></text:p>
      <text:p text:style-name="Text_20_body"><text:span text:style-name="Strong_20_Emphasis"><text:span text:style-name="T34">15.7.</text:span></text:span><text:span text:style-name="T34"> Gwarancja lub poręczenie stanowiące wadium powinny:</text:span></text:p>
      <text:list xml:id="list900106274" text:style-name="L146">
        <text:list-item>
          <text:p text:style-name="P372">wskazywać Zamawiającego jako beneficjenta; </text:p>
        </text:list-item>
        <text:list-item>
          <text:p text:style-name="P387"><text:span text:style-name="T34">wskazywać Wykonawcę, którego ofertę zabezpiecza; </text:span></text:p>
        </text:list-item>
        <text:list-item>
          <text:p text:style-name="P372">określać postępowanie, którego dotyczą; </text:p>
        </text:list-item>
        <text:list-item>
          <text:p text:style-name="P372">wskazywać kwotę gwarancji lub poręczenia odpowiadającą wysokości wymaganego wadium; </text:p>
        </text:list-item>
        <text:list-item>
          <text:p text:style-name="P372">obejmować co najmniej cały okres związania ofertą; </text:p>
        </text:list-item>
        <text:list-item>
          <text:p text:style-name="P372">mieć charakter nieodwołalny i bezwarunkowy; </text:p>
        </text:list-item>
        <text:list-item>
          <text:p text:style-name="P160">zapewniać możliwość skutecznego dochodzenia przez Zamawiającego kwoty wadium w przypadkach określonych w art. 98 ust. 6 ustawy Pzp. </text:p>
        </text:list-item>
      </text:list>
      <text:p text:style-name="Text_20_body"><text:span text:style-name="Strong_20_Emphasis"><text:span text:style-name="T34">15.8.</text:span></text:span><text:span text:style-name="T34"> Treść gwarancji lub poręczenia nie może zawierać postanowień ograniczających możliwość skutecznego zaspokojenia roszczeń Zamawiającego z tytułu wadium w przypadkach określonych w ustawie Pzp.</text:span></text:p>
      <text:p text:style-name="Text_20_body"><text:soft-page-break/><text:span text:style-name="Strong_20_Emphasis"><text:span text:style-name="T34">15.9.</text:span></text:span><text:span text:style-name="T34"> Wadium wniesione w pieniądzu Zamawiający przechowuje na rachunku bankowym.</text:span></text:p>
      <text:p text:style-name="P22"><text:span text:style-name="Strong_20_Emphasis"><text:span text:style-name="T34">15.10.</text:span></text:span><text:span text:style-name="T34"> Zamawiający zwraca wadium na zasadach i w terminach określonych w </text:span><text:span text:style-name="Strong_20_Emphasis"><text:span text:style-name="T34">art. 98 ust. 1–5 ustawy Pzp</text:span></text:span><text:span text:style-name="T34">.</text:span></text:p>
      <text:p text:style-name="P22"><text:span text:style-name="Strong_20_Emphasis"><text:span text:style-name="T34">15.11.</text:span></text:span><text:span text:style-name="T34"> Zamawiający zatrzymuje wadium wraz z odsetkami, a w przypadku wadium wniesionego w formie gwarancji lub poręczenia występuje odpowiednio do gwaranta lub poręczyciela z żądaniem zapłaty wadium, w przypadkach określonych w </text:span><text:span text:style-name="Strong_20_Emphasis"><text:span text:style-name="T34">art. 98 ust. 6 ustawy Pzp</text:span></text:span><text:span text:style-name="T34">.</text:span></text:p>
      <text:h text:style-name="P415" text:outline-level="1"><text:span text:style-name="T16">1</text:span><text:span text:style-name="T19">6</text:span><text:span text:style-name="T13">. </text:span><text:span text:style-name="T19">Termin związania ofertą</text:span></text:h>
      <text:p text:style-name="P216"><text:span text:style-name="Strong_20_Emphasis"><text:span text:style-name="T104">16.1.</text:span></text:span><text:span text:style-name="T45"> Wykonawca jest związany złożoną ofertą przez okres </text:span><text:span text:style-name="Strong_20_Emphasis"><text:span text:style-name="T104">30 dni</text:span></text:span><text:span text:style-name="T45">, licząc od dnia upływu terminu składania ofert, przy czym pierwszym dniem terminu związania ofertą jest dzień, w którym upływa termin składania ofert.</text:span></text:p>
      <text:p text:style-name="P22"><text:span text:style-name="Strong_20_Emphasis"><text:span text:style-name="T34">16.2.</text:span></text:span><text:span text:style-name="T34"> W przypadku gdy wybór najkorzystniejszej oferty nie nastąpi przed upływem terminu związania ofertą określonego w pkt 16.1 SWZ, Zamawiający przed upływem tego terminu może zwrócić się jednokrotnie do Wykonawców o wyrażenie zgody na przedłużenie terminu związania ofertą o wskazany przez Zamawiającego okres, nie dłuższy niż </text:span><text:span text:style-name="Strong_20_Emphasis"><text:span text:style-name="T34">30 dni</text:span></text:span><text:span text:style-name="T34">.</text:span></text:p>
      <text:p text:style-name="P22"><text:span text:style-name="Strong_20_Emphasis"><text:span text:style-name="T34">16.3.</text:span></text:span><text:span text:style-name="T34"> Przedłużenie terminu związania ofertą wymaga złożenia przez Wykonawcę </text:span><text:span text:style-name="Strong_20_Emphasis"><text:span text:style-name="T34">pisemnego oświadczenia o wyrażeniu zgody na przedłużenie terminu związania ofertą</text:span></text:span><text:span text:style-name="T34">.</text:span></text:p>
      <text:p text:style-name="P22"><text:span text:style-name="Strong_20_Emphasis"><text:span text:style-name="T34">16.4.</text:span></text:span><text:span text:style-name="T34"> Przedłużenie terminu związania ofertą następuje wraz z przedłużeniem okresu ważności wadium albo, jeżeli nie jest to możliwe, z wniesieniem nowego wadium na przedłużony okres związania ofertą.</text:span></text:p>
      <text:h text:style-name="P416" text:outline-level="1"><text:span text:style-name="T16">1</text:span><text:span text:style-name="T20">7. Opis sposobu przygotowania i składania oferty </text:span></text:h>
      <text:p text:style-name="P221"><text:span text:style-name="Strong_20_Emphasis"><text:span text:style-name="T163">17.1.</text:span></text:span><text:span text:style-name="T161"> Oferta musi być sporządzona w języku polskim, w postaci elektronicznej, w formacie danych zgodnym z wymaganiami określonymi w SWZ oraz opatrzona </text:span><text:span text:style-name="Strong_20_Emphasis"><text:span text:style-name="T163">kwalifikowanym podpisem elektronicznym, podpisem zaufanym lub podpisem osobistym</text:span></text:span><text:span text:style-name="T161"> przez osobę lub osoby uprawnione do reprezentowania Wykonawcy.</text:span></text:p>
      <text:p text:style-name="P22"><text:span text:style-name="Strong_20_Emphasis"><text:span text:style-name="T34">17.2.</text:span></text:span><text:span text:style-name="T34"> Wykonawca składa ofertę za pośrednictwem </text:span><text:span text:style-name="Strong_20_Emphasis"><text:span text:style-name="T34">Platformy e-Zamówienia</text:span></text:span><text:span text:style-name="T34">. Sposób korzystania z Platformy e-Zamówienia, w tym sposób przygotowania i złożenia oferty, określają regulamin, instrukcje oraz informacje udostępnione użytkownikom Platformy e-Zamówienia.</text:span></text:p>
      <text:p text:style-name="P22"><text:span text:style-name="Strong_20_Emphasis"><text:span text:style-name="T34">17.3.</text:span></text:span><text:span text:style-name="T34"> Wykonawca składa ofertę poprzez wypełnienie </text:span><text:span text:style-name="Strong_20_Emphasis"><text:span text:style-name="T34">Formularza ofertowego stanowiącego Załącznik nr 2 do SWZ</text:span></text:span><text:span text:style-name="T34"> i opatrzenie go kwalifikowanym podpisem elektronicznym, podpisem zaufanym lub podpisem osobistym przez osobę lub osoby uprawnione do reprezentowania Wykonawcy.</text:span></text:p>
      <text:p text:style-name="P73">W przypadku gdy Wykonawca nie korzysta ze wzoru Formularza ofertowego przygotowanego przez Zamawiającego, złożona oferta musi zawierać wszystkie informacje i oświadczenia wymagane przez Zamawiającego w Formularzu ofertowym.</text:p>
      <text:p text:style-name="P22"><text:span text:style-name="Strong_20_Emphasis"><text:span text:style-name="T34">17.4.</text:span></text:span><text:span text:style-name="T34"> Wzór Formularza ofertowego stanowi </text:span><text:span text:style-name="Strong_20_Emphasis"><text:span text:style-name="T34">Załącznik nr 2 do SWZ</text:span></text:span><text:span text:style-name="T34"> i jest udostępniony wraz z dokumentacją postępowania na Platformie e-Zamówienia.</text:span></text:p>
      <text:p text:style-name="P22"><text:span text:style-name="Strong_20_Emphasis"><text:span text:style-name="T34">17.5.</text:span></text:span><text:span text:style-name="T34"> Proces przygotowania i składania oferty odbywa się w następujący sposób:</text:span></text:p>
      <text:list xml:id="list1099572618" text:style-name="L147">
        <text:list-item>
          <text:p text:style-name="P373">Wykonawca przygotowuje Formularz ofertowy oraz wymagane dokumenty i oświadczenia składane wraz z ofertą; </text:p>
        </text:list-item>
        <text:list-item>
          <text:p text:style-name="P373">Formularz ofertowy oraz dokumenty i oświadczenia wymagające podpisu należy opatrzyć właściwym podpisem elektronicznym przez osobę lub osoby uprawnione do reprezentowania odpowiednio Wykonawcy, Wykonawców wspólnie ubiegających się o udzielenie zamówienia lub podmiotu udostępniającego zasoby, zgodnie z wymaganiami ustawy Pzp oraz przepisów wykonawczych wydanych na jej podstawie; </text:p>
        </text:list-item>
        <text:list-item>
          <text:p text:style-name="P373">w przypadku stosowania podpisu zewnętrznego Wykonawca przekazuje dokument wraz z odpowiednim plikiem podpisu; </text:p>
        </text:list-item>
        <text:list-item>
          <text:p text:style-name="P388"><text:span text:style-name="T34">Wykonawca składa ofertę za pośrednictwem zakładki </text:span><text:span text:style-name="Strong_20_Emphasis"><text:span text:style-name="T34">„Oferty/wnioski”</text:span></text:span><text:span text:style-name="T34"> dostępnej w podglądzie postępowania na Platformie e-Zamówienia; </text:span></text:p>
        </text:list-item>
        <text:list-item>
          <text:p text:style-name="P373"><text:soft-page-break/>Wykonawca przekazuje za pośrednictwem Platformy e-Zamówienia wypełniony i podpisany Formularz ofertowy oraz pozostałe dokumenty i oświadczenia stanowiące ofertę lub składane wraz z ofertą; </text:p>
        </text:list-item>
        <text:list-item>
          <text:p text:style-name="P161">za datę przekazania oferty przyjmuje się datę jej przekazania na Platformie e-Zamówienia. </text:p>
        </text:list-item>
      </text:list>
      <text:p text:style-name="Text_20_body"><text:span text:style-name="Strong_20_Emphasis"><text:span text:style-name="T34">17.6.</text:span></text:span><text:span text:style-name="T34"> Do oferty Wykonawca zobowiązany jest dołączyć:</text:span></text:p>
      <text:list xml:id="list388553035" text:style-name="L148">
        <text:list-item>
          <text:p text:style-name="P389"><text:span text:style-name="Strong_20_Emphasis"><text:span text:style-name="T34">Formularz ofertowy</text:span></text:span><text:span text:style-name="T34"> – sporządzony według wzoru stanowiącego </text:span><text:span text:style-name="Strong_20_Emphasis"><text:span text:style-name="T34">Załącznik nr 2 do SWZ</text:span></text:span><text:span text:style-name="T34">; </text:span></text:p>
        </text:list-item>
        <text:list-item>
          <text:p text:style-name="P389"><text:span text:style-name="Strong_20_Emphasis"><text:span text:style-name="T34">oświadczenie, o którym mowa w art. 125 ust. 1 ustawy Pzp</text:span></text:span><text:span text:style-name="T34">, dotyczące niepodlegania wykluczeniu oraz spełniania warunków udziału w postępowaniu – sporządzone według wzoru stanowiącego </text:span><text:span text:style-name="Strong_20_Emphasis"><text:span text:style-name="T34">Załącznik nr 3 do SWZ</text:span></text:span><text:span text:style-name="T34">; </text:span></text:p>
        </text:list-item>
        <text:list-item>
          <text:p text:style-name="P389"><text:span text:style-name="Strong_20_Emphasis"><text:span text:style-name="T34">pełnomocnictwo</text:span></text:span><text:span text:style-name="T34"> do reprezentowania Wykonawcy – jeżeli umocowanie osoby podpisującej ofertę nie wynika z dokumentów rejestrowych Wykonawcy – jeżeli dotyczy; </text:span></text:p>
        </text:list-item>
        <text:list-item>
          <text:p text:style-name="P162">w przypadku Wykonawców wspólnie ubiegających się o udzielenie zamówienia:</text:p>
          <text:p text:style-name="P162">a) pełnomocnictwo do reprezentowania Wykonawców wspólnie ubiegających się o udzielenie zamówienia albo do reprezentowania ich w postępowaniu i zawarcia umowy w sprawie zamówienia publicznego,</text:p>
          <text:p text:style-name="P199"><text:span text:style-name="T34">b) oświadczenie, o którym mowa w </text:span><text:span text:style-name="Strong_20_Emphasis"><text:span text:style-name="T34">art. 117 ust. 4 ustawy Pzp</text:span></text:span><text:span text:style-name="T34">, z którego wynika, które roboty budowlane, dostawy lub usługi wykonają poszczególni Wykonawcy,</text:span></text:p>
          <text:p text:style-name="P162">c) oświadczenie, o którym mowa w art. 125 ust. 1 ustawy Pzp, składane odrębnie przez każdego z Wykonawców wspólnie ubiegających się o udzielenie zamówienia, w zakresie, w jakim każdy z tych Wykonawców wykazuje spełnianie warunków udziału w postępowaniu oraz brak podstaw wykluczenia;</text:p>
        </text:list-item>
        <text:list-item>
          <text:p text:style-name="P102">w przypadku polegania przez Wykonawcę na zdolnościach lub sytuacji podmiotu udostępniającego zasoby:</text:p>
          <text:p text:style-name="P51"><text:span text:style-name="T34">a) zobowiązanie podmiotu udostępniającego zasoby do oddania Wykonawcy do dyspozycji niezbędnych zasobów na potrzeby realizacji zamówienia lub inny podmiotowy środek dowodowy potwierdzający, że Wykonawca, realizując zamówienie, będzie dysponował niezbędnymi zasobami tego podmiotu – zgodnie z art. 118 ust. 3 ustawy Pzp; wzór zobowiązania stanowi </text:span><text:span text:style-name="Strong_20_Emphasis"><text:span text:style-name="T34">Załącznik nr 4 do SWZ</text:span></text:span><text:span text:style-name="T34">,</text:span></text:p>
          <text:p text:style-name="P51"><text:span text:style-name="T34">b) oświadczenie podmiotu udostępniającego zasoby, o którym mowa w </text:span><text:span text:style-name="Strong_20_Emphasis"><text:span text:style-name="T34">art. 125 ust. 5 ustawy Pzp</text:span></text:span><text:span text:style-name="T34">, potwierdzające brak podstaw wykluczenia tego podmiotu oraz odpowiednio spełnianie warunków udziału w postępowaniu w zakresie, w jakim Wykonawca powołuje się na jego zasoby;</text:span></text:p>
        </text:list-item>
        <text:list-item>
          <text:p text:style-name="P259"><text:span text:style-name="Strong_20_Emphasis"><text:span text:style-name="T34">oryginał gwarancji lub poręczenia w postaci elektronicznej</text:span></text:span><text:span text:style-name="T34"> – w przypadku wniesienia wadium w formie gwarancji lub poręczenia; </text:span></text:p>
        </text:list-item>
        <text:list-item>
          <text:p text:style-name="P51"><text:span text:style-name="Strong_20_Emphasis"><text:span text:style-name="T34">uzasadnienie zastrzeżenia informacji stanowiących tajemnicę przedsiębiorstwa</text:span></text:span><text:span text:style-name="T34"> – jeżeli Wykonawca zastrzega określone informacje jako tajemnicę przedsiębiorstwa. </text:span></text:p>
        </text:list-item>
      </text:list>
      <text:p text:style-name="P22"><text:span text:style-name="Strong_20_Emphasis"><text:span text:style-name="T34">17.7.</text:span></text:span><text:span text:style-name="T34"> Oświadczenie, o którym mowa w art. 125 ust. 1 ustawy Pzp, stanowi dowód potwierdzający brak podstaw wykluczenia oraz spełnianie warunków udziału w postępowaniu odpowiednio na dzień składania ofert i tymczasowo zastępuje wymagane przez Zamawiającego podmiotowe środki dowodowe.</text:span></text:p>
      <text:p text:style-name="P22"><text:span text:style-name="Strong_20_Emphasis"><text:span text:style-name="T34">17.8.</text:span></text:span><text:span text:style-name="T34"> Wykonawca </text:span><text:span text:style-name="Strong_20_Emphasis"><text:span text:style-name="T34">nie składa wraz z ofertą podmiotowych środków dowodowych</text:span></text:span><text:span text:style-name="T34">, które zgodnie z postanowieniami SWZ składane są na wezwanie Zamawiającego, w szczególności:</text:span></text:p>
      <text:list xml:id="list2223309029" text:style-name="L149">
        <text:list-item>
          <text:p text:style-name="P326">wykazu robót budowlanych wraz z dowodami określającymi, czy roboty te zostały wykonane należycie; </text:p>
        </text:list-item>
        <text:list-item>
          <text:p text:style-name="P326">wykazu osób skierowanych przez Wykonawcę do realizacji zamówienia; </text:p>
        </text:list-item>
        <text:list-item>
          <text:p text:style-name="P326">dokumentów potwierdzających posiadanie wymaganego ubezpieczenia odpowiedzialności cywilnej w zakresie prowadzonej działalności związanej z przedmiotem zamówienia na sumę gwarancyjną określoną w SWZ; </text:p>
        </text:list-item>
        <text:list-item>
          <text:p text:style-name="P103">dokumentów wymaganych przez Zamawiającego na potwierdzenie spełniania warunku dotyczącego wymaganej autoryzacji w zakresie urządzeń objętych zamówieniem. </text:p>
        </text:list-item>
      </text:list>
      <text:p text:style-name="P22"><text:span text:style-name="T34">Podmiotowe środki dowodowe, o których mowa powyżej, składane są </text:span><text:span text:style-name="Strong_20_Emphasis"><text:span text:style-name="T34">na wezwanie Zamawiającego</text:span></text:span><text:span text:style-name="T34">, na zasadach określonych w SWZ.</text:span></text:p>
      <text:p text:style-name="P22"><text:soft-page-break/><text:span text:style-name="Strong_20_Emphasis"><text:span text:style-name="T34">17.9.</text:span></text:span><text:span text:style-name="T34"> Pełnomocnictwo do złożenia oferty lub reprezentowania Wykonawcy przekazuje się w postaci elektronicznej i opatruje kwalifikowanym podpisem elektronicznym, podpisem zaufanym lub podpisem osobistym przez mocodawcę, odpowiednio do wymagań dotyczących formy oferty.</text:span></text:p>
      <text:p text:style-name="P73">W przypadku gdy pełnomocnictwo zostało sporządzone w postaci papierowej, przekazuje się cyfrowe odwzorowanie tego dokumentu opatrzone właściwym podpisem elektronicznym poświadczającym zgodność cyfrowego odwzorowania z dokumentem w postaci papierowej, zgodnie z obowiązującymi przepisami.</text:p>
      <text:p text:style-name="P22"><text:span text:style-name="Strong_20_Emphasis"><text:span text:style-name="T34">17.10.</text:span></text:span><text:span text:style-name="T34"> Dokumenty sporządzone w języku obcym przekazuje się wraz z tłumaczeniem na język polski.</text:span></text:p>
      <text:p text:style-name="P22"><text:span text:style-name="Strong_20_Emphasis"><text:span text:style-name="T34">17.11.</text:span></text:span><text:span text:style-name="T34"> Wykonawca może zastrzec informacje stanowiące tajemnicę przedsiębiorstwa w rozumieniu przepisów ustawy o zwalczaniu nieuczciwej konkurencji, jeżeli nie później niż wraz z przekazaniem tych informacji zastrzegł, że nie mogą być one udostępniane oraz </text:span><text:span text:style-name="Strong_20_Emphasis"><text:span text:style-name="T34">wykazał, że zastrzeżone informacje stanowią tajemnicę przedsiębiorstwa</text:span></text:span><text:span text:style-name="T34">. Informacje te należy przekazać w sposób umożliwiający ich wyodrębnienie i odpowiednio oznaczyć.</text:span></text:p>
      <text:p text:style-name="P73">Wykonawca nie może zastrzec informacji, o których mowa w art. 222 ust. 5 ustawy Pzp.</text:p>
      <text:p text:style-name="P22"><text:span text:style-name="Strong_20_Emphasis"><text:span text:style-name="T34">17.12.</text:span></text:span><text:span text:style-name="T34"> Oferta oraz dokumenty i oświadczenia składane wraz z ofertą powinny być sporządzone i przekazane zgodnie z wymaganiami ustawy Pzp, przepisów wykonawczych wydanych na jej podstawie oraz postanowieniami niniejszej SWZ.</text:span></text:p>
      <text:h text:style-name="P417" text:outline-level="1"><text:span text:style-name="T16">1</text:span><text:span text:style-name="T21">8</text:span><text:span text:style-name="T20">. </text:span><text:span text:style-name="T21">Termin składania ofert </text:span></text:h>
      <text:p text:style-name="P208"><text:span text:style-name="Strong_20_Emphasis"><text:span text:style-name="T104">18.1.</text:span></text:span><text:span text:style-name="T45"> Ofertę wraz z wymaganymi dokumentami i oświadczeniami należy złożyć za pośrednictwem </text:span><text:span text:style-name="Strong_20_Emphasis"><text:span text:style-name="T104">Platformy e-Zamówienia</text:span></text:span><text:span text:style-name="T45">, dostępnej pod adresem wskazanym w niniejszej SWZ, w terminie:</text:span></text:p>
      <text:p text:style-name="P65"><text:span text:style-name="Strong_20_Emphasis"><text:span text:style-name="T34">do dnia </text:span></text:span><text:span text:style-name="Strong_20_Emphasis"><text:span text:style-name="T90">1 września </text:span></text:span><text:span text:style-name="Strong_20_Emphasis"><text:span text:style-name="T34">2026 r. do godz. 10:30.</text:span></text:span></text:p>
      <text:p text:style-name="P22"><text:span text:style-name="Strong_20_Emphasis"><text:span text:style-name="T34">18.2.</text:span></text:span><text:span text:style-name="T34"> Wykonawca może złożyć tylko jedną ofertę.</text:span></text:p>
      <text:p text:style-name="P22"><text:span text:style-name="Strong_20_Emphasis"><text:span text:style-name="T34">18.3.</text:span></text:span><text:span text:style-name="T34"> O terminie złożenia oferty decyduje czas przekazania oferty na Platformie e-Zamówienia.</text:span></text:p>
      <text:p text:style-name="P22"><text:span text:style-name="Strong_20_Emphasis"><text:span text:style-name="T34">18.4.</text:span></text:span><text:span text:style-name="T34"> Oferta może zostać złożona wyłącznie przed upływem terminu składania ofert określonego w pkt 18.1 SWZ.</text:span></text:p>
      <text:p text:style-name="P22"><text:span text:style-name="Strong_20_Emphasis"><text:span text:style-name="T34">18.5.</text:span></text:span><text:span text:style-name="T34"> Wykonawca może, przed upływem terminu składania ofert, </text:span><text:span text:style-name="Strong_20_Emphasis"><text:span text:style-name="T34">wycofać ofertę</text:span></text:span><text:span text:style-name="T34">. Wycofanie oferty następuje za pośrednictwem Platformy e-Zamówienia, zgodnie z zasadami i instrukcjami dotyczącymi korzystania z Platformy.</text:span></text:p>
      <text:p text:style-name="P22"><text:span text:style-name="Strong_20_Emphasis"><text:span text:style-name="T34">18.6.</text:span></text:span><text:span text:style-name="T34"> Maksymalny łączny rozmiar plików stanowiących ofertę lub składanych wraz z ofertą wynosi </text:span><text:span text:style-name="Strong_20_Emphasis"><text:span text:style-name="T34">250 MB</text:span></text:span><text:span text:style-name="T34">.</text:span></text:p>
      <text:p text:style-name="P22"><text:span text:style-name="Strong_20_Emphasis"><text:span text:style-name="T34">18.7.</text:span></text:span><text:span text:style-name="T34"> W przypadku problemów technicznych związanych z funkcjonowaniem Platformy e-Zamówienia Wykonawca może skorzystać ze wsparcia technicznego Platformy, zgodnie z aktualnymi informacjami udostępnionymi na Platformie e-Zamówienia.</text:span></text:p>
      <text:h text:style-name="P417" text:outline-level="1"><text:span text:style-name="T16">1</text:span><text:span text:style-name="T21">9</text:span><text:span text:style-name="T20">. </text:span><text:span text:style-name="T21">Termin otwarcia ofert</text:span></text:h>
      <text:p text:style-name="P209"><text:span text:style-name="Strong_20_Emphasis"><text:span text:style-name="T104">19.1.</text:span></text:span><text:span text:style-name="T45"> Otwarcie ofert nastąpi w dniu </text:span><text:span text:style-name="T103">1 września </text:span><text:span text:style-name="Strong_20_Emphasis"><text:span text:style-name="T102"><text:s/>2026 </text:span></text:span><text:span text:style-name="Strong_20_Emphasis"><text:span text:style-name="T104">r. o godz. 11:00</text:span></text:span><text:span text:style-name="T45">, za pośrednictwem Platformy e-Zamówienia.</text:span></text:p>
      <text:p text:style-name="P22"><text:span text:style-name="Strong_20_Emphasis"><text:span text:style-name="T34">19.2.</text:span></text:span><text:span text:style-name="T34"> Otwarcie ofert jest niejawne.</text:span></text:p>
      <text:p text:style-name="P22"><text:span text:style-name="Strong_20_Emphasis"><text:span text:style-name="T34">19.3.</text:span></text:span><text:span text:style-name="T34"> Zamawiający, najpóźniej przed otwarciem ofert, udostępni na stronie internetowej prowadzonego postępowania informację o kwocie, jaką zamierza przeznaczyć na sfinansowanie zamówienia.</text:span></text:p>
      <text:p text:style-name="P22"><text:span text:style-name="Strong_20_Emphasis"><text:span text:style-name="T34">19.4.</text:span></text:span><text:span text:style-name="T34"> Zamawiający, niezwłocznie po otwarciu ofert, udostępni na stronie internetowej prowadzonego postępowania informacje o:</text:span></text:p>
      <text:list xml:id="list611996212" text:style-name="L150">
        <text:list-item>
          <text:p text:style-name="P327">nazwach albo imionach i nazwiskach oraz siedzibach lub miejscach prowadzonej działalności gospodarczej albo miejscach zamieszkania Wykonawców, których oferty zostały otwarte; </text:p>
        </text:list-item>
        <text:list-item>
          <text:p text:style-name="P104">cenach zawartych w ofertach. </text:p>
        </text:list-item>
      </text:list>
      <text:p text:style-name="P22"><text:soft-page-break/><text:span text:style-name="Strong_20_Emphasis"><text:span text:style-name="T34">19.5.</text:span></text:span><text:span text:style-name="T34"> W przypadku awarii systemu teleinformatycznego, która powoduje brak możliwości otwarcia ofert w terminie określonym w pkt 19.1 SWZ, otwarcie ofert nastąpi niezwłocznie po usunięciu awarii.</text:span></text:p>
      <text:p text:style-name="P22"><text:span text:style-name="Strong_20_Emphasis"><text:span text:style-name="T34">19.6.</text:span></text:span><text:span text:style-name="T34"> Zamawiający poinformuje o zmianie terminu otwarcia ofert na stronie internetowej prowadzonego postępowania.</text:span></text:p>
      <text:h text:style-name="P420" text:outline-level="1"><text:span text:style-name="T21">2</text:span><text:span text:style-name="T11">0. Sposób obliczania ceny </text:span></text:h>
      <text:p text:style-name="P209"><text:span text:style-name="Strong_20_Emphasis"><text:span text:style-name="T104">20.1.</text:span></text:span><text:span text:style-name="T45"> Wykonawca poda cenę oferty w Formularzu ofertowym, sporządzonym według wzoru stanowiącego Załącznik nr 2 do SWZ, jako cenę netto, kwotę podatku od towarów i usług (VAT) oraz cenę brutto.</text:span></text:p>
      <text:p text:style-name="P22"><text:span text:style-name="Strong_20_Emphasis"><text:span text:style-name="T34">20.2.</text:span></text:span><text:span text:style-name="T34"> Cena oferty stanowi </text:span><text:span text:style-name="Strong_20_Emphasis"><text:span text:style-name="T34">wynagrodzenie ryczałtowe</text:span></text:span><text:span text:style-name="T34"> za wykonanie całego przedmiotu zamówienia i jest wynikiem kalkulacji własnej Wykonawcy dokonanej na podstawie całości dokumentacji zamówienia.</text:span></text:p>
      <text:p text:style-name="P73">Cena ofertowa powinna uwzględniać wszelkie koszty bezpośrednie i pośrednie, narzuty, zysk, podatki, opłaty oraz pozostałe koszty niezbędne do prawidłowego, kompletnego i terminowego wykonania przedmiotu zamówienia.</text:p>
      <text:p text:style-name="P22"><text:span text:style-name="Strong_20_Emphasis"><text:span text:style-name="T34">20.3.</text:span></text:span><text:span text:style-name="T34"> Cena ofertowa winna obejmować pełny zakres robót, dostaw, usług i czynności niezbędnych do należytego wykonania przedmiotu zamówienia, wynikający w szczególności z dokumentacji projektowej, Specyfikacji Technicznych Wykonania i Odbioru Robót Budowlanych, SWZ, projektowanych postanowień umowy oraz pozostałych dokumentów zamówienia.</text:span></text:p>
      <text:p text:style-name="P73">Cena podana w Formularzu ofertowym jest ceną za wykonanie całego przedmiotu zamówienia i służy do porównania złożonych ofert w ramach kryterium ceny.</text:p>
      <text:p text:style-name="P22"><text:span text:style-name="Strong_20_Emphasis"><text:span text:style-name="T34">20.4.</text:span></text:span><text:span text:style-name="T34"> Cena oferty musi obejmować wszystkie koszty związane z realizacją zamówienia, niezbędne do jego należytego wykonania, w szczególności:</text:span></text:p>
      <text:list xml:id="list3604841928" text:style-name="L151">
        <text:list-item>
          <text:p text:style-name="P328">koszty wykonania całego przedmiotu zamówienia wynikającego z SWZ, dokumentacji projektowej, STWiORB, projektowanych postanowień umowy oraz pozostałych dokumentów zamówienia; </text:p>
        </text:list-item>
        <text:list-item>
          <text:p text:style-name="P328">koszty zakupu, dostawy, transportu, załadunku, rozładunku, składowania, zabezpieczenia i montażu wszystkich materiałów, urządzeń i elementów niezbędnych do wykonania zamówienia; </text:p>
        </text:list-item>
        <text:list-item>
          <text:p text:style-name="P328">koszty robót przygotowawczych, demontażowych, instalacyjnych, technologicznych, budowlanych, wykończeniowych i odtworzeniowych; </text:p>
        </text:list-item>
        <text:list-item>
          <text:p text:style-name="P328">koszty organizacji, zabezpieczenia, oznakowania i utrzymania terenu budowy oraz zaplecza budowy; </text:p>
        </text:list-item>
        <text:list-item>
          <text:p text:style-name="P328">koszty zużycia mediów niezbędnych do realizacji robót, w zakresie obciążającym Wykonawcę zgodnie z dokumentacją zamówienia; </text:p>
        </text:list-item>
        <text:list-item>
          <text:p text:style-name="P328">koszty zabezpieczenia istniejących instalacji, urządzeń, obiektów i pozostałego mienia znajdującego się w obrębie oraz w bezpośrednim sąsiedztwie prowadzonych robót; </text:p>
        </text:list-item>
        <text:list-item>
          <text:p text:style-name="P328">koszty wymaganych badań, pomiarów, prób szczelności, prób ciśnieniowych, testów, odbiorów technicznych, rozruchów technologicznych, regulacji oraz innych czynności niezbędnych do prawidłowego uruchomienia i przekazania przedmiotu zamówienia do użytkowania; </text:p>
        </text:list-item>
        <text:list-item>
          <text:p text:style-name="P328">koszty wymaganych prawem lub dokumentacją zamówienia opinii, uzgodnień, zgłoszeń, zezwoleń, decyzji i odbiorów; </text:p>
        </text:list-item>
        <text:list-item>
          <text:p text:style-name="P328">koszty zapewnienia wymaganych osób posiadających odpowiednie kwalifikacje, uprawnienia i – w przypadkach wymaganych SWZ – autoryzacje producentów urządzeń; </text:p>
        </text:list-item>
        <text:list-item>
          <text:p text:style-name="P328">koszty ubezpieczeń wymaganych zgodnie z SWZ i projektowanymi postanowieniami umowy; </text:p>
        </text:list-item>
        <text:list-item>
          <text:p text:style-name="P328">koszty dozoru i zabezpieczenia mienia na terenie prowadzonych robót; </text:p>
        </text:list-item>
        <text:list-item>
          <text:p text:style-name="P328">koszty gospodarowania odpadami powstałymi w związku z realizacją zamówienia, w tym ich segregacji, transportu, zagospodarowania lub przekazania do uprawnionego odbiorcy, zgodnie z obowiązującymi przepisami; </text:p>
        </text:list-item>
        <text:list-item>
          <text:p text:style-name="P328">koszty uporządkowania terenu budowy, zaplecza budowy oraz terenów wykorzystywanych przez Wykonawcę i przywrócenia ich do należytego stanu; </text:p>
        </text:list-item>
        <text:list-item>
          <text:p text:style-name="P328">koszty przygotowania kompletnej dokumentacji powykonawczej, odbiorowej i eksploatacyjnej; </text:p>
        </text:list-item>
        <text:list-item>
          <text:p text:style-name="P328">koszty sporządzenia i przekazania Zamawiającemu instrukcji obsługi i eksploatacji, dokumentacji techniczno-ruchowej urządzeń, kart gwarancyjnych, deklaracji właściwości użytkowych, certyfikatów, atestów i innych wymaganych dokumentów; </text:p>
        </text:list-item>
        <text:list-item>
          <text:p text:style-name="P328"><text:soft-page-break/>koszty przeszkolenia wskazanych przez Zamawiającego pracowników w zakresie obsługi, eksploatacji i podstawowej konserwacji zamontowanych urządzeń i instalacji; </text:p>
        </text:list-item>
        <text:list-item>
          <text:p text:style-name="P328">koszty wynikające z udzielonej gwarancji jakości i rękojmi za wady; </text:p>
        </text:list-item>
        <text:list-item>
          <text:p text:style-name="P328">koszty wszystkich niezbędnych robót tymczasowych, zabezpieczeń, przełączeń, obejść instalacyjnych oraz innych rozwiązań tymczasowych koniecznych do realizacji zamówienia; </text:p>
        </text:list-item>
        <text:list-item>
          <text:p text:style-name="P260"><text:span text:style-name="Strong_20_Emphasis"><text:span text:style-name="T34">wszelkie koszty związane z zapewnieniem ciągłości funkcjonowania Domu Pomocy Społecznej w Obrytem przez cały okres realizacji robót, w szczególności koszty zapewnienia, dostarczenia, posadowienia, podłączenia, uruchomienia, eksploatacji, obsługi technicznej, serwisowania, zabezpieczenia oraz demontażu i usunięcia po zakończeniu robót zewnętrznej tymczasowej kotłowni zastępczej, wraz z niezbędnymi instalacjami, urządzeniami, przyłączami, przewodami, armaturą i osprzętem, zapewniającej nieprzerwaną dostawę ciepła, ciepłej wody użytkowej oraz pary technologicznej w zakresie i o parametrach niezbędnych do prawidłowego funkcjonowania obiektu;</text:span></text:span><text:span text:style-name="T34"> </text:span></text:p>
        </text:list-item>
        <text:list-item>
          <text:p text:style-name="P328">koszty wykonania wszelkich niezbędnych przyłączy, przełączeń i rozłączeń związanych z uruchomieniem i eksploatacją tymczasowej kotłowni zastępczej; </text:p>
        </text:list-item>
        <text:list-item>
          <text:p text:style-name="P328">koszty wymaganych prób, odbiorów, dopuszczeń i czynności technicznych związanych z uruchomieniem oraz eksploatacją tymczasowej kotłowni zastępczej; </text:p>
        </text:list-item>
        <text:list-item>
          <text:p text:style-name="P328">koszty demontażu istniejących urządzeń i instalacji, ich transportu, zagospodarowania, przekazania Zamawiającemu albo utylizacji – zgodnie z wymaganiami dokumentacji zamówienia; </text:p>
        </text:list-item>
        <text:list-item>
          <text:p text:style-name="P328">należny podatek od towarów i usług (VAT); </text:p>
        </text:list-item>
        <text:list-item>
          <text:p text:style-name="P105">wszelkie inne koszty, które Wykonawca, przy zachowaniu należytej staranności, powinien przewidzieć jako konieczne do prawidłowego, kompletnego i terminowego wykonania przedmiotu zamówienia. </text:p>
        </text:list-item>
      </text:list>
      <text:p text:style-name="P22"><text:span text:style-name="Strong_20_Emphasis"><text:span text:style-name="T34">20.5.</text:span></text:span><text:span text:style-name="T34"> Wykonawca zobowiązany jest uwzględnić w cenie oferty wszystkie wymagania Zamawiającego dotyczące zapewnienia ciągłości funkcjonowania Domu Pomocy Społecznej w Obrytem. Zapewnienie tymczasowej kotłowni zastępczej oraz wszystkich elementów i czynności niezbędnych do jej prawidłowego funkcjonowania </text:span><text:span text:style-name="Strong_20_Emphasis"><text:span text:style-name="T34">nie będzie stanowiło podstawy do żądania dodatkowego wynagrodzenia</text:span></text:span><text:span text:style-name="T34"> ponad cenę ryczałtową określoną w ofercie.</text:span></text:p>
      <text:p text:style-name="P22"><text:span text:style-name="Strong_20_Emphasis"><text:span text:style-name="T34">20.6.</text:span></text:span><text:span text:style-name="T34"> Cena oferty musi być wyrażona w złotych polskich (PLN), z dokładnością do dwóch miejsc po przecinku.</text:span></text:p>
      <text:p text:style-name="P22"><text:span text:style-name="Strong_20_Emphasis"><text:span text:style-name="T34">20.7.</text:span></text:span><text:span text:style-name="T34"> Przedmiar robót udostępniony przez Zamawiającego ma charakter </text:span><text:span text:style-name="Strong_20_Emphasis"><text:span text:style-name="T34">pomocniczy</text:span></text:span><text:span text:style-name="T34"> i nie stanowi podstawy do ustalenia zakresu zobowiązania Wykonawcy. Wykonawca zobowiązany jest ustalić cenę ofertową na podstawie całej dokumentacji zamówienia.</text:span></text:p>
      <text:p text:style-name="P73">Ewentualne braki lub różnice w przedmiarze robót nie zwalniają Wykonawcy z obowiązku wykonania robót wynikających z dokumentacji projektowej, STWiORB, SWZ, projektowanych postanowień umowy oraz pozostałych dokumentów zamówienia.</text:p>
      <text:p text:style-name="P22"><text:span text:style-name="Strong_20_Emphasis"><text:span text:style-name="T34">20.8.</text:span></text:span><text:span text:style-name="T34"> Wykonawca ponosi ryzyko związane z prawidłowym skalkulowaniem ceny oferty. Nieuwzględnienie przez Wykonawcę kosztów, które można było przewidzieć na podstawie dokumentacji zamówienia oraz przy zachowaniu należytej staranności, nie stanowi podstawy do zwiększenia wynagrodzenia Wykonawcy, z zastrzeżeniem przypadków zmiany wynagrodzenia przewidzianych w umowie oraz wynikających z obowiązujących przepisów prawa.</text:span></text:p>
      <text:p text:style-name="P22"><text:span text:style-name="Strong_20_Emphasis"><text:span text:style-name="T34">20.9.</text:span></text:span><text:span text:style-name="T34"> Wykonawca, którego oferta zostanie wybrana jako najkorzystniejsza, przed zawarciem umowy przedłoży Zamawiającemu </text:span><text:span text:style-name="Strong_20_Emphasis"><text:span text:style-name="T34">kosztorys sporządzony metodą uproszczoną</text:span></text:span><text:span text:style-name="T34">, odpowiadający cenie ryczałtowej wskazanej w ofercie.</text:span></text:p>
      <text:p text:style-name="P73">Kosztorys ma charakter pomocniczy i nie zmienia ryczałtowego charakteru wynagrodzenia.</text:p>
      <text:p text:style-name="P22"><text:span text:style-name="Strong_20_Emphasis"><text:span text:style-name="T34">20.10.</text:span></text:span><text:span text:style-name="T34"> Wykonawca zastosuje w Formularzu ofertowym stawkę podatku od towarów i usług (VAT) właściwą dla przedmiotu zamówienia, zgodnie z obowiązującymi przepisami prawa.</text:span></text:p>
      <text:p text:style-name="P22"><text:span text:style-name="Strong_20_Emphasis"><text:span text:style-name="T34">20.11.</text:span></text:span><text:span text:style-name="T34"> Jeżeli została złożona oferta, której wybór prowadziłby do powstania u Zamawiającego obowiązku podatkowego zgodnie z przepisami o podatku od towarów i usług, dla celów zastosowania kryterium ceny Zamawiający doliczy do przedstawionej w tej ofercie ceny kwotę podatku od towarów i usług, którą miałby obowiązek rozliczyć. W takim przypadku Wykonawca zobowiązany jest wskazać w ofercie informacje wymagane w </text:span><text:span text:style-name="Strong_20_Emphasis"><text:span text:style-name="T34">art. 225 ust. 2 ustawy Pzp</text:span></text:span><text:span text:style-name="T34">.</text:span></text:p>
      <text:p text:style-name="P22"><text:span text:style-name="Strong_20_Emphasis"><text:span text:style-name="T34">20.12.</text:span></text:span><text:span text:style-name="T34"> Rozliczenia pomiędzy Zamawiającym a Wykonawcą będą prowadzone w złotych polskich (PLN).</text:span></text:p>
      <text:h text:style-name="P418" text:outline-level="1"><text:soft-page-break/><text:span text:style-name="T21">2</text:span><text:span text:style-name="T22">1. Opis kryteriów oceny ofert, wraz z podaniem wag tych kryteriów i sposobu oceny ofert </text:span></text:h>
      <text:h text:style-name="P421" text:outline-level="3"><text:span text:style-name="T161">21.1. </text:span><text:span text:style-name="T165">Zamawiający dokona wyboru najkorzystniejszej oferty spośród ofert niepodlegających odrzuceniu, na podstawie następujących kryteriów oceny ofert:</text:span></text:h>
      <text:p text:style-name="P223"><text:span text:style-name="T165">21.1.1. </text:span><text:span text:style-name="T62">CENA (C) – waga 60% - maksymalnie 60 punktów;</text:span></text:p>
      <text:p text:style-name="P223"><text:span text:style-name="T165">21.1.2. </text:span><text:span text:style-name="T62">OKRES GWARANCJI JAKOŚCI (G) – waga 40% - maksymalnie 40 punktów</text:span></text:p>
      <text:p text:style-name="P237"><text:span text:style-name="T82">21.2. </text:span><text:span text:style-name="T34">Łącznie oferta może uzyskać maksymalnie </text:span><text:span text:style-name="Strong_20_Emphasis"><text:span text:style-name="T34">100 punktów</text:span></text:span><text:span text:style-name="T34">. Przyjmuje się, że 1% wagi kryterium odpowiada 1 punktowi.</text:span></text:p>
      <text:p text:style-name="P299">21.<text:span text:style-name="T167">3</text:span>.<text:span text:style-name="T62"> Kryterium „Cena” (C) – waga 60%</text:span></text:p>
      <text:p text:style-name="P74"><text:span text:style-name="T167">21.3.1. </text:span>W ramach kryterium „Cena” Zamawiający będzie oceniał cenę brutto za wykonanie całego przedmiotu zamówienia wskazaną przez Wykonawcę w Formularzu Ofertowym.</text:p>
      <text:p text:style-name="P74"><text:span text:style-name="T167">21.3.2. </text:span>Liczba punktów w kryterium „Cena” zostanie obliczona według następującego wzoru:</text:p>
      <text:p text:style-name="P65"><text:span text:style-name="Strong_20_Emphasis"><text:span text:style-name="T34">C = (Cmin / Cbad) × 60</text:span></text:span></text:p>
      <text:p text:style-name="P73">gdzie:</text:p>
      <text:p text:style-name="Text_20_body"><text:span text:style-name="Strong_20_Emphasis"><text:span text:style-name="T34">C</text:span></text:span><text:span text:style-name="T34"> – liczba punktów przyznanych badanej ofercie w kryterium „Cena”;</text:span></text:p>
      <text:p text:style-name="Text_20_body"><text:span text:style-name="Strong_20_Emphasis"><text:span text:style-name="T34">Cmin</text:span></text:span><text:span text:style-name="T34"> – najniższa cena brutto spośród ofert niepodlegających odrzuceniu;</text:span></text:p>
      <text:p text:style-name="P22"><text:span text:style-name="Strong_20_Emphasis"><text:span text:style-name="T34">Cbad</text:span></text:span><text:span text:style-name="T34"> – cena brutto badanej oferty.</text:span></text:p>
      <text:p text:style-name="P23"><text:span text:style-name="T34">Maksymalna liczba punktów możliwa do uzyskania w kryterium „Cena” wynosi </text:span><text:span text:style-name="Strong_20_Emphasis"><text:span text:style-name="T34">60 punktów</text:span></text:span><text:span text:style-name="T34">. Obliczenia zostaną dokonane z dokładnością do dwóch miejsc po przecinku.</text:span></text:p>
      <text:p text:style-name="P23"><text:span text:style-name="T11">21.</text:span><text:span text:style-name="T116">4</text:span><text:span text:style-name="T11">. Kryterium „Okres gwarancji jakości” (G) – waga 40%</text:span></text:p>
      <text:p text:style-name="P23"><text:span text:style-name="T82">21.4.1. </text:span><text:span text:style-name="T34">W ramach kryterium „Okres gwarancji jakości” Zamawiający będzie oceniał zaoferowany przez Wykonawcę okres gwarancji jakości na wykonany przedmiot zamówienia, liczony od dnia podpisania protokołu odbioru końcowego przedmiotu zamówienia.</text:span></text:p>
      <text:p text:style-name="P23"><text:span text:style-name="T82">21.4.2. </text:span><text:span text:style-name="T34">Minimalny wymagany przez Zamawiającego okres gwarancji jakości wynosi</text:span><text:span text:style-name="T11"> </text:span><text:span text:style-name="T121">60</text:span><text:span text:style-name="Strong_20_Emphasis"><text:span text:style-name="T11"> </text:span></text:span><text:span text:style-name="Strong_20_Emphasis"><text:span text:style-name="T34">miesięcy</text:span></text:span><text:span text:style-name="T34">. Maksymalny okres gwarancji uwzględniany przez Zamawiającego przy ocenie ofert wynosi</text:span><text:span text:style-name="T11"> </text:span><text:span text:style-name="T121">72</text:span><text:span text:style-name="Strong_20_Emphasis"><text:span text:style-name="T11"> </text:span></text:span><text:span text:style-name="Strong_20_Emphasis"><text:span text:style-name="T34">miesi</text:span></text:span><text:span text:style-name="Strong_20_Emphasis"><text:span text:style-name="T92">ące</text:span></text:span><text:span text:style-name="T34">.</text:span></text:p>
      <text:p text:style-name="P23"><text:span text:style-name="T82">21.4.3. </text:span><text:span text:style-name="T34">Wykonawca zobowiązany jest wskazać w Formularzu Ofertowym oferowany okres gwarancji jakości w pełnych miesiącach.</text:span></text:p>
      <text:p text:style-name="P23"><text:span text:style-name="Strong_20_Emphasis"><text:span text:style-name="T34">21.4.3.</text:span></text:span><text:span text:style-name="T34"> Wykonawca może zaoferować okres gwarancji wynoszący:</text:span></text:p>
      <text:list xml:id="list1675837839" text:style-name="L152">
        <text:list-item>
          <text:p text:style-name="P261"><text:span text:style-name="Strong_20_Emphasis"><text:span text:style-name="T34">60 miesięcy – 0 punktów,</text:span></text:span><text:span text:style-name="T34"> </text:span></text:p>
        </text:list-item>
        <text:list-item>
          <text:p text:style-name="P261"><text:span text:style-name="Strong_20_Emphasis"><text:span text:style-name="T34">66 miesięcy – 20 punktów,</text:span></text:span><text:span text:style-name="T34"> </text:span></text:p>
        </text:list-item>
        <text:list-item>
          <text:p text:style-name="P52"><text:span text:style-name="Strong_20_Emphasis"><text:span text:style-name="T34">72 miesiące – 40 punktów.</text:span></text:span><text:span text:style-name="T34"> </text:span></text:p>
        </text:list-item>
      </text:list>
      <text:p text:style-name="P22"><text:span text:style-name="Strong_20_Emphasis"><text:span text:style-name="T34">21.4.4.</text:span></text:span><text:span text:style-name="T34"> Zaoferowanie okresu gwarancji krótszego niż </text:span><text:span text:style-name="Strong_20_Emphasis"><text:span text:style-name="T34">60 miesięcy</text:span></text:span><text:span text:style-name="T34"> będzie oznaczało, że treść oferty jest niezgodna z warunkami zamówienia.</text:span></text:p>
      <text:p text:style-name="P22"><text:span text:style-name="Strong_20_Emphasis"><text:span text:style-name="T34">21.4.5.</text:span></text:span><text:span text:style-name="T34"> W przypadku zaoferowania okresu gwarancji dłuższego niż </text:span><text:span text:style-name="Strong_20_Emphasis"><text:span text:style-name="T34">72 miesiące</text:span></text:span><text:span text:style-name="T34">, do oceny oferty Zamawiający przyjmie okres </text:span><text:span text:style-name="Strong_20_Emphasis"><text:span text:style-name="T34">72 miesięcy</text:span></text:span><text:span text:style-name="T34">, natomiast Wykonawca będzie związany zaoferowanym przez siebie dłuższym okresem gwarancji.</text:span></text:p>
      <text:p text:style-name="P22"><text:span text:style-name="Strong_20_Emphasis"><text:span text:style-name="T34">21.4.6.</text:span></text:span><text:span text:style-name="T34"> W przypadku niewskazania przez Wykonawcę w Formularzu ofertowym okresu gwarancji jakości Zamawiający przyjmie, że Wykonawca zaoferował minimalny wymagany okres gwarancji, tj. </text:span><text:span text:style-name="Strong_20_Emphasis"><text:span text:style-name="T34">60 miesięcy</text:span></text:span><text:span text:style-name="T34">, i przyzna ofercie w tym kryterium </text:span><text:span text:style-name="Strong_20_Emphasis"><text:span text:style-name="T34">0 punktów</text:span></text:span><text:span text:style-name="T34">.</text:span></text:p>
      <text:p text:style-name="P22"><text:span text:style-name="Strong_20_Emphasis"><text:span text:style-name="T34">21.4.7.</text:span></text:span><text:span text:style-name="T34"> Okres gwarancji jakości zaoferowany przez Wykonawcę zostanie wprowadzony do umowy zawartej z wybranym Wykonawcą.</text:span></text:p>
      <text:p text:style-name="P74">21.<text:span text:style-name="T167">5</text:span>. Łączna ocena ofert</text:p>
      <text:p text:style-name="P72"><text:soft-page-break/><text:span text:style-name="T167">21.5.1. </text:span>Łączna liczba punktów przyznanych każdej z ocenianych ofert zostanie obliczona według wzoru:</text:p>
      <text:p text:style-name="P65"><text:span text:style-name="Strong_20_Emphasis"><text:span text:style-name="T34">P = C + G</text:span></text:span></text:p>
      <text:p text:style-name="P72">gdzie:</text:p>
      <text:p text:style-name="Text_20_body"><text:span text:style-name="Strong_20_Emphasis"><text:span text:style-name="T34">P</text:span></text:span><text:span text:style-name="T34"> – łączna liczba punktów przyznanych badanej ofercie;</text:span></text:p>
      <text:p text:style-name="Text_20_body"><text:span text:style-name="Strong_20_Emphasis"><text:span text:style-name="T34">C</text:span></text:span><text:span text:style-name="T34"> – liczba punktów przyznanych w kryterium „Cena”;</text:span></text:p>
      <text:p text:style-name="Text_20_body"><text:span text:style-name="Strong_20_Emphasis"><text:span text:style-name="T34">G</text:span></text:span><text:span text:style-name="T34"> – liczba punktów przyznanych w kryterium „Okres gwarancji jakości”.</text:span></text:p>
      <text:p text:style-name="P183"><text:span text:style-name="T82">21.5.2. </text:span><text:span text:style-name="T34">Maksymalna liczba punktów możliwa do uzyskania przez ofertę wynosi </text:span><text:span text:style-name="Strong_20_Emphasis"><text:span text:style-name="T34">100 punktów</text:span></text:span><text:span text:style-name="T34">.</text:span></text:p>
      <text:p text:style-name="P146"><text:span text:style-name="T167">21.5.3. </text:span>Obliczenia zostaną dokonane z dokładnością do dwóch miejsc po przecinku.</text:p>
      <text:p text:style-name="P146">21.<text:span text:style-name="T167">6</text:span>. Wybór najkorzystniejszej oferty</text:p>
      <text:p text:style-name="P147"><text:span text:style-name="T168">21.6.1. </text:span>Za najkorzystniejszą zostanie uznana oferta, która:</text:p>
      <text:list xml:id="list3115844839" text:style-name="L32">
        <text:list-item>
          <text:p text:style-name="P148">nie podlega odrzuceniu;</text:p>
        </text:list-item>
        <text:list-item>
          <text:p text:style-name="P148">została złożona przez Wykonawcę niepodlegającego wykluczeniu i spełniającego warunki udziału w postępowaniu;</text:p>
        </text:list-item>
        <text:list-item>
          <text:p text:style-name="P148">uzyska najwyższą łączną liczbę punktów obliczoną zgodnie z zasadami określonymi w niniejszym rozdziale.</text:p>
        </text:list-item>
      </text:list>
      <text:p text:style-name="P172">21.<text:span text:style-name="T168">7</text:span>. Oferty z taką samą liczbą punktów</text:p>
      <text:p text:style-name="P24"><text:span text:style-name="T125">Jeżeli nie będzie można dokonać wyboru najkorzystniejszej oferty ze względu na to, że dwie lub więcej ofert przedstawia taki sam bilans ceny i pozostałych kryteriów oceny ofert, Zamawiający dokona wyboru najkorzystniejszej oferty zgodnie z zasadami określonymi w </text:span><text:span text:style-name="Strong_20_Emphasis"><text:span text:style-name="T125">art. 248 ustawy Pzp</text:span></text:span><text:span text:style-name="T125">.</text:span></text:p>
      <text:p text:style-name="P172"><text:span text:style-name="T168">21.8. </text:span>Zamawiający nie przewiduje przeprowadzenia aukcji elektronicznej w celu wyboru najkorzystniejszej oferty.</text:p>
      <text:p text:style-name="P172"><text:span text:style-name="T168">21.9. </text:span>W toku badania i oceny ofert Zamawiający może żądać od Wykonawców wyjaśnień dotyczących treści złożonych przez nich ofert lub innych składanych dokumentów lub oświadczeń. Wykonawcy są zobowiązani do przedstawienia wyjaśnień w terminie wskazanym przez Zamawiającego.</text:p>
      <text:p text:style-name="P172">21.<text:span text:style-name="T168">10</text:span>. Zamawiający wybiera najkorzystniejszą ofertę̨ w terminie związania ofertą okre<text:span text:style-name="T203">ś</text:span>lonym w SWZ.</text:p>
      <text:p text:style-name="P172">21.7. Jeżeli termin związania ofertą upłynie przed wyborem najkorzystniejszej oferty, Zamawiający wezwie Wykonawcę, kt<text:span text:style-name="T203">ó</text:span>rego oferta otrzymała najwyższą ocenę, do wyrażenia, w wyznaczonym przez Zamawiającego terminie, pisemnej zgody na wyb<text:span text:style-name="T203">ó</text:span>r jego oferty.</text:p>
      <text:p text:style-name="P172">21.8. W przypadku braku zgody, o kto rej mowa w pkt 7, oferta podlega odrzuceniu, a Zamawiający zwraca się o wyrażenie takiej zgody do kolejnego Wykonawcy, kt<text:span text:style-name="T203">ó</text:span>rego oferta została najwyżej oceniona, chyba że zachodzą przesłanki do unieważnienia postępowania.</text:p>
      <text:p text:style-name="P394"><text:span text:style-name="T22">22. Informacje o formalnościach, jakie powinny zostać dopełnione po wyborze oferty w celu zawarcia umowy w sprawie zamówienia publicznego. </text:span></text:p>
      <text:p text:style-name="P217"><text:span text:style-name="Strong_20_Emphasis"><text:span text:style-name="T104">22.1.</text:span></text:span><text:span text:style-name="T45"> Zamawiający poinformuje Wykonawcę, którego oferta została wybrana jako najkorzystniejsza, o miejscu i terminie zawarcia umowy w sprawie zamówienia publicznego.</text:span></text:p>
      <text:p text:style-name="P22"><text:span text:style-name="Strong_20_Emphasis"><text:span text:style-name="T34">22.2.</text:span></text:span><text:span text:style-name="T34"> Umowa w sprawie zamówienia publicznego zostanie zawarta z zachowaniem terminów i zasad określonych w </text:span><text:span text:style-name="Strong_20_Emphasis"><text:span text:style-name="T34">art. 308 ustawy Pzp</text:span></text:span><text:span text:style-name="T34">.</text:span></text:p>
      <text:p text:style-name="P22"><text:span text:style-name="Strong_20_Emphasis"><text:span text:style-name="T34">22.3.</text:span></text:span><text:span text:style-name="T34"> Wykonawca, którego oferta została wybrana jako najkorzystniejsza, zobowiązany jest przed zawarciem umowy do:</text:span></text:p>
      <text:list xml:id="list3389663365" text:style-name="L153">
        <text:list-item>
          <text:p text:style-name="P262"><text:span text:style-name="T34">wniesienia </text:span><text:span text:style-name="Strong_20_Emphasis"><text:span text:style-name="T34">zabezpieczenia należytego wykonania umowy</text:span></text:span><text:span text:style-name="T34"> w wysokości i formie określonej w SWZ; </text:span></text:p>
        </text:list-item>
        <text:list-item>
          <text:p text:style-name="P262"><text:soft-page-break/><text:span text:style-name="T34">przedłożenia </text:span><text:span text:style-name="Strong_20_Emphasis"><text:span text:style-name="T34">kosztorysu sporządzonego metodą uproszczoną</text:span></text:span><text:span text:style-name="T34">, odpowiadającego cenie ryczałtowej wskazanej w Formularzu ofertowym. Suma wartości wszystkich pozycji kosztorysu musi odpowiadać cenie netto wskazanej w Formularzu ofertowym. Kosztorys ma charakter pomocniczy i nie zmienia ryczałtowego charakteru wynagrodzenia; </text:span></text:p>
        </text:list-item>
        <text:list-item>
          <text:p text:style-name="P106">przedłożenia dokumentów potwierdzających posiadanie wymaganych uprawnień budowlanych przez osoby wskazane do pełnienia funkcji: </text:p>
        </text:list-item>
      </text:list>
      <text:p text:style-name="P163">a) kierownika budowy,<text:line-break/>b) kierownika robót sanitarnych,<text:line-break/>c) kierownika robót elektrycznych</text:p>
      <text:p text:style-name="P73">– wraz z aktualnymi zaświadczeniami potwierdzającymi członkostwo tych osób we właściwej izbie samorządu zawodowego, jeżeli obowiązek takiego członkostwa wynika z przepisów prawa;</text:p>
      <text:list xml:id="list2319895926" text:style-name="L154">
        <text:list-item>
          <text:p text:style-name="P263"><text:span text:style-name="T34">przedłożenia dokumentu potwierdzającego posiadanie przez Wykonawcę </text:span><text:span text:style-name="Strong_20_Emphasis"><text:span text:style-name="T34">aktualnego ubezpieczenia odpowiedzialności cywilnej na sumę gwarancyjną nie mniejszą niż 3 000 000,00 zł</text:span></text:span><text:span text:style-name="T34">, zgodnie z wymaganiami określonymi w SWZ oraz projektowanych postanowieniach umowy, jeżeli dokument złożony w toku postępowania nie potwierdza posiadania wymaganego ubezpieczenia w okresie wymaganym przed zawarciem umowy; </text:span></text:p>
        </text:list-item>
        <text:list-item>
          <text:p text:style-name="P329">przekazania Zamawiającemu informacji dotyczących podwykonawców, którym Wykonawca zamierza powierzyć wykonanie części zamówienia, wraz ze wskazaniem zakresu powierzanych im robót – jeżeli Wykonawca przewiduje udział podwykonawców i podwykonawcy są znani na tym etapie; </text:p>
        </text:list-item>
        <text:list-item>
          <text:p text:style-name="P263"><text:span text:style-name="T34">w przypadku Wykonawców wspólnie ubiegających się o udzielenie zamówienia – przedłożenia </text:span><text:span text:style-name="Strong_20_Emphasis"><text:span text:style-name="T34">kopii umowy regulującej współpracę tych Wykonawców</text:span></text:span><text:span text:style-name="T34">; </text:span></text:p>
        </text:list-item>
        <text:list-item>
          <text:p text:style-name="P107">przekazania innych dokumentów lub informacji wymaganych zgodnie z projektowanymi postanowieniami umowy, niezbędnych do jej zawarcia. </text:p>
        </text:list-item>
      </text:list>
      <text:p text:style-name="P22"><text:span text:style-name="Strong_20_Emphasis"><text:span text:style-name="T34">22.4.</text:span></text:span><text:span text:style-name="T34"> Dokumenty i informacje, o których mowa w pkt 22.3, Wykonawca zobowiązany jest przedłożyć w terminie wskazanym przez Zamawiającego, umożliwiającym ich weryfikację przed zawarciem umowy.</text:span></text:p>
      <text:p text:style-name="P22"><text:span text:style-name="Strong_20_Emphasis"><text:span text:style-name="T34">22.5.</text:span></text:span><text:span text:style-name="T34"> Jeżeli zabezpieczenie należytego wykonania umowy będzie wnoszone w formie gwarancji lub poręczenia, Wykonawca zobowiązany jest przedłożyć dokument zabezpieczenia zgodny z wymaganiami określonymi w SWZ. Zamawiający zastrzega sobie prawo do weryfikacji treści dokumentu zabezpieczenia przed zawarciem umowy.</text:span></text:p>
      <text:p text:style-name="P22"><text:span text:style-name="Strong_20_Emphasis"><text:span text:style-name="T34">22.6.</text:span></text:span><text:span text:style-name="T34"> W przypadku gdy Wykonawca, którego oferta została wybrana jako najkorzystniejsza, uchyla się od zawarcia umowy w sprawie zamówienia publicznego lub nie wnosi wymaganego zabezpieczenia należytego wykonania umowy, Zamawiający może dokonać ponownego badania i oceny ofert spośród ofert pozostałych w postępowaniu oraz wybrać najkorzystniejszą ofertę albo unieważnić postępowanie, zgodnie z </text:span><text:span text:style-name="Strong_20_Emphasis"><text:span text:style-name="T34">art. 263 ustawy Pzp</text:span></text:span><text:span text:style-name="T34">.</text:span></text:p>
      <text:p text:style-name="P22"><text:span text:style-name="Strong_20_Emphasis"><text:span text:style-name="T34">22.7.</text:span></text:span><text:span text:style-name="T34"> Osoby reprezentujące Wykonawcę przy zawarciu umowy powinny posiadać umocowanie do jego reprezentowania. Jeżeli umocowanie nie wynika z dokumentów dostępnych Zamawiającemu, Wykonawca zobowiązany jest przed zawarciem umowy przedłożyć odpowiednie pełnomocnictwo.</text:span></text:p>
      <text:p text:style-name="P22"><text:span text:style-name="Strong_20_Emphasis"><text:span text:style-name="T34">22.8.</text:span></text:span><text:span text:style-name="T34"> Niedopełnienie przez Wykonawcę formalności wymaganych przed zawarciem umowy będzie oceniane przez Zamawiającego z uwzględnieniem charakteru danego obowiązku oraz przepisów ustawy Pzp.</text:span></text:p>
      <text:p text:style-name="P395"><text:span text:style-name="T22">2</text:span><text:span text:style-name="T23">3</text:span><text:span text:style-name="T22">. Wymagania dotyczące zabezpieczenia należytego wykonania umowy </text:span></text:p>
      <text:p text:style-name="P210"><text:span text:style-name="Strong_20_Emphasis"><text:span text:style-name="T34">23.1.</text:span></text:span><text:span text:style-name="T34"> Zamawiający wymaga wniesienia przez Wykonawcę, którego oferta zostanie wybrana jako najkorzystniejsza, zabezpieczenia należytego wykonania umowy w wysokości </text:span><text:span text:style-name="Strong_20_Emphasis"><text:span text:style-name="T34">5% ceny całkowitej brutto podanej w ofercie</text:span></text:span><text:span text:style-name="T34">. Zabezpieczenie należy wnieść przed zawarciem umowy.</text:span></text:p>
      <text:p text:style-name="P22"><text:span text:style-name="Strong_20_Emphasis"><text:span text:style-name="T34">23.2.</text:span></text:span><text:span text:style-name="T34"> Zabezpieczenie może być wnoszone, według wyboru Wykonawcy, w jednej lub w kilku następujących formach:</text:span></text:p>
      <text:list xml:id="list2874322945" text:style-name="L155">
        <text:list-item>
          <text:p text:style-name="P266"><text:span text:style-name="T34">pieniądzu; </text:span></text:p>
        </text:list-item>
        <text:list-item>
          <text:p text:style-name="P330">poręczeniach bankowych lub poręczeniach spółdzielczej kasy oszczędnościowo-kredytowej, z tym że zobowiązanie kasy jest zawsze zobowiązaniem pieniężnym; </text:p>
        </text:list-item>
        <text:list-item>
          <text:p text:style-name="P330"><text:soft-page-break/>gwarancjach bankowych; </text:p>
        </text:list-item>
        <text:list-item>
          <text:p text:style-name="P330">gwarancjach ubezpieczeniowych; </text:p>
        </text:list-item>
        <text:list-item>
          <text:p text:style-name="P108">poręczeniach udzielanych przez podmioty, o których mowa w art. 6b ust. 5 pkt 2 ustawy z dnia 9 listopada 2000 r. o utworzeniu Polskiej Agencji Rozwoju Przedsiębiorczości. </text:p>
        </text:list-item>
      </text:list>
      <text:p text:style-name="P22"><text:span text:style-name="Strong_20_Emphasis"><text:span text:style-name="T34">23.3.</text:span></text:span><text:span text:style-name="T34"> Za zgodą Zamawiającego zabezpieczenie może być wnoszone również w formach określonych w art. 450 ust. 2 ustawy Pzp.</text:span></text:p>
      <text:p text:style-name="P22"><text:span text:style-name="Strong_20_Emphasis"><text:span text:style-name="T34">23.4.</text:span></text:span><text:span text:style-name="T34"> Zabezpieczenie wnoszone w pieniądzu należy wpłacić przelewem na rachunek bankowy Zamawiającego:</text:span></text:p>
      <text:p text:style-name="P65"><text:span text:style-name="Strong_20_Emphasis"><text:span text:style-name="T34">nr </text:span></text:span><text:span text:style-name="Strong_20_Emphasis"><text:span text:style-name="T93">70 1020 1026 0000 1402 0785 2595 </text:span></text:span><text:span text:style-name="T34">z dopiskiem:<text:line-break/></text:span><text:span text:style-name="Strong_20_Emphasis"><text:span text:style-name="T34">„Zabezpieczenie należytego wykonania umowy – Modernizacja kotłowni parowo-wodnej w Domu Pomocy Społecznej w Obrytem”.</text:span></text:span></text:p>
      <text:p text:style-name="P73">Za termin wniesienia zabezpieczenia w pieniądzu uznaje się dzień uznania rachunku bankowego Zamawiającego.</text:p>
      <text:p text:style-name="P22"><text:span text:style-name="Strong_20_Emphasis"><text:span text:style-name="T34">23.5.</text:span></text:span><text:span text:style-name="T34"> Zabezpieczenie należytego wykonania umowy służy pokryciu roszczeń Zamawiającego z tytułu niewykonania lub nienależytego wykonania umowy.</text:span></text:p>
      <text:p text:style-name="P22"><text:span text:style-name="Strong_20_Emphasis"><text:span text:style-name="T34">23.6.</text:span></text:span><text:span text:style-name="T34"> W przypadku wniesienia zabezpieczenia w formie gwarancji lub poręczenia dokument zabezpieczenia powinien być </text:span><text:span text:style-name="Strong_20_Emphasis"><text:span text:style-name="T34">nieodwołalny, bezwarunkowy i płatny na pierwsze żądanie Zamawiającego</text:span></text:span><text:span text:style-name="T34"> oraz umożliwiać Zamawiającemu skuteczne dochodzenie należności w przypadkach niewykonania lub nienależytego wykonania umowy. Treść gwarancji lub poręczenia nie może zawierać postanowień ograniczających możliwość zaspokojenia roszczeń Zamawiającego w stosunku do zakresu wynikającego z umowy oraz przepisów ustawy Pzp.</text:span></text:p>
      <text:p text:style-name="P22"><text:span text:style-name="Strong_20_Emphasis"><text:span text:style-name="T34">23.7.</text:span></text:span><text:span text:style-name="T34"> Dokument gwarancji lub poręczenia musi obejmować odpowiedzialność gwaranta lub poręczyciela co najmniej:</text:span></text:p>
      <text:list xml:id="list282395307" text:style-name="L156">
        <text:list-item>
          <text:p text:style-name="P264"><text:span text:style-name="T34">w zakresie </text:span><text:span text:style-name="Strong_20_Emphasis"><text:span text:style-name="T34">70% wartości zabezpieczenia</text:span></text:span><text:span text:style-name="T34"> – przez okres realizacji umowy, przedłużony o 30 dni od dnia wykonania zamówienia i uznania przez Zamawiającego za należycie wykonane; </text:span></text:p>
        </text:list-item>
        <text:list-item>
          <text:p text:style-name="P53"><text:span text:style-name="T34">w zakresie </text:span><text:span text:style-name="Strong_20_Emphasis"><text:span text:style-name="T34">30% wartości zabezpieczenia</text:span></text:span><text:span text:style-name="T34"> – przez okres rękojmi za wady, z uwzględnieniem terminu zwrotu tej części zabezpieczenia określonego w ustawie Pzp. </text:span></text:p>
        </text:list-item>
      </text:list>
      <text:p text:style-name="P22"><text:span text:style-name="Strong_20_Emphasis"><text:span text:style-name="T34">23.8.</text:span></text:span><text:span text:style-name="T34"> Zamawiający zwróci zabezpieczenie należytego wykonania umowy na następujących zasadach:</text:span></text:p>
      <text:list xml:id="list1813453515" text:style-name="L157">
        <text:list-item>
          <text:p text:style-name="P265"><text:span text:style-name="Strong_20_Emphasis"><text:span text:style-name="T34">70% kwoty zabezpieczenia</text:span></text:span><text:span text:style-name="T34"> – w terminie 30 dni od dnia wykonania zamówienia i uznania przez Zamawiającego za należycie wykonane; </text:span></text:p>
        </text:list-item>
        <text:list-item>
          <text:p text:style-name="P54"><text:span text:style-name="Strong_20_Emphasis"><text:span text:style-name="T34">30% kwoty zabezpieczenia</text:span></text:span><text:span text:style-name="T34"> – nie później niż w 15. dniu po upływie okresu rękojmi za wady. </text:span></text:p>
        </text:list-item>
      </text:list>
      <text:p text:style-name="P22"><text:span text:style-name="Strong_20_Emphasis"><text:span text:style-name="T34">23.9.</text:span></text:span><text:span text:style-name="T34"> Okres rękojmi za wady zostaje zrównany z okresem gwarancji jakości zaoferowanym przez Wykonawcę w Formularzu ofertowym i wynosi </text:span><text:span text:style-name="Strong_20_Emphasis"><text:span text:style-name="T34">nie mniej niż 60 miesięcy</text:span></text:span><text:span text:style-name="T34">, licząc od dnia podpisania protokołu odbioru końcowego.</text:span></text:p>
      <text:p text:style-name="P22"><text:span text:style-name="Strong_20_Emphasis"><text:span text:style-name="T34">23.10.</text:span></text:span><text:span text:style-name="T34"> Jeżeli okres, na jaki ma zostać wniesione zabezpieczenie, przekracza 5 lat:</text:span></text:p>
      <text:list xml:id="list1154682035" text:style-name="L158">
        <text:list-item>
          <text:p text:style-name="P331">zabezpieczenie w pieniądzu Wykonawca wnosi na cały ten okres; </text:p>
        </text:list-item>
        <text:list-item>
          <text:p text:style-name="P109">zabezpieczenie w innej formie Wykonawca może wnieść na okres nie krótszy niż 5 lat, z jednoczesnym zobowiązaniem do przedłużenia zabezpieczenia lub wniesienia nowego zabezpieczenia na kolejne okresy. </text:p>
        </text:list-item>
      </text:list>
      <text:p text:style-name="P22"><text:span text:style-name="Strong_20_Emphasis"><text:span text:style-name="T34">23.11.</text:span></text:span><text:span text:style-name="T34"> W przypadku przedłużenia terminu realizacji umowy Wykonawca, który wniósł zabezpieczenie w formie innej niż pieniężna, zobowiązany jest zapewnić ciągłość zabezpieczenia przez cały wymagany okres, w szczególności poprzez odpowiednie przedłużenie jego ważności albo wniesienie nowego zabezpieczenia, najpóźniej przed upływem ważności dotychczasowego zabezpieczenia.</text:span></text:p>
      <text:p text:style-name="P396"><text:span text:style-name="T22">2</text:span><text:span text:style-name="T24">4. </text:span><text:span text:style-name="T11">Pouczenie o środkach ochrony prawnej przysługujących Wykonawcy </text:span></text:p>
      <text:p text:style-name="P211"><text:span text:style-name="Strong_20_Emphasis"><text:span text:style-name="T137">24.1.</text:span></text:span><text:span text:style-name="T126"> Środki ochrony prawnej określone w Dziale IX ustawy Pzp przysługują Wykonawcy oraz innemu podmiotowi, jeżeli ma lub miał interes w uzyskaniu zamówienia oraz poniósł lub może ponieść szkodę w wyniku naruszenia przez Zamawiającego przepisów ustawy Pzp.</text:span></text:p>
      <text:p text:style-name="P22"><text:soft-page-break/><text:span text:style-name="Strong_20_Emphasis"><text:span text:style-name="T34">24.2.</text:span></text:span><text:span text:style-name="T34"> Środki ochrony prawnej wobec ogłoszenia wszczynającego postępowanie o udzielenie zamówienia oraz dokumentów zamówienia przysługują również organizacjom wpisanym na listę, o której mowa w art. 469 pkt 15 ustawy Pzp, oraz Rzecznikowi Małych i Średnich Przedsiębiorców.</text:span></text:p>
      <text:p text:style-name="P22"><text:span text:style-name="Strong_20_Emphasis"><text:span text:style-name="T34">24.3.</text:span></text:span><text:span text:style-name="T34"> Odwołanie przysługuje na:</text:span></text:p>
      <text:list xml:id="list114306732" text:style-name="L159">
        <text:list-item>
          <text:p text:style-name="P268"><text:span text:style-name="T34">niezgodną z przepisami ustawy Pzp czynność Zamawiającego podjętą w postępowaniu o udzielenie zamówienia, w tym na projektowane postanowienie umowy; </text:span></text:p>
        </text:list-item>
        <text:list-item>
          <text:p text:style-name="P332">zaniechanie czynności w postępowaniu o udzielenie zamówienia, do której Zamawiający był obowiązany na podstawie ustawy Pzp; </text:p>
        </text:list-item>
        <text:list-item>
          <text:p text:style-name="P110">zaniechanie przeprowadzenia postępowania o udzielenie zamówienia na podstawie ustawy Pzp, mimo że Zamawiający był do tego obowiązany. </text:p>
        </text:list-item>
      </text:list>
      <text:p text:style-name="P22"><text:span text:style-name="Strong_20_Emphasis"><text:span text:style-name="T34">24.4.</text:span></text:span><text:span text:style-name="T34"> Odwołanie wnosi się do Prezesa Krajowej Izby Odwoławczej.</text:span></text:p>
      <text:p text:style-name="P22"><text:span text:style-name="Strong_20_Emphasis"><text:span text:style-name="T34">24.5.</text:span></text:span><text:span text:style-name="T34"> Odwołujący przekazuje Zamawiającemu odwołanie wniesione w formie elektronicznej albo postaci elektronicznej albo kopię tego odwołania, jeżeli zostało ono wniesione w formie pisemnej, przed upływem terminu do wniesienia odwołania, w taki sposób, aby Zamawiający mógł zapoznać się z jego treścią przed upływem tego terminu.</text:span></text:p>
      <text:p text:style-name="P22"><text:span text:style-name="Strong_20_Emphasis"><text:span text:style-name="T34">24.6.</text:span></text:span><text:span text:style-name="T34"> W niniejszym postępowaniu, z uwagi na fakt, że wartość zamówienia jest mniejsza niż progi unijne, odwołanie wnosi się w terminie:</text:span></text:p>
      <text:list xml:id="list877101443" text:style-name="L160">
        <text:list-item>
          <text:p text:style-name="P267"><text:span text:style-name="Strong_20_Emphasis"><text:span text:style-name="T34">5 dni</text:span></text:span><text:span text:style-name="T34"> od dnia przekazania informacji o czynności Zamawiającego stanowiącej podstawę jego wniesienia – jeżeli informacja została przekazana przy użyciu środków komunikacji elektronicznej; </text:span></text:p>
        </text:list-item>
        <text:list-item>
          <text:p text:style-name="P55"><text:span text:style-name="Strong_20_Emphasis"><text:span text:style-name="T34">10 dni</text:span></text:span><text:span text:style-name="T34"> od dnia przekazania informacji o czynności Zamawiającego stanowiącej podstawę jego wniesienia – jeżeli informacja została przekazana w sposób inny niż określony w pkt 1. </text:span></text:p>
        </text:list-item>
      </text:list>
      <text:p text:style-name="P22"><text:span text:style-name="Strong_20_Emphasis"><text:span text:style-name="T34">24.7.</text:span></text:span><text:span text:style-name="T34"> Odwołanie wobec treści ogłoszenia wszczynającego postępowanie o udzielenie zamówienia lub wobec treści dokumentów zamówienia wnosi się w terminie </text:span><text:span text:style-name="Strong_20_Emphasis"><text:span text:style-name="T34">5 dni</text:span></text:span><text:span text:style-name="T34"> od dnia zamieszczenia ogłoszenia w Biuletynie Zamówień Publicznych lub dokumentów zamówienia na stronie internetowej prowadzonego postępowania.</text:span></text:p>
      <text:p text:style-name="P22"><text:span text:style-name="Strong_20_Emphasis"><text:span text:style-name="T34">24.8.</text:span></text:span><text:span text:style-name="T34"> Odwołanie w przypadkach innych niż określone w pkt 24.6 i 24.7 wnosi się w terminie </text:span><text:span text:style-name="Strong_20_Emphasis"><text:span text:style-name="T34">5 dni</text:span></text:span><text:span text:style-name="T34"> od dnia, w którym powzięto lub przy zachowaniu należytej staranności można było powziąć wiadomość o okolicznościach stanowiących podstawę jego wniesienia.</text:span></text:p>
      <text:p text:style-name="P22"><text:span text:style-name="Strong_20_Emphasis"><text:span text:style-name="T34">24.9.</text:span></text:span><text:span text:style-name="T34"> W przypadkach określonych w art. 515 ust. 4 ustawy Pzp odwołanie wnosi się w terminach wskazanych w tym przepisie.</text:span></text:p>
      <text:p text:style-name="P22"><text:span text:style-name="Strong_20_Emphasis"><text:span text:style-name="T34">24.10.</text:span></text:span><text:span text:style-name="T34"> Odwołanie powinno zawierać elementy określone w art. 516 ustawy Pzp, w szczególności wskazanie czynności lub zaniechania Zamawiającego, którym zarzuca się niezgodność z przepisami ustawy Pzp, zwięzłe przedstawienie zarzutów, żądanie co do sposobu rozstrzygnięcia odwołania oraz wskazanie okoliczności faktycznych i prawnych uzasadniających wniesienie odwołania.</text:span></text:p>
      <text:p text:style-name="P22"><text:span text:style-name="Strong_20_Emphasis"><text:span text:style-name="T34">24.11.</text:span></text:span><text:span text:style-name="T34"> Na orzeczenie Krajowej Izby Odwoławczej oraz postanowienie Prezesa Krajowej Izby Odwoławczej, o którym mowa w art. 519 ust. 1 ustawy Pzp, stronom oraz uczestnikom postępowania odwoławczego przysługuje skarga do sądu.</text:span></text:p>
      <text:p text:style-name="P22"><text:span text:style-name="Strong_20_Emphasis"><text:span text:style-name="T34">24.12.</text:span></text:span><text:span text:style-name="T34"> Skargę wnosi się do </text:span><text:span text:style-name="Strong_20_Emphasis"><text:span text:style-name="T34">Sądu Okręgowego w Warszawie – sądu zamówień publicznych</text:span></text:span><text:span text:style-name="T34">, za pośrednictwem Prezesa Krajowej Izby Odwoławczej, w terminie </text:span><text:span text:style-name="Strong_20_Emphasis"><text:span text:style-name="T34">14 dni</text:span></text:span><text:span text:style-name="T34"> od dnia doręczenia orzeczenia Krajowej Izby Odwoławczej lub postanowienia Prezesa Krajowej Izby Odwoławczej, o którym mowa w art. 519 ust. 1 ustawy Pzp.</text:span></text:p>
      <text:p text:style-name="P22"><text:span text:style-name="Strong_20_Emphasis"><text:span text:style-name="T34">24.13.</text:span></text:span><text:span text:style-name="T34"> Szczegółowe zasady dotyczące środków ochrony prawnej określa </text:span><text:span text:style-name="Strong_20_Emphasis"><text:span text:style-name="T34">Dział IX „Środki ochrony prawnej” ustawy Pzp (art. 505–590).</text:span></text:span></text:p>
      <text:p text:style-name="P397"><text:span text:style-name="T22">2</text:span><text:span text:style-name="T25">5. Pozostałe informacje </text:span></text:p>
      <text:p text:style-name="P212"><text:span text:style-name="Strong_20_Emphasis"><text:span text:style-name="T137">25.1.</text:span></text:span><text:span text:style-name="T126"> Zamawiający nie dokonuje podziału zamówienia na części i nie dopuszcza możliwości składania ofert częściowych.</text:span></text:p>
      <text:p text:style-name="P73"><text:soft-page-break/>Przedmiot zamówienia stanowi funkcjonalnie, technicznie i organizacyjnie jedną całość obejmującą modernizację istniejącej kotłowni parowo-wodnej wraz z instalacjami, urządzeniami i robotami towarzyszącymi. Poszczególne zakresy robót są ze sobą technologicznie powiązane, a ich prawidłowe wykonanie wymaga koordynacji w ramach jednego procesu inwestycyjnego.</text:p>
      <text:p text:style-name="P73">Podział zamówienia na części mógłby powodować trudności w koordynacji robót wykonywanych przez różnych wykonawców, problemy z ustaleniem odpowiedzialności za prawidłowe współdziałanie poszczególnych instalacji i urządzeń, zwiększenie ryzyka opóźnień oraz utrudnienia w przeprowadzeniu prób, rozruchu technologicznego i odbioru końcowego całego układu.</text:p>
      <text:p text:style-name="P73">Za realizację kompletnego przedmiotu zamówienia, osiągnięcie wymaganych parametrów technologicznych oraz prawidłowe uruchomienie zmodernizowanej kotłowni powinien odpowiadać jeden Wykonawca.</text:p>
      <text:p text:style-name="P22"><text:span text:style-name="T34">Dodatkowo roboty będą prowadzone w czynnym obiekcie Domu Pomocy Społecznej, co wymaga szczególnej koordynacji prac oraz </text:span><text:span text:style-name="Strong_20_Emphasis"><text:span text:style-name="T34">zapewnienia nieprzerwanej dostawy ciepła i pary technologicznej na potrzeby funkcjonowania DPS, w tym poprzez zapewnienie przez Wykonawcę zewnętrznego, tymczasowego źródła ciepła na zasadach określonych w dokumentach zamówienia.</text:span></text:span></text:p>
      <text:p text:style-name="P73">Zamawiający uznaje zatem, że brak podziału zamówienia na części jest uzasadniony względami technicznymi, organizacyjnymi i funkcjonalnymi oraz potrzebą zapewnienia jednoznacznej odpowiedzialności za prawidłową realizację całego zadania.</text:p>
      <text:p text:style-name="P22"><text:span text:style-name="Strong_20_Emphasis"><text:span text:style-name="T34">25.2.</text:span></text:span><text:span text:style-name="T34"> Zamawiający nie przewiduje udzielenia zamówienia, o którym mowa w art. 214 ust. 1 pkt 7 ustawy Pzp.</text:span></text:p>
      <text:p text:style-name="P22"><text:span text:style-name="Strong_20_Emphasis"><text:span text:style-name="T34">25.3.</text:span></text:span><text:span text:style-name="T34"> Zamawiający nie dopuszcza składania ofert wariantowych.</text:span></text:p>
      <text:p text:style-name="P22"><text:span text:style-name="Strong_20_Emphasis"><text:span text:style-name="T34">25.4.</text:span></text:span><text:span text:style-name="T34"> Zamawiający nie wymaga przeprowadzenia przez Wykonawcę wizji lokalnej ani sprawdzenia przez niego dokumentów niezbędnych do realizacji zamówienia dostępnych na miejscu u Zamawiającego.</text:span></text:p>
      <text:p text:style-name="P22"><text:span text:style-name="Strong_20_Emphasis"><text:span text:style-name="T34">25.5.</text:span></text:span><text:span text:style-name="T34"> Zamawiający nie przewiduje rozliczeń w walutach obcych.</text:span></text:p>
      <text:p text:style-name="P22"><text:span text:style-name="Strong_20_Emphasis"><text:span text:style-name="T34">25.6.</text:span></text:span><text:span text:style-name="T34"> Zamawiający nie przewiduje zwrotu kosztów udziału w postępowaniu.</text:span></text:p>
      <text:p text:style-name="P22"><text:span text:style-name="Strong_20_Emphasis"><text:span text:style-name="T34">25.7.</text:span></text:span><text:span text:style-name="T34"> Zamawiający nie zastrzega obowiązku osobistego wykonania przez Wykonawcę kluczowych zadań dotyczących zamówienia.</text:span></text:p>
      <text:p text:style-name="P22"><text:span text:style-name="Strong_20_Emphasis"><text:span text:style-name="T34">25.8.</text:span></text:span><text:span text:style-name="T34"> Zamawiający nie przewiduje zawarcia umowy ramowej.</text:span></text:p>
      <text:p text:style-name="P22"><text:span text:style-name="Strong_20_Emphasis"><text:span text:style-name="T34">25.9.</text:span></text:span><text:span text:style-name="T34"> Zamawiający nie przewiduje przeprowadzenia aukcji elektronicznej.</text:span></text:p>
      <text:p text:style-name="P22"><text:span text:style-name="Strong_20_Emphasis"><text:span text:style-name="T34">25.10.</text:span></text:span><text:span text:style-name="T34"> Zamawiający nie wymaga złożenia ofert w postaci katalogów elektronicznych ani dołączenia katalogów elektronicznych do oferty.</text:span></text:p>
      <text:p text:style-name="P22"><text:span text:style-name="Strong_20_Emphasis"><text:span text:style-name="T34">25.11.</text:span></text:span><text:span text:style-name="T34"> Zamawiający nie wymaga złożenia przedmiotowych środków dowodowych.</text:span></text:p>
      <text:p text:style-name="P22"><text:span text:style-name="Strong_20_Emphasis"><text:span text:style-name="T34">25.12.</text:span></text:span><text:span text:style-name="T34"> Zamawiający nie przewiduje wymagań związanych z realizacją zamówienia w zakresie zatrudnienia osób, o których mowa w art. 96 ust. 2 pkt 2 ustawy Pzp.</text:span></text:p>
      <text:p text:style-name="P22"><text:span text:style-name="Strong_20_Emphasis"><text:span text:style-name="T34">25.13.</text:span></text:span><text:span text:style-name="T34"> Zamawiający nie przewiduje zastrzeżenia możliwości ubiegania się o udzielenie zamówienia wyłącznie przez Wykonawców, o których mowa w art. 94 ustawy Pzp.</text:span></text:p>
      <text:p text:style-name="P22"><text:span text:style-name="Strong_20_Emphasis"><text:span text:style-name="T34">25.14.</text:span></text:span><text:span text:style-name="T34"> Zamawiający nie przewiduje obowiązku wniesienia przez Wykonawcę zabezpieczenia zaliczki, ponieważ Zamawiający nie przewiduje udzielania zaliczek na poczet wykonania zamówienia.</text:span></text:p>
      <text:p text:style-name="P22"><text:span text:style-name="Strong_20_Emphasis"><text:span text:style-name="T34">25.15.</text:span></text:span><text:span text:style-name="T34"> W zakresie ochrony danych osobowych zastosowanie mają postanowienia dotyczące RODO określone poniżej w niniejszym rozdziale SWZ.</text:span></text:p>
      <text:p text:style-name="P235"><text:span text:style-name="T137">25.</text:span><text:span text:style-name="T141">16</text:span><text:span text:style-name="T137">. Zapisy dotyczące RODO :</text:span></text:p>
      <text:p text:style-name="P429"><text:span text:style-name="T57">Zgodnie z art. 13 ust. 1 i ust. 2 Rozporządzenia Parlamentu Europejskiego i Rady (UE) 2016/679 z dnia 27 kwietnia 2016 r. w sprawie ochrony osób fizycznych w związku z przetwarzaniem danych osobowych i w sprawie swobodnego przepływu takich danych oraz uchylenia dyrektywy 95/46/WE </text:span><text:span text:style-name="T58">(ogólne rozporządzenie o ochronie danych, dalej jako </text:span><text:soft-page-break/><text:span text:style-name="T58">RODO) (Dz. U. UE. L. z 2016 r. Nr 119, z późn. zm.), wszystkie osoby składające dokumenty w odpowiedzi na ogłoszenie uprzejmie </text:span><text:span text:style-name="T57">informujemy, że:</text:span></text:p>
      <text:list xml:id="list3938990808" text:style-name="L48">
        <text:list-item>
          <text:h text:style-name="P430" text:outline-level="2"><text:span text:style-name="T69">Administrator danych osobowych: </text:span><text:span text:style-name="T40">Administratorem Pani/Pana danych osobowych jest </text:span><text:span text:style-name="T42">Dom Pomocy Społecznej </text:span><text:span text:style-name="T43">w Obrytem</text:span><text:span text:style-name="T42">, </text:span><text:span text:style-name="T44">0</text:span><text:span text:style-name="T43">7-215 Obryte 188</text:span><text:span text:style-name="T42">. </text:span><text:span text:style-name="T40">Z administratorem może się Pani/Pan skontaktować poprzez adres e-mail: </text:span><text:span text:style-name="Internet_20_link"><text:span text:style-name="T41">sekretariat@dpsobryte.pl</text:span></text:span><text:span text:style-name="T40">, telefonicznie: </text:span><text:span text:style-name="T41">29 741 10 80</text:span><text:span text:style-name="T40"> lub pisemnie na adres korespondencyjny wskazany powyżej. </text:span></text:h>
        </text:list-item>
        <text:list-item>
          <text:h text:style-name="P430" text:outline-level="2"><text:span text:style-name="T69">Inspektor ochrony danych: </text:span><text:span text:style-name="T40">Administrator wyznaczył Inspektora Ochrony Danych, z którym może się Pani/Pan skontaktować w sprawach ochrony i przetwarzania swoich danych osobowych pod adresem e-mail: <text:s/></text:span><text:a xlink:type="simple" xlink:href="mailto:iod@dpsobryte.pl" text:style-name="Internet_20_link" text:visited-style-name="Visited_20_Internet_20_Link"><text:span text:style-name="T41">iod@dpsobryte.pl</text:span></text:a><text:span text:style-name="T41"> </text:span><text:span text:style-name="T40">lub pisemnie na adres naszej siedziby, wskazany powyżej. <text:s/></text:span></text:h>
        </text:list-item>
        <text:list-item>
          <text:h text:style-name="P431" text:outline-level="2"><text:span text:style-name="T76">Cele i podstawy prawne przetwarzania: </text:span><text:span text:style-name="T172">Jako Administrator będziemy przetwarzać Pani/Pana dane osobowe w trybie art. 6 ust. 1 lit. c RODO w związku z ustawą z dnia 11 września 2019 r. – Prawo zamówień publicznych (Dz. U. z 2019 r. poz. 2019 z późn. zm.) z celu związanym z postępowaniem o udzielenie zamówienia publicznego.</text:span></text:h>
        </text:list-item>
        <text:list-item>
          <text:h text:style-name="P431" text:outline-level="2"><text:span text:style-name="T76">Okres przechowywania: </text:span><text:span text:style-name="T172">Pani/Pana dane osobowe będą przechowywane przez okres niezbędny do realizacji celów określonych w ust. 3, a po tym czasie przez okres oraz w zakresie wymaganym przez przepisy powszechnie obowiązującego prawa.</text:span></text:h>
        </text:list-item>
        <text:list-item>
          <text:h text:style-name="P431" text:outline-level="2"><text:span text:style-name="T76">Odbiorcy danych: </text:span><text:span text:style-name="T172">Odbiorcami Pani/Pana danych osobowych będą osoby lub podmioty, którym udostępniona zostanie dokumentacja postępowania w oparciu o art. 18 oraz art. 74 ust. 1 ustawy z dnia 11 września 2019 r. – Prawo zamówień publicznych (Dz. U. z 2019 r. poz. 2019 z późn. zm.), dalej „ustawa Pzp”. </text:span><text:span text:style-name="T173">Do Pani/Pana danych mogą też mieć dostęp podmioty przetwarzające dane w imieniu Administratora, np. dostawca BIP, usługodawca hostingu poczty elektronicznej, jak również inni administratorzy danych osobowych, przetwarzający dane we własnym imieniu np.: Poczta Polska lub obsługa prawna. </text:span></text:h>
        </text:list-item>
        <text:list-item>
          <text:h text:style-name="P431" text:outline-level="2"><text:span text:style-name="T76">Prawa osób, których dane dotyczą: </text:span><text:span text:style-name="T173">Zgodnie z RODO przysługuje Pani/Panu:</text:span></text:h>
        </text:list-item>
      </text:list>
      <text:list xml:id="list1920007670" text:style-name="L50">
        <text:list-item>
          <text:p text:style-name="P451">prawo dostępu do swoich danych osobowych oraz otrzymania ich kopii – każda osoba, której dane przetwarzamy jest uprawniona do uzyskania informacji o swoich danych osobowych zgodnie z art. 15 RODO;</text:p>
        </text:list-item>
        <text:list-item>
          <text:p text:style-name="P451">prawo do sprostowania (poprawiania) swoich danych osobowych – w przypadku, gdy dane osobowe przetwarzane przez Administratora są nieprawidłowe lub niekompletne to każda osoba, której dane dotyczą może żądać odpowiednio ich poprawienia lub uzupełnienia zgodnie z art. 16 RODO;</text:p>
        </text:list-item>
        <text:list-item>
          <text:h text:style-name="P505" text:outline-level="2">prawo do ograniczenia przetwarzania danych osobowych – z ważnych przyczyn, np.: kwestionowanie legalności przetwarzania danych osobowych, zgodnie z art. 18 RODO;</text:h>
        </text:list-item>
      </text:list>
      <text:h text:style-name="P432" text:outline-level="2">Jeżeli chce Pani/Pan skorzystać z któregokolwiek z tych uprawnień prosimy o kontakt z Inspektorem Ochrony Danych, który został wskazany w ust. 2 lub pisemnie na adres korespondencyjny, wskazany w ust. 1.</text:h>
      <text:list xml:id="list145949296028525" text:continue-list="list3938990808" text:style-name="L48">
        <text:list-item>
          <text:h text:style-name="P449" text:outline-level="2">Przysługuje Pani/Panu prawo wniesienia skargi do organu nadzorczego na niezgodne z RODO przetwarzanie Pani/Panu danych osobowych. Organem właściwym dla ww. skargi jest: Prezes Urzędu Ochrony Danych Osobowych, ul. Stawki 2, 00-193 Warszawa.</text:h>
        </text:list-item>
        <text:list-item>
          <text:h text:style-name="P450" text:outline-level="2"><text:span text:style-name="T76">Informacja o wymogu/dobrowolności podania danych: </text:span><text:span text:style-name="T173">Obowiązek podania przez Panią/Pana danych osobowych bezpośrednio Pani/Pana dotyczących jest wymogiem ustawowym określonym w przepisach ustawy Pzp, związanym z udziałem w postępowaniu o udzielenie zamówienia publicznego. Konsekwencje niepodania określonych danych wynikają z ustawy Pzp. Obowiązek podania przez Panią/Pana danych osobowych bezpośrednio Pani/Pana dotyczących jest wymogiem ustawowym określonym w przepisach ustawy Pzp, związanym z udziałem w postępowaniu o udzielenie zamówienia publicznego. Konsekwencje niepodania określonych danych wynikają z ustawy Pzp.</text:span></text:h>
        </text:list-item>
        <text:list-item>
          <text:h text:style-name="P447" text:outline-level="2"><text:span text:style-name="T47">Zamawiający informuje, że na podstawie art. 24 ust. 1 ustawy z dnia 14 czerwca 2024 r. o ochronie sygnalistów (Dz. U. poz. 928) w Domu Pomocy Społecznej </text:span><text:span text:style-name="T48">w Obrytem</text:span><text:span text:style-name="T47"> została ustalona procedura zgłoszeń wewnętrznych. W związku z powyższym, mają Państwo prawo zgłoszenia naruszenia prawa, polegającego na działaniu lub zaniechaniu niezgodnego z prawem lub mającego na celu obejście prawa, w obszarach określonych w art. 3 ust. 1 ustawy. </text:span><text:span text:style-name="T49">Zgłoszeń można dokonywać za pośrednictwem następujących kanałów: za pomocą poczty elektronicznej na adres: </text:span><text:a xlink:type="simple" xlink:href="mailto:sekretariat@dpspodsosnamipultusk.pl" text:style-name="Internet_20_link" text:visited-style-name="Visited_20_Internet_20_Link"><text:span text:style-name="T126">s</text:span></text:a><text:span text:style-name="T50">ekretariat@dpsobryte.pl</text:span><text:span text:style-name="T51"> </text:span><text:span text:style-name="T52">lub </text:span><text:span text:style-name="T53"><text:s/></text:span><text:span text:style-name="T54">w formie listownej na adres: Dom Pomocy Społecznej </text:span><text:span text:style-name="T55">w Obrytem, 07-215 Obryte 188</text:span><text:span text:style-name="T54"> z dopiskiem na kopercie, np. „zgłoszenie nieprawidłowości”, „stanowisko, o którym mowa w § 3 ust. 1 – do rąk własnych”.</text:span></text:h>
        </text:list-item>
      </text:list>
      <text:h text:style-name="P448" text:outline-level="2"><text:span text:style-name="T54"/></text:h>
      <text:p text:style-name="P398"><text:span text:style-name="T25">Z</text:span><text:span text:style-name="T11">ałączniki do SWZ </text:span></text:p>
      <text:h text:style-name="P233" text:outline-level="2"><text:soft-page-break/><text:span text:style-name="T52">Z</text:span><text:span text:style-name="T49">ałącznikami do niniejszej SWZ są: </text:span></text:h>
      <text:list xml:id="list2176377811" text:style-name="L52">
        <text:list-item>
          <text:h text:style-name="P234" text:outline-level="2"><text:span text:style-name="T49">Projekt budowlany, przedmiar robót (pomocniczo), specyfikacja techniczna wykonania i odbioru robót budowlanych – Załącznik Nr 1a, 1b, 1c; </text:span></text:h>
        </text:list-item>
        <text:list-item>
          <text:h text:style-name="P234" text:outline-level="2"><text:span text:style-name="T49">Wzór formularza ofertowego <text:s/>- Załącznik Nr 2 do SWZ; </text:span></text:h>
        </text:list-item>
        <text:list-item>
          <text:h text:style-name="P234" text:outline-level="2"><text:span text:style-name="T49">Wzór oświadczenia o niepodleganiu wykluczeniu oraz spełnianiu warunków udziału w postępowaniu – Załącznik Nr 3 do SWZ; </text:span></text:h>
        </text:list-item>
        <text:list-item>
          <text:h text:style-name="P234" text:outline-level="2"><text:span text:style-name="T49">Wzór zobowiązania podmiotu udostępniającego zasoby – Załącznik Nr 4 do SWZ; </text:span></text:h>
        </text:list-item>
        <text:list-item>
          <text:h text:style-name="P234" text:outline-level="2"><text:span text:style-name="T49"><text:s/>Wzór wykazu robót budowlanych – Załącznik Nr 5 do SWZ; </text:span></text:h>
        </text:list-item>
        <text:list-item>
          <text:h text:style-name="P234" text:outline-level="2"><text:span text:style-name="T49"><text:s/>Wzór wykazu osób skierowanych do realizacji zamówienia – Załącznik Nr 6 do SWZ; <text:s/></text:span></text:h>
        </text:list-item>
        <text:list-item>
          <text:h text:style-name="P234" text:outline-level="2"><text:span text:style-name="T49">Wzór oświadczenia o aktualności informacji – Załącznik Nr 7d do SWZ; </text:span></text:h>
        </text:list-item>
        <text:list-item>
          <text:h text:style-name="P234" text:outline-level="2"><text:span text:style-name="T49">Projektowane postanowienia umowy – Załącznik Nr 8 do SWZ. </text:span></text:h>
        </text:list-item>
      </text:list>
      <text:h text:style-name="P236" text:outline-level="2"><text:span text:style-name="T136">Załącznik Nr 2 – wzór formularza ofertowego</text:span></text:h>
      <table:table table:name="Tabela1" table:style-name="Tabela1">
        <table:table-column table:style-name="Tabela1.A"/>
        <table:table-row>
          <table:table-cell table:style-name="Tabela1.A1" office:value-type="string">
            <text:p text:style-name="P470">Oferta w postępowaniu pn.</text:p>
            <text:p text:style-name="P471">Modernizacja kotłowni parowo – wodnej w Domu Pomocy Społecznej w Obrytem</text:p>
            <text:p text:style-name="P472">Znak postępowania: DPS.ZP.264/TP<text:span text:style-name="T207">5</text:span>/2026</text:p>
          </table:table-cell>
        </table:table-row>
      </table:table>
      <text:h text:style-name="P218" text:outline-level="2"><text:span text:style-name="T136"/></text:h>
      <text:p text:style-name="P226"><text:span text:style-name="T163">I. DANE WYKONAWCY:</text:span></text:p>
      <text:p text:style-name="P231"><text:span text:style-name="T163">WYKONAWCA: </text:span></text:p>
      <text:p text:style-name="P228"><text:span text:style-name="T163">………………………………………………………………</text:span></text:p>
      <text:p text:style-name="P228"><text:span text:style-name="T163">………………………………………………………………</text:span></text:p>
      <text:p text:style-name="P228"><text:span text:style-name="T163">………………………………………………………………</text:span></text:p>
      <text:p text:style-name="P228"><text:span text:style-name="T163">NIP: …………………..<text:tab/>REGON: ……………………….. KRS (jeśli dotyczy)…………………..</text:span></text:p>
      <text:p text:style-name="P219"><text:span text:style-name="Strong_20_Emphasis"><text:span text:style-name="T127">Telefon:</text:span></text:span><text:span text:style-name="T127"> .....................................................…<text:tab/></text:span><text:span text:style-name="Strong_20_Emphasis"><text:span text:style-name="T6">Adres e-mail:</text:span></text:span><text:span text:style-name="T6"> .......................................</text:span><text:span text:style-name="T34">.........</text:span></text:p>
      <text:p text:style-name="P184"><text:span text:style-name="Strong_20_Emphasis"><text:span text:style-name="T6">Adres skrzynki ePUAP / adres do e-Doręczeń – jeżeli dotyczy:</text:span></text:span><text:span text:style-name="T34"><text:line-break/>....................................................................................................................</text:span></text:p>
      <text:p text:style-name="P225"><text:span text:style-name="Strong_20_Emphasis"><text:span text:style-name="T163">Osoba uprawniona do reprezentowania Wykonawcy:</text:span></text:span></text:p>
      <text:p text:style-name="P230"><text:span text:style-name="T163">Imię i nazwisko: …………………………………………………………………………………………………………….</text:span></text:p>
      <text:p text:style-name="P224"><text:span text:style-name="T163">Funkcja/rola: ………………………………………………………………………………………………………………..</text:span></text:p>
      <text:p text:style-name="P224"><text:span text:style-name="T163"/></text:p>
      <text:p text:style-name="P232"><text:span text:style-name="T163">II. OFERTA: </text:span></text:p>
      <text:p text:style-name="P229"><text:span text:style-name="T164"><text:tab/>Odpowiadając</text:span><text:span text:style-name="T163"> na ogłoszenie o zamówieniu, po zapoznaniu się ze Specyfikacją Warunków Zamówienia wraz z załącznikami oraz pozostałą dokumentacją zamówienia, </text:span><text:span text:style-name="T164">niniejszym </text:span><text:span text:style-name="T163">składamy ofertę na wykonanie przedmiotu zamówienia na warunkach określonych przez Zamawiającego, </text:span><text:span text:style-name="T164">na następujących warunkach: </text:span></text:p>
      <text:p text:style-name="P229"><text:span text:style-name="T164"/></text:p>
      <text:p text:style-name="P227"><text:span text:style-name="T163">1. C</text:span><text:span text:style-name="T164">ENA OFERTY</text:span><text:span text:style-name="T163">:</text:span></text:p>
      <text:p text:style-name="P227"><text:span text:style-name="T163"><text:tab/></text:span><text:span text:style-name="T161">Oferujemy wykonanie całości przedmiotu zamówienia za </text:span><text:span text:style-name="Strong_20_Emphasis"><text:span text:style-name="T161">ryczałtową cenę</text:span></text:span><text:span text:style-name="T161">: </text:span></text:p>
      <table:table table:name="Tabela2" table:style-name="Tabela2">
        <table:table-column table:style-name="Tabela2.A" table:number-columns-repeated="3"/>
        <table:table-row>
          <table:table-cell table:style-name="Tabela2.A1" office:value-type="string">
            <text:p text:style-name="P481"/>
            <text:p text:style-name="P481">Cena netto </text:p>
            <text:p text:style-name="P481"/>
          </table:table-cell>
          <table:table-cell table:style-name="Tabela2.A1" office:value-type="string">
            <text:p text:style-name="P481"/>
            <text:p text:style-name="P481">VAT</text:p>
          </table:table-cell>
          <table:table-cell table:style-name="Tabela2.C1" office:value-type="string">
            <text:p text:style-name="P481"/>
            <text:p text:style-name="P481">Cena brutto</text:p>
          </table:table-cell>
        </table:table-row>
        <table:table-row>
          <table:table-cell table:style-name="Tabela2.A2" office:value-type="string">
            <text:p text:style-name="P477"/>
            <text:p text:style-name="P477"/>
            <text:p text:style-name="P477">………………………………… <text:span text:style-name="T174">zł. </text:span></text:p>
            <text:p text:style-name="P477"/>
            <text:p text:style-name="P476">słownie: …………………………….</text:p>
            <text:p text:style-name="P476"/>
            <text:p text:style-name="P476">………………………………………</text:p>
            <text:p text:style-name="P476"/>
            <text:p text:style-name="P476">……………………………………..</text:p>
          </table:table-cell>
          <table:table-cell table:style-name="Tabela2.A2" office:value-type="string">
            <text:p text:style-name="P477"/>
            <text:p text:style-name="P476"/>
            <text:p text:style-name="P476"/>
            <text:p text:style-name="P476">Stawka: …………….%</text:p>
            <text:p text:style-name="P476"/>
            <text:p text:style-name="P476">………………………….. zł. </text:p>
            <text:p text:style-name="P476"/>
          </table:table-cell>
          <table:table-cell table:style-name="Tabela2.C2" office:value-type="string">
            <text:p text:style-name="P477"/>
            <text:p text:style-name="P477"/>
            <text:p text:style-name="P477">………………………………….. <text:span text:style-name="T174">zł. </text:span></text:p>
            <text:p text:style-name="P476"/>
            <text:p text:style-name="P476">słownie: ……………………………</text:p>
            <text:p text:style-name="P476"/>
            <text:p text:style-name="P476">……………………………………..</text:p>
            <text:p text:style-name="P476"/>
            <text:p text:style-name="P476">……………………………………..</text:p>
            <text:p text:style-name="P477"/>
          </table:table-cell>
        </table:table-row>
      </table:table>
      <text:p text:style-name="P229"><text:span text:style-name="T163"/></text:p>
      <text:p text:style-name="P213"><text:soft-page-break/><text:span text:style-name="T127"><text:tab/></text:span><text:span text:style-name="T104">Oświadczamy, że powyższa cena obejmuje wszystkie koszty niezbędne do kompletnego, prawidłowego i terminowego wykonania przedmiotu zamówienia zgodnie z wymaganiami określonymi w SWZ i pozostałych dokumentach zamówienia. </text:span></text:p>
      <text:p text:style-name="P213"><text:span text:style-name="T127"/></text:p>
      <text:p text:style-name="P227"><text:span text:style-name="T163">2. </text:span><text:span text:style-name="T164">OKRES GWARANCJI JAKOŚCI:</text:span></text:p>
      <text:p text:style-name="P214"><text:span text:style-name="T128">2.1. </text:span><text:span text:style-name="T105">Oferujemy okres gwarancji jakości na wykonany przedmiot zamówienia wynoszący: </text:span><text:span text:style-name="Strong_20_Emphasis"><text:span text:style-name="T34">........................ miesięcy, </text:span></text:span><text:span text:style-name="T34">liczony od dnia podpisania protokołu odbioru końcowego przedmiotu zamówienia.</text:span></text:p>
      <text:p text:style-name="Text_20_body"><text:span text:style-name="T83">2.2. </text:span><text:span text:style-name="T34">Minimalny wymagany przez Zamawiającego okres gwarancji wynosi</text:span><text:span text:style-name="T11"> </text:span><text:span text:style-name="T122">60</text:span><text:span text:style-name="Strong_20_Emphasis"><text:span text:style-name="T11"> </text:span></text:span><text:span text:style-name="Strong_20_Emphasis"><text:span text:style-name="T34">miesięcy</text:span></text:span><text:span text:style-name="T34">, natomiast maksymalny okres uwzględniany przy ocenie ofert wynosi</text:span><text:span text:style-name="T11"> </text:span><text:span text:style-name="T122">72</text:span><text:span text:style-name="Strong_20_Emphasis"><text:span text:style-name="T11"> </text:span></text:span><text:span text:style-name="Strong_20_Emphasis"><text:span text:style-name="T34">miesi</text:span></text:span><text:span text:style-name="Strong_20_Emphasis"><text:span text:style-name="T93">ące</text:span></text:span><text:span text:style-name="T34">.</text:span></text:p>
      <text:p text:style-name="P72"><text:span text:style-name="T175">2.3. </text:span>Oświadczamy, że zaoferowany powyżej okres gwarancji jakości jest zgodny z zasadami określonymi w SWZ i będzie wiążący przez cały zaoferowany okres.</text:p>
      <text:p text:style-name="P149"/>
      <text:p text:style-name="P173">III. TERMIN REALIZACJI ZAMÓWIENIA:</text:p>
      <text:p text:style-name="P149"><text:tab/>Zobowiązujemy się wykonać przedmiot zamówienia w terminie określonym przez Zamawiającego w SWZ oraz projektowanych postanowieniach umowy. </text:p>
      <text:p text:style-name="P149"/>
      <text:p text:style-name="P178">IV. OFEROWANE PODSTAWOWE URZĄDZENIA:</text:p>
      <text:p text:style-name="P179">Wykonawca wskazuje poniżej producenta, typ i model podstawowych urządzeń oferowanych do realizacji przedmiotu zamówienia. Oferowane urządzenia muszą spełniać wszystkie wymagania określone w dokumentach zamówienia. </text:p>
      <table:table table:name="Tabela7" table:style-name="Tabela7">
        <table:table-column table:style-name="Tabela7.A"/>
        <table:table-column table:style-name="Tabela7.B"/>
        <table:table-column table:style-name="Tabela7.C"/>
        <table:table-column table:style-name="Tabela7.D"/>
        <table:table-row>
          <table:table-cell table:style-name="Tabela7.A1" table:number-rows-spanned="2" office:value-type="string">
            <text:p text:style-name="P484">Lp.</text:p>
          </table:table-cell>
          <table:table-cell table:style-name="Tabela7.B1" table:number-columns-spanned="3" office:value-type="string">
            <text:p text:style-name="P485">KOTŁY</text:p>
          </table:table-cell>
          <table:covered-table-cell/>
          <table:covered-table-cell/>
        </table:table-row>
        <table:table-row>
          <table:covered-table-cell/>
          <table:table-cell table:style-name="Tabela7.B2" office:value-type="string">
            <text:p text:style-name="P484">Producent</text:p>
          </table:table-cell>
          <table:table-cell table:style-name="Tabela7.B2" office:value-type="string">
            <text:p text:style-name="P484">Typ</text:p>
          </table:table-cell>
          <table:table-cell table:style-name="Tabela7.D2" office:value-type="string">
            <text:p text:style-name="P484">Model</text:p>
          </table:table-cell>
        </table:table-row>
        <table:table-row>
          <table:table-cell table:style-name="Tabela7.B2" office:value-type="string">
            <text:p text:style-name="P480">1</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2</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3</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4</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table:number-rows-spanned="2" office:value-type="string">
            <text:p text:style-name="P480"/>
          </table:table-cell>
          <table:table-cell table:style-name="Tabela7.D2" table:number-columns-spanned="3" office:value-type="string">
            <text:p text:style-name="P485">PALNIKI</text:p>
          </table:table-cell>
          <table:covered-table-cell/>
          <table:covered-table-cell/>
        </table:table-row>
        <table:table-row>
          <table:covered-table-cell/>
          <table:table-cell table:style-name="Tabela7.B2" office:value-type="string">
            <text:p text:style-name="P484">Producent</text:p>
          </table:table-cell>
          <table:table-cell table:style-name="Tabela7.B2" office:value-type="string">
            <text:p text:style-name="P484">Typ</text:p>
          </table:table-cell>
          <table:table-cell table:style-name="Tabela7.D2" office:value-type="string">
            <text:p text:style-name="P484">Model</text:p>
          </table:table-cell>
        </table:table-row>
        <table:table-row>
          <table:table-cell table:style-name="Tabela7.B2" office:value-type="string">
            <text:p text:style-name="P480">1</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2</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3</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row>
          <table:table-cell table:style-name="Tabela7.B2" office:value-type="string">
            <text:p text:style-name="P480">4</text:p>
          </table:table-cell>
          <table:table-cell table:style-name="Tabela7.B2" office:value-type="string">
            <text:p text:style-name="P474"/>
          </table:table-cell>
          <table:table-cell table:style-name="Tabela7.B2" office:value-type="string">
            <text:p text:style-name="P474"/>
          </table:table-cell>
          <table:table-cell table:style-name="Tabela7.D2" office:value-type="string">
            <text:p text:style-name="P474"/>
          </table:table-cell>
        </table:table-row>
      </table:table>
      <text:p text:style-name="P150"/>
      <text:p text:style-name="P174"><text:span text:style-name="T176">V. </text:span>OŚWIADCZENIA WYKONAWCY</text:p>
      <text:p text:style-name="P73">Oświadczamy, że:</text:p>
      <text:list xml:id="list190496701" text:style-name="L53">
        <text:list-item>
          <text:p text:style-name="P300">zapoznaliśmy się ze Specyfikacją Warunków Zamówienia wraz z załącznikami oraz pozostałymi dokumentami zamówienia i nie wnosimy do nich zastrzeżeń;</text:p>
        </text:list-item>
        <text:list-item>
          <text:p text:style-name="P300">uzyskaliśmy wszystkie informacje niezbędne do prawidłowego przygotowania i złożenia oferty oraz należytego wykonania zamówienia;</text:p>
        </text:list-item>
        <text:list-item>
          <text:p text:style-name="P238"><text:span text:style-name="T34">oferowana cena ma charakter </text:span><text:span text:style-name="Strong_20_Emphasis"><text:span text:style-name="T34">wynagrodzenia ryczałtowego</text:span></text:span><text:span text:style-name="T34"> i obejmuje wszystkie koszty niezbędne do prawidłowego i kompletnego wykonania przedmiotu zamówienia;</text:span></text:p>
        </text:list-item>
        <text:list-item>
          <text:p text:style-name="P300"><text:soft-page-break/>zapoznaliśmy się z zakresem i warunkami realizacji robót, w tym wymaganiami dotyczącymi prowadzenia robót w sposób zapewniający ciągłość funkcjonowania obiektu Zamawiającego;</text:p>
        </text:list-item>
        <text:list-item>
          <text:p text:style-name="P300">zapoznaliśmy się z obowiązkiem zapewnienia przez cały okres realizacji robót ciągłości dostaw ciepła i pary technologicznej niezbędnych do prawidłowego funkcjonowania Domu Pomocy Społecznej w Obrytem oraz zobowiązujemy się, na własny koszt i ryzyko, zapewnić, zainstalować, uruchomić, eksploatować i następnie usunąć tymczasową zewnętrzną kotłownię zastępczą, zgodnie z wymaganiami określonymi w dokumentach zamówienia, a wszystkie związane z tym koszty zostały uwzględnione w cenie ofertowej; </text:p>
        </text:list-item>
        <text:list-item>
          <text:p text:style-name="P300">przyjmujemy do wiadomości, że udostępniony przez Zamawiającego przedmiar robót ma charakter pomocniczy i nie stanowi podstawy do ustalenia zakresu naszego zobowiązania;</text:p>
        </text:list-item>
        <text:list-item>
          <text:p text:style-name="P238"><text:span text:style-name="T34">zobowiązujemy się, w przypadku wyboru naszej oferty jako najkorzystniejszej, przed zawarciem umowy przedłożyć Zamawiającemu </text:span><text:span text:style-name="Strong_20_Emphasis"><text:span text:style-name="T34">kosztorys sporządzony metodą uproszczoną</text:span></text:span><text:span text:style-name="T34">, odpowiadający cenie ryczałtowej wskazanej w niniejszym Formularzu Ofertowym;</text:span></text:p>
        </text:list-item>
        <text:list-item>
          <text:p text:style-name="P300">akceptujemy projektowane postanowienia umowy stanowiące załącznik do SWZ i w przypadku wyboru naszej oferty zobowiązujemy się do zawarcia umowy na warunkach w nich określonych, w miejscu i terminie wskazanym przez Zamawiającego;</text:p>
        </text:list-item>
        <text:list-item>
          <text:p text:style-name="P238"><text:span text:style-name="T34">zobowiązujemy się, przed zawarciem umowy, do wniesienia </text:span><text:span text:style-name="Strong_20_Emphasis"><text:span text:style-name="T34">zabezpieczenia należytego wykonania umowy w wysokości 5% ceny całkowitej brutto podanej w ofercie</text:span></text:span><text:span text:style-name="T34">, na zasadach określonych w SWZ;</text:span></text:p>
        </text:list-item>
        <text:list-item>
          <text:p text:style-name="P300">jesteśmy związani niniejszą ofertą przez okres wskazany w SWZ;</text:p>
        </text:list-item>
        <text:list-item>
          <text:p text:style-name="P300">zobowiązujemy się do udzielenia gwarancji jakości na okres wskazany w niniejszym Formularzu Ofertowym;</text:p>
        </text:list-item>
        <text:list-item>
          <text:p text:style-name="P75">zobowiązujemy się do wykonania przedmiotu zamówienia zgodnie z dokumentacją zamówienia, obowiązującymi przepisami prawa, normami, zasadami wiedzy technicznej i sztuki budowlanej.</text:p>
        </text:list-item>
      </text:list>
      <text:h text:style-name="P492" text:outline-level="2">V<text:span text:style-name="T204">I</text:span>. PODWYKONAWSTWO</text:h>
      <text:p text:style-name="Text_20_body"><text:span text:style-name="T34">Oświadczamy, że: </text:span><text:span text:style-name="Strong_20_Emphasis"><text:span text:style-name="T34">zamierzamy / nie zamierzamy</text:span></text:span><text:span text:style-name="T34">* powierzyć podwykonawcom wykonanie części zamówienia.</text:span></text:p>
      <text:p text:style-name="P152">W przypadku zamiaru powierzenia części zamówienia podwykonawcom wskazujemy:</text:p>
      <table:table table:name="Tabela3" table:style-name="Tabela3">
        <table:table-column table:style-name="Tabela3.A" table:number-columns-repeated="2"/>
        <table:table-row>
          <table:table-cell table:style-name="Tabela3.A1" office:value-type="string">
            <text:p text:style-name="P477"/>
            <text:p text:style-name="P477">Część / zakres zamówienia powierzony podwykonawcy </text:p>
            <text:p text:style-name="P477"/>
          </table:table-cell>
          <table:table-cell table:style-name="Tabela3.B1" office:value-type="string">
            <text:p text:style-name="P477"/>
            <text:p text:style-name="P477">Nazwa podwykonawcy – jeżeli jest znana </text:p>
          </table:table-cell>
        </table:table-row>
        <table:table-row>
          <table:table-cell table:style-name="Tabela3.A2" office:value-type="string">
            <text:p text:style-name="P474"/>
            <text:p text:style-name="P474"/>
            <text:p text:style-name="P474"/>
          </table:table-cell>
          <table:table-cell table:style-name="Tabela3.B2" office:value-type="string">
            <text:p text:style-name="P474"/>
          </table:table-cell>
        </table:table-row>
        <table:table-row>
          <table:table-cell table:style-name="Tabela3.A2" office:value-type="string">
            <text:p text:style-name="P474"/>
            <text:p text:style-name="P474"/>
            <text:p text:style-name="P474"/>
          </table:table-cell>
          <table:table-cell table:style-name="Tabela3.B2" office:value-type="string">
            <text:p text:style-name="P474"/>
          </table:table-cell>
        </table:table-row>
      </table:table>
      <text:p text:style-name="P151">* niepotrzebne skreślić.</text:p>
      <text:h text:style-name="P491" text:outline-level="2">VI<text:span text:style-name="T204">I</text:span>. PODMIOTY UDOSTĘPNIAJĄCE ZASOBY</text:h>
      <text:p text:style-name="P22"><text:span text:style-name="T34">Oświadczamy, że w celu wykazania spełniania warunków udziału w postępowaniu: </text:span><text:span text:style-name="Strong_20_Emphasis"><text:span text:style-name="T34">polegamy / nie polegamy</text:span></text:span><text:span text:style-name="T34">* na zdolnościach lub sytuacji podmiotów udostępniających zasoby.</text:span></text:p>
      <text:p text:style-name="P73">W przypadku polegania na zasobach innych podmiotów:</text:p>
      <text:p text:style-name="Text_20_body"><text:span text:style-name="Strong_20_Emphasis"><text:span text:style-name="T34">Nazwa podmiotu:</text:span></text:span><text:span text:style-name="T34"><text:line-break/>....................................................................................................................</text:span></text:p>
      <text:p text:style-name="Text_20_body"><text:span text:style-name="Strong_20_Emphasis"><text:span text:style-name="T34">Zakres udostępnianych zasobów:</text:span></text:span><text:span text:style-name="T34"><text:line-break/>....................................................................................................................</text:span></text:p>
      <text:p text:style-name="P72">....................................................................................................................</text:p>
      <text:p text:style-name="P72">* niepotrzebne skreślić</text:p>
      <text:h text:style-name="P490" text:outline-level="2"><text:soft-page-break/>VII<text:span text:style-name="T204">I</text:span>. WYKONAWCY WSPÓLNIE UBIEGAJĄCY SIĘ O ZAMÓWIENIE</text:h>
      <text:p text:style-name="P73">W przypadku wspólnego ubiegania się o udzielenie zamówienia oświadczamy, że roboty budowlane stanowiące przedmiot zamówienia zostaną wykonane przez poszczególnych Wykonawców w zakresie wynikającym z oświadczenia składanego na podstawie art. 117 ust. 4 ustawy Pzp.</text:p>
      <text:p text:style-name="P65"><text:span text:style-name="Strong_20_Emphasis"><text:span text:style-name="T34">Nie dotyczy / dotyczy</text:span></text:span><text:span text:style-name="T34">*.</text:span></text:p>
      <text:p text:style-name="P73">* niepotrzebne skreślić</text:p>
      <text:h text:style-name="P493" text:outline-level="2"><text:span text:style-name="T204">IX</text:span>. OBOWIĄZEK PODATKOWY – ART. 225 USTAWY PZP</text:h>
      <text:p text:style-name="P22"><text:span text:style-name="T34">Oświadczamy, że wybór naszej oferty: </text:span><text:span text:style-name="Strong_20_Emphasis"><text:span text:style-name="T34">nie będzie / będzie</text:span></text:span><text:span text:style-name="T34">* prowadził do powstania u Zamawiającego obowiązku podatkowego zgodnie z przepisami o podatku od towarów i usług.</text:span></text:p>
      <text:p text:style-name="P73">W przypadku odpowiedzi „będzie” wskazujemy:</text:p>
      <text:p text:style-name="P25"><text:span text:style-name="Strong_20_Emphasis"><text:span text:style-name="T34">rodzaj towaru lub usługi, których dostawa lub świadczenie będzie prowadzić do powstania obowiązku podatkowego:</text:span></text:span><text:span text:style-name="T34"><text:line-break/>.................................................................................................................…</text:span></text:p>
      <text:p text:style-name="P25"><text:span text:style-name="Strong_20_Emphasis"><text:span text:style-name="T34">wartość towaru lub usługi objętej obowiązkiem podatkowym bez kwoty podatku:</text:span></text:span></text:p>
      <text:p text:style-name="P25"><text:span text:style-name="T34">...................................................................................................... zł</text:span></text:p>
      <text:p text:style-name="P25"><text:span text:style-name="Strong_20_Emphasis"><text:span text:style-name="T34">stawka podatku VAT, która zgodnie z wiedzą Wykonawcy będzie miała zastosowanie:</text:span></text:span></text:p>
      <text:p text:style-name="P25"><text:span text:style-name="T34">.................. %</text:span></text:p>
      <text:p text:style-name="P73">* niepotrzebne skreślić</text:p>
      <text:h text:style-name="P493" text:outline-level="2">X. STATUS WYKONAWCY</text:h>
      <text:p text:style-name="P72">Oświadczamy, że jesteśmy:</text:p>
      <text:list xml:id="list422414439" text:style-name="L54">
        <text:list-item>
          <text:p text:style-name="P383"><text:span text:style-name="T34">mikroprzedsiębiorstwem – </text:span><text:span text:style-name="Strong_20_Emphasis"><text:span text:style-name="T34">TAK / NIE</text:span></text:span><text:span text:style-name="T34">*,</text:span></text:p>
        </text:list-item>
        <text:list-item>
          <text:p text:style-name="P383"><text:span text:style-name="T34">małym przedsiębiorstwem – </text:span><text:span text:style-name="Strong_20_Emphasis"><text:span text:style-name="T34">TAK / NIE</text:span></text:span><text:span text:style-name="T34">*,</text:span></text:p>
        </text:list-item>
        <text:list-item>
          <text:p text:style-name="P383"><text:span text:style-name="T34">średnim przedsiębiorstwem – </text:span><text:span text:style-name="Strong_20_Emphasis"><text:span text:style-name="T34">TAK / NIE</text:span></text:span><text:span text:style-name="T34">*,</text:span></text:p>
        </text:list-item>
        <text:list-item>
          <text:p text:style-name="P383"><text:span text:style-name="T34">prowadzimy jednoosobową działalność gospodarczą – </text:span><text:span text:style-name="Strong_20_Emphasis"><text:span text:style-name="T34">TAK / NIE</text:span></text:span><text:span text:style-name="T34">*,</text:span></text:p>
        </text:list-item>
        <text:list-item>
          <text:p text:style-name="P383"><text:span text:style-name="T34">jesteśmy osobą fizyczną nieprowadzącą działalności gospodarczej – </text:span><text:span text:style-name="Strong_20_Emphasis"><text:span text:style-name="T34">TAK / NIE</text:span></text:span><text:span text:style-name="T34">*,</text:span></text:p>
        </text:list-item>
        <text:list-item>
          <text:p text:style-name="P153">inny rodzaj: ....................................................................................</text:p>
        </text:list-item>
      </text:list>
      <text:p text:style-name="P72">* właściwe zaznaczyć</text:p>
      <text:p text:style-name="P72"/>
      <text:h text:style-name="P490" text:outline-level="2">X<text:span text:style-name="T204">I</text:span>. TAJEMNICA PRZEDSIĘBIORSTWA</text:h>
      <text:p text:style-name="P22"><text:span text:style-name="T34">Oświadczamy, że informacje zawarte w ofercie: </text:span><text:span text:style-name="Strong_20_Emphasis"><text:span text:style-name="T34">nie stanowią / stanowią</text:span></text:span><text:span text:style-name="T34">* tajemnicę przedsiębiorstwa.</text:span></text:p>
      <text:p text:style-name="P73">W przypadku zastrzeżenia informacji jako tajemnicy przedsiębiorstwa Wykonawca przekazuje je w sposób wymagany SWZ wraz z wykazaniem, że zastrzeżone informacje stanowią tajemnicę przedsiębiorstwa.</text:p>
      <text:p text:style-name="P73">* niepotrzebne skreślić</text:p>
      <text:p text:style-name="P73"/>
      <text:h text:style-name="P493" text:outline-level="2">XI<text:span text:style-name="T204">I</text:span>. DANE DOTYCZĄCE KOMUNIKACJI</text:h>
      <text:p text:style-name="P72">Osobą uprawnioną do kontaktu w sprawie niniejszego postępowania ze strony Wykonawcy jest:</text:p>
      <text:p text:style-name="Text_20_body"><text:span text:style-name="Strong_20_Emphasis"><text:span text:style-name="T34">Imię i nazwisko:</text:span></text:span><text:span text:style-name="T34"> ....................................................................................</text:span></text:p>
      <text:p text:style-name="Text_20_body"><text:soft-page-break/><text:span text:style-name="Strong_20_Emphasis"><text:span text:style-name="T34">Telefon:</text:span></text:span><text:span text:style-name="T34"> ...................................................................................................</text:span></text:p>
      <text:p text:style-name="Text_20_body"><text:span text:style-name="Strong_20_Emphasis"><text:span text:style-name="T34">E-mail:</text:span></text:span><text:span text:style-name="T34"> ..................................................................................................…</text:span></text:p>
      <text:h text:style-name="Heading_20_2" text:outline-level="2"><text:span text:style-name="T34">XII</text:span><text:span text:style-name="T94">1I</text:span><text:span text:style-name="T34">. ZAŁĄCZNIKI DO OFERTY</text:span></text:h>
      <text:p text:style-name="P73">Wraz z ofertą składamy dokumenty i oświadczenia wymagane postanowieniami SWZ, odpowiednio do sytuacji Wykonawcy, w szczególności:</text:p>
      <text:list xml:id="list421386226" text:style-name="L55">
        <text:list-item>
          <text:p text:style-name="P76">…………………………………………..</text:p>
        </text:list-item>
        <text:list-item>
          <text:p text:style-name="P76">…………………………………………..</text:p>
        </text:list-item>
        <text:list-item>
          <text:p text:style-name="P76">…………………………………………..</text:p>
        </text:list-item>
        <text:list-item>
          <text:p text:style-name="P76">…………………………………………..</text:p>
        </text:list-item>
      </text:list>
      <text:p text:style-name="P73">Oświadczamy, że wszystkie informacje podane w niniejszym Formularzu Ofertowym są aktualne i zgodne ze stanem faktycznym.</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P191"><text:span text:style-name="Strong_20_Emphasis"><text:span text:style-name="T146">Formularz należy podpisać zgodnie z wymaganiami dotyczącymi sposobu sporządzania i przekazywania ofert określonymi w SWZ.</text:span></text:span></text:p>
      <text:p text:style-name="P399"><text:span text:style-name="Strong_20_Emphasis"><text:span text:style-name="T129">Załącznik Nr 3</text:span></text:span></text:p>
      <text:p text:style-name="P433">Wykonawca:</text:p>
      <text:p text:style-name="P461">……………………………………………………………………………………………...</text:p>
      <text:p text:style-name="P461">……………………………………………...</text:p>
      <text:p text:style-name="P461">……………………………………………...</text:p>
      <text:p text:style-name="P456"><text:span text:style-name="Strong_20_Emphasis"><text:span text:style-name="T56">(pełna nazwa/firma, adres, w zależności od podmiotu: NIP/PESEL, KRS/CEiDG)</text:span></text:span></text:p>
      <text:p text:style-name="P239"><text:span text:style-name="Strong_20_Emphasis"><text:span text:style-name="T129"><text:tab/><text:tab/><text:tab/><text:tab/><text:tab/><text:tab/><text:tab/><text:tab/><text:tab/></text:span></text:span><text:span text:style-name="Strong_20_Emphasis"><text:span text:style-name="T143">Dom Pomocy Społecznej </text:span></text:span></text:p>
      <text:p text:style-name="P239"><text:span text:style-name="Strong_20_Emphasis"><text:span text:style-name="T143"><text:tab/><text:tab/><text:tab/><text:tab/><text:tab/><text:tab/><text:tab/><text:tab/><text:tab/>w Obrytem</text:span></text:span></text:p>
      <text:p text:style-name="P239"><text:span text:style-name="Strong_20_Emphasis"><text:span text:style-name="T129"><text:tab/><text:tab/><text:tab/><text:tab/><text:tab/><text:tab/><text:tab/><text:tab/><text:tab/>07-215 Obryte 188</text:span></text:span></text:p>
      <text:p text:style-name="P239"><text:span text:style-name="Strong_20_Emphasis"><text:span text:style-name="T129"><text:tab/><text:tab/><text:tab/><text:tab/><text:tab/><text:tab/><text:tab/><text:tab/><text:tab/>powiat pułtuski </text:span></text:span></text:p>
      <text:p text:style-name="P26"><text:span text:style-name="Strong_20_Emphasis"><text:span text:style-name="T129"/></text:span></text:p>
      <text:h text:style-name="P501" text:outline-level="2"><text:span text:style-name="Strong_20_Emphasis"><text:span text:style-name="T129">OŚWIADCZENIE WYKONAWCY</text:span></text:span></text:h>
      <text:p text:style-name="P65"><text:span text:style-name="T34">składane na podstawie </text:span><text:span text:style-name="Strong_20_Emphasis"><text:span text:style-name="T34">art. 125 ust. 1 ustawy z dnia 11 września 2019 r. – Prawo zamówień publicznych</text:span></text:span></text:p>
      <text:p text:style-name="P65"><text:span text:style-name="T34">dotyczące </text:span><text:span text:style-name="Strong_20_Emphasis"><text:span text:style-name="T34">spełniania warunków udziału w postępowaniu oraz braku podstaw wykluczenia</text:span></text:span></text:p>
      <text:p text:style-name="P154">w postępowaniu o udzielenie zamówienia publicznego pn.:</text:p>
      <text:p text:style-name="P66"><text:span text:style-name="Strong_20_Emphasis"><text:span text:style-name="T34">„Modernizacja kotłowni parowo-wodnej w </text:span></text:span><text:span text:style-name="Strong_20_Emphasis"><text:span text:style-name="T84">Domu Pomocy Społecznej w Obrytem</text:span></text:span><text:span text:style-name="Strong_20_Emphasis"><text:span text:style-name="T34">”</text:span></text:span></text:p>
      <text:p text:style-name="P66"><text:span text:style-name="T34">Nr postępowania: </text:span><text:span text:style-name="Strong_20_Emphasis"><text:span text:style-name="T84">DPS.ZP.264/TP</text:span></text:span><text:span text:style-name="Strong_20_Emphasis"><text:span text:style-name="T98">5</text:span></text:span><text:span text:style-name="Strong_20_Emphasis"><text:span text:style-name="T84">/2026</text:span></text:span></text:p>
      <text:p text:style-name="P65"><text:span text:style-name="Strong_20_Emphasis"><text:span text:style-name="T84"/></text:span></text:p>
      <text:h text:style-name="P498" text:outline-level="2"><text:span text:style-name="Strong_20_Emphasis"><text:span text:style-name="T84">I. OŚWIADCZENIE DOTYCZĄCE SPEŁNIANIA WARUNKÓW UDZIAŁU W POSTĘPOWANIU</text:span></text:span></text:h>
      <text:p text:style-name="P22"><text:tab/><text:span text:style-name="T11">Oświadczam, że Wykonawca, którego reprezentuję, spełnia warunki udziału</text:span><text:span text:style-name="T34"> w postępowaniu określone przez Zamawiającego w Specyfikacji Warunków Zamówienia, dotyczące:</text:span></text:p>
      <text:list xml:id="list1205813330" text:style-name="L161">
        <text:list-item>
          <text:p text:style-name="P374">sytuacji ekonomicznej lub finansowej; </text:p>
        </text:list-item>
        <text:list-item>
          <text:p text:style-name="P374">zdolności technicznej lub zawodowej w zakresie wymaganego przez Zamawiającego doświadczenia; </text:p>
        </text:list-item>
        <text:list-item>
          <text:p text:style-name="P374">zdolności technicznej lub zawodowej w zakresie dysponowania osobami posiadającymi wymagane kwalifikacje zawodowe i uprawnienia budowlane, skierowanymi do realizacji zamówienia; </text:p>
        </text:list-item>
        <text:list-item>
          <text:p text:style-name="P164">zdolności technicznej lub zawodowej w zakresie posiadania wymaganej przez Zamawiającego autoryzacji producenta oferowanych kotłów i palników albo dysponowania podmiotem lub osobami posiadającymi taką autoryzację, w zakresie wymaganym w SWZ.</text:p>
        </text:list-item>
      </text:list>
      <text:p text:style-name="P175"><text:span text:style-name="T177">II. </text:span>OŚWIADCZENIE DOTYCZĄCE BRAKU PODSTAW WYKLUCZENIA</text:p>
      <text:p text:style-name="P73"><text:tab/>Oświadczam, że Wykonawca, którego reprezentuję:</text:p>
      <text:list xml:id="list2208743142" text:style-name="L57">
        <text:list-item>
          <text:p text:style-name="P27"><text:span text:style-name="T34">nie podlega wykluczeniu z postępowania na podstawie </text:span><text:span text:style-name="Strong_20_Emphasis"><text:span text:style-name="T34">art. 108 ust. 1 ustawy Prawo zamówień publicznych</text:span></text:span><text:span text:style-name="T34">;</text:span></text:p>
        </text:list-item>
        <text:list-item>
          <text:p text:style-name="P27"><text:span text:style-name="T34">nie podlega wykluczeniu z postępowania na podstawie </text:span><text:span text:style-name="Strong_20_Emphasis"><text:span text:style-name="T34">art. 109 ust. 1 pkt 4 ustawy Prawo zamówień publicznych</text:span></text:span><text:span text:style-name="T34">, tj. wobec Wykonawcy nie zachodzą okoliczności określone w tym przepisie;</text:span></text:p>
        </text:list-item>
        <text:list-item>
          <text:p text:style-name="P27"><text:span text:style-name="T34">nie podlega wykluczeniu z postępowania na podstawie </text:span><text:span text:style-name="Strong_20_Emphasis"><text:span text:style-name="T34">art. 7 ust. 1 ustawy z dnia 13 kwietnia 2022 r. o szczególnych rozwiązaniach w zakresie przeciwdziałania wspieraniu agresji na Ukrainę oraz służących ochronie bezpieczeństwa narodowego</text:span></text:span><text:span text:style-name="T34">.</text:span></text:p>
        </text:list-item>
      </text:list>
      <text:h text:style-name="P494" text:outline-level="2"><text:span text:style-name="T177">III</text:span>. OŚWIADCZENIE DOTYCZĄCE PODSTAW WYKLUCZENIA I PODJĘTYCH ŚRODKÓW NAPRAWCZYCH</text:h>
      <text:p text:style-name="P180"><text:tab/>Oświadczam, że w stosunku do Wykonawcy:</text:p>
      <text:p text:style-name="P65"><text:span text:style-name="Strong_20_Emphasis"><text:span text:style-name="T156">□ nie zachodzą okoliczności stanowiące podstawę wykluczenia;</text:span></text:span></text:p>
      <text:p text:style-name="P65"><text:soft-page-break/><text:span text:style-name="Strong_20_Emphasis"><text:span text:style-name="T156">□ zachodzą następujące okoliczności mogące stanowić podstawę wykluczenia:</text:span></text:span></text:p>
      <text:p text:style-name="P180">................................................................................................................................…………………………………...</text:p>
      <text:p text:style-name="P180">................................................................................................................................…………………………………...</text:p>
      <text:p text:style-name="P180">................................................................................................................................…………………………………...</text:p>
      <text:p text:style-name="P181"><text:tab/>Jednocześnie oświadczam, że w związku z powyższymi okolicznościami Wykonawca podjął środki naprawcze, o których mowa w art. 110 ust. 2 ustawy Pzp, polegające na:</text:p>
      <text:p text:style-name="P180">................................................................................................................................…………………………………..</text:p>
      <text:p text:style-name="P180">................................................................................................................................…………………………………..</text:p>
      <text:p text:style-name="P180">................................................................................................................................…………………………………..</text:p>
      <text:p text:style-name="Text_20_body"><text:span text:style-name="Emphasis"><text:span text:style-name="T156">Właściwe zaznaczyć i – w przypadku wskazania podstawy wykluczenia – uzupełnić.</text:span></text:span></text:p>
      <text:h text:style-name="P498" text:outline-level="2"><text:span text:style-name="Emphasis"><text:span text:style-name="T107">I</text:span></text:span><text:span text:style-name="Emphasis"><text:span text:style-name="T106">V. INFORMACJA DOTYCZĄCA POLEGANIA NA ZASOBACH PODMIOTÓW UDOSTĘPNIAJĄCYCH ZASOBY</text:span></text:span></text:h>
      <text:p text:style-name="P72"><text:tab/>Oświadczam, że w celu wykazania spełniania warunków udziału w postępowaniu Wykonawca:</text:p>
      <text:p text:style-name="P65"><text:span text:style-name="Strong_20_Emphasis"><text:span text:style-name="T34">□ nie polega na zasobach podmiotów udostępniających zasoby;</text:span></text:span></text:p>
      <text:p text:style-name="P65"><text:span text:style-name="Strong_20_Emphasis"><text:span text:style-name="T34">□ polega na zasobach następującego podmiotu / następujących podmiotów:</text:span></text:span></text:p>
      <text:p text:style-name="Text_20_body"><text:span text:style-name="Strong_20_Emphasis"><text:span text:style-name="T34">Nazwa podmiotu:</text:span></text:span></text:p>
      <text:p text:style-name="P72">...................................................................................................................................</text:p>
      <text:p text:style-name="Text_20_body"><text:span text:style-name="Strong_20_Emphasis"><text:span text:style-name="T34">Adres:</text:span></text:span></text:p>
      <text:p text:style-name="P72">...................................................................................................................................</text:p>
      <text:p text:style-name="Text_20_body"><text:span text:style-name="Strong_20_Emphasis"><text:span text:style-name="T34">Zakres udostępnianych zasobów:</text:span></text:span></text:p>
      <text:p text:style-name="P72">...................................................................................................................................</text:p>
      <text:p text:style-name="Text_20_body"><text:span text:style-name="Strong_20_Emphasis"><text:span text:style-name="T34">Warunek udziału w postępowaniu, którego spełnienie następuje przy wykorzystaniu udostępnionych zasobów:</text:span></text:span></text:p>
      <text:p text:style-name="P72">...................................................................................................................................</text:p>
      <text:p text:style-name="Text_20_body"><text:span text:style-name="Emphasis"><text:span text:style-name="T34">Właściwe zaznaczyć.</text:span></text:span></text:p>
      <text:p text:style-name="P73">W przypadku polegania na zdolnościach lub sytuacji podmiotów udostępniających zasoby Wykonawca składa dokumenty i oświadczenia wymagane przez Zamawiającego zgodnie z postanowieniami SWZ oraz przepisami ustawy Pzp.</text:p>
      <text:h text:style-name="Heading_20_2" text:outline-level="2"><text:span text:style-name="Emphasis"><text:span text:style-name="T106">V. OŚWIADCZENIE DOTYCZĄCE PRAWDZIWOŚCI PODANYCH INFORMACJI</text:span></text:span></text:h>
      <text:p text:style-name="P22"><text:span text:style-name="T34"><text:tab/>Oświadczam, że wszystkie informacje podane w niniejszym oświadczeniu są </text:span><text:span text:style-name="Strong_20_Emphasis"><text:span text:style-name="T34">aktualne i zgodne z prawdą</text:span></text:span><text:span text:style-name="T34"> oraz zostały przedstawione z pełną świadomością konsekwencji wprowadzenia Zamawiającego w błąd przy przedstawianiu informacji.</text:span></text:p>
      <text:p text:style-name="P22"><text:span text:style-name="T34"><text:tab/>Niniejsze oświadczenie składane jest jako dowód potwierdzający na dzień składania ofert </text:span><text:span text:style-name="Strong_20_Emphasis"><text:span text:style-name="T34">brak podstaw wykluczenia oraz spełnianie warunków udziału w postępowaniu</text:span></text:span><text:span text:style-name="T34">, tymczasowo zastępujący wymagane przez Zamawiającego podmiotowe środki dowodowe, zgodnie z art. 125 ust. 1 ustawy Prawo zamówień publicznych.</text:span></text:p>
      <text:p text:style-name="P22"><text:span text:style-name="Strong_20_Emphasis"><text:span text:style-name="T34"/></text:span></text:p>
      <text:p text:style-name="P26"><text:span text:style-name="Strong_20_Emphasis"><text:span text:style-name="T147">Oświadczenie</text:span></text:span><text:span text:style-name="Strong_20_Emphasis"><text:span text:style-name="T146"> należy podpisać zgodnie z wymaganiami dotyczącymi sposobu sporządzania i przekazywania ofert określonymi w SWZ.</text:span></text:span></text:p>
      <text:p text:style-name="P400"><text:span text:style-name="Strong_20_Emphasis"><text:span text:style-name="T129">Załącznik Nr </text:span></text:span><text:span text:style-name="Strong_20_Emphasis"><text:span text:style-name="T130">4</text:span></text:span></text:p>
      <text:p text:style-name="P434">Wykonawca:</text:p>
      <text:p text:style-name="P462">……………………………………………………………………………………………...</text:p>
      <text:p text:style-name="P462">……………………………………………...</text:p>
      <text:p text:style-name="P462">……………………………………………...</text:p>
      <text:p text:style-name="P457"><text:span text:style-name="Strong_20_Emphasis"><text:span text:style-name="T56">(pełna nazwa/firma, adres, w zależności od podmiotu: NIP/PESEL, KRS/CEiDG)</text:span></text:span></text:p>
      <text:p text:style-name="P240"><text:span text:style-name="Strong_20_Emphasis"><text:span text:style-name="T129"><text:tab/><text:tab/><text:tab/><text:tab/><text:tab/><text:tab/><text:tab/><text:tab/><text:tab/></text:span></text:span><text:span text:style-name="Strong_20_Emphasis"><text:span text:style-name="T143">Dom Pomocy Społecznej </text:span></text:span></text:p>
      <text:p text:style-name="P240"><text:span text:style-name="Strong_20_Emphasis"><text:span text:style-name="T143"><text:tab/><text:tab/><text:tab/><text:tab/><text:tab/><text:tab/><text:tab/><text:tab/><text:tab/>w Obrytem</text:span></text:span></text:p>
      <text:p text:style-name="P240"><text:span text:style-name="Strong_20_Emphasis"><text:span text:style-name="T129"><text:tab/><text:tab/><text:tab/><text:tab/><text:tab/><text:tab/><text:tab/><text:tab/><text:tab/>07-215 Obryte 188</text:span></text:span></text:p>
      <text:p text:style-name="P240"><text:span text:style-name="Strong_20_Emphasis"><text:span text:style-name="T129"><text:tab/><text:tab/><text:tab/><text:tab/><text:tab/><text:tab/><text:tab/><text:tab/><text:tab/>powiat pułtuski </text:span></text:span></text:p>
      <text:p text:style-name="P28"><text:span text:style-name="Strong_20_Emphasis"><text:span text:style-name="T129"/></text:span></text:p>
      <text:h text:style-name="P502" text:outline-level="2"><text:span text:style-name="Strong_20_Emphasis"><text:span text:style-name="T138">ZOBOWIĄZANIE PODMIOTU UDOSTĘPNIAJĄCEGO ZASOBY</text:span></text:span></text:h>
      <text:p text:style-name="P65"><text:span text:style-name="Strong_20_Emphasis"><text:span text:style-name="T34">do oddania Wykonawcy do dyspozycji niezbędnych zasobów na potrzeby realizacji zamówienia</text:span></text:span></text:p>
      <text:p text:style-name="P155">w postępowaniu o udzielenie zamówienia publicznego pn.:</text:p>
      <text:p text:style-name="P67"><text:span text:style-name="Strong_20_Emphasis"><text:span text:style-name="T34">„Modernizacja kotłowni parowo-wodnej w </text:span></text:span><text:span text:style-name="Strong_20_Emphasis"><text:span text:style-name="T84">Domu Pomocy Społecznej w Obrytem</text:span></text:span><text:span text:style-name="Strong_20_Emphasis"><text:span text:style-name="T34">”</text:span></text:span></text:p>
      <text:p text:style-name="P67"><text:span text:style-name="Strong_20_Emphasis"><text:span text:style-name="T129">Nr postępowania: </text:span></text:span><text:span text:style-name="Strong_20_Emphasis"><text:span text:style-name="T138">DPS.ZP.264/TP</text:span></text:span><text:span text:style-name="Strong_20_Emphasis"><text:span text:style-name="T142">5</text:span></text:span><text:span text:style-name="Strong_20_Emphasis"><text:span text:style-name="T138">/2026</text:span></text:span></text:p>
      <text:p text:style-name="P67"><text:span text:style-name="Strong_20_Emphasis"><text:span text:style-name="T138"/></text:span></text:p>
      <text:h text:style-name="P422" text:outline-level="3"><text:span text:style-name="Strong_20_Emphasis"><text:span text:style-name="T138">I. DANE PODMIOTU UDOSTĘPNIAJĄCEGO ZASOBY:</text:span></text:span></text:h>
      <text:p text:style-name="P72">Nazwa / firma: ...............................................................................................................................…………………………</text:p>
      <text:p text:style-name="P72">Adres siedziby / miejsce prowadzenia działalności: .............................................………………………………………..</text:p>
      <text:p text:style-name="P72">NIP: .................................<text:tab/><text:tab/>REGON: .........................… <text:s text:c="5"/>KRS / CEIDG – jeżeli dotyczy: ................………..</text:p>
      <text:p text:style-name="P72">Osoba uprawniona do reprezentowania podmiotu:………………………………………………………………………...</text:p>
      <text:h text:style-name="P423" text:outline-level="3">II. DANE WYKONAWCY, KTÓREMU UDOSTĘPNIANE SĄ ZASOB<text:span text:style-name="T178">Y:</text:span></text:h>
      <text:p text:style-name="P156">Nazwa / firma: ...............................................................................................................................…………………………</text:p>
      <text:p text:style-name="P156">Adres siedziby / miejsce prowadzenia działalności: .............................................………………………………………..</text:p>
      <text:p text:style-name="P156">NIP: .................................<text:tab/><text:tab/>REGON: .........................… <text:s text:c="5"/>KRS / CEIDG – jeżeli dotyczy: ................………..</text:p>
      <text:h text:style-name="P490" text:outline-level="2">III. ZOBOWIĄZANIE DO UDOSTĘPNIENIA ZASOBÓW:</text:h>
      <text:p text:style-name="P28"><text:tab/><text:span text:style-name="T34">Działając w imieniu podmiotu wskazanego w części I niniejszego zobowiązania, stosownie do </text:span><text:span text:style-name="Strong_20_Emphasis"><text:span text:style-name="T34">art. 118 ustawy z dnia 11 września 2019 r. – Prawo zamówień publicznych</text:span></text:span><text:span text:style-name="T34">, zobowiązuję się do oddania Wykonawcy wskazanemu w części II do dyspozycji niezbędnych zasobów na potrzeby realizacji przedmiotowego zamówienia.</text:span></text:p>
      <text:p text:style-name="P77"><text:tab/>Zobowiązuję się do rzeczywistego i skutecznego udostępnienia Wykonawcy niżej wskazanych zasobów w zakresie i przez okres niezbędny do należytego wykonania zamówienia.</text:p>
      <text:h text:style-name="Heading_20_2" text:outline-level="2"><text:span text:style-name="T34">IV. ZAKRES UDOSTĘPNIANYCH ZASOBÓW: </text:span></text:h>
      <text:p text:style-name="P72"><text:tab/>Udostępniam Wykonawcy następujące zasoby:</text:p>
      <text:p text:style-name="P65"><text:span text:style-name="Strong_20_Emphasis"><text:span text:style-name="T34">□ 1. Zdolność techniczna lub zawodowa – doświadczenie</text:span></text:span></text:p>
      <text:p text:style-name="P72">w zakresie:...............................................................................................................................……………………………..</text:p>
      <text:p text:style-name="P72"><text:soft-page-break/>w szczególności doświadczenie wynikające z wykonania następujących robót budowlanych:</text:p>
      <text:p text:style-name="P72">................................................................................................................................................................................................</text:p>
      <text:p text:style-name="P65"><text:span text:style-name="Strong_20_Emphasis"><text:span text:style-name="T34">□ 2. Zdolność techniczna lub zawodowa – osoby skierowane do realizacji zamówienia</text:span></text:span></text:p>
      <text:p text:style-name="P72">Udostępnienie obejmuje następującą osobę / osoby:</text:p>
      <table:table table:name="Tabela4" table:style-name="Tabela4">
        <table:table-column table:style-name="Tabela4.A"/>
        <table:table-column table:style-name="Tabela4.B"/>
        <table:table-column table:style-name="Tabela4.C"/>
        <table:table-header-rows>
          <table:table-row>
            <table:table-cell table:style-name="Tabela4.A1" office:value-type="string">
              <text:p text:style-name="P506">Imię i nazwisko</text:p>
            </table:table-cell>
            <table:table-cell table:style-name="Tabela4.A1" office:value-type="string">
              <text:p text:style-name="P506">Funkcja przy realizacji zamówienia</text:p>
            </table:table-cell>
            <table:table-cell table:style-name="Tabela4.A1" office:value-type="string">
              <text:p text:style-name="P506">Rodzaj posiadanych uprawnień / kwalifikacji</text:p>
            </table:table-cell>
          </table:table-row>
        </table:table-header-rows>
        <table:table-row>
          <table:table-cell table:style-name="Tabela4.A1" office:value-type="string">
            <text:p text:style-name="P474"/>
          </table:table-cell>
          <table:table-cell table:style-name="Tabela4.A1" office:value-type="string">
            <text:p text:style-name="P474"/>
          </table:table-cell>
          <table:table-cell table:style-name="Tabela4.A1" office:value-type="string">
            <text:p text:style-name="P474"/>
          </table:table-cell>
        </table:table-row>
        <table:table-row>
          <table:table-cell table:style-name="Tabela4.A1" office:value-type="string">
            <text:p text:style-name="P474"/>
          </table:table-cell>
          <table:table-cell table:style-name="Tabela4.A1" office:value-type="string">
            <text:p text:style-name="P474"/>
          </table:table-cell>
          <table:table-cell table:style-name="Tabela4.A1" office:value-type="string">
            <text:p text:style-name="P474"/>
          </table:table-cell>
        </table:table-row>
        <table:table-row>
          <table:table-cell table:style-name="Tabela4.A1" office:value-type="string">
            <text:p text:style-name="P474"/>
          </table:table-cell>
          <table:table-cell table:style-name="Tabela4.A1" office:value-type="string">
            <text:p text:style-name="P474"/>
          </table:table-cell>
          <table:table-cell table:style-name="Tabela4.A1" office:value-type="string">
            <text:p text:style-name="P474"/>
          </table:table-cell>
        </table:table-row>
      </table:table>
      <text:p text:style-name="Text_20_body"><text:span text:style-name="Strong_20_Emphasis"><text:span text:style-name="T34"/></text:span></text:p>
      <text:p text:style-name="P65"><text:span text:style-name="Strong_20_Emphasis"><text:span text:style-name="T34">□ 3. Sytuacja ekonomiczna lub finansowa</text:span></text:span></text:p>
      <text:p text:style-name="P72">w zakresie:</text:p>
      <text:p text:style-name="P72">...............................................................................................................................………………………………………….</text:p>
      <text:p text:style-name="P154"><text:span text:style-name="Strong_20_Emphasis">□ 4. Zdolność techniczna lub zawodowa w zakresie wymaganej autoryzacji</text:span></text:p>
      <text:p text:style-name="Text_20_body"><text:span text:style-name="T34">Udostępnienie obejmuje zasoby niezbędne do spełnienia warunku udziału w postępowaniu dotyczącego dysponowania autoryzacją wymaganą przez Zamawiającego w zakresie </text:span><text:span text:style-name="Strong_20_Emphasis"><text:span text:style-name="T34">uruchomienia oraz wykonywania przeglądów oferowanych kotłów i/lub palników</text:span></text:span><text:span text:style-name="T34">, zgodnie z wymaganiami określonymi w SWZ.</text:span></text:p>
      <text:p text:style-name="P72">Producent urządzeń:<text:line-break/>………………………………………………………………………………………………</text:p>
      <text:p text:style-name="P72">Rodzaj urządzenia (kocioł/palnik):<text:line-break/>………………………………………………………………………………………………</text:p>
      <text:p text:style-name="P72">Typ/model – jeżeli jest znany na etapie składania zobowiązania:<text:line-break/>………………………………………………………………………………………………</text:p>
      <text:p text:style-name="P72">Zakres posiadanej autoryzacji:<text:line-break/>………………………………………………………………………………………………</text:p>
      <text:p text:style-name="P72">Podmiot/osoba posiadająca autoryzację:<text:line-break/>………………………………………………………………………………………………</text:p>
      <text:p text:style-name="P72"/>
      <text:p text:style-name="P65"><text:span text:style-name="Strong_20_Emphasis"><text:span text:style-name="T34">□ </text:span></text:span><text:span text:style-name="Strong_20_Emphasis"><text:span text:style-name="T95">5</text:span></text:span><text:span text:style-name="Strong_20_Emphasis"><text:span text:style-name="T34">. Inne zasoby – jeżeli dotyczy</text:span></text:span></text:p>
      <text:p text:style-name="P72">...............................................................................................................................………………………………………….</text:p>
      <text:p text:style-name="Text_20_body"><text:span text:style-name="Strong_20_Emphasis"><text:span text:style-name="T34">Właściwe zaznaczyć i uzupełnić.</text:span></text:span></text:p>
      <text:h text:style-name="P490" text:outline-level="2">V. SPOSÓB I OKRES UDOSTĘPNIENIA ZASOBÓW:</text:h>
      <text:p text:style-name="P72">Oświadczam, że wskazane powyżej zasoby zostaną udostępnione Wykonawcy w następujący sposób:</text:p>
      <text:p text:style-name="P72">...............................................................................................................................………………………………………….</text:p>
      <text:p text:style-name="P72">Zasoby będą pozostawały do dyspozycji Wykonawcy przez następujący okres:</text:p>
      <text:p text:style-name="P72">...............................................................................................................................………………………………………….</text:p>
      <text:p text:style-name="P72">oraz w zakresie umożliwiającym Wykonawcy rzeczywiste korzystanie z tych zasobów przy wykonywaniu zamówienia.</text:p>
      <text:h text:style-name="P490" text:outline-level="2"><text:soft-page-break/>VI. UDZIAŁ PODMIOTU UDOSTĘPNIAJĄCEGO ZASOBY W REALIZACJI ZAMÓWIENIA:</text:h>
      <text:p text:style-name="P22"><text:tab/><text:span text:style-name="T34">Oświadczam, że podmiot udostępniający zasoby:</text:span></text:p>
      <text:p text:style-name="P65"><text:span text:style-name="Strong_20_Emphasis"><text:span text:style-name="T34">□ będzie uczestniczył w realizacji zamówienia;</text:span></text:span></text:p>
      <text:p text:style-name="P65"><text:span text:style-name="Strong_20_Emphasis"><text:span text:style-name="T34">□ nie będzie uczestniczył w realizacji zamówienia.</text:span></text:span></text:p>
      <text:p text:style-name="P73"><text:tab/>W przypadku uczestnictwa w realizacji zamówienia zakres wykonywanych przez podmiot czynności / robót będzie obejmował:</text:p>
      <text:p text:style-name="P73">...............................................................................................................................………………………………………….</text:p>
      <text:p text:style-name="P72"><text:tab/>Forma udziału podmiotu w realizacji zamówienia:</text:p>
      <text:p text:style-name="P65"><text:span text:style-name="Strong_20_Emphasis"><text:span text:style-name="T34">□ podwykonawstwo</text:span></text:span></text:p>
      <text:p text:style-name="P65"><text:span text:style-name="Strong_20_Emphasis"><text:span text:style-name="T34">□ udostępnienie personelu</text:span></text:span></text:p>
      <text:p text:style-name="P65"><text:span text:style-name="Strong_20_Emphasis"><text:span text:style-name="T34">□ doradztwo / wsparcie techniczne</text:span></text:span></text:p>
      <text:p text:style-name="P65"><text:span text:style-name="Strong_20_Emphasis"><text:span text:style-name="T34">□ inna forma:</text:span></text:span></text:p>
      <text:p text:style-name="P154">..................................................................................................................................</text:p>
      <text:h text:style-name="P493" text:outline-level="2">VII. UDOSTĘPNIENIE DOŚWIADCZENIA LUB KWALIFIKACJI ZAWODOWYCH:</text:h>
      <text:p text:style-name="P22"><text:span text:style-name="T34"><text:tab/>W przypadku gdy Wykonawca polega na zdolnościach podmiotu udostępniającego zasoby dotyczących </text:span><text:span text:style-name="Strong_20_Emphasis"><text:span text:style-name="T34">wykształcenia, kwalifikacji zawodowych lub doświadczenia</text:span></text:span><text:span text:style-name="T34">, oświadczam, że podmiot udostępniający zasoby </text:span><text:span text:style-name="Strong_20_Emphasis"><text:span text:style-name="T34">wykona roboty budowlane lub usługi, do realizacji których te zdolności są wymagane</text:span></text:span><text:span text:style-name="T34">, zgodnie z art. 118 ust. 2 ustawy Pzp.</text:span></text:p>
      <text:p text:style-name="P73"><text:tab/>Zakres robót budowlanych lub usług, które zostaną wykonane przez podmiot udostępniający zasoby:</text:p>
      <text:p text:style-name="P73">……………………………………………………………………………………………………………………………...</text:p>
      <text:h text:style-name="P497" text:outline-level="2">VIII. REALNOŚĆ UDOSTĘPNIENIA ZASOBÓW: </text:h>
      <text:p text:style-name="P22"><text:span text:style-name="T34"><text:tab/>Oświadczam, że stosunek łączący podmiot udostępniający zasoby z Wykonawcą gwarantuje Wykonawcy </text:span><text:span text:style-name="Strong_20_Emphasis"><text:span text:style-name="T34">rzeczywisty dostęp do udostępnionych zasobów</text:span></text:span><text:span text:style-name="T34"> przez okres niezbędny do należytego wykonania zamówienia.</text:span></text:p>
      <text:p text:style-name="P73"><text:tab/>Udostępnienie zasobów nie ma charakteru wyłącznie formalnego i umożliwi Wykonawcy faktyczne wykorzystanie wskazanych zasobów przy realizacji przedmiotu zamówienia.</text:p>
      <text:h text:style-name="P490" text:outline-level="2">IX. ODPOWIEDZIALNOŚĆ PODMIOTU UDOSTĘPNIAJĄCEGO ZASOBY:</text:h>
      <text:p text:style-name="P22"><text:span text:style-name="T34"><text:tab/>W przypadku udostępnienia Wykonawcy sytuacji finansowej lub ekonomicznej przyjmuję do wiadomości, że podmiot udostępniający zasoby odpowiada </text:span><text:span text:style-name="Strong_20_Emphasis"><text:span text:style-name="T34">solidarnie z Wykonawcą za szkodę poniesioną przez Zamawiającego powstałą wskutek nieudostępnienia tych zasobów</text:span></text:span><text:span text:style-name="T34">, chyba że za nieudostępnienie zasobów podmiot ten nie ponosi winy, zgodnie z art. 120 ustawy Pzp.</text:span></text:p>
      <text:h text:style-name="Heading_20_2" text:outline-level="2"><text:span text:style-name="T11">X. OŚWIADCZENIE KOŃCOWE:</text:span></text:h>
      <text:p text:style-name="P22"><text:tab/><text:span text:style-name="T34">Oświadczam, że:</text:span></text:p>
      <text:list xml:id="list4097414461" text:style-name="L58">
        <text:list-item>
          <text:p text:style-name="P301">informacje zawarte w niniejszym zobowiązaniu są aktualne i zgodne ze stanem faktycznym; </text:p>
        </text:list-item>
        <text:list-item>
          <text:p text:style-name="P301">zobowiązuję się do udostępnienia wskazanych zasobów w sposób rzeczywisty i zgodny z treścią niniejszego zobowiązania; </text:p>
        </text:list-item>
        <text:list-item>
          <text:p text:style-name="P301">jestem świadomy, że Zamawiający dokona oceny, czy udostępniane Wykonawcy zasoby pozwalają na wykazanie spełniania warunków udziału w postępowaniu oraz czy stosunek łączący Wykonawcę z podmiotem udostępniającym zasoby gwarantuje rzeczywisty dostęp do tych zasobów; </text:p>
        </text:list-item>
        <text:list-item>
          <text:p text:style-name="P301"><text:soft-page-break/>w przypadku polegania przez Wykonawcę na moim doświadczeniu, wykształceniu lub kwalifikacjach zawodowych zobowiązuję się do rzeczywistego wykonania robót budowlanych lub usług, do realizacji których udostępniane zdolności są wymagane; </text:p>
        </text:list-item>
        <text:list-item>
          <text:p text:style-name="P301">w przypadku udostępnienia zasobów w zakresie wymaganej przez Zamawiającego autoryzacji zobowiązuję się zapewnić rzeczywisty udział podmiotu lub osób posiadających wymaganą autoryzację w wykonaniu czynności, dla których Zamawiający wymaga tej autoryzacji; </text:p>
        </text:list-item>
        <text:list-item>
          <text:p text:style-name="P301">w przypadku, o którym mowa w art. 122 ustawy Pzp, Wykonawca może zastąpić podmiot udostępniający zasoby innym podmiotem lub wykazać, że samodzielnie spełnia warunki udziału w postępowaniu, na zasadach określonych w ustawie Pzp. </text:p>
        </text:list-item>
      </text:list>
      <text:p text:style-name="Text_20_body"><text:span text:style-name="Strong_20_Emphasis"><text:span text:style-name="T6"/></text:span></text:p>
      <text:p text:style-name="Text_20_body"><text:span text:style-name="Strong_20_Emphasis"><text:span text:style-name="T148"/></text:span></text:p>
      <text:p text:style-name="Text_20_body"><text:span text:style-name="Strong_20_Emphasis"><text:span text:style-name="T148"/></text:span></text:p>
      <text:p text:style-name="Text_20_body"><text:span text:style-name="Strong_20_Emphasis"><text:span text:style-name="T148"/></text:span></text:p>
      <text:p text:style-name="Text_20_body"><text:span text:style-name="Strong_20_Emphasis"><text:span text:style-name="T148"/></text:span></text:p>
      <text:p text:style-name="Text_20_body"><text:span text:style-name="Strong_20_Emphasis"><text:span text:style-name="T148"/></text:span></text:p>
      <text:p text:style-name="Text_20_body"><text:span text:style-name="Strong_20_Emphasis"><text:span text:style-name="T148">Dokument należy podpisać zgodnie z wymaganiami dotyczącymi sporządzania i przekazywania dokumentów elektronicznych określonymi w SWZ.</text:span></text:span></text:p>
      <text:p text:style-name="P401"><text:span text:style-name="Strong_20_Emphasis"><text:span text:style-name="T129">Załącznik Nr </text:span></text:span><text:span text:style-name="Strong_20_Emphasis"><text:span text:style-name="T131">5</text:span></text:span></text:p>
      <text:p text:style-name="P435">Wykonawca:</text:p>
      <text:p text:style-name="P463">……………………………………………………………………………………………...</text:p>
      <text:p text:style-name="P463">……………………………………………...</text:p>
      <text:p text:style-name="P463">……………………………………………...</text:p>
      <text:p text:style-name="P458"><text:span text:style-name="Strong_20_Emphasis"><text:span text:style-name="T56">(pełna nazwa/firma, adres, w zależności od podmiotu: NIP/PESEL, KRS/CEiDG)</text:span></text:span></text:p>
      <text:p text:style-name="P68"><text:span text:style-name="Strong_20_Emphasis"><text:span text:style-name="T149"/></text:span></text:p>
      <text:p text:style-name="P68"><text:span text:style-name="Strong_20_Emphasis"><text:span text:style-name="T150">WYKAZ ROBÓT BUDOWLANYCH</text:span></text:span></text:p>
      <text:p text:style-name="P68"><text:span text:style-name="Strong_20_Emphasis"><text:span text:style-name="T117">wykonanych nie wcześniej niż w okresie ostatnich </text:span></text:span><text:span text:style-name="Strong_20_Emphasis"><text:span text:style-name="T85">5 lat</text:span></text:span><text:span text:style-name="Strong_20_Emphasis"><text:span text:style-name="T117"> przed upływem terminu składania ofert, a jeżeli okres prowadzenia działalności jest krótszy – w tym okresie </text:span></text:span></text:p>
      <text:p text:style-name="P68"><text:span text:style-name="Strong_20_Emphasis"><text:span text:style-name="T34">„Modernizacja kotłowni parowo-wodnej w </text:span></text:span><text:span text:style-name="Strong_20_Emphasis"><text:span text:style-name="T84">Domu Pomocy Społecznej w Obrytem</text:span></text:span><text:span text:style-name="Strong_20_Emphasis"><text:span text:style-name="T34">”</text:span></text:span></text:p>
      <text:p text:style-name="P68"><text:span text:style-name="Strong_20_Emphasis"><text:span text:style-name="T129">Nr postępowania: </text:span></text:span><text:span text:style-name="Strong_20_Emphasis"><text:span text:style-name="T138">DPS.ZP.264/TP</text:span></text:span><text:span text:style-name="Strong_20_Emphasis"><text:span text:style-name="T142">5</text:span></text:span><text:span text:style-name="Strong_20_Emphasis"><text:span text:style-name="T138">/2026</text:span></text:span></text:p>
      <text:p text:style-name="P29"><text:span text:style-name="Strong_20_Emphasis"><text:span text:style-name="T139">I. WYKAZ ROBÓT:</text:span></text:span></text:p>
      <text:p text:style-name="P29"><text:span text:style-name="Strong_20_Emphasis"><text:span text:style-name="T139"><text:tab/></text:span></text:span><text:span text:style-name="Strong_20_Emphasis"><text:span text:style-name="T140">Na potrzeby wykazania spełniania warunku udziału w postępowaniu dotyczącego zdolności technicznej lub zawodowej, niniejszym oświadczam, że reprezentowany przeze mnie podmiot wykonał następujące roboty budowlane: </text:span></text:span></text:p>
      <table:table table:name="Tabela5" table:style-name="Tabela5">
        <table:table-column table:style-name="Tabela5.A"/>
        <table:table-column table:style-name="Tabela5.B"/>
        <table:table-column table:style-name="Tabela5.C"/>
        <table:table-column table:style-name="Tabela5.D"/>
        <table:table-column table:style-name="Tabela5.E"/>
        <table:table-column table:style-name="Tabela5.F"/>
        <table:table-header-rows>
          <table:table-row>
            <table:table-cell table:style-name="Tabela5.A1" table:number-rows-spanned="2" office:value-type="string">
              <text:p text:style-name="P507">Lp.</text:p>
            </table:table-cell>
            <table:table-cell table:style-name="Tabela5.A1" table:number-rows-spanned="2" office:value-type="string">
              <text:p text:style-name="P507">Nazwa i adres podmiotu, na rzecz którego robota została wykonana</text:p>
            </table:table-cell>
            <table:table-cell table:style-name="Tabela5.A1" table:number-rows-spanned="2" office:value-type="string">
              <text:p text:style-name="P508">Nazwa i zakres (rodzaj) wykonanych robót (m. in. należy wpisać miejsce wykonania) <text:span text:style-name="T205">oraz łączna moc źródeł ciepła (MW)</text:span></text:p>
            </table:table-cell>
            <table:table-cell table:style-name="Tabela5.A1" table:number-columns-spanned="2" office:value-type="string">
              <text:p text:style-name="P507">Okres realizacji</text:p>
            </table:table-cell>
            <table:covered-table-cell/>
            <table:table-cell table:style-name="Tabela5.A1" table:number-rows-spanned="2" office:value-type="string">
              <text:p text:style-name="P507">Wartość wykonanej roboty brutto</text:p>
            </table:table-cell>
          </table:table-row>
        </table:table-header-rows>
        <table:table-row>
          <table:covered-table-cell/>
          <table:covered-table-cell/>
          <table:covered-table-cell/>
          <table:table-cell table:style-name="Tabela5.A1" office:value-type="string">
            <text:p text:style-name="P488">Data rozpoczęcia robót (dzień, miesiąc, rok)</text:p>
          </table:table-cell>
          <table:table-cell table:style-name="Tabela5.A1" office:value-type="string">
            <text:p text:style-name="P488">Data zakończenia robót (dzień, miesiąc, rok)</text:p>
          </table:table-cell>
          <table:covered-table-cell/>
        </table:table-row>
        <table:table-row>
          <table:table-cell table:style-name="Tabela5.A1" office:value-type="string">
            <text:p text:style-name="P478">1</text:p>
          </table:table-cell>
          <table:table-cell table:style-name="Tabela5.A1" office:value-type="string">
            <text:p text:style-name="P474"/>
            <text:p text:style-name="P474"/>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row>
        <table:table-row>
          <table:table-cell table:style-name="Tabela5.A1" office:value-type="string">
            <text:p text:style-name="P478">2</text:p>
          </table:table-cell>
          <table:table-cell table:style-name="Tabela5.A1" office:value-type="string">
            <text:p text:style-name="P474"/>
            <text:p text:style-name="P474"/>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row>
        <table:table-row>
          <table:table-cell table:style-name="Tabela5.A1" office:value-type="string">
            <text:p text:style-name="P478"/>
            <text:p text:style-name="P478">3</text:p>
            <text:p text:style-name="P478"/>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row>
        <table:table-row>
          <table:table-cell table:style-name="Tabela5.A1" office:value-type="string">
            <text:p text:style-name="P480"/>
            <text:p text:style-name="P480">4</text:p>
            <text:p text:style-name="P480"/>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row>
        <table:table-row>
          <table:table-cell table:style-name="Tabela5.A1" office:value-type="string">
            <text:p text:style-name="P479"><text:s/></text:p>
            <text:p text:style-name="P479"><text:span text:style-name="T199">5</text:span></text:p>
            <text:p text:style-name="P478"/>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cell table:style-name="Tabela5.A1" office:value-type="string">
            <text:p text:style-name="P474"/>
          </table:table-cell>
        </table:table-row>
      </table:table>
      <text:p text:style-name="P29"><text:span text:style-name="Strong_20_Emphasis"><text:span text:style-name="T158">*Opis przedmiotu i zakresu robót powinien umożliwiać Zamawiającemu jednoznaczną ocenę spełniania warunku udziału w postępowaniu określonego w SWZ, w szczególności należy wskazać, czy robota obejmowała budowę, przebudowę lub modernizację kotłowni albo źródła ciepła.</text:span></text:span></text:p>
      <text:p text:style-name="P22"><text:span text:style-name="T159">** W przypadku gdy wskazana robota budowlana obejmowała szerszy zakres niż wymagany przez Zamawiającego, należy wskazać </text:span><text:span text:style-name="Strong_20_Emphasis"><text:span text:style-name="T159">wartość brutto robót odpowiadających zakresowi wymaganemu na potwierdzenie spełniania warunku udziału w postępowaniu</text:span></text:span><text:span text:style-name="T159">, jeżeli jest możliwe jej wyodrębnienie.</text:span></text:p>
      <text:h text:style-name="P499" text:outline-level="2"><text:span text:style-name="Strong_20_Emphasis"><text:span text:style-name="T139">II. DOWODY NALEŻYTEGO WYKONANIA ROBÓT: </text:span></text:span></text:h>
      <text:p text:style-name="P22"><text:tab/><text:span text:style-name="T34">Do niniejszego wykazu załączam dowody określające, czy wskazane powyżej roboty budowlane zostały wykonane należycie.</text:span></text:p>
      <text:p text:style-name="P22"><text:span text:style-name="T34"><text:tab/></text:span></text:p>
      <text:p text:style-name="P30"><text:span text:style-name="Strong_20_Emphasis"><text:span text:style-name="T148">Dokument należy podpisać zgodnie z wymaganiami dotyczącymi sporządzania i przekazywania dokumentów elektronicznych określonymi w SWZ.</text:span></text:span></text:p>
      <text:p text:style-name="P402"><text:span text:style-name="Strong_20_Emphasis"><text:span text:style-name="T129">Załącznik Nr </text:span></text:span><text:span text:style-name="Strong_20_Emphasis"><text:span text:style-name="T132">6</text:span></text:span></text:p>
      <text:p text:style-name="P436">Wykonawca:</text:p>
      <text:p text:style-name="P464">……………………………………………………………………………………………...</text:p>
      <text:p text:style-name="P464">……………………………………………...</text:p>
      <text:p text:style-name="P464">……………………………………………...</text:p>
      <text:p text:style-name="P459"><text:span text:style-name="Strong_20_Emphasis"><text:span text:style-name="T56">(pełna nazwa/firma, adres, w zależności od podmiotu: NIP/PESEL, KRS/CEiDG)</text:span></text:span></text:p>
      <text:p text:style-name="P69"><text:span text:style-name="Strong_20_Emphasis"><text:span text:style-name="T149"/></text:span></text:p>
      <text:p text:style-name="P69"><text:span text:style-name="Strong_20_Emphasis"><text:span text:style-name="T150">WYKAZ OSÓB SKIEROWANYCH PRZEZ WYKONAWCĘ DO REALIZACJI ZAMÓWIENIA </text:span></text:span></text:p>
      <text:p text:style-name="P69"><text:span text:style-name="Strong_20_Emphasis"><text:span text:style-name="T34">„Modernizacja kotłowni parowo-wodnej w </text:span></text:span><text:span text:style-name="Strong_20_Emphasis"><text:span text:style-name="T84">Domu Pomocy Społecznej w Obrytem</text:span></text:span><text:span text:style-name="Strong_20_Emphasis"><text:span text:style-name="T34">”</text:span></text:span></text:p>
      <text:p text:style-name="P69"><text:span text:style-name="Strong_20_Emphasis"><text:span text:style-name="T129">Nr postępowania: </text:span></text:span><text:span text:style-name="Strong_20_Emphasis"><text:span text:style-name="T138">DPS.ZP.264/TP</text:span></text:span><text:span text:style-name="Strong_20_Emphasis"><text:span text:style-name="T142">5</text:span></text:span><text:span text:style-name="Strong_20_Emphasis"><text:span text:style-name="T138">/2026</text:span></text:span></text:p>
      <text:p text:style-name="P30"><text:span text:style-name="Strong_20_Emphasis"><text:span text:style-name="T138"><text:tab/></text:span></text:span><text:span text:style-name="Strong_20_Emphasis"><text:span text:style-name="T129">Oświadczam, że do realizacji przedmiotowego zamówienia zostaną skierowane następujące osoby: </text:span></text:span></text:p>
      <table:table table:name="Tabela6" table:style-name="Tabela6">
        <table:table-column table:style-name="Tabela6.A"/>
        <table:table-column table:style-name="Tabela6.B"/>
        <table:table-column table:style-name="Tabela6.C"/>
        <table:table-column table:style-name="Tabela6.D"/>
        <table:table-row>
          <table:table-cell table:style-name="Tabela6.A1" office:value-type="string">
            <text:p text:style-name="P482"/>
            <text:p text:style-name="P482"/>
            <text:p text:style-name="P482">Imię i nazwisko</text:p>
          </table:table-cell>
          <table:table-cell table:style-name="Tabela6.A1" office:value-type="string">
            <text:p text:style-name="P482"/>
            <text:p text:style-name="P482"/>
            <text:p text:style-name="P482">Funkcja</text:p>
          </table:table-cell>
          <table:table-cell table:style-name="Tabela6.A1" office:value-type="string">
            <text:p text:style-name="P483">Kwalifikacje zawodowe uprawnienia (numer), wykształcenie, <text:span text:style-name="T199">d</text:span>oświadczenie, numer w Izbie Inżynierów Budownictwa) </text:p>
          </table:table-cell>
          <table:table-cell table:style-name="Tabela6.D1" office:value-type="string">
            <text:p text:style-name="P482"/>
            <text:p text:style-name="P482"/>
            <text:p text:style-name="P482">Podstawa dysponowania*</text:p>
          </table:table-cell>
        </table:table-row>
        <table:table-row>
          <table:table-cell table:style-name="Tabela6.A2" office:value-type="string">
            <text:p text:style-name="P475"/>
          </table:table-cell>
          <table:table-cell table:style-name="Tabela6.A2" office:value-type="string">
            <text:p text:style-name="P473"><text:span text:style-name="Strong_20_Emphasis"><text:span text:style-name="T146">Kierownik budowy - </text:span></text:span><text:span text:style-name="T146">uprawnienia budowlane do kierowania robotami budowlanymi w specjalności konstrukcyjno-budowlanej bez ograniczeń </text:span></text:p>
          </table:table-cell>
          <table:table-cell table:style-name="Tabela6.A2" office:value-type="string">
            <text:p text:style-name="P475"/>
          </table:table-cell>
          <table:table-cell table:style-name="Tabela6.D2" office:value-type="string">
            <text:p text:style-name="P475"/>
          </table:table-cell>
        </table:table-row>
        <table:table-row>
          <table:table-cell table:style-name="Tabela6.A2" office:value-type="string">
            <text:p text:style-name="P475"/>
          </table:table-cell>
          <table:table-cell table:style-name="Tabela6.A2" office:value-type="string">
            <text:p text:style-name="P473"><text:span text:style-name="Strong_20_Emphasis"><text:span text:style-name="T146">Kierownik robót sanitarnych - </text:span></text:span><text:span text:style-name="T146">uprawnienia budowlane bez ograniczeń w specjalności instalacyjnej w zakresie sieci, instalacji i urządzeń cieplnych, wentylacyjnych, gazowych, wodociągowych i kanalizacyjnych </text:span></text:p>
          </table:table-cell>
          <table:table-cell table:style-name="Tabela6.A2" office:value-type="string">
            <text:p text:style-name="P475"/>
          </table:table-cell>
          <table:table-cell table:style-name="Tabela6.D2" office:value-type="string">
            <text:p text:style-name="P475"/>
          </table:table-cell>
        </table:table-row>
        <table:table-row>
          <table:table-cell table:style-name="Tabela6.A2" office:value-type="string">
            <text:p text:style-name="P475"/>
          </table:table-cell>
          <table:table-cell table:style-name="Tabela6.A2" office:value-type="string">
            <text:p text:style-name="P473"><text:span text:style-name="Strong_20_Emphasis"><text:span text:style-name="T146">Kierownik robót elektrycznych - </text:span></text:span><text:span text:style-name="T146">uprawnienia budowlane bez ograniczeń w specjalności instalacyjnej w zakresie sieci, instalacji i urządzeń elektrycznych i elektroenergetycznych </text:span></text:p>
          </table:table-cell>
          <table:table-cell table:style-name="Tabela6.A2" office:value-type="string">
            <text:p text:style-name="P475"/>
          </table:table-cell>
          <table:table-cell table:style-name="Tabela6.D2" office:value-type="string">
            <text:p text:style-name="P475"/>
          </table:table-cell>
        </table:table-row>
      </table:table>
      <text:p text:style-name="P30"><text:span text:style-name="Strong_20_Emphasis"><text:span text:style-name="T129"/></text:span></text:p>
      <table:table table:name="Tabela8" table:style-name="Tabela8">
        <table:table-column table:style-name="Tabela8.A"/>
        <table:table-column table:style-name="Tabela8.B" table:number-columns-repeated="3"/>
        <table:table-column table:style-name="Tabela8.E"/>
        <table:table-column table:style-name="Tabela8.F"/>
        <table:table-column table:style-name="Tabela8.G"/>
        <table:table-row>
          <table:table-cell table:style-name="Tabela8.A1" office:value-type="string">
            <text:p text:style-name="P489">Imię i nazwisko</text:p>
          </table:table-cell>
          <table:table-cell table:style-name="Tabela8.A1" office:value-type="string">
            <text:p text:style-name="P489">Funkcja</text:p>
          </table:table-cell>
          <table:table-cell table:style-name="Tabela8.A1" office:value-type="string">
            <text:p text:style-name="P489">Producent</text:p>
          </table:table-cell>
          <table:table-cell table:style-name="Tabela8.A1" office:value-type="string">
            <text:p text:style-name="P489">Zakres autoryzacji</text:p>
          </table:table-cell>
          <table:table-cell table:style-name="Tabela8.A1" office:value-type="string">
            <text:p text:style-name="P489">Nr i data wydania dokumentu</text:p>
          </table:table-cell>
          <table:table-cell table:style-name="Tabela8.A1" office:value-type="string">
            <text:p text:style-name="P489">Ważność dokumentu</text:p>
          </table:table-cell>
          <table:table-cell table:style-name="Tabela8.G1" office:value-type="string">
            <text:p text:style-name="P489">Podstawa dysponowania</text:p>
          </table:table-cell>
        </table:table-row>
        <table:table-row>
          <table:table-cell table:style-name="Tabela8.A2" office:value-type="string">
            <text:p text:style-name="P486"/>
          </table:table-cell>
          <table:table-cell table:style-name="Tabela8.A2" office:value-type="string">
            <text:p text:style-name="P487">Serwis kotłów</text:p>
          </table:table-cell>
          <table:table-cell table:style-name="Tabela8.A2" office:value-type="string">
            <text:p text:style-name="P486"/>
          </table:table-cell>
          <table:table-cell table:style-name="Tabela8.A2" office:value-type="string">
            <text:p text:style-name="P486">uruchomienie, regulacja, przeglądy, serwis </text:p>
          </table:table-cell>
          <table:table-cell table:style-name="Tabela8.A2" office:value-type="string">
            <text:p text:style-name="P486"/>
          </table:table-cell>
          <table:table-cell table:style-name="Tabela8.A2" office:value-type="string">
            <text:p text:style-name="P486"/>
          </table:table-cell>
          <table:table-cell table:style-name="Tabela8.G2" office:value-type="string">
            <text:p text:style-name="P486"/>
          </table:table-cell>
        </table:table-row>
        <table:table-row>
          <table:table-cell table:style-name="Tabela8.A2" office:value-type="string">
            <text:p text:style-name="P486"/>
          </table:table-cell>
          <table:table-cell table:style-name="Tabela8.A2" office:value-type="string">
            <text:p text:style-name="P487">Serwis palników</text:p>
          </table:table-cell>
          <table:table-cell table:style-name="Tabela8.A2" office:value-type="string">
            <text:p text:style-name="P486"/>
          </table:table-cell>
          <table:table-cell table:style-name="Tabela8.A2" office:value-type="string">
            <text:p text:style-name="P486">uruchomienie, regulacja, przeglądy, serwis </text:p>
          </table:table-cell>
          <table:table-cell table:style-name="Tabela8.A2" office:value-type="string">
            <text:p text:style-name="P486"/>
          </table:table-cell>
          <table:table-cell table:style-name="Tabela8.A2" office:value-type="string">
            <text:p text:style-name="P486"/>
          </table:table-cell>
          <table:table-cell table:style-name="Tabela8.G2" office:value-type="string">
            <text:p text:style-name="P486"/>
          </table:table-cell>
        </table:table-row>
      </table:table>
      <text:p text:style-name="P30"><text:span text:style-name="Strong_20_Emphasis"><text:span text:style-name="T129"/></text:span></text:p>
      <text:p text:style-name="P31"><text:span text:style-name="Strong_20_Emphasis"><text:span text:style-name="T129">…………….……. , dnia ………….……. r. </text:span></text:span></text:p>
      <text:p text:style-name="P31"><text:span text:style-name="Strong_20_Emphasis"><text:span text:style-name="T129">*Podstawa dysponowania – bezpośrednie na podstawie umowy cywilnoprawnej lub dysponowanie pośrednie na podstawie zobowiązania podmiotu trzeciego </text:span></text:span></text:p>
      <text:p text:style-name="P31"><text:span text:style-name="Strong_20_Emphasis"><text:span text:style-name="T151">Dokument należy podpisać zgodnie z wymaganiami dotyczącymi sporządzania i przekazywania dokumentów elektronicznych określonymi w SWZ.</text:span></text:span></text:p>
      <text:p text:style-name="P403"><text:span text:style-name="Strong_20_Emphasis"><text:span text:style-name="T129">Załącznik Nr </text:span></text:span><text:span text:style-name="Strong_20_Emphasis"><text:span text:style-name="T133">7</text:span></text:span></text:p>
      <text:p text:style-name="P437">Wykonawca:</text:p>
      <text:p text:style-name="P465">……………………………………………………………………………………………...</text:p>
      <text:p text:style-name="P465">……………………………………………...</text:p>
      <text:p text:style-name="P465">……………………………………………...</text:p>
      <text:p text:style-name="P460"><text:span text:style-name="Strong_20_Emphasis"><text:span text:style-name="T56">(pełna nazwa/firma, adres, w zależności od podmiotu: NIP/PESEL, KRS/CEiDG)</text:span></text:span></text:p>
      <text:p text:style-name="P70"><text:span text:style-name="Strong_20_Emphasis"><text:span text:style-name="T152"/></text:span></text:p>
      <text:p text:style-name="P31"><text:span text:style-name="Strong_20_Emphasis"><text:span text:style-name="T151"/></text:span></text:p>
      <text:p text:style-name="P31"><text:span text:style-name="Strong_20_Emphasis"><text:span text:style-name="T151"/></text:span></text:p>
      <text:p text:style-name="P31"><text:span text:style-name="Strong_20_Emphasis"><text:span text:style-name="T151"/></text:span></text:p>
      <text:p text:style-name="P70"><text:span text:style-name="Strong_20_Emphasis"><text:span text:style-name="T155">OŚWIADCZENIE WYKONAWCY </text:span></text:span></text:p>
      <text:p text:style-name="P70"><text:span text:style-name="Strong_20_Emphasis"><text:span text:style-name="T155">O AKTUALNOŚCI INFORMACJI ZAWARTYCH W OŚWIADCZENIU, O KTÓRYM MOWA W ART. 125 UST.1 </text:span></text:span></text:p>
      <text:p text:style-name="P70"><text:span text:style-name="Strong_20_Emphasis"><text:span text:style-name="T155">USTAWY Z DNIA 11 WRZEŚNIA 2019 R. PRAWO ZAMÓWIEŃ PUBLICZNYCH </text:span></text:span></text:p>
      <text:p text:style-name="P70"><text:span text:style-name="Strong_20_Emphasis"><text:span text:style-name="T155">W ZAKRESIE PODSTAW DO WYKLUCZENIA Z POSTĘPOWANIA </text:span></text:span></text:p>
      <text:p text:style-name="P70"><text:span text:style-name="Strong_20_Emphasis"><text:span text:style-name="T34">„Modernizacja kotłowni parowo-wodnej w </text:span></text:span><text:span text:style-name="Strong_20_Emphasis"><text:span text:style-name="T84">Domu Pomocy Społecznej w Obrytem</text:span></text:span><text:span text:style-name="Strong_20_Emphasis"><text:span text:style-name="T34">”</text:span></text:span></text:p>
      <text:p text:style-name="P70"><text:span text:style-name="Strong_20_Emphasis"><text:span text:style-name="T129">Nr postępowania: </text:span></text:span><text:span text:style-name="Strong_20_Emphasis"><text:span text:style-name="T138">DPS.ZP.264/TP</text:span></text:span><text:span text:style-name="Strong_20_Emphasis"><text:span text:style-name="T142">5</text:span></text:span><text:span text:style-name="Strong_20_Emphasis"><text:span text:style-name="T138">/2026</text:span></text:span></text:p>
      <text:p text:style-name="P70"><text:span text:style-name="Strong_20_Emphasis"><text:span text:style-name="T138"/></text:span></text:p>
      <text:p text:style-name="P70"><text:span text:style-name="Strong_20_Emphasis"><text:span text:style-name="T138"/></text:span></text:p>
      <text:p text:style-name="P187"><text:span text:style-name="Strong_20_Emphasis"><text:span text:style-name="T129"><text:tab/>Na potrzeby postępowania o udzielenie zamówienia publicznego prowadzonego przez Dom Pomocy Społecznej w Obrytem, Obryte 188, 07-215 Obryte, oświadczam, że informacje zawarte w złożonym przez Wykonawcę oświadczeniu, o którym mowa w art. 125 ust. 1 ustawy z dnia 11 września 2019 r. – Prawo zamówień publicznych, w zakresie podstaw wykluczenia z postępowania wskazanych przez Zamawiającego, pozostają aktualne.</text:span></text:span></text:p>
      <text:p text:style-name="P72">Oświadczenie dotyczy w szczególności braku podstaw wykluczenia określonych przez Zamawiającego w SWZ na podstawie:</text:p>
      <text:list xml:id="list4008022747" text:style-name="L168">
        <text:list-item>
          <text:p text:style-name="P390"><text:span text:style-name="Strong_20_Emphasis"><text:span text:style-name="T34">art. 108 ust. 1 ustawy Pzp;</text:span></text:span><text:span text:style-name="T34"> </text:span></text:p>
        </text:list-item>
        <text:list-item>
          <text:p text:style-name="P390"><text:span text:style-name="Strong_20_Emphasis"><text:span text:style-name="T34">art. 109 ust. 1 pkt 4 ustawy Pzp;</text:span></text:span><text:span text:style-name="T34"> </text:span></text:p>
        </text:list-item>
        <text:list-item>
          <text:p text:style-name="P200"><text:span text:style-name="Strong_20_Emphasis"><text:span text:style-name="T34">art. 7 ust. 1 ustawy z dnia 13 kwietnia 2022 r. o szczególnych rozwiązaniach w zakresie przeciwdziałania wspieraniu agresji na Ukrainę oraz służących ochronie bezpieczeństwa narodowego.</text:span></text:span><text:span text:style-name="T34"> </text:span></text:p>
        </text:list-item>
      </text:list>
      <text:p text:style-name="P72">Oświadczam, że na dzień złożenia niniejszego oświadczenia informacje dotyczące braku podstaw wykluczenia wskazane w oświadczeniu złożonym na podstawie art. 125 ust. 1 ustawy Pzp są aktualne i zgodne ze stanem faktycznym.</text:p>
      <text:p text:style-name="P187"><text:span text:style-name="Strong_20_Emphasis"><text:span text:style-name="T129"/></text:span></text:p>
      <text:p text:style-name="P187"><text:span text:style-name="Strong_20_Emphasis"><text:span text:style-name="T129"/></text:span></text:p>
      <text:p text:style-name="P187"><text:span text:style-name="Strong_20_Emphasis"><text:span text:style-name="T129"/></text:span></text:p>
      <text:p text:style-name="P187"><text:span text:style-name="Strong_20_Emphasis"><text:span text:style-name="T129"/></text:span></text:p>
      <text:p text:style-name="P189"><text:span text:style-name="Strong_20_Emphasis"><text:span text:style-name="T151">Dokument należy podpisać zgodnie z wymaganiami dotyczącymi sporządzania i przekazywania dokumentów elektronicznych określonymi w SWZ.</text:span></text:span></text:p>
      <text:p text:style-name="P404"><text:span text:style-name="Strong_20_Emphasis"><text:span text:style-name="T153">Załącznik Nr 8 </text:span></text:span><text:span text:style-name="Strong_20_Emphasis"><text:span text:style-name="T154">do SWZ</text:span></text:span></text:p>
      <text:p text:style-name="P190"><text:span text:style-name="Strong_20_Emphasis"><text:span text:style-name="T154">Projektowane postanowienia umowy </text:span></text:span></text:p>
      <text:p text:style-name="P185"><text:span text:style-name="Strong_20_Emphasis"><text:span text:style-name="T153"/></text:span></text:p>
      <text:p text:style-name="P186"><text:span text:style-name="Strong_20_Emphasis"><text:span text:style-name="T154">UMOWA Nr ………….</text:span></text:span></text:p>
      <text:p text:style-name="P188"><text:span text:style-name="Strong_20_Emphasis"><text:span text:style-name="T154"><text:tab/>W dniu …………. pomiędzy: </text:span></text:span></text:p>
      <text:p text:style-name="P466"><text:span text:style-name="Strong_20_Emphasis"><text:span text:style-name="T185">Powiatem Pułtuskim</text:span></text:span><text:span text:style-name="Strong_20_Emphasis"><text:span text:style-name="T182"> z siedzibą przy ul. Marii Skłodowskiej-Curie 11, 06-100 Pułtusk, NIP: <text:s/>5681618062 reprezentowanym przez </text:span></text:span><text:span text:style-name="Strong_20_Emphasis"><text:span text:style-name="T185">Dom Pomocy Społecznej w Obrytem</text:span></text:span><text:span text:style-name="Strong_20_Emphasis"><text:span text:style-name="T182"> w: 07-215 Obryte 188 w imieniu którego działa </text:span></text:span><text:span text:style-name="Strong_20_Emphasis"><text:span text:style-name="T185">Pan Dariusz Smyk <text:s/>– Dyrektor</text:span></text:span><text:span text:style-name="Strong_20_Emphasis"><text:span text:style-name="T182"> na podstawie Upoważnienia Nr 6/2024 z dnia 2 maja 2024 r. Zarządu Powiatu w Pułtusku, zwanym w dalszej części Zamawiającym </text:span></text:span></text:p>
      <text:p text:style-name="P466"><text:span text:style-name="Strong_20_Emphasis"><text:span text:style-name="T182">a </text:span></text:span></text:p>
      <text:p text:style-name="P466"><text:span text:style-name="Strong_20_Emphasis"><text:span text:style-name="T182">………………………………………………………………………………………………………………….., zwanym w dalszej części Wykonawcą,</text:span></text:span></text:p>
      <text:p text:style-name="P466"><text:span text:style-name="Strong_20_Emphasis"><text:span text:style-name="T182"/></text:span></text:p>
      <text:p text:style-name="P466"><text:span text:style-name="Strong_20_Emphasis"><text:span text:style-name="T182">wyłonionym w wyniku przeprowadzonego postępowania o udzielenie zamówienia publicznego w trybie podstawowym bez przeprowadzenia negocjacji na podstawie art. 275 pkt. 1 ustawy z dnia 11 września 2019 r. - Prawo zamówień publicznych (t. j. Dz. U. z 2026 r., poz. 793) zwanej dalej ustawą, została zawarta umowa o następującej treści: </text:span></text:span></text:p>
      <text:p text:style-name="P466"><text:span text:style-name="Strong_20_Emphasis"><text:span text:style-name="T180"/></text:span></text:p>
      <text:p text:style-name="P467"><text:span text:style-name="Strong_20_Emphasis"><text:span text:style-name="T179">§ 1 </text:span></text:span></text:p>
      <text:p text:style-name="P467"><text:span text:style-name="Strong_20_Emphasis"><text:span text:style-name="T179">Przedmiot umowy </text:span></text:span></text:p>
      <text:p text:style-name="P22"><text:span text:style-name="Strong_20_Emphasis"><text:span text:style-name="T34">1.</text:span></text:span><text:span text:style-name="T34"> Przedmiotem Umowy jest wykonanie zadania pn. </text:span><text:span text:style-name="Strong_20_Emphasis"><text:span text:style-name="T34">„Modernizacja kotłowni parowo-wodnej w Domu Pomocy Społecznej w Obrytem”</text:span></text:span><text:span text:style-name="T34">, zwanego dalej „Przedmiotem umowy”.</text:span></text:p>
      <text:p text:style-name="P22"><text:span text:style-name="Strong_20_Emphasis"><text:span text:style-name="T34">2.</text:span></text:span><text:span text:style-name="T34"> Szczegółowy zakres Przedmiotu umowy określają dokumenty zamówienia, w szczególności:</text:span></text:p>
      <text:list xml:id="list3520746037" text:style-name="L169">
        <text:list-item>
          <text:p text:style-name="P269"><text:span text:style-name="T34">Specyfikacja Warunków Zamówienia wraz z załącznikami; </text:span></text:p>
        </text:list-item>
        <text:list-item>
          <text:p text:style-name="P333">dokumentacja projektowa; </text:p>
        </text:list-item>
        <text:list-item>
          <text:p text:style-name="P333">Specyfikacja Techniczna Wykonania i Odbioru Robót Budowlanych (STWiORB); </text:p>
        </text:list-item>
        <text:list-item>
          <text:p text:style-name="P111">oferta Wykonawcy. </text:p>
        </text:list-item>
      </text:list>
      <text:p text:style-name="P22"><text:span text:style-name="Strong_20_Emphasis"><text:span text:style-name="T34">3.</text:span></text:span><text:span text:style-name="T34"> Wykonawca zobowiązuje się do wykonania Przedmiotu umowy w sposób kompletny, zgodnie z dokumentami, o których mowa w ust. 2, obowiązującymi przepisami prawa, zasadami wiedzy technicznej, sztuką budowlaną, właściwymi normami oraz wymaganiami wynikającymi z decyzji, uzgodnień i warunków technicznych dotyczących realizowanych robót.</text:span></text:p>
      <text:p text:style-name="P22"><text:span text:style-name="Strong_20_Emphasis"><text:span text:style-name="T34">4.</text:span></text:span><text:span text:style-name="T34"> Przedmiar robót ma charakter pomocniczy i nie stanowi podstawy do określenia zakresu zobowiązania Wykonawcy ani wysokości należnego mu wynagrodzenia. Ewentualne braki, różnice lub rozbieżności w przedmiarze nie zwalniają Wykonawcy z obowiązku wykonania robót wynikających z dokumentacji projektowej, STWiORB oraz pozostałych dokumentów zamówienia, niezbędnych do prawidłowego i kompletnego wykonania Przedmiotu umowy.</text:span></text:p>
      <text:p text:style-name="P22"><text:span text:style-name="Strong_20_Emphasis"><text:span text:style-name="T34">5.</text:span></text:span><text:span text:style-name="T34"> Wykonawca zobowiązuje się wykonać wszelkie roboty, czynności i świadczenia objęte Przedmiotem umowy, niezbędne do osiągnięcia celu inwestycji oraz przekazania Zamawiającemu kompletnego, sprawnego i nadającego się do użytkowania przedmiotu zamówienia, w zakresie wynikającym z dokumentów zamówienia.</text:span></text:p>
      <text:p text:style-name="P22"><text:span text:style-name="Strong_20_Emphasis"><text:span text:style-name="T34">6.</text:span></text:span><text:span text:style-name="T34"> Zakres Przedmiotu umowy obejmuje w szczególności:</text:span></text:p>
      <text:list xml:id="list1995913003" text:style-name="L170">
        <text:list-item>
          <text:p text:style-name="P270"><text:span text:style-name="T34">wymianę istniejących kotłów wodnych i parowych na nowe jednostki przy zachowaniu wymaganych parametrów pracy; </text:span></text:p>
        </text:list-item>
        <text:list-item>
          <text:p text:style-name="P334"><text:soft-page-break/>wymianę istniejącej armatury i rurociągów na nowe; </text:p>
        </text:list-item>
        <text:list-item>
          <text:p text:style-name="P334">wymianę istniejących kominów; </text:p>
        </text:list-item>
        <text:list-item>
          <text:p text:style-name="P334">wymianę istniejącej instalacji olejowej wraz ze zbiornikami; </text:p>
        </text:list-item>
        <text:list-item>
          <text:p text:style-name="P334">wymianę istniejącej stacji uzdatniania wody na cele technologiczne kotłowni; </text:p>
        </text:list-item>
        <text:list-item>
          <text:p text:style-name="P334">wykonanie ogólnobudowlanej modernizacji pomieszczeń kotłowni i magazynu oleju; </text:p>
        </text:list-item>
        <text:list-item>
          <text:p text:style-name="P112">wykonanie wszystkich robót towarzyszących, instalacyjnych, elektrycznych, budowlanych, demontażowych, montażowych, zabezpieczających, odtworzeniowych, prób, badań, pomiarów, regulacji i rozruchów niezbędnych do prawidłowego wykonania i uruchomienia Przedmiotu umowy. </text:p>
        </text:list-item>
      </text:list>
      <text:p text:style-name="P22"><text:span text:style-name="Strong_20_Emphasis"><text:span text:style-name="T34">7.</text:span></text:span><text:span text:style-name="T34"> Wykonawca zobowiązany jest prowadzić roboty w sposób zapewniający </text:span><text:span text:style-name="Strong_20_Emphasis"><text:span text:style-name="T34">ciągłość funkcjonowania Domu Pomocy Społecznej w Obrytem</text:span></text:span><text:span text:style-name="T34">, w szczególności ciągłość dostaw ciepła, ciepłej wody użytkowej oraz pary technologicznej – w zakresie wymaganym dla prawidłowego funkcjonowania obiektu.</text:span></text:p>
      <text:p text:style-name="P22"><text:span text:style-name="Strong_20_Emphasis"><text:span text:style-name="T34">8.</text:span></text:span><text:span text:style-name="T34"> W celu wykonania obowiązku, o którym mowa w ust. 7, Wykonawca zobowiązany jest, na własny koszt i ryzyko, zapewnić na czas prowadzenia robót </text:span><text:span text:style-name="Strong_20_Emphasis"><text:span text:style-name="T34">tymczasową zewnętrzną kotłownię zastępczą</text:span></text:span><text:span text:style-name="T34"> o parametrach i wydajności zapewniających pokrycie rzeczywistego zapotrzebowania Zamawiającego na media wymagane do nieprzerwanego funkcjonowania DPS.</text:span></text:p>
      <text:p text:style-name="P22"><text:span text:style-name="Strong_20_Emphasis"><text:span text:style-name="T34">9.</text:span></text:span><text:span text:style-name="T34"> Obowiązek Wykonawcy związany z kotłownią zastępczą obejmuje w szczególności jej dostarczenie, transport, posadowienie, montaż, wykonanie niezbędnych instalacji, przyłączy, obejść i przełączeń tymczasowych, uruchomienie, przeprowadzenie wymaganych prób i sprawdzeń, zapewnienie obsługi technicznej i serwisu, utrzymanie jej w pełnej sprawności przez wymagany okres, a po uruchomieniu zmodernizowanej kotłowni – jej odłączenie, demontaż i usunięcie oraz przywrócenie terenu do należytego stanu.</text:span></text:p>
      <text:p text:style-name="P22"><text:span text:style-name="Strong_20_Emphasis"><text:span text:style-name="T34">10.</text:span></text:span><text:span text:style-name="T34"> Wykonawca zobowiązany jest tak zorganizować i skoordynować prowadzenie robót oraz przełączenia pomiędzy istniejącym, tymczasowym i docelowym źródłem ciepła i pary technologicznej, aby ograniczyć do niezbędnego minimum przerwy w dostawie mediów, a planowane przerwy wymagają wcześniejszego uzgodnienia z Zamawiającym.</text:span></text:p>
      <text:p text:style-name="P22"><text:span text:style-name="Strong_20_Emphasis"><text:span text:style-name="T34">11.</text:span></text:span><text:span text:style-name="T34"> Wszystkie koszty związane z realizacją obowiązków określonych w ust. 7–10 Wykonawca zobowiązany jest uwzględnić w wynagrodzeniu ryczałtowym określonym w § 6 Umowy. Z tego tytułu Wykonawcy nie przysługuje dodatkowe wynagrodzenie.</text:span></text:p>
      <text:p text:style-name="P22"><text:span text:style-name="Strong_20_Emphasis"><text:span text:style-name="T34">12.</text:span></text:span><text:span text:style-name="T34"> Wykonawca ponosi odpowiedzialność za prawidłową organizację robót i zapewnienie bezpieczeństwa mieszkańców, pracowników oraz innych osób przebywających na terenie Domu Pomocy Społecznej w Obrytem podczas realizacji Przedmiotu umowy.</text:span></text:p>
      <text:h text:style-name="P428" text:outline-level="3"><text:span text:style-name="Strong_20_Emphasis"><text:span text:style-name="T186">§ 2</text:span></text:span></text:h>
      <text:h text:style-name="P428" text:outline-level="3"><text:span text:style-name="Strong_20_Emphasis"><text:span text:style-name="T186">Termin i zasady realizacji <text:s/>Przedmiotu umowy</text:span></text:span></text:h>
      <text:p text:style-name="P22"><text:span text:style-name="Strong_20_Emphasis"><text:span text:style-name="T86">1.</text:span></text:span><text:span text:style-name="T86"> Wykonawca zobowiązuje się do wykonania całości Przedmiotu umowy w terminie określonym w Specyfikacji Warunków Zamówienia, tj. </text:span><text:span text:style-name="Strong_20_Emphasis"><text:span text:style-name="T86">do dnia 5 grudnia 2026 r.</text:span></text:span></text:p>
      <text:p text:style-name="P22"><text:span text:style-name="Strong_20_Emphasis"><text:span text:style-name="T34">2.</text:span></text:span><text:span text:style-name="T34"> Za termin wykonania Przedmiotu umowy uważa się dzień, w którym Wykonawca łącznie:</text:span></text:p>
      <text:list xml:id="list3212808746" text:style-name="L171">
        <text:list-item>
          <text:p text:style-name="P275"><text:span text:style-name="T34">zakończy wszystkie roboty budowlane objęte Przedmiotem umowy; </text:span></text:p>
        </text:list-item>
        <text:list-item>
          <text:p text:style-name="P335">wykona wszystkie wymagane próby, badania, pomiary, regulacje i rozruchy oraz uzyska ich pozytywne wyniki; </text:p>
        </text:list-item>
        <text:list-item>
          <text:p text:style-name="P335">wykona wszystkie czynności niezbędne do prawidłowego i bezpiecznego użytkowania wykonanych robót, instalacji i zamontowanych urządzeń; </text:p>
        </text:list-item>
        <text:list-item>
          <text:p text:style-name="P335">przekaże Zamawiającemu kompletną dokumentację powykonawczą i odbiorową, w tym dokumenty wymagane Umową i dokumentami zamówienia; </text:p>
        </text:list-item>
        <text:list-item>
          <text:p text:style-name="P113">zgłosi Zamawiającemu na piśmie gotowość do odbioru końcowego Przedmiotu umowy. </text:p>
        </text:list-item>
      </text:list>
      <text:p text:style-name="P22"><text:span text:style-name="Strong_20_Emphasis"><text:span text:style-name="T34">3.</text:span></text:span><text:span text:style-name="T34"> Zgłoszenie gotowości do odbioru końcowego dokonane pomimo niewykonania któregokolwiek z obowiązków określonych w ust. 2 nie stanowi wykonania Przedmiotu umowy w terminie. Gotowość Przedmiotu umowy do odbioru końcowego podlega potwierdzeniu przez Inspektora Nadzoru Inwestorskiego.</text:span></text:p>
      <text:p text:style-name="P22"><text:soft-page-break/><text:span text:style-name="Strong_20_Emphasis"><text:span text:style-name="T34">4.</text:span></text:span><text:span text:style-name="T34"> Wykonawca zobowiązany jest organizować i prowadzić roboty w sposób zapewniający </text:span><text:span text:style-name="Strong_20_Emphasis"><text:span text:style-name="T34">nieprzerwane funkcjonowanie Domu Pomocy Społecznej w Obrytem</text:span></text:span><text:span text:style-name="T34">, z uwzględnieniem specyfiki obiektu oraz konieczności zapewnienia bezpieczeństwa mieszkańców, pracowników i innych osób przebywających na terenie DPS.</text:span></text:p>
      <text:p text:style-name="P22"><text:span text:style-name="Strong_20_Emphasis"><text:span text:style-name="T34">5.</text:span></text:span><text:span text:style-name="T34"> W okresie realizacji robót Wykonawca zobowiązany jest zapewnić, w zakresie niezbędnym do prawidłowego funkcjonowania Domu Pomocy Społecznej w Obrytem, ciągłość dostawy:</text:span></text:p>
      <text:list xml:id="list2472694668" text:style-name="L172">
        <text:list-item>
          <text:p text:style-name="P274"><text:span text:style-name="T34">ciepła na potrzeby ogrzewania obiektów; </text:span></text:p>
        </text:list-item>
        <text:list-item>
          <text:p text:style-name="P336">ciepłej wody użytkowej; </text:p>
        </text:list-item>
        <text:list-item>
          <text:p text:style-name="P114">pary technologicznej. </text:p>
        </text:list-item>
      </text:list>
      <text:p text:style-name="P22"><text:span text:style-name="Strong_20_Emphasis"><text:span text:style-name="T34">6.</text:span></text:span><text:span text:style-name="T34"> Wszelkie planowane wyłączenia, przełączenia lub przerwy w funkcjonowaniu istniejących instalacji, urządzeń lub dostawie mediów wymagają wcześniejszego uzgodnienia z Zamawiającym. Wykonawca zobowiązany jest zgłosić Zamawiającemu konieczność planowanego wyłączenia lub przełączenia </text:span><text:span text:style-name="Strong_20_Emphasis"><text:span text:style-name="T34">z wyprzedzeniem co najmniej 3 dni roboczych</text:span></text:span><text:span text:style-name="T34">, wskazując jego zakres, przewidywany czas trwania oraz sposób zabezpieczenia ciągłości funkcjonowania obiektu.</text:span></text:p>
      <text:p text:style-name="P22"><text:span text:style-name="Strong_20_Emphasis"><text:span text:style-name="T34">7.</text:span></text:span><text:span text:style-name="T34"> Wykonawca nie jest uprawniony do samodzielnego wyłączenia istniejących urządzeń, instalacji lub mediów mających wpływ na funkcjonowanie DPS bez uprzedniej zgody Zamawiającego, z wyjątkiem sytuacji awaryjnych wymagających natychmiastowego działania w celu ochrony życia, zdrowia lub mienia. O wystąpieniu takiej sytuacji Wykonawca zobowiązany jest niezwłocznie poinformować Zamawiającego.</text:span></text:p>
      <text:p text:style-name="P22"><text:span text:style-name="Strong_20_Emphasis"><text:span text:style-name="T34">8.</text:span></text:span><text:span text:style-name="T34"> W okresie, w którym z uwagi na prowadzone roboty budowlane, technologiczne, instalacyjne, demontażowe, montażowe, rozruchowe lub inne czynności związane z realizacją Przedmiotu umowy nie będzie możliwe korzystanie z istniejącej kotłowni lub jej części w zakresie niezbędnym do zapewnienia dostaw, o których mowa w ust. 5, Wykonawca zobowiązany jest </text:span><text:span text:style-name="Strong_20_Emphasis"><text:span text:style-name="T34">zapewnić, dostarczyć, zainstalować, uruchomić i utrzymywać na własny koszt tymczasową zewnętrzną kotłownię zastępczą</text:span></text:span><text:span text:style-name="T34"> o parametrach i wydajności zapewniających ciągłość funkcjonowania obiektu.</text:span></text:p>
      <text:p text:style-name="P22"><text:span text:style-name="Strong_20_Emphasis"><text:span text:style-name="T34">9.</text:span></text:span><text:span text:style-name="T34"> Tymczasowa zewnętrzna kotłownia zastępcza musi zapewniać, odpowiednio do rzeczywistego i aktualnego zapotrzebowania obiektu, nieprzerwaną dostawę ciepła na potrzeby centralnego ogrzewania, przygotowania ciepłej wody użytkowej oraz pary technologicznej, w zakresie niezbędnym do prawidłowego i bezpiecznego funkcjonowania Domu Pomocy Społecznej w Obrytem.</text:span></text:p>
      <text:p text:style-name="P22"><text:span text:style-name="Strong_20_Emphasis"><text:span text:style-name="T34">10.</text:span></text:span><text:span text:style-name="T34"> W ramach obowiązku zapewnienia tymczasowej zewnętrznej kotłowni zastępczej Wykonawca zobowiązany jest w szczególności do:</text:span></text:p>
      <text:list xml:id="list466114194" text:style-name="L173">
        <text:list-item>
          <text:p text:style-name="P337">dostarczenia i posadowienia kotłowni wraz ze wszystkimi urządzeniami i osprzętem niezbędnym do jej prawidłowego funkcjonowania; </text:p>
        </text:list-item>
        <text:list-item>
          <text:p text:style-name="P337">wykonania wszelkich niezbędnych przyłączy, przewodów, instalacji tymczasowych, obejść, przełączeń i zabezpieczeń; </text:p>
        </text:list-item>
        <text:list-item>
          <text:p text:style-name="P337">wykonania wszystkich prac montażowych i demontażowych związanych z uruchomieniem i późniejszą likwidacją kotłowni tymczasowej; </text:p>
        </text:list-item>
        <text:list-item>
          <text:p text:style-name="P337">przeprowadzenia oraz zapewnienia wymaganych przepisami prawa badań, prób, sprawdzeń, odbiorów, uzgodnień i dopuszczeń niezbędnych do bezpiecznej eksploatacji kotłowni tymczasowej; </text:p>
        </text:list-item>
        <text:list-item>
          <text:p text:style-name="P337">zapewnienia obsługi, nadzoru technicznego, bieżącej konserwacji, serwisu oraz usuwania awarii przez cały okres użytkowania kotłowni tymczasowej; </text:p>
        </text:list-item>
        <text:list-item>
          <text:p text:style-name="P273"><text:span text:style-name="T34">zapewnienia rozwiązania awaryjnego umożliwiającego zachowanie ciągłości funkcjonowania DPS na wypadek awarii kotłowni tymczasowej lub urządzeń i instalacji służących do dostarczania mediów do obiektu; </text:span></text:p>
        </text:list-item>
        <text:list-item>
          <text:p text:style-name="P337">demontażu i usunięcia kotłowni tymczasowej oraz wszystkich instalacji i urządzeń tymczasowych po uruchomieniu docelowej kotłowni; </text:p>
        </text:list-item>
        <text:list-item>
          <text:p text:style-name="P115">przywrócenia terenu, instalacji, urządzeń i pozostałego mienia Zamawiającego do należytego stanu po zakończeniu korzystania z kotłowni tymczasowej. </text:p>
        </text:list-item>
      </text:list>
      <text:p text:style-name="P22"><text:span text:style-name="Strong_20_Emphasis"><text:span text:style-name="T34">11.</text:span></text:span><text:span text:style-name="T34"> Niedopuszczalne jest prowadzenie robót w sposób powodujący przerwę w dostawie ciepła, ciepłej wody użytkowej lub pary technologicznej, z wyjątkiem krótkotrwałych przerw technologicznych niezbędnych do wykonania przełączeń, uprzednio uzgodnionych z Zamawiającym co do terminu, zakresu i czasu ich trwania.</text:span></text:p>
      <text:p text:style-name="P22"><text:soft-page-break/><text:span text:style-name="Strong_20_Emphasis"><text:span text:style-name="T34">12.</text:span></text:span><text:span text:style-name="T34"> Wykonawca zobowiązany jest odpowiednio wcześniej uzgodnić z Zamawiającym sposób i kolejność wykonania przełączeń pomiędzy istniejącą kotłownią, tymczasową zewnętrzną kotłownią zastępczą oraz kotłownią po modernizacji, w sposób minimalizujący ryzyko zakłócenia funkcjonowania DPS.</text:span></text:p>
      <text:p text:style-name="P22"><text:span text:style-name="Strong_20_Emphasis"><text:span text:style-name="T34">13.</text:span></text:span><text:span text:style-name="T34"> Wszystkie koszty związane z dostarczeniem, transportem, posadowieniem, montażem, podłączeniem, uruchomieniem, eksploatacją, obsługą techniczną, konserwacją, serwisem, zabezpieczeniem i demontażem tymczasowej zewnętrznej kotłowni zastępczej oraz wykonaniem i usunięciem instalacji tymczasowych Wykonawca zobowiązany jest uwzględnić w cenie oferty i wynagrodzeniu określonym w Umowie. </text:span><text:span text:style-name="Strong_20_Emphasis"><text:span text:style-name="T34">Z tego tytułu Wykonawcy nie przysługuje dodatkowe wynagrodzenie.</text:span></text:span></text:p>
      <text:p text:style-name="P22"><text:span text:style-name="Strong_20_Emphasis"><text:span text:style-name="T34">14. Paliwo niezbędne do eksploatacji tymczasowej zewnętrznej kotłowni zastępczej zapewnia Zamawiający.</text:span></text:span></text:p>
      <text:p text:style-name="P22"><text:span text:style-name="Strong_20_Emphasis"><text:span text:style-name="T34">15.</text:span></text:span><text:span text:style-name="T34"> Wykonawca zobowiązany jest prowadzić roboty w sposób zapewniający bezpieczeństwo mieszkańców, pracowników oraz innych osób przebywających na terenie DPS, w szczególności poprzez:</text:span></text:p>
      <text:list xml:id="list2583660442" text:style-name="L174">
        <text:list-item>
          <text:p text:style-name="P272"><text:span text:style-name="T34">odpowiednie zabezpieczenie i oznakowanie terenu robót; </text:span></text:p>
        </text:list-item>
        <text:list-item>
          <text:p text:style-name="P338">uniemożliwienie osobom nieupoważnionym dostępu do stref niebezpiecznych; </text:p>
        </text:list-item>
        <text:list-item>
          <text:p text:style-name="P338">zabezpieczenie ciągów komunikacyjnych i dróg ewakuacyjnych; </text:p>
        </text:list-item>
        <text:list-item>
          <text:p text:style-name="P338">ograniczenie do niezbędnego minimum uciążliwości związanych z hałasem, zapyleniem, transportem materiałów i prowadzeniem robót; </text:p>
        </text:list-item>
        <text:list-item>
          <text:p text:style-name="P116">bieżące utrzymywanie porządku w miejscu prowadzenia robót. </text:p>
        </text:list-item>
      </text:list>
      <text:p text:style-name="P22"><text:span text:style-name="Strong_20_Emphasis"><text:span text:style-name="T34">16.</text:span></text:span><text:span text:style-name="T34"> Wykonawca zobowiązany jest prowadzić roboty w sposób niepowodujący uszkodzeń istniejących obiektów, instalacji, urządzeń, nawierzchni oraz pozostałego mienia Zamawiającego. W przypadku spowodowania uszkodzenia Wykonawca zobowiązany jest do jego niezwłocznego naprawienia lub odtworzenia na własny koszt.</text:span></text:p>
      <text:p text:style-name="P22"><text:span text:style-name="Strong_20_Emphasis"><text:span text:style-name="T34">17.</text:span></text:span><text:span text:style-name="T34"> Przed rozpoczęciem robót Wykonawca zobowiązany jest do dopełnienia obowiązków wymaganych przepisami prawa dla rozpoczęcia i prowadzenia robót budowlanych oraz przekazania Zamawiającemu dokumentów wymaganych Umową.</text:span></text:p>
      <text:p text:style-name="P22"><text:span text:style-name="Strong_20_Emphasis"><text:span text:style-name="T34">18.</text:span></text:span><text:span text:style-name="T34"> Kierownik budowy, przed rozpoczęciem robót, zobowiązany jest sporządzić lub zapewnić sporządzenie planu bezpieczeństwa i ochrony zdrowia (BIOZ), jeżeli obowiązek jego sporządzenia wynika z obowiązujących przepisów prawa, oraz wykonywać pozostałe obowiązki wynikające z przepisów Prawa budowlanego.</text:span></text:p>
      <text:p text:style-name="P22"><text:span text:style-name="Strong_20_Emphasis"><text:span text:style-name="T34">19.</text:span></text:span><text:span text:style-name="T34"> Wykonawca zobowiązany jest zapewnić przez cały okres realizacji robót udział osób wskazanych w ofercie lub wykazie osób do pełnienia funkcji:</text:span></text:p>
      <text:list xml:id="list2456374705" text:style-name="L175">
        <text:list-item>
          <text:p text:style-name="P339">kierownika budowy; </text:p>
        </text:list-item>
        <text:list-item>
          <text:p text:style-name="P271"><text:span text:style-name="T34">kierownika robót sanitarnych; </text:span></text:p>
        </text:list-item>
        <text:list-item>
          <text:p text:style-name="P117">kierownika robót elektrycznych. </text:p>
        </text:list-item>
      </text:list>
      <text:p text:style-name="P73">Zmiana którejkolwiek z tych osób jest dopuszczalna na zasadach określonych w Umowie, pod warunkiem że osoba zastępująca posiada kwalifikacje i uprawnienia co najmniej odpowiadające wymaganiom określonym przez Zamawiającego w SWZ.</text:p>
      <text:p text:style-name="P22"><text:span text:style-name="Strong_20_Emphasis"><text:span text:style-name="T34">20.</text:span></text:span><text:span text:style-name="T34"> Wykonawca ponosi odpowiedzialność za właściwą organizację, koordynację i zabezpieczenie robót oraz za działania i zaniechania osób, którymi posługuje się przy wykonywaniu Przedmiotu umowy, w tym Podwykonawców i dalszych Podwykonawców, jak za działania i zaniechania własne.</text:span></text:p>
      <text:p text:style-name="P22"><text:span text:style-name="Strong_20_Emphasis"><text:span text:style-name="T34">21.</text:span></text:span><text:span text:style-name="T34"> Wykonawca zobowiązany jest do bieżącej współpracy z Zamawiającym, Inspektorem lub Inspektorami Nadzoru Inwestorskiego oraz innymi osobami wskazanymi przez Zamawiającego w zakresie niezbędnym do prawidłowej realizacji inwestycji.</text:span></text:p>
      <text:p text:style-name="P22"><text:span text:style-name="Strong_20_Emphasis"><text:span text:style-name="T34">22.</text:span></text:span><text:span text:style-name="T34"> Akceptacja przez Zamawiającego harmonogramu, technologii, sposobu lub organizacji robót nie zwalnia Wykonawcy z odpowiedzialności za prawidłowe, zgodne z Umową i terminowe wykonanie Przedmiotu umowy.</text:span></text:p>
      <text:p text:style-name="P22"><text:span text:style-name="Strong_20_Emphasis"><text:span text:style-name="T34">23.</text:span></text:span><text:span text:style-name="T34"> Dokonanie odbioru końcowego następuje na zasadach określonych w Umowie i </text:span><text:span text:style-name="Strong_20_Emphasis"><text:span text:style-name="T34">nie wpływa na ocenę zachowania terminu wykonania Przedmiotu umowy określonego w ust. 1–3.</text:span></text:span></text:p>
      <text:p text:style-name="P73"/>
      <text:h text:style-name="P425" text:outline-level="3"><text:soft-page-break/>§ 3</text:h>
      <text:p text:style-name="P65"><text:span text:style-name="Strong_20_Emphasis"><text:span text:style-name="T34">Obowiązki Zamawiającego</text:span></text:span></text:p>
      <text:p text:style-name="P241"><text:span text:style-name="T123">1.</text:span><text:span text:style-name="T96"> Do obowiązków Zamawiającego należy współdziałanie z Wykonawcą w zakresie niezbędnym do prawidłowej i terminowej realizacji Przedmiotu umowy, na zasadach określonych w Umowie i dokumentach zamówienia.</text:span></text:p>
      <text:p text:style-name="P22"><text:span text:style-name="Strong_20_Emphasis"><text:span text:style-name="T34">2.</text:span></text:span><text:span text:style-name="T34"> Zamawiający zobowiązuje się do protokolarnego przekazania Wykonawcy terenu robót w terminie uzgodnionym z Wykonawcą, umożliwiającym rozpoczęcie i wykonanie robót z zachowaniem terminu określonego w § 2 ust. 1 Umowy.</text:span></text:p>
      <text:p text:style-name="P22"><text:span text:style-name="Strong_20_Emphasis"><text:span text:style-name="T34">3.</text:span></text:span><text:span text:style-name="T34"> Zamawiający zapewni na własny koszt sprawowanie nadzoru inwestorskiego nad realizacją robót w zakresie wymaganym obowiązującymi przepisami prawa.</text:span></text:p>
      <text:p text:style-name="P22"><text:span text:style-name="Strong_20_Emphasis"><text:span text:style-name="T34">4.</text:span></text:span><text:span text:style-name="T34"> Zamawiający zapewni Wykonawcy dostęp do terenu robót w zakresie niezbędnym do realizacji Przedmiotu umowy, z uwzględnieniem zasad funkcjonowania Domu Pomocy Społecznej w Obrytem oraz konieczności zapewnienia bezpieczeństwa mieszkańców, pracowników i innych osób przebywających na terenie obiektu.</text:span></text:p>
      <text:p text:style-name="P22"><text:span text:style-name="Strong_20_Emphasis"><text:span text:style-name="T34">5.</text:span></text:span><text:span text:style-name="T34"> Zamawiający będzie dokonywał wymaganych Umową odbiorów robót, w szczególności odbiorów robót zanikających i ulegających zakryciu oraz odbioru końcowego, na zasadach i w terminach określonych w Umowie.</text:span></text:p>
      <text:p text:style-name="P22"><text:span text:style-name="Strong_20_Emphasis"><text:span text:style-name="T34">6.</text:span></text:span><text:span text:style-name="T34"> Zamawiający zobowiązuje się do odbioru należycie wykonanego Przedmiotu umowy po stwierdzeniu jego zgodności z Umową i dokumentami zamówienia, z zastrzeżeniem postanowień Umowy dotyczących wad i usterek stwierdzonych podczas odbioru.</text:span></text:p>
      <text:p text:style-name="P22"><text:span text:style-name="Strong_20_Emphasis"><text:span text:style-name="T34">7.</text:span></text:span><text:span text:style-name="T34"> Zamawiający zobowiązuje się do terminowej zapłaty należnego Wykonawcy wynagrodzenia, na zasadach i w terminie określonych w Umowie.</text:span></text:p>
      <text:p text:style-name="P22"><text:span text:style-name="Strong_20_Emphasis"><text:span text:style-name="T34">8.</text:span></text:span><text:span text:style-name="T34"> Zamawiający będzie dokonywał niezbędnych uzgodnień dotyczących organizacji robót mających wpływ na bieżące funkcjonowanie Domu Pomocy Społecznej w Obrytem, w szczególności dotyczących planowanych wyłączeń, przełączeń lub czasowych ograniczeń w funkcjonowaniu instalacji i urządzeń, z uwzględnieniem obowiązku zapewnienia ciągłości funkcjonowania obiektu określonego w § 2 Umowy.</text:span></text:p>
      <text:p text:style-name="P22"><text:span text:style-name="Strong_20_Emphasis"><text:span text:style-name="T34">9.</text:span></text:span><text:span text:style-name="T34"> Jeżeli dla prawidłowej realizacji Przedmiotu umowy konieczne będzie udzielenie Wykonawcy pełnomocnictwa do dokonania określonej czynności w imieniu Zamawiającego, Zamawiający udzieli stosownego pełnomocnictwa, o ile obowiązek dokonania tej czynności wynika z Umowy lub dokumentów zamówienia i zgodnie z obowiązującymi przepisami wymaga działania w imieniu Zamawiającego.</text:span></text:p>
      <text:p text:style-name="P302"/>
      <text:p text:style-name="P177"><text:s/>§ 4</text:p>
      <text:h text:style-name="P426" text:outline-level="3">Obowiązki Wykonawcy</text:h>
      <text:p text:style-name="P73"><text:span text:style-name="Strong_20_Emphasis">1.</text:span> Wykonawca zobowiązuje się do wykonania Przedmiotu umowy z należytą starannością, zgodnie z Umową, dokumentami zamówienia, ofertą Wykonawcy, dokumentacją projektową, STWiORB, obowiązującymi przepisami prawa, zasadami wiedzy technicznej i sztuki budowlanej oraz właściwymi normami.</text:p>
      <text:p text:style-name="P22"><text:span text:style-name="Strong_20_Emphasis"><text:span text:style-name="T34">2.</text:span></text:span><text:span text:style-name="T34"> Do obowiązków Wykonawcy należy w szczególności:</text:span></text:p>
      <text:list xml:id="list2826317077" text:style-name="L176">
        <text:list-item>
          <text:p text:style-name="P340">protokolarne przejęcie terenu robót oraz jego odpowiednie zabezpieczenie, oznakowanie i organizacja na czas realizacji robót; </text:p>
        </text:list-item>
        <text:list-item>
          <text:p text:style-name="P340">zorganizowanie, utrzymywanie oraz likwidacja na własny koszt zaplecza budowy oraz wykonanie wszelkich niezbędnych robót i zabezpieczeń tymczasowych; </text:p>
        </text:list-item>
        <text:list-item>
          <text:p text:style-name="P340">uzyskanie, na własny koszt, wymaganych przepisami prawa oraz dokumentami zamówienia opinii, uzgodnień, zgód, decyzji, zezwoleń i innych dokumentów niezbędnych do prawidłowej realizacji Przedmiotu umowy, z wyjątkiem tych, których uzyskanie zgodnie z przepisami prawa lub dokumentami zamówienia należy do Zamawiającego; </text:p>
        </text:list-item>
        <text:list-item>
          <text:p text:style-name="P278"><text:span text:style-name="T34">zapewnienie wykonania i kierowania robotami przez osoby posiadające kwalifikacje zawodowe, doświadczenie i uprawnienia wymagane przepisami prawa oraz SWZ; </text:span></text:p>
        </text:list-item>
        <text:list-item>
          <text:p text:style-name="P118">zapewnienie przez cały okres realizacji robót udziału osób wskazanych w wykazie osób, w szczególności: </text:p>
        </text:list-item>
      </text:list>
      <text:p text:style-name="P163"><text:soft-page-break/>a) kierownika budowy,<text:line-break/>b) kierownika robót sanitarnych,<text:line-break/>c) kierownika robót elektrycznych;</text:p>
      <text:list xml:id="list1108142456" text:style-name="L177">
        <text:list-item>
          <text:p text:style-name="P341">prowadzenie przez kierownika budowy dokumentacji budowy, w tym dziennika budowy – jeżeli jego prowadzenie jest wymagane przepisami prawa; </text:p>
        </text:list-item>
        <text:list-item>
          <text:p text:style-name="P341">wykonywanie obowiązków wynikających z przepisów dotyczących bezpieczeństwa i ochrony zdrowia oraz sporządzenie lub zapewnienie sporządzenia planu BIOZ, jeżeli obowiązek jego sporządzenia wynika z przepisów prawa; </text:p>
        </text:list-item>
        <text:list-item>
          <text:p text:style-name="P341">zapewnienie na własny koszt niezbędnej siły roboczej, materiałów, urządzeń, sprzętu, transportu oraz innych środków koniecznych do prawidłowego wykonania Przedmiotu umowy; </text:p>
        </text:list-item>
        <text:list-item>
          <text:p text:style-name="P341">stosowanie wyłącznie materiałów, wyrobów i urządzeń dopuszczonych do stosowania zgodnie z obowiązującymi przepisami prawa oraz spełniających wymagania określone w dokumentach zamówienia; </text:p>
        </text:list-item>
        <text:list-item>
          <text:p text:style-name="P341">przedstawianie, na żądanie Zamawiającego lub Inspektora Nadzoru Inwestorskiego, dokumentów potwierdzających właściwości i dopuszczenie zastosowanych materiałów, wyrobów i urządzeń do stosowania, w szczególności deklaracji właściwości użytkowych, deklaracji zgodności, certyfikatów, atestów, świadectw, dokumentacji techniczno-ruchowej lub innych wymaganych dokumentów; </text:p>
        </text:list-item>
        <text:list-item>
          <text:p text:style-name="P341">zgłaszanie Inspektorowi Nadzoru Inwestorskiego robót zanikających lub ulegających zakryciu z odpowiednim wyprzedzeniem umożliwiającym dokonanie ich odbioru; </text:p>
        </text:list-item>
        <text:list-item>
          <text:p text:style-name="P341">zawiadamianie Zamawiającego oraz Inspektora Nadzoru Inwestorskiego o planowanym przeprowadzeniu wymaganych prób, badań, pomiarów i rozruchów nie później niż na 3 dni robocze przed ich przeprowadzeniem; </text:p>
        </text:list-item>
        <text:list-item>
          <text:p text:style-name="P341">przeprowadzenie na własny koszt wszelkich wymaganych badań, prób, pomiarów, regulacji, sprawdzeń, odbiorów technicznych i rozruchów technologicznych oraz przekazanie Zamawiającemu dokumentów potwierdzających ich prawidłowe przeprowadzenie; </text:p>
        </text:list-item>
        <text:list-item>
          <text:p text:style-name="P341">zabezpieczenie istniejących instalacji, urządzeń, obiektów, nawierzchni oraz pozostałego mienia znajdującego się na terenie robót i w jego bezpośrednim otoczeniu przed uszkodzeniem lub zniszczeniem; </text:p>
        </text:list-item>
        <text:list-item>
          <text:p text:style-name="P341">utrzymywanie terenu robót w należytym stanie i porządku oraz w stanie niepowodującym zagrożenia lub nieuzasadnionych utrudnień w funkcjonowaniu Zamawiającego; </text:p>
        </text:list-item>
        <text:list-item>
          <text:p text:style-name="P341">zapewnienie na własny koszt ochrony i dozoru mienia znajdującego się na terenie robót w zakresie pozostającym pod pieczą Wykonawcy; </text:p>
        </text:list-item>
        <text:list-item>
          <text:p text:style-name="P341">przestrzeganie przepisów i zasad bezpieczeństwa i higieny pracy, ochrony przeciwpożarowej, ochrony środowiska oraz innych przepisów mających zastosowanie do wykonywanych robót; </text:p>
        </text:list-item>
        <text:list-item>
          <text:p text:style-name="P341">ponoszenie odpowiedzialności za bezpieczeństwo prowadzonych robót oraz za działania i zaniechania osób, którymi Wykonawca posługuje się przy realizacji Przedmiotu umowy; </text:p>
        </text:list-item>
        <text:list-item>
          <text:p text:style-name="P341">niezwłoczne informowanie Zamawiającego oraz Inspektora Nadzoru Inwestorskiego o wszelkich problemach technicznych, kolizjach, niezgodnościach dokumentacji oraz innych okolicznościach mogących mieć wpływ na prawidłowość, jakość lub termin wykonania Przedmiotu umowy; </text:p>
        </text:list-item>
        <text:list-item>
          <text:p text:style-name="P341">usuwanie wad i nieprawidłowości stwierdzonych w toku realizacji robót w terminie wyznaczonym przez Zamawiającego lub Inspektora Nadzoru Inwestorskiego, uwzględniającym charakter wady oraz techniczne możliwości jej usunięcia; </text:p>
        </text:list-item>
        <text:list-item>
          <text:p text:style-name="P341">naprawienie na własny koszt szkód powstałych z przyczyn leżących po stronie Wykonawcy lub podmiotów, za które ponosi on odpowiedzialność, w związku z wykonywaniem Przedmiotu umowy; </text:p>
        </text:list-item>
        <text:list-item>
          <text:p text:style-name="P341">przywrócenie po zakończeniu robót terenów, obiektów, nawierzchni, instalacji oraz innych elementów czasowo zajętych lub naruszonych w związku z wykonywaniem robót do stanu nie gorszego niż przed rozpoczęciem robót, z uwzględnieniem zmian wynikających z prawidłowo wykonanego Przedmiotu umowy; </text:p>
        </text:list-item>
        <text:list-item>
          <text:p text:style-name="P341">bieżące usuwanie odpadów powstałych podczas realizacji robót oraz postępowanie z nimi zgodnie z obowiązującymi przepisami dotyczącymi gospodarowania odpadami, w tym ponoszenie kosztów ich transportu, zagospodarowania lub unieszkodliwienia, w zakresie, w jakim obowiązki te obciążają Wykonawcę; </text:p>
        </text:list-item>
        <text:list-item>
          <text:p text:style-name="P341">prowadzenie i kompletowanie w trakcie realizacji robót dokumentacji wymaganej przepisami prawa i Umową oraz przygotowanie kompletnej dokumentacji niezbędnej do dokonania odbioru końcowego; </text:p>
        </text:list-item>
        <text:list-item>
          <text:p text:style-name="P341">uporządkowanie po zakończeniu robót terenu budowy, likwidacja zaplecza oraz usunięcie zbędnych materiałów, urządzeń tymczasowych i odpadów; </text:p>
        </text:list-item>
        <text:list-item>
          <text:p text:style-name="P277"><text:soft-page-break/><text:span text:style-name="T34">zapewnienie ciągłości funkcjonowania Domu Pomocy Społecznej w Obrytem przez cały okres realizacji zamówienia, na zasadach określonych w § 2 Umowy oraz ust. 3–7 niniejszego paragrafu; </text:span></text:p>
        </text:list-item>
        <text:list-item>
          <text:p text:style-name="P119">wykonanie i przekazanie Zamawiającemu kompletnej dokumentacji powykonawczej w 1 egzemplarzu w wersji papierowej oraz 1 egzemplarzu w wersji elektronicznej, obejmującej odpowiednio do zakresu wykonanych robót w szczególności: </text:p>
        </text:list-item>
      </text:list>
      <text:p text:style-name="P163">a) dokumentację projektową z naniesionymi zmianami dokonanymi w toku realizacji,<text:line-break/>b) protokoły badań, prób, pomiarów, regulacji i rozruchów,<text:line-break/>c) dokumenty dotyczące zastosowanych materiałów, wyrobów i urządzeń,<text:line-break/>d) dokumentacje techniczno-ruchowe, instrukcje obsługi i konserwacji,<text:line-break/>e) karty i dokumenty gwarancyjne,<text:line-break/>f) wymagane oświadczenia kierownika budowy,<text:line-break/>g) dokumentację geodezyjną powykonawczą – jeżeli jest wymagana,<text:line-break/>h) inne dokumenty wymagane przepisami prawa, dokumentami zamówienia lub niezbędne do prawidłowego użytkowania wykonanych instalacji i urządzeń;</text:p>
      <text:list xml:id="list2323718827" text:style-name="L178">
        <text:list-item>
          <text:p text:style-name="P276"><text:span text:style-name="T34">uzyskanie, przy współdziałaniu Zamawiającego i na podstawie udzielonych w niezbędnym zakresie pełnomocnictw, wymaganych prawem odbiorów, decyzji lub zezwoleń niezbędnych do użytkowania wykonanych instalacji i urządzeń, w tym wymaganych decyzji lub odbiorów Urzędu Dozoru Technicznego, jeżeli obowiązek ich uzyskania wynika z zakresu wykonanych robót i obowiązujących przepisów; </text:span></text:p>
        </text:list-item>
        <text:list-item>
          <text:p text:style-name="P342">przekazanie Zamawiającemu Przedmiotu umowy kompletnego, sprawnego technicznie i gotowego do użytkowania zgodnie z jego przeznaczeniem; </text:p>
        </text:list-item>
        <text:list-item>
          <text:p text:style-name="P342">przeprowadzenie przed odbiorem końcowym szkolenia wskazanych przez Zamawiającego pracowników w zakresie obsługi, eksploatacji i podstawowej konserwacji zamontowanych urządzeń i instalacji, w oparciu o przekazane instrukcje obsługi i eksploatacji; </text:p>
        </text:list-item>
        <text:list-item>
          <text:p text:style-name="P120">uczestniczenie, w okresie gwarancji i rękojmi, w przeglądach gwarancyjnych przeprowadzanych na zasadach określonych w Umowie oraz usuwanie ujawnionych wad na zasadach i w terminach określonych w Umowie. </text:p>
        </text:list-item>
      </text:list>
      <text:h text:style-name="P423" text:outline-level="3"><text:span text:style-name="T206">3. </text:span>Szczególne obowiązki związane z funkcjonowaniem DPS</text:h>
      <text:list xml:id="list3420138846" text:style-name="L180">
        <text:list-item>
          <text:p text:style-name="P201"><text:span text:style-name="T34">Wykonawca zobowiązany jest przez cały okres realizacji robót zapewnić ciągłość funkcjonowania Domu Pomocy Społecznej w Obrytem, w szczególności ciągłość dostawy ciepła, ciepłej wody użytkowej oraz pary technologicznej, w zakresie niezbędnym do prawidłowego funkcjonowania obiektu.</text:span></text:p>
        </text:list-item>
        <text:list-item>
          <text:p text:style-name="P201"><text:span text:style-name="T34">W przypadku gdy prowadzenie robót objętych Umową wymaga całkowitego lub częściowego wyłączenia istniejącej kotłowni, Wykonawca zobowiązany jest, przed dokonaniem takiego wyłączenia, zapewnić, dostarczyć, posadowić, podłączyć i uruchomić tymczasową zewnętrzną kotłownię zastępczą o parametrach i wydajności zapewniających pokrycie rzeczywistego zapotrzebowania Zamawiającego na ciepło, ciepłą wodę użytkową oraz parę technologiczną.</text:span></text:p>
        </text:list-item>
        <text:list-item>
          <text:p text:style-name="P201"><text:span text:style-name="T34">Wykonawca nie może przystąpić do całkowitego lub częściowego wyłączenia istniejącego źródła ciepła przed skutecznym uruchomieniem kotłowni zastępczej i potwierdzeniem przez Zamawiającego oraz Inspektora Nadzoru Inwestorskiego, że zapewnia ona wymagane parametry i ciągłość dostaw.</text:span></text:p>
        </text:list-item>
        <text:list-item>
          <text:p text:style-name="P201"><text:span text:style-name="T34">Do obowiązków Wykonawcy związanych z zapewnieniem kotłowni zastępczej należy w szczególności:</text:span></text:p>
        </text:list-item>
      </text:list>
      <text:list xml:id="list2651577094" text:style-name="L181">
        <text:list-item>
          <text:p text:style-name="P375">dostarczenie kompletnej tymczasowej zewnętrznej kotłowni wraz z niezbędnymi urządzeniami, armaturą, automatyką i osprzętem; </text:p>
        </text:list-item>
        <text:list-item>
          <text:p text:style-name="P375">wykonanie wszystkich niezbędnych przyłączy, przełączeń, obejść i instalacji tymczasowych; </text:p>
        </text:list-item>
        <text:list-item>
          <text:p text:style-name="P375">wykonanie wymaganych prób, badań i odbiorów oraz uzyskanie wymaganych prawem dopuszczeń; </text:p>
        </text:list-item>
        <text:list-item>
          <text:p text:style-name="P375">zapewnienie bezpiecznej i nieprzerwanej eksploatacji kotłowni zastępczej; </text:p>
        </text:list-item>
        <text:list-item>
          <text:p text:style-name="P375">zapewnienie jej obsługi technicznej, bieżącego serwisu oraz niezwłocznego usuwania awarii; </text:p>
        </text:list-item>
        <text:list-item>
          <text:p text:style-name="P375">zapewnienie rozwiązania awaryjnego umożliwiającego zachowanie ciągłości dostaw w przypadku awarii kotłowni zastępczej; </text:p>
        </text:list-item>
        <text:list-item>
          <text:p text:style-name="P375">uzgadnianie z Zamawiającym wszelkich planowanych przełączeń oraz przerw technologicznych; </text:p>
        </text:list-item>
        <text:list-item>
          <text:p text:style-name="P165"><text:soft-page-break/><text:span text:style-name="T34">po uruchomieniu zmodernizowanej kotłowni – demontaż kotłowni zastępczej oraz instalacji tymczasowych i przywrócenie terenu oraz instalacji Zamawiającego do należytego stanu. </text:span></text:p>
        </text:list-item>
      </text:list>
      <text:list xml:id="list145948650477466" text:continue-list="list3420138846" text:style-name="L180">
        <text:list-item>
          <text:p text:style-name="P201"><text:span text:style-name="T34">Wszelkie planowane przerwy technologiczne wymagają uprzedniego uzgodnienia z Zamawiającym na zasadach określonych w § 2 Umowy.</text:span></text:p>
        </text:list-item>
      </text:list>
      <text:h text:style-name="P423" text:outline-level="3"><text:span text:style-name="T206">4. </text:span>Osoby skierowane do realizacji zamówienia</text:h>
      <text:list xml:id="list3992055905" text:style-name="L182">
        <text:list-item>
          <text:p text:style-name="P202"><text:span text:style-name="T34">Wykonawca zobowiązany jest zapewnić wykonywanie i kierowanie robotami przez osoby wskazane w wykazie osób złożonym w toku postępowania o udzielenie zamówienia.</text:span></text:p>
        </text:list-item>
        <text:list-item>
          <text:p text:style-name="P202"><text:span text:style-name="T34">Zamawiający dopuszcza łączenie funkcji kierownika budowy i kierowników robót branżowych przez jedną osobę, jeżeli osoba ta posiada wszystkie kwalifikacje i uprawnienia wymagane dla funkcji, które będzie pełnić.</text:span></text:p>
        </text:list-item>
        <text:list-item>
          <text:p text:style-name="P202"><text:span text:style-name="T34">Zmiana osoby skierowanej do realizacji zamówienia wymaga uprzedniego pisemnego uzasadnienia przez Wykonawcę i akceptacji Zamawiającego.</text:span></text:p>
        </text:list-item>
        <text:list-item>
          <text:p text:style-name="P202"><text:span text:style-name="T34">Osoba proponowana w miejsce osoby wskazanej pierwotnie musi posiadać kwalifikacje i uprawnienia co najmniej odpowiadające wymaganiom określonym przez Zamawiającego w SWZ dla danej funkcji.</text:span></text:p>
        </text:list-item>
        <text:list-item>
          <text:p text:style-name="P202"><text:span text:style-name="T34">Zamawiający zaakceptuje albo odmówi zaakceptowania proponowanej zmiany w terminie 7 dni od dnia otrzymania kompletnego wniosku Wykonawcy.</text:span></text:p>
        </text:list-item>
        <text:list-item>
          <text:p text:style-name="P202"><text:span text:style-name="T34">Zmiana osoby dokonana zgodnie z ust. 10–12 nie stanowi zmiany Umowy i nie wymaga zawarcia aneksu.</text:span></text:p>
        </text:list-item>
      </text:list>
      <text:h text:style-name="P423" text:outline-level="3"><text:span text:style-name="T206">5. </text:span>Podmioty udostępniające zasoby</text:h>
      <text:list xml:id="list2120701480" text:style-name="L183">
        <text:list-item>
          <text:p text:style-name="P203"><text:span text:style-name="T34">Jeżeli Wykonawca wykazał spełnianie warunków udziału w postępowaniu, polegając na zdolnościach podmiotu udostępniającego zasoby, Wykonawca zobowiązany jest zapewnić rzeczywiste wykorzystanie udostępnionych zasobów przy realizacji zamówienia zgodnie z treścią zobowiązania tego podmiotu oraz przepisami ustawy Pzp.</text:span></text:p>
        </text:list-item>
        <text:list-item>
          <text:p text:style-name="P203"><text:span text:style-name="T34">Jeżeli udostępnione Wykonawcy zasoby dotyczą wykształcenia, kwalifikacji zawodowych lub doświadczenia, podmiot udostępniający zasoby wykonuje roboty budowlane lub usługi, do realizacji których te zdolności są wymagane.</text:span></text:p>
        </text:list-item>
      </text:list>
      <text:h text:style-name="P423" text:outline-level="3"><text:span text:style-name="T206">6. </text:span>Ubezpieczenie</text:h>
      <text:list xml:id="list564410331" text:style-name="L184">
        <text:list-item>
          <text:p text:style-name="P56"><text:span text:style-name="T34">Wykonawca zobowiązany jest przez cały okres realizacji Umowy posiadać ważne ubezpieczenie odpowiedzialności cywilnej z tytułu prowadzonej działalności związanej z Przedmiotem umowy, obejmujące odpowiedzialność deliktową i kontraktową, na sumę gwarancyjną </text:span><text:span text:style-name="Strong_20_Emphasis"><text:span text:style-name="T34">nie mniejszą niż 3 000 000,00 zł (słownie: trzy miliony złotych 00/100).</text:span></text:span></text:p>
        </text:list-item>
        <text:list-item>
          <text:p text:style-name="P121">Na każde żądanie Zamawiającego Wykonawca zobowiązany jest przedłożyć dokument potwierdzający obowiązywanie ubezpieczenia wraz z dowodem opłacenia składki, jeżeli fakt jej opłacenia nie wynika z dokumentu ubezpieczenia.</text:p>
        </text:list-item>
        <text:list-item>
          <text:p text:style-name="P121">Jeżeli okres ubezpieczenia upływa przed zakończeniem realizacji Umowy, Wykonawca zobowiązany jest zapewnić ciągłość ochrony ubezpieczeniowej i przedłożyć Zamawiającemu dokument potwierdzający jej przedłużenie, najpóźniej przed upływem okresu obowiązywania dotychczasowego ubezpieczenia.</text:p>
        </text:list-item>
        <text:list-item>
          <text:p text:style-name="P121">Koszt ubezpieczenia ponosi Wykonawca i jest on uwzględniony w wynagrodzeniu ryczałtowym.</text:p>
        </text:list-item>
      </text:list>
      <text:h text:style-name="P495" text:outline-level="2">§ 5</text:h>
      <text:h text:style-name="P425" text:outline-level="3">Personel Wykonawcy i wymagania dotyczące zatrudnienia na podstawie umowy o pracę</text:h>
      <text:p text:style-name="P22"><text:span text:style-name="Strong_20_Emphasis"><text:span text:style-name="T181">1.</text:span></text:span><text:span text:style-name="Strong_20_Emphasis"><text:span text:style-name="T183"> Wykonawca zobowiązany jest przez cały okres realizacji Przedmiotu umowy dysponować osobami posiadającymi kwalifikacje, doświadczenie i uprawnienia niezbędne do prawidłowego wykonania zamówienia, zgodnie z wymaganiami określonymi w SWZ, Umowie oraz obowiązujących przepisach prawa.</text:span></text:span></text:p>
      <text:p text:style-name="P22"><text:soft-page-break/><text:span text:style-name="Strong_20_Emphasis"><text:span text:style-name="T34">2.</text:span></text:span><text:span text:style-name="T34"> Stosownie do art. 95 ustawy Pzp, Zamawiający wymaga zatrudnienia przez Wykonawcę lub podwykonawcę na podstawie </text:span><text:span text:style-name="Strong_20_Emphasis"><text:span text:style-name="T34">stosunku pracy</text:span></text:span><text:span text:style-name="T34"> osób wykonujących w trakcie realizacji Przedmiotu umowy czynności polegające na wykonywaniu pracy w sposób określony w art. 22 § 1 ustawy z dnia 26 czerwca 1974 r. – Kodeks pracy, w szczególności:</text:span></text:p>
      <text:list xml:id="list2127484487" text:style-name="L185">
        <text:list-item>
          <text:p text:style-name="P391"><text:span text:style-name="T34">roboty demontażowe; </text:span></text:p>
        </text:list-item>
        <text:list-item>
          <text:p text:style-name="P376">roboty montażowe; </text:p>
        </text:list-item>
        <text:list-item>
          <text:p text:style-name="P376">roboty instalacyjne; </text:p>
        </text:list-item>
        <text:list-item>
          <text:p text:style-name="P376">roboty budowlane; </text:p>
        </text:list-item>
        <text:list-item>
          <text:p text:style-name="P376">roboty sanitarne; </text:p>
        </text:list-item>
        <text:list-item>
          <text:p text:style-name="P376">roboty elektryczne; </text:p>
        </text:list-item>
        <text:list-item>
          <text:p text:style-name="P376">roboty spawalnicze; </text:p>
        </text:list-item>
        <text:list-item>
          <text:p text:style-name="P376">roboty izolacyjne; </text:p>
        </text:list-item>
        <text:list-item>
          <text:p text:style-name="P376">czynności operatorów sprzętu; </text:p>
        </text:list-item>
        <text:list-item>
          <text:p text:style-name="P166">czynności związane z rozruchem urządzeń wykonywane przez pracowników fizycznych. </text:p>
        </text:list-item>
      </text:list>
      <text:p text:style-name="P22"><text:span text:style-name="Strong_20_Emphasis"><text:span text:style-name="T34">3.</text:span></text:span><text:span text:style-name="T34"> Wymóg, o którym mowa w ust. 2, nie dotyczy osób wykonujących samodzielne funkcje techniczne w budownictwie, w szczególności kierownika budowy i kierowników robót branżowych, ani innych osób wykonujących czynności, które ze względu na sposób ich wykonywania nie polegają na wykonywaniu pracy w rozumieniu art. 22 § 1 Kodeksu pracy.</text:span></text:p>
      <text:p text:style-name="P22"><text:span text:style-name="Strong_20_Emphasis"><text:span text:style-name="T34">4.</text:span></text:span><text:span text:style-name="T34"> Obowiązek, o którym mowa w ust. 2, dotyczy również podwykonawców i dalszych podwykonawców. Wykonawca zobowiązany jest zapewnić, aby w umowach o podwykonawstwo zostały zawarte odpowiednie postanowienia zobowiązujące podwykonawców i dalszych podwykonawców do przestrzegania wymagań dotyczących zatrudnienia na podstawie stosunku pracy.</text:span></text:p>
      <text:p text:style-name="P22"><text:span text:style-name="Strong_20_Emphasis"><text:span text:style-name="T34">5.</text:span></text:span><text:span text:style-name="T34"> W trakcie realizacji Umowy Zamawiający jest uprawniony do wykonywania czynności kontrolnych wobec Wykonawcy, podwykonawcy lub dalszego podwykonawcy w zakresie spełniania wymogu zatrudnienia na podstawie stosunku pracy osób wykonujących czynności określone w ust. 2.</text:span></text:p>
      <text:p text:style-name="P22"><text:span text:style-name="Strong_20_Emphasis"><text:span text:style-name="T34">6.</text:span></text:span><text:span text:style-name="T34"> W ramach kontroli, o której mowa w ust. 5, Zamawiający jest uprawniony w szczególności do:</text:span></text:p>
      <text:list xml:id="list145504000" text:style-name="L186">
        <text:list-item>
          <text:p text:style-name="P392"><text:span text:style-name="T34">żądania oświadczeń i dokumentów potwierdzających spełnianie wymogu zatrudnienia na podstawie stosunku pracy oraz dokonywania ich oceny; </text:span></text:p>
        </text:list-item>
        <text:list-item>
          <text:p text:style-name="P377">żądania wyjaśnień w przypadku powzięcia wątpliwości co do spełniania tego wymogu; </text:p>
        </text:list-item>
        <text:list-item>
          <text:p text:style-name="P167">przeprowadzania kontroli w miejscu wykonywania robót. </text:p>
        </text:list-item>
      </text:list>
      <text:p text:style-name="P22"><text:span text:style-name="Strong_20_Emphasis"><text:span text:style-name="T34">7.</text:span></text:span><text:span text:style-name="T34"> Na każde wezwanie Zamawiającego, w terminie wskazanym w wezwaniu, nie krótszym niż </text:span><text:span text:style-name="Strong_20_Emphasis"><text:span text:style-name="T34">3 dni robocze</text:span></text:span><text:span text:style-name="T34">, Wykonawca zobowiązany jest przedłożyć wskazane przez Zamawiającego dowody w celu potwierdzenia spełniania wymogu zatrudnienia na podstawie stosunku pracy osób wykonujących czynności określone w ust. 2, w szczególności:</text:span></text:p>
      <text:list xml:id="list1610500726" text:style-name="L187">
        <text:list-item>
          <text:p text:style-name="P279"><text:span text:style-name="T34">oświadczenie zatrudnionego pracownika; </text:span></text:p>
        </text:list-item>
        <text:list-item>
          <text:p text:style-name="P343">oświadczenie Wykonawcy, podwykonawcy lub dalszego podwykonawcy o zatrudnieniu pracownika na podstawie stosunku pracy; </text:p>
        </text:list-item>
        <text:list-item>
          <text:p text:style-name="P343">poświadczoną za zgodność z oryginałem odpowiednio przez Wykonawcę, podwykonawcę lub dalszego podwykonawcę kopię umowy o pracę zatrudnionego pracownika; </text:p>
        </text:list-item>
        <text:list-item>
          <text:p text:style-name="P122">inne dokumenty zawierające informacje niezbędne do weryfikacji zatrudnienia na podstawie stosunku pracy, w szczególności imię i nazwisko zatrudnionego pracownika, datę zawarcia umowy o pracę, rodzaj umowy o pracę oraz zakres obowiązków pracownika. </text:p>
        </text:list-item>
      </text:list>
      <text:p text:style-name="P22"><text:span text:style-name="Strong_20_Emphasis"><text:span text:style-name="T34">8.</text:span></text:span><text:span text:style-name="T34"> Oświadczenie Wykonawcy, podwykonawcy lub dalszego podwykonawcy, o którym mowa w ust. 7 pkt 2, powinno zawierać co najmniej:</text:span></text:p>
      <text:list xml:id="list324220102" text:style-name="L188">
        <text:list-item>
          <text:p text:style-name="P393"><text:span text:style-name="T34">oznaczenie podmiotu składającego oświadczenie; </text:span></text:p>
        </text:list-item>
        <text:list-item>
          <text:p text:style-name="P378">datę złożenia oświadczenia; </text:p>
        </text:list-item>
        <text:list-item>
          <text:p text:style-name="P378">wskazanie, że osoby wykonujące czynności objęte wezwaniem są zatrudnione na podstawie stosunku pracy; </text:p>
        </text:list-item>
        <text:list-item>
          <text:p text:style-name="P378">liczbę tych osób; </text:p>
        </text:list-item>
        <text:list-item>
          <text:p text:style-name="P378">imiona i nazwiska tych osób; </text:p>
        </text:list-item>
        <text:list-item>
          <text:p text:style-name="P378"><text:soft-page-break/>daty zawarcia umów o pracę; </text:p>
        </text:list-item>
        <text:list-item>
          <text:p text:style-name="P378">rodzaje umów o pracę; </text:p>
        </text:list-item>
        <text:list-item>
          <text:p text:style-name="P378">zakres obowiązków pracowników; </text:p>
        </text:list-item>
        <text:list-item>
          <text:p text:style-name="P168">podpis osoby uprawnionej do złożenia oświadczenia. </text:p>
        </text:list-item>
      </text:list>
      <text:p text:style-name="P22"><text:span text:style-name="Strong_20_Emphasis"><text:span text:style-name="T34">9.</text:span></text:span><text:span text:style-name="T34"> Dokumenty przekazywane Zamawiającemu w ramach kontroli powinny być sporządzone i przekazane z zachowaniem przepisów dotyczących ochrony danych osobowych. Dane osobowe, które nie są niezbędne do przeprowadzenia kontroli spełniania wymogu zatrudnienia na podstawie stosunku pracy, powinny zostać odpowiednio zanonimizowane.</text:span></text:p>
      <text:p text:style-name="P22"><text:span text:style-name="Strong_20_Emphasis"><text:span text:style-name="T34">10.</text:span></text:span><text:span text:style-name="T34"> Wykonawca ponosi odpowiedzialność wobec Zamawiającego za przestrzeganie wymagań określonych w niniejszym paragrafie przez podwykonawców i dalszych podwykonawców.</text:span></text:p>
      <text:p text:style-name="P22"><text:span text:style-name="Strong_20_Emphasis"><text:span text:style-name="T34">11.</text:span></text:span><text:span text:style-name="T34"> Nieprzedłożenie w terminie wymaganych przez Zamawiającego oświadczeń lub dokumentów, o których mowa w ust. 7, lub stwierdzenie wykonywania czynności określonych w ust. 2 przez osobę niezatrudnioną na podstawie stosunku pracy, pomimo że charakter wykonywanych przez nią czynności odpowiada warunkom określonym w art. 22 § 1 Kodeksu pracy, stanowi podstawę do naliczenia Wykonawcy kary umownej na zasadach i w wysokości określonych w </text:span><text:span text:style-name="Strong_20_Emphasis"><text:span text:style-name="T34">§ 9 Umowy</text:span></text:span><text:span text:style-name="T34">.</text:span></text:p>
      <text:p text:style-name="P22"><text:span text:style-name="Strong_20_Emphasis"><text:span text:style-name="T34">12.</text:span></text:span><text:span text:style-name="T34"> W przypadku uzasadnionych wątpliwości dotyczących przestrzegania przepisów prawa pracy przez Wykonawcę, podwykonawcę lub dalszego podwykonawcę Zamawiający może zwrócić się do Państwowej Inspekcji Pracy o przeprowadzenie kontroli. </text:span></text:p>
      <text:h text:style-name="P500" text:outline-level="2"><text:span text:style-name="Strong_20_Emphasis"><text:span text:style-name="T186">§ 6</text:span></text:span></text:h>
      <text:h text:style-name="P427" text:outline-level="3"><text:span text:style-name="T11">Wynagrodzenie i zapłata wynagrodzenia</text:span></text:h>
      <text:p text:style-name="P22"><text:span text:style-name="Strong_20_Emphasis"><text:span text:style-name="T34">1.</text:span></text:span><text:span text:style-name="T34"> Za należyte wykonanie całości Przedmiotu umowy określonego w § 1 Umowy Strony ustalają, zgodnie z ofertą Wykonawcy, wynagrodzenie ryczałtowe w wysokości:</text:span></text:p>
      <text:list xml:id="list1971721657" text:style-name="L189">
        <text:list-item>
          <text:p text:style-name="P379">wartość netto: ………………………………… zł; </text:p>
        </text:list-item>
        <text:list-item>
          <text:p text:style-name="P379">podatek VAT według stawki ……… %: ………………………………… zł; </text:p>
        </text:list-item>
        <text:list-item>
          <text:p text:style-name="P169">wartość brutto: ………………………………… zł; </text:p>
        </text:list-item>
      </text:list>
      <text:p text:style-name="P72">słownie brutto: ……………………………………………………………………………………………………….</text:p>
      <text:p text:style-name="P22"><text:span text:style-name="Strong_20_Emphasis"><text:span text:style-name="T34">2.</text:span></text:span><text:span text:style-name="T34"> Wynagrodzenie, o którym mowa w ust. 1, ma charakter ryczałtowy i obejmuje wszystkie koszty związane z kompletnym, prawidłowym i terminowym wykonaniem Przedmiotu umowy, zgodnie z Umową, SWZ, dokumentacją projektową, STWiORB, ofertą Wykonawcy oraz pozostałymi dokumentami zamówienia.</text:span></text:p>
      <text:p text:style-name="P22"><text:span text:style-name="Strong_20_Emphasis"><text:span text:style-name="T34">3.</text:span></text:span><text:span text:style-name="T34"> Wynagrodzenie ryczałtowe obejmuje również wszystkie koszty związane z zapewnieniem ciągłości funkcjonowania Domu Pomocy Społecznej w Obrytem w okresie realizacji robót, w tym koszty dostarczenia, transportu, posadowienia, montażu, podłączenia, uruchomienia, eksploatacji, obsługi technicznej, konserwacji, serwisu, zabezpieczenia i demontażu tymczasowej zewnętrznej kotłowni zastępczej oraz wykonania i likwidacji niezbędnych instalacji, przyłączy, obejść i przełączeń tymczasowych, </text:span><text:span text:style-name="Strong_20_Emphasis"><text:span text:style-name="T34">z wyjątkiem kosztu paliwa do kotłowni tymczasowej, które zgodnie z § 2 Umowy zapewnia Zamawiający</text:span></text:span><text:span text:style-name="T34">. Z tytułu realizacji pozostałych obowiązków związanych z kotłownią zastępczą Wykonawcy nie przysługuje dodatkowe wynagrodzenie.</text:span></text:p>
      <text:p text:style-name="P22"><text:span text:style-name="Strong_20_Emphasis"><text:span text:style-name="T34">4.</text:span></text:span><text:span text:style-name="T34"> Wynagrodzenie obejmuje w szczególności koszty robocizny, materiałów, urządzeń, sprzętu, transportu, robót przygotowawczych, tymczasowych, zabezpieczających i odtworzeniowych, organizacji i zabezpieczenia terenu robót, wymaganych przełączeń i obejść instalacyjnych, badań, prób, pomiarów, regulacji, rozruchów, odbiorów, dokumentacji powykonawczej, szkoleń, ubezpieczenia, gwarancji, zagospodarowania odpadów oraz wszelkich innych świadczeń niezbędnych do należytego wykonania Przedmiotu umowy.</text:span></text:p>
      <text:p text:style-name="Text_20_body"><text:span text:style-name="Strong_20_Emphasis"><text:span text:style-name="T34">5.</text:span></text:span><text:span text:style-name="T34"> Przedmiar robót ma charakter wyłącznie pomocniczy i nie stanowi podstawy do określenia zakresu zobowiązania Wykonawcy ani wysokości należnego mu wynagrodzenia.</text:span></text:p>
      <text:p text:style-name="P22"><text:soft-page-break/><text:span text:style-name="Strong_20_Emphasis"><text:span text:style-name="T34">6.</text:span></text:span><text:span text:style-name="T34"> Kosztorys uproszczony przedłożony przez Wykonawcę przed zawarciem Umowy ma charakter pomocniczy i nie zmienia ryczałtowego charakteru wynagrodzenia.</text:span></text:p>
      <text:p text:style-name="P22"><text:span text:style-name="Strong_20_Emphasis"><text:span text:style-name="T34">7.</text:span></text:span><text:span text:style-name="T34"> Niedoszacowanie, pominięcie lub nieuwzględnienie przez Wykonawcę kosztów, które przy zachowaniu należytej staranności można było przewidzieć na podstawie dokumentów zamówienia, nie stanowi podstawy do żądania zwiększenia wynagrodzenia ryczałtowego, z wyjątkiem przypadków zmiany wynagrodzenia przewidzianych w Umowie lub wynikających z bezwzględnie obowiązujących przepisów prawa.</text:span></text:p>
      <text:p text:style-name="P22"><text:span text:style-name="Strong_20_Emphasis"><text:span text:style-name="T34">8.</text:span></text:span><text:span text:style-name="T34"> Wynagrodzenie określone w ust. 1 może ulec zmianie wyłącznie w przypadkach i na zasadach przewidzianych w Umowie oraz przepisach ustawy Pzp.</text:span></text:p>
      <text:p text:style-name="P22"><text:span text:style-name="Strong_20_Emphasis"><text:span text:style-name="T34">9.</text:span></text:span><text:span text:style-name="T34"> Strony ustalają, że rozliczenie za wykonanie Przedmiotu umowy nastąpi </text:span><text:span text:style-name="Strong_20_Emphasis"><text:span text:style-name="T34">jednorazowo</text:span></text:span><text:span text:style-name="T34">, po wykonaniu całości Przedmiotu umowy i dokonaniu odbioru końcowego.</text:span></text:p>
      <text:p text:style-name="P22"><text:span text:style-name="Strong_20_Emphasis"><text:span text:style-name="T34">10.</text:span></text:span><text:span text:style-name="T34"> Podstawą wystawienia faktury końcowej będzie protokół odbioru końcowego Przedmiotu umowy, podpisany przez przedstawiciela Zamawiającego, Wykonawcę oraz właściwego Inspektora lub Inspektorów Nadzoru Inwestorskiego, sporządzony na zasadach określonych w Umowie.</text:span></text:p>
      <text:p text:style-name="P22"><text:span text:style-name="Strong_20_Emphasis"><text:span text:style-name="T34">11.</text:span></text:span><text:span text:style-name="T34"> Wykonawca nie jest uprawniony do wystawiania faktur częściowych ani żądania zapłaty wynagrodzenia za częściowe wykonanie Przedmiotu umowy, z zastrzeżeniem przypadków wynikających z bezwzględnie obowiązujących przepisów prawa albo wyraźnie przewidzianych w Umowie.</text:span></text:p>
      <text:p text:style-name="P22"><text:span text:style-name="Strong_20_Emphasis"><text:span text:style-name="T34">12.</text:span></text:span><text:span text:style-name="T34"> W przypadku realizacji Przedmiotu umowy przy udziale podwykonawców lub dalszych podwykonawców warunkiem zapłaty wynagrodzenia Wykonawcy jest przedstawienie Zamawiającemu dowodów potwierdzających zapłatę wymagalnego wynagrodzenia podwykonawcom i dalszym podwykonawcom uczestniczącym w realizacji robót objętych odbiorem końcowym.</text:span></text:p>
      <text:p text:style-name="P22"><text:span text:style-name="Strong_20_Emphasis"><text:span text:style-name="T34">13.</text:span></text:span><text:span text:style-name="T34"> Wykonawca przedłoży wraz z fakturą końcową dowody zapłaty wymagalnych należności podwykonawcom i dalszym podwykonawcom, w szczególności potwierdzenia dokonania przelewów, oświadczenia podwykonawców o otrzymaniu należnego wynagrodzenia lub inne dokumenty jednoznacznie potwierdzające dokonanie zapłaty.</text:span></text:p>
      <text:p text:style-name="P22"><text:span text:style-name="Strong_20_Emphasis"><text:span text:style-name="T34">14.</text:span></text:span><text:span text:style-name="T34"> W przypadku nieprzedłożenia dokumentów, o których mowa w ust. 12–13, Zamawiający jest uprawniony do wstrzymania wypłaty odpowiedniej części wynagrodzenia do czasu przedstawienia wymaganych dokumentów albo wyjaśnienia okoliczności dotyczących zapłaty podwykonawcom lub dalszym podwykonawcom. Wstrzymanie wypłaty w tym zakresie nie stanowi opóźnienia Zamawiającego w zapłacie.</text:span></text:p>
      <text:p text:style-name="P22"><text:span text:style-name="Strong_20_Emphasis"><text:span text:style-name="T34">15.</text:span></text:span><text:span text:style-name="T34"> Zamawiający dokona bezpośredniej zapłaty wymagalnego wynagrodzenia przysługującego podwykonawcy lub dalszemu podwykonawcy w przypadkach i na zasadach określonych w ustawie Pzp.</text:span></text:p>
      <text:p text:style-name="P22"><text:span text:style-name="Strong_20_Emphasis"><text:span text:style-name="T34">16.</text:span></text:span><text:span text:style-name="T34"> Bezpośrednia zapłata obejmuje wyłącznie należne wynagrodzenie, bez odsetek należnych podwykonawcy lub dalszemu podwykonawcy z tytułu opóźnienia w zapłacie.</text:span></text:p>
      <text:p text:style-name="P22"><text:span text:style-name="Strong_20_Emphasis"><text:span text:style-name="T34">17.</text:span></text:span><text:span text:style-name="T34"> Przed dokonaniem bezpośredniej zapłaty Zamawiający umożliwi Wykonawcy zgłoszenie pisemnych uwag dotyczących zasadności bezpośredniej zapłaty w terminie </text:span><text:span text:style-name="Strong_20_Emphasis"><text:span text:style-name="T34">7 dni</text:span></text:span><text:span text:style-name="T34"> od dnia doręczenia Wykonawcy informacji o zamiarze dokonania bezpośredniej zapłaty.</text:span></text:p>
      <text:p text:style-name="P22"><text:span text:style-name="Strong_20_Emphasis"><text:span text:style-name="T34">18.</text:span></text:span><text:span text:style-name="T34"> W przypadku zgłoszenia uwag, o których mowa w ust. 17, Zamawiający postąpi zgodnie z przepisami ustawy Pzp, w szczególności może:</text:span></text:p>
      <text:list xml:id="list2224787746" text:style-name="L190">
        <text:list-item>
          <text:p text:style-name="P344">nie dokonać bezpośredniej zapłaty, jeżeli Wykonawca wykaże jej niezasadność; </text:p>
        </text:list-item>
        <text:list-item>
          <text:p text:style-name="P344">złożyć do depozytu sądowego kwotę niezbędną na pokrycie wynagrodzenia podwykonawcy lub dalszego podwykonawcy – w przypadku istnienia zasadniczej wątpliwości co do wysokości należnej kwoty lub podmiotu, któremu płatność się należy; </text:p>
        </text:list-item>
        <text:list-item>
          <text:p text:style-name="P123">dokonać bezpośredniej zapłaty podwykonawcy lub dalszemu podwykonawcy, jeżeli zostanie wykazana zasadność tej zapłaty. </text:p>
        </text:list-item>
      </text:list>
      <text:p text:style-name="P22"><text:span text:style-name="Strong_20_Emphasis"><text:span text:style-name="T34">19.</text:span></text:span><text:span text:style-name="T34"> Kwotę wypłaconą bezpośrednio podwykonawcy lub dalszemu podwykonawcy albo złożoną do depozytu sądowego Zamawiający potrąci z wynagrodzenia należnego Wykonawcy.</text:span></text:p>
      <text:p text:style-name="P22"><text:soft-page-break/><text:span text:style-name="Strong_20_Emphasis"><text:span text:style-name="T34">20.</text:span></text:span><text:span text:style-name="T34"> Wynagrodzenie będzie płatne przelewem na rachunek bankowy Wykonawcy wskazany na prawidłowo wystawionej fakturze, w terminie </text:span><text:span text:style-name="Strong_20_Emphasis"><text:span text:style-name="T34">30 dni</text:span></text:span><text:span text:style-name="T34"> od dnia otrzymania przez Zamawiającego prawidłowo wystawionej faktury, pod warunkiem spełnienia wymagań określonych w niniejszym paragrafie.</text:span></text:p>
      <text:p text:style-name="P22"><text:span text:style-name="Strong_20_Emphasis"><text:span text:style-name="T34">21.</text:span></text:span><text:span text:style-name="T34"> Za dzień zapłaty uważa się dzień obciążenia rachunku bankowego Zamawiającego.</text:span></text:p>
      <text:p text:style-name="P22"><text:span text:style-name="Strong_20_Emphasis"><text:span text:style-name="T34">22.</text:span></text:span><text:span text:style-name="T34"> W przypadku opóźnienia w zapłacie Wykonawcy przysługują odsetki w wysokości wynikającej z obowiązujących przepisów prawa.</text:span></text:p>
      <text:p text:style-name="P22"><text:span text:style-name="Strong_20_Emphasis"><text:span text:style-name="T34">23.</text:span></text:span><text:span text:style-name="T34"> Wykonawca oświadcza, że jest / nie jest czynnym podatnikiem podatku VAT.</text:span></text:p>
      <text:p text:style-name="P22"><text:span text:style-name="Strong_20_Emphasis"><text:span text:style-name="T34">24.</text:span></text:span><text:span text:style-name="T34"> W przypadku gdy przepisy dotyczące wykazu podatników VAT mają zastosowanie, Wykonawca zobowiązany jest wskazywać na fakturze rachunek bankowy ujawniony we właściwym wykazie podatników VAT.</text:span></text:p>
      <text:p text:style-name="P22"><text:span text:style-name="Strong_20_Emphasis"><text:span text:style-name="T34">25.</text:span></text:span><text:span text:style-name="T34"> Zamawiający jest uprawniony do dokonania zapłaty z zastosowaniem mechanizmu podzielonej płatności, jeżeli mechanizm ten znajduje zastosowanie zgodnie z obowiązującymi przepisami prawa.</text:span></text:p>
      <text:p text:style-name="P22"><text:span text:style-name="Strong_20_Emphasis"><text:span text:style-name="T34">26.</text:span></text:span><text:span text:style-name="T34"> Faktura będzie wystawiana i przekazywana zgodnie z obowiązującymi przepisami dotyczącymi fakturowania, w tym przepisami dotyczącymi </text:span><text:span text:style-name="Strong_20_Emphasis"><text:span text:style-name="T34">Krajowego Systemu e-Faktur (KSeF)</text:span></text:span><text:span text:style-name="T34">.</text:span></text:p>
      <text:p text:style-name="P22"><text:span text:style-name="Strong_20_Emphasis"><text:span text:style-name="T34">27.</text:span></text:span><text:span text:style-name="T34"> Za datę otrzymania faktury ustrukturyzowanej uznaje się datę jej otrzymania określoną zgodnie z obowiązującymi przepisami dotyczącymi KSeF.</text:span></text:p>
      <text:p text:style-name="P22"><text:span text:style-name="Strong_20_Emphasis"><text:span text:style-name="T34">28.</text:span></text:span><text:span text:style-name="T34"> W przypadku awarii lub niedostępności KSeF albo wystąpienia innych okoliczności przewidzianych przepisami prawa Wykonawca wystawi i przekaże fakturę w trybie dopuszczonym obowiązującymi przepisami.</text:span></text:p>
      <text:p text:style-name="P22"><text:span text:style-name="Strong_20_Emphasis"><text:span text:style-name="T34">29.</text:span></text:span><text:span text:style-name="T34"> Faktura zostanie wystawiona na następujące dane:</text:span></text:p>
      <text:p text:style-name="Text_20_body"><text:span text:style-name="Strong_20_Emphasis"><text:span text:style-name="T34">Nabywca:</text:span></text:span><text:span text:style-name="T34"><text:line-break/>Powiat Pułtuski<text:line-break/>ul. Marii Skłodowskiej-Curie 11<text:line-break/>06-100 Pułtusk<text:line-break/>NIP: 568-16-18-062</text:span></text:p>
      <text:p text:style-name="Text_20_body"><text:span text:style-name="Strong_20_Emphasis"><text:span text:style-name="T34">Odbiorca:</text:span></text:span><text:span text:style-name="T34"><text:line-break/>Dom Pomocy Społecznej w Obrytem<text:line-break/>Obryte 188<text:line-break/>07-215 Obryte</text:span></text:p>
      <text:p text:style-name="P204"><text:span text:style-name="T34">NIP: 762-11-32-724</text:span></text:p>
      <text:p text:style-name="P22"><text:span text:style-name="T34">W systemie KSeF: </text:span><text:span text:style-name="Strong_20_Emphasis"><text:span text:style-name="T34">znacznik JST – TAK; Podmiot 3 – zgodnie z danymi właściwymi dla Zamawiającego.</text:span></text:span></text:p>
      <text:h text:style-name="P496" text:outline-level="2">§ 7</text:h>
      <text:h text:style-name="P427" text:outline-level="3"><text:span text:style-name="T34">Odbiory</text:span></text:h>
      <text:p text:style-name="P22"><text:span text:style-name="Strong_20_Emphasis"><text:span text:style-name="T34">1.</text:span></text:span><text:span text:style-name="T34"> Strony ustalają następujące rodzaje odbiorów:</text:span></text:p>
      <text:list xml:id="list3365669811" text:style-name="L191">
        <text:list-item>
          <text:p text:style-name="P280"><text:span text:style-name="T34">odbiory robót zanikających i ulegających zakryciu, jeżeli takie roboty będą wykonywane; </text:span></text:p>
        </text:list-item>
        <text:list-item>
          <text:p text:style-name="P345">odbiór końcowy Przedmiotu umowy; </text:p>
        </text:list-item>
        <text:list-item>
          <text:p text:style-name="P345">odbiór po upływie okresu rękojmi za wady; </text:p>
        </text:list-item>
        <text:list-item>
          <text:p text:style-name="P124">odbiór ostateczny po upływie okresu gwarancji jakości. </text:p>
        </text:list-item>
      </text:list>
      <text:p text:style-name="P22"><text:span text:style-name="Strong_20_Emphasis"><text:span text:style-name="T34">2.</text:span></text:span><text:span text:style-name="T34"> Odbiory robót zanikających i ulegających zakryciu dokonywane będą przez właściwego Inspektora Nadzoru Inwestorskiego.</text:span></text:p>
      <text:p text:style-name="P22"><text:span text:style-name="Strong_20_Emphasis"><text:span text:style-name="T34">3.</text:span></text:span><text:span text:style-name="T34"> Wykonawca zobowiązany jest zgłosić gotowość do odbioru robót zanikających lub ulegających zakryciu wpisem do dziennika budowy, jeżeli jest prowadzony, oraz powiadomić właściwego Inspektora Nadzoru Inwestorskiego z odpowiednim wyprzedzeniem umożliwiającym dokonanie odbioru.</text:span></text:p>
      <text:p text:style-name="Text_20_body"><text:soft-page-break/><text:span text:style-name="Strong_20_Emphasis"><text:span text:style-name="T34">4.</text:span></text:span><text:span text:style-name="T34"> W przypadku zakrycia robót bez uprzedniego zgłoszenia ich do odbioru Wykonawca, na żądanie Zamawiającego lub Inspektora Nadzoru Inwestorskiego, zobowiązany jest na własny koszt odkryć roboty lub wykonać inne czynności umożliwiające sprawdzenie prawidłowości ich wykonania, a następnie przywrócić je do właściwego stanu.</text:span></text:p>
      <text:p text:style-name="P22"><text:span text:style-name="Strong_20_Emphasis"><text:span text:style-name="T34">5.</text:span></text:span><text:span text:style-name="T34"> Po wykonaniu całości Przedmiotu umowy Wykonawca zgłosi Zamawiającemu gotowość do odbioru końcowego w formie pisemnej.</text:span></text:p>
      <text:p text:style-name="P22"><text:span text:style-name="Strong_20_Emphasis"><text:span text:style-name="T34">6.</text:span></text:span><text:span text:style-name="T34"> Warunkiem skutecznego zgłoszenia gotowości do odbioru końcowego jest:</text:span></text:p>
      <text:list xml:id="list3429886750" text:style-name="L192">
        <text:list-item>
          <text:p text:style-name="P346">faktyczne zakończenie wszystkich robót objętych Przedmiotem umowy; </text:p>
        </text:list-item>
        <text:list-item>
          <text:p text:style-name="P346">wykonanie wymaganych prób, badań, pomiarów, regulacji, sprawdzeń i rozruchów oraz uzyskanie wyników umożliwiających prawidłowe użytkowanie Przedmiotu umowy; </text:p>
        </text:list-item>
        <text:list-item>
          <text:p text:style-name="P346">uporządkowanie terenu robót; </text:p>
        </text:list-item>
        <text:list-item>
          <text:p text:style-name="P346">przekazanie Zamawiającemu kompletnej dokumentacji odbiorowej i powykonawczej określonej Umową; </text:p>
        </text:list-item>
        <text:list-item>
          <text:p text:style-name="P346">dokonanie przez kierownika budowy wymaganych przepisami wpisów w dokumentacji budowy; </text:p>
        </text:list-item>
        <text:list-item>
          <text:p text:style-name="P125">uzyskanie wymaganych przepisami prawa decyzji, odbiorów, uzgodnień i zezwoleń niezbędnych do użytkowania wykonanych instalacji i urządzeń – jeżeli są wymagane dla Przedmiotu umowy. </text:p>
        </text:list-item>
      </text:list>
      <text:p text:style-name="P22"><text:span text:style-name="Strong_20_Emphasis"><text:span text:style-name="T34">7.</text:span></text:span><text:span text:style-name="T34"> Wraz ze zgłoszeniem gotowości do odbioru końcowego Wykonawca przekaże Zamawiającemu, odpowiednio do zakresu wykonanych robót, w szczególności:</text:span></text:p>
      <text:list xml:id="list921408482" text:style-name="L193">
        <text:list-item>
          <text:p text:style-name="P347">dziennik budowy – jeżeli był wymagany i prowadzony; </text:p>
        </text:list-item>
        <text:list-item>
          <text:p text:style-name="P281"><text:span text:style-name="T34">dokumentację powykonawczą w </text:span><text:span text:style-name="Strong_20_Emphasis"><text:span text:style-name="T34">1 egzemplarzu papierowym i 1 egzemplarzu w wersji elektronicznej</text:span></text:span><text:span text:style-name="T34">; </text:span></text:p>
        </text:list-item>
        <text:list-item>
          <text:p text:style-name="P347">dokumentację projektową z naniesionymi zmianami dokonanymi w toku realizacji; </text:p>
        </text:list-item>
        <text:list-item>
          <text:p text:style-name="P347">oświadczenia kierownika budowy wymagane przepisami prawa; </text:p>
        </text:list-item>
        <text:list-item>
          <text:p text:style-name="P347">protokoły badań, prób, pomiarów, regulacji, sprawdzeń i rozruchów; </text:p>
        </text:list-item>
        <text:list-item>
          <text:p text:style-name="P347">dokumenty dotyczące zastosowanych materiałów, wyrobów i urządzeń, w szczególności deklaracje właściwości użytkowych, certyfikaty, atesty i inne wymagane dokumenty; </text:p>
        </text:list-item>
        <text:list-item>
          <text:p text:style-name="P347">dokumentacje techniczno-ruchowe oraz instrukcje obsługi, eksploatacji i konserwacji zamontowanych urządzeń; </text:p>
        </text:list-item>
        <text:list-item>
          <text:p text:style-name="P347">dokumenty gwarancyjne; </text:p>
        </text:list-item>
        <text:list-item>
          <text:p text:style-name="P347">dokumentację geodezyjną powykonawczą – jeżeli jest wymagana; </text:p>
        </text:list-item>
        <text:list-item>
          <text:p text:style-name="P347">dokumenty dotyczące odbiorów lub decyzji Urzędu Dozoru Technicznego – jeżeli są wymagane; </text:p>
        </text:list-item>
        <text:list-item>
          <text:p text:style-name="P347">protokół lub protokoły przeprowadzenia wymaganych Umową szkoleń pracowników Zamawiającego; </text:p>
        </text:list-item>
        <text:list-item>
          <text:p text:style-name="P57"><text:span text:style-name="T34">inne dokumenty wymagane Umową, dokumentami zamówienia lub przepisami prawa, niezbędne do prawidłowego i bezpiecznego użytkowania Przedmiotu umowy.</text:span> </text:p>
        </text:list-item>
      </text:list>
      <text:p text:style-name="P22"><text:span text:style-name="Strong_20_Emphasis"><text:span text:style-name="T34">8.</text:span></text:span><text:span text:style-name="T34"> Inspektor Nadzoru Inwestorskiego, po dokonaniu weryfikacji zgłoszenia i dokumentów, potwierdzi gotowość Przedmiotu umowy do odbioru końcowego albo wskaże Wykonawcy przyczyny uniemożliwiające rozpoczęcie czynności odbiorowych.</text:span></text:p>
      <text:p text:style-name="P22"><text:span text:style-name="Strong_20_Emphasis"><text:span text:style-name="T34">9.</text:span></text:span><text:span text:style-name="T34"> Zamawiający rozpocznie czynności odbioru końcowego w terminie </text:span><text:span text:style-name="Strong_20_Emphasis"><text:span text:style-name="T34">7 dni roboczych</text:span></text:span><text:span text:style-name="T34"> od dnia skutecznego zgłoszenia przez Wykonawcę gotowości do odbioru końcowego.</text:span></text:p>
      <text:p text:style-name="P22"><text:span text:style-name="Strong_20_Emphasis"><text:span text:style-name="T34">10.</text:span></text:span><text:span text:style-name="T34"> Z czynności odbioru końcowego zostanie sporządzony protokół podpisany przez przedstawicieli Zamawiającego, Wykonawcę oraz właściwych Inspektorów Nadzoru Inwestorskiego.</text:span></text:p>
      <text:p text:style-name="P22"><text:span text:style-name="Strong_20_Emphasis"><text:span text:style-name="T34">11.</text:span></text:span><text:span text:style-name="T34"> Jeżeli podczas odbioru końcowego zostaną stwierdzone </text:span><text:span text:style-name="Strong_20_Emphasis"><text:span text:style-name="T34">wady nieistotne</text:span></text:span><text:span text:style-name="T34">, które nie uniemożliwiają użytkowania Przedmiotu umowy zgodnie z jego przeznaczeniem i nie zagrażają bezpieczeństwu jego użytkowania, Zamawiający dokona odbioru, a w protokole odbioru zostaną wskazane stwierdzone wady oraz termin ich usunięcia przez Wykonawcę.</text:span></text:p>
      <text:p text:style-name="P22"><text:span text:style-name="Strong_20_Emphasis"><text:span text:style-name="T34">12.</text:span></text:span><text:span text:style-name="T34"> Wykonawca zobowiązany jest usunąć wady nieistotne w terminie wskazanym w protokole odbioru, odpowiednim do charakteru wad i technicznych możliwości ich usunięcia.</text:span></text:p>
      <text:p text:style-name="P22"><text:span text:style-name="Strong_20_Emphasis"><text:span text:style-name="T34">13.</text:span></text:span><text:span text:style-name="T34"> Jeżeli podczas odbioru zostaną stwierdzone </text:span><text:span text:style-name="Strong_20_Emphasis"><text:span text:style-name="T34">wady istotne</text:span></text:span><text:span text:style-name="T34">, w szczególności:</text:span></text:p>
      <text:list xml:id="list2774561762" text:style-name="L194">
        <text:list-item>
          <text:p text:style-name="P348">uniemożliwiające użytkowanie Przedmiotu umowy zgodnie z jego przeznaczeniem; </text:p>
        </text:list-item>
        <text:list-item>
          <text:p text:style-name="P348"><text:soft-page-break/>zagrażające życiu lub zdrowiu użytkowników albo bezpieczeństwu mienia; </text:p>
        </text:list-item>
        <text:list-item>
          <text:p text:style-name="P348">uniemożliwiające prawidłowe funkcjonowanie kotłowni lub którejkolwiek z podstawowych instalacji objętych Przedmiotem umowy; </text:p>
        </text:list-item>
        <text:list-item>
          <text:p text:style-name="P348">powodujące brak możliwości zapewnienia wymaganych parametrów pracy kotłowni; </text:p>
        </text:list-item>
        <text:list-item>
          <text:p text:style-name="P126">świadczące o wykonaniu robót niezgodnie z dokumentacją projektową, Umową, przepisami prawa albo zasadami wiedzy technicznej, </text:p>
        </text:list-item>
      </text:list>
      <text:p text:style-name="P73">Zamawiający może odmówić dokonania odbioru końcowego do czasu ich usunięcia.</text:p>
      <text:p text:style-name="P22"><text:span text:style-name="Strong_20_Emphasis"><text:span text:style-name="T34">14.</text:span></text:span><text:span text:style-name="T34"> W przypadku stwierdzenia wad istotnych Zamawiający wyznaczy Wykonawcy odpowiedni termin na ich usunięcie. Po ich usunięciu Wykonawca ponownie zgłosi gotowość do odbioru końcowego.</text:span></text:p>
      <text:p text:style-name="P22"><text:span text:style-name="Strong_20_Emphasis"><text:span text:style-name="T34">15.</text:span></text:span><text:span text:style-name="T34"> Jeżeli wada ma charakter nieusuwalny:</text:span></text:p>
      <text:list xml:id="list615740185" text:style-name="L195">
        <text:list-item>
          <text:p text:style-name="P349">jeżeli nie uniemożliwia użytkowania Przedmiotu umowy zgodnie z jego przeznaczeniem, Zamawiający może dokonać odbioru i odpowiednio obniżyć wynagrodzenie Wykonawcy; </text:p>
        </text:list-item>
        <text:list-item>
          <text:p text:style-name="P127">jeżeli uniemożliwia użytkowanie Przedmiotu umowy zgodnie z jego przeznaczeniem albo powoduje, że Przedmiot umowy nie spełnia zasadniczych wymagań określonych w dokumentach zamówienia, Zamawiający może skorzystać z uprawnień przysługujących mu na podstawie Umowy i obowiązujących przepisów prawa, w tym – jeżeli zachodzą przesłanki prawne – odstąpić od Umowy. </text:p>
        </text:list-item>
      </text:list>
      <text:p text:style-name="P22"><text:span text:style-name="Strong_20_Emphasis"><text:span text:style-name="T34">16.</text:span></text:span><text:span text:style-name="T34"> Za dzień wykonania Przedmiotu umowy uważa się dzień skutecznego zgłoszenia przez Wykonawcę gotowości do odbioru końcowego, pod warunkiem że w wyniku odbioru zostanie potwierdzone, iż Przedmiot umowy został wykonany zgodnie z Umową i nie posiada wad istotnych.</text:span></text:p>
      <text:p text:style-name="P22"><text:span text:style-name="Strong_20_Emphasis"><text:span text:style-name="T34">17.</text:span></text:span><text:span text:style-name="T34"> Jeżeli w toku odbioru zostaną stwierdzone wady istotne, za dzień wykonania Przedmiotu umowy uważa się dzień ponownego skutecznego zgłoszenia gotowości do odbioru po ich usunięciu, pod warunkiem że odbiór potwierdzi prawidłowe usunięcie tych wad.</text:span></text:p>
      <text:p text:style-name="P22"><text:span text:style-name="Strong_20_Emphasis"><text:span text:style-name="T34">18.</text:span></text:span><text:span text:style-name="T34"> Podpisanie protokołu odbioru końcowego nie pozbawia Zamawiającego uprawnień z tytułu wad, które ujawnią się po dokonaniu odbioru, ani uprawnień wynikających z gwarancji jakości i rękojmi za wady.</text:span></text:p>
      <text:p text:style-name="P22"><text:span text:style-name="Strong_20_Emphasis"><text:span text:style-name="T34">19.</text:span></text:span><text:span text:style-name="T34"> Przed upływem okresu rękojmi za wady Zamawiający może przeprowadzić przegląd Przedmiotu umowy w celu ustalenia jego stanu technicznego oraz występowania wad podlegających odpowiedzialności Wykonawcy.</text:span></text:p>
      <text:p text:style-name="P22"><text:span text:style-name="Strong_20_Emphasis"><text:span text:style-name="T34">20.</text:span></text:span><text:span text:style-name="T34"> Wykonawca zobowiązany jest uczestniczyć w przeglądzie, o którym mowa w ust. 19, po uprzednim zawiadomieniu przez Zamawiającego.</text:span></text:p>
      <text:p text:style-name="P22"><text:span text:style-name="Strong_20_Emphasis"><text:span text:style-name="T34">21.</text:span></text:span><text:span text:style-name="T34"> Z przeglądu zostanie sporządzony protokół zawierający w szczególności wykaz stwierdzonych wad oraz terminy ich usunięcia.</text:span></text:p>
      <text:p text:style-name="P22"><text:span text:style-name="Strong_20_Emphasis"><text:span text:style-name="T34">22.</text:span></text:span><text:span text:style-name="T34"> Przed upływem okresu gwarancji jakości Zamawiający może przeprowadzić przegląd gwarancyjny, a po upływie okresu gwarancji jakości Zamawiający przeprowadzi odbiór ostateczny, którego celem będzie potwierdzenie wykonania przez Wykonawcę wszystkich obowiązków wynikających z gwarancji.</text:span></text:p>
      <text:p text:style-name="P22"><text:span text:style-name="Strong_20_Emphasis"><text:span text:style-name="T34">23.</text:span></text:span><text:span text:style-name="T34"> Warunkiem pozytywnego zakończenia odbioru ostatecznego jest usunięcie wszystkich wad, za których usunięcie Wykonawca odpowiada na podstawie Umowy.</text:span></text:p>
      <text:p text:style-name="P22"><text:span text:style-name="Strong_20_Emphasis"><text:span text:style-name="T34">24.</text:span></text:span><text:span text:style-name="T34"> Jeżeli Wykonawca nie usunie w terminie wad, do których usunięcia jest zobowiązany, Zamawiający, po uprzednim wezwaniu Wykonawcy i wyznaczeniu mu dodatkowego odpowiedniego terminu, może zlecić ich usunięcie osobie trzeciej </text:span><text:span text:style-name="Strong_20_Emphasis"><text:span text:style-name="T34">na koszt i ryzyko Wykonawcy</text:span></text:span><text:span text:style-name="T34">, bez uszczerbku dla prawa Zamawiającego do naliczenia kar umownych oraz skorzystania z innych uprawnień wynikających z Umowy i przepisów prawa.</text:span></text:p>
      <text:p text:style-name="P22"><text:span text:style-name="Strong_20_Emphasis"><text:span text:style-name="T34">25.</text:span></text:span><text:span text:style-name="T34"> W przypadkach wymagających niezwłocznego działania z uwagi na zagrożenie życia, zdrowia, mienia, bezpieczeństwa mieszkańców albo </text:span><text:span text:style-name="Strong_20_Emphasis"><text:span text:style-name="T34">ciągłości funkcjonowania Domu Pomocy Społecznej w Obrytem</text:span></text:span><text:span text:style-name="T34">, Zamawiający może zlecić wykonanie niezbędnych czynności osobie trzeciej na koszt i ryzyko Wykonawcy bez uprzedniego wyznaczania dodatkowego terminu, po zawiadomieniu Wykonawcy, jeżeli okoliczności pozwalają na dokonanie takiego zawiadomienia.</text:span></text:p>
      <text:h text:style-name="P495" text:outline-level="2"><text:soft-page-break/>§ 8</text:h>
      <text:h text:style-name="P425" text:outline-level="3">Zabezpieczenie należytego wykonania umowy</text:h>
      <text:p text:style-name="P22"><text:span text:style-name="Strong_20_Emphasis"><text:span text:style-name="T34">1.</text:span></text:span><text:span text:style-name="T34"> Strony potwierdzają, że przed zawarciem Umowy Wykonawca wniósł zabezpieczenie należytego wykonania Umowy w wysokości </text:span><text:span text:style-name="Strong_20_Emphasis"><text:span text:style-name="T34">5% ceny całkowitej brutto podanej w ofercie</text:span></text:span><text:span text:style-name="T34">, tj. w kwocie:</text:span></text:p>
      <text:p text:style-name="P128">………………………………… zł</text:p>
      <text:p text:style-name="P128">(słownie: ………………………………………………………………………………………………………………),</text:p>
      <text:p text:style-name="P73">w formie: ………………………………………………………………………… .</text:p>
      <text:p text:style-name="P22"><text:span text:style-name="Strong_20_Emphasis"><text:span text:style-name="T34">2.</text:span></text:span><text:span text:style-name="T34"> Zabezpieczenie należytego wykonania Umowy służy pokryciu roszczeń Zamawiającego z tytułu niewykonania lub nienależytego wykonania Umowy.</text:span></text:p>
      <text:p text:style-name="P22"><text:span text:style-name="Strong_20_Emphasis"><text:span text:style-name="T34">3.</text:span></text:span><text:span text:style-name="T34"> Zabezpieczenie należytego wykonania Umowy zostanie zwrócone Wykonawcy w następujący sposób:</text:span></text:p>
      <text:list xml:id="list2924616368" text:style-name="L196">
        <text:list-item>
          <text:p text:style-name="P282"><text:span text:style-name="Strong_20_Emphasis"><text:span text:style-name="T34">70% kwoty zabezpieczenia</text:span></text:span><text:span text:style-name="T34"> – w terminie 30 dni od dnia wykonania zamówienia i uznania przez Zamawiającego za należycie wykonane; </text:span></text:p>
        </text:list-item>
        <text:list-item>
          <text:p text:style-name="P58"><text:span text:style-name="Strong_20_Emphasis"><text:span text:style-name="T34">30% kwoty zabezpieczenia</text:span></text:span><text:span text:style-name="T34"> – pozostawione na zabezpieczenie roszczeń z tytułu rękojmi za wady lub gwarancji – zostanie zwrócone nie później niż w </text:span><text:span text:style-name="Strong_20_Emphasis"><text:span text:style-name="T34">15. dniu po upływie okresu rękojmi za wady lub gwarancji</text:span></text:span><text:span text:style-name="T34">, zgodnie z postanowieniami Umowy. </text:span></text:p>
        </text:list-item>
      </text:list>
      <text:p text:style-name="P22"><text:span text:style-name="Strong_20_Emphasis"><text:span text:style-name="T34">4.</text:span></text:span><text:span text:style-name="T34"> Minimalny okres gwarancji jakości na wykonany Przedmiot umowy wynosi </text:span><text:span text:style-name="Strong_20_Emphasis"><text:span text:style-name="T34">60 miesięcy</text:span></text:span><text:span text:style-name="T34">, licząc od dnia podpisania protokołu odbioru końcowego. Jeżeli Wykonawca zaoferował w Formularzu Ofertowym okres gwarancji dłuższy niż 60 miesięcy, obowiązuje okres gwarancji zaoferowany przez Wykonawcę.</text:span></text:p>
      <text:p text:style-name="P22"><text:span text:style-name="Strong_20_Emphasis"><text:span text:style-name="T34">5.</text:span></text:span><text:span text:style-name="T34"> Okres rękojmi za wady Przedmiotu umowy jest równy okresowi gwarancji jakości obowiązującemu zgodnie z ust. 4, chyba że bezwzględnie obowiązujące przepisy prawa stanowią inaczej.</text:span></text:p>
      <text:p text:style-name="P22"><text:span text:style-name="Strong_20_Emphasis"><text:span text:style-name="T34">6.</text:span></text:span><text:span text:style-name="T34"> W przypadku wniesienia zabezpieczenia należytego wykonania Umowy w pieniądzu Zamawiający przechowuje je na </text:span><text:span text:style-name="Strong_20_Emphasis"><text:span text:style-name="T34">oprocentowanym rachunku bankowym</text:span></text:span><text:span text:style-name="T34">. Zamawiający zwraca zabezpieczenie wniesione w pieniądzu wraz z odsetkami wynikającymi z umowy rachunku bankowego, na którym było ono przechowywane, pomniejszone o koszt prowadzenia tego rachunku oraz prowizji bankowej za przelew pieniędzy na rachunek bankowy Wykonawcy.</text:span></text:p>
      <text:p text:style-name="P22"><text:span text:style-name="Strong_20_Emphasis"><text:span text:style-name="T34">7.</text:span></text:span><text:span text:style-name="T34"> W przypadku wniesienia zabezpieczenia w formie innej niż pieniądz Wykonawca zobowiązany jest zapewnić nieprzerwaną ważność i skuteczność zabezpieczenia przez cały wymagany okres.</text:span></text:p>
      <text:p text:style-name="P22"><text:span text:style-name="Strong_20_Emphasis"><text:span text:style-name="T34">8.</text:span></text:span><text:span text:style-name="T34"> Jeżeli w toku realizacji Umowy dojdzie do zmiany terminu wykonania Przedmiotu umowy albo do innej zmiany powodującej konieczność przedłużenia okresu obowiązywania zabezpieczenia, Wykonawca zobowiązany jest, przed upływem ważności dotychczasowego zabezpieczenia, odpowiednio przedłużyć jego ważność albo wnieść nowe zabezpieczenie obejmujące wymagany okres.</text:span></text:p>
      <text:p text:style-name="P22"><text:span text:style-name="Strong_20_Emphasis"><text:span text:style-name="T34">9.</text:span></text:span><text:span text:style-name="T34"> W przypadku gdy zmiana, o której mowa w ust. 8, wymaga zawarcia aneksu do Umowy, Wykonawca zobowiązany jest przed zawarciem aneksu przedłożyć Zamawiającemu dokument potwierdzający odpowiednie przedłużenie zabezpieczenia albo wniesienie nowego zabezpieczenia.</text:span></text:p>
      <text:p text:style-name="P22"><text:span text:style-name="Strong_20_Emphasis"><text:span text:style-name="T34">10.</text:span></text:span><text:span text:style-name="T34"> Zmiana formy zabezpieczenia w trakcie realizacji Umowy jest dopuszczalna na zasadach określonych w ustawie Pzp, z zachowaniem ciągłości zabezpieczenia i bez zmniejszenia jego wysokości.</text:span></text:p>
      <text:p text:style-name="P22"><text:span text:style-name="Strong_20_Emphasis"><text:span text:style-name="T34">11.</text:span></text:span><text:span text:style-name="T34"> Jeżeli okres, na jaki zabezpieczenie ma zostać wniesione, przekracza 5 lat, zastosowanie mają zasady określone w art. 452 ustawy Pzp oraz w SWZ.</text:span></text:p>
      <text:p text:style-name="P22"><text:span text:style-name="Strong_20_Emphasis"><text:span text:style-name="T34">12.</text:span></text:span><text:span text:style-name="T34"> W sprawach nieuregulowanych w niniejszym paragrafie stosuje się przepisy art. 449–453 ustawy Prawo zamówień publicznych.</text:span></text:p>
      <text:h text:style-name="P495" text:outline-level="2"><text:soft-page-break/>§ 9</text:h>
      <text:h text:style-name="P425" text:outline-level="3">Kary umowne</text:h>
      <text:p text:style-name="P22"><text:span text:style-name="Strong_20_Emphasis"><text:span text:style-name="T34">1. Wykonawca zapłaci Zamawiającemu kary umowne:</text:span></text:span></text:p>
      <text:list xml:id="list3080040233" text:style-name="L197">
        <text:list-item>
          <text:p text:style-name="P283"><text:span text:style-name="T34">za zwłokę w wykonaniu Przedmiotu umowy w stosunku do terminu określonego w § 2 ust. 1 Umowy – w wysokości </text:span><text:span text:style-name="Strong_20_Emphasis"><text:span text:style-name="T34">0,2% wynagrodzenia brutto</text:span></text:span><text:span text:style-name="T34">, o którym mowa w § 6 ust. 1 Umowy, za każdy rozpoczęty dzień zwłoki; </text:span></text:p>
        </text:list-item>
        <text:list-item>
          <text:p text:style-name="P283"><text:span text:style-name="T34">za zwłokę w usunięciu wad stwierdzonych przy odbiorze końcowym – w wysokości </text:span><text:span text:style-name="Strong_20_Emphasis"><text:span text:style-name="T34">0,1% wynagrodzenia brutto</text:span></text:span><text:span text:style-name="T34">, o którym mowa w § 6 ust. 1 Umowy, za każdy rozpoczęty dzień zwłoki, liczony od dnia następującego po upływie terminu wyznaczonego na usunięcie wad; </text:span></text:p>
        </text:list-item>
        <text:list-item>
          <text:p text:style-name="P283"><text:span text:style-name="T34">za zwłokę w usunięciu wad ujawnionych w okresie gwarancji jakości lub rękojmi za wady – w wysokości </text:span><text:span text:style-name="Strong_20_Emphasis"><text:span text:style-name="T34">0,1% wynagrodzenia brutto</text:span></text:span><text:span text:style-name="T34">, o którym mowa w § 6 ust. 1 Umowy, za każdy rozpoczęty dzień zwłoki, liczony od dnia następującego po upływie terminu wyznaczonego na ich usunięcie; </text:span></text:p>
        </text:list-item>
        <text:list-item>
          <text:p text:style-name="P283"><text:span text:style-name="T34">w przypadku odstąpienia od Umowy przez Zamawiającego z przyczyn leżących po stronie Wykonawcy albo odstąpienia od Umowy przez Wykonawcę z przyczyn nieleżących po stronie Zamawiającego – w wysokości </text:span><text:span text:style-name="Strong_20_Emphasis"><text:span text:style-name="T34">10% wynagrodzenia brutto</text:span></text:span><text:span text:style-name="T34">, o którym mowa w § 6 ust. 1 Umowy; </text:span></text:p>
        </text:list-item>
        <text:list-item>
          <text:p text:style-name="P283"><text:span text:style-name="T34">za każdy stwierdzony przypadek wykonywania czynności określonych w § 5 ust. 2 Umowy przez osobę, która – pomimo spełnienia przesłanek określonych w art. 22 § 1 Kodeksu pracy – nie jest zatrudniona na podstawie stosunku pracy przez Wykonawcę, podwykonawcę lub dalszego podwykonawcę – w wysokości </text:span><text:span text:style-name="Strong_20_Emphasis"><text:span text:style-name="T34">2 000,00 zł za każdą osobę i każdy stwierdzony przypadek</text:span></text:span><text:span text:style-name="T34">; </text:span></text:p>
        </text:list-item>
        <text:list-item>
          <text:p text:style-name="P283"><text:span text:style-name="T34">za nieprzedłożenie w terminie dokumentów lub oświadczeń żądanych przez Zamawiającego w celu kontroli spełniania wymogu zatrudnienia na podstawie stosunku pracy, zgodnie z § 5 Umowy – w wysokości </text:span><text:span text:style-name="Strong_20_Emphasis"><text:span text:style-name="T34">1 000,00 zł za każdy rozpoczęty dzień zwłoki</text:span></text:span><text:span text:style-name="T34">, liczony od dnia następującego po upływie terminu wskazanego w wezwaniu Zamawiającego; </text:span></text:p>
        </text:list-item>
        <text:list-item>
          <text:p text:style-name="P283"><text:span text:style-name="T34">za wykonywanie funkcji kierownika budowy lub kierownika robót branżowych przez osobę inną niż wskazana przez Wykonawcę i zaakceptowana przez Zamawiającego zgodnie z Umową – w wysokości </text:span><text:span text:style-name="Strong_20_Emphasis"><text:span text:style-name="T34">5 000,00 zł za każdy stwierdzony przypadek</text:span></text:span><text:span text:style-name="T34">; </text:span></text:p>
        </text:list-item>
        <text:list-item>
          <text:p text:style-name="P283"><text:span text:style-name="T34">za brak wymaganej Umową ciągłości ubezpieczenia odpowiedzialności cywilnej Wykonawcy, o którym mowa w § 4 Umowy – w wysokości </text:span><text:span text:style-name="Strong_20_Emphasis"><text:span text:style-name="T34">3 000,00 zł za każdy rozpoczęty dzień</text:span></text:span><text:span text:style-name="T34"> braku wymaganego ubezpieczenia; </text:span></text:p>
        </text:list-item>
        <text:list-item>
          <text:p text:style-name="P283"><text:span text:style-name="T34">za dokonanie bez uprzedniej zgody Zamawiającego planowanego wyłączenia lub przełączenia instalacji lub urządzeń mających wpływ na funkcjonowanie Domu Pomocy Społecznej w Obrytem, z wyjątkiem sytuacji awaryjnych określonych w Umowie – w wysokości </text:span><text:span text:style-name="Strong_20_Emphasis"><text:span text:style-name="T34">10 000,00 zł za każdy stwierdzony przypadek</text:span></text:span><text:span text:style-name="T34">; </text:span></text:p>
        </text:list-item>
        <text:list-item>
          <text:p text:style-name="P283"><text:span text:style-name="T34">za niezapewnienie, z przyczyn leżących po stronie Wykonawcy, ciągłości dostawy ciepła, ciepłej wody użytkowej lub pary technologicznej, z wyłączeniem krótkotrwałych przerw technologicznych uprzednio uzgodnionych i zaakceptowanych przez Zamawiającego – w wysokości </text:span><text:span text:style-name="Strong_20_Emphasis"><text:span text:style-name="T34">5 000,00 zł za każdą rozpoczętą godzinę przerwy</text:span></text:span><text:span text:style-name="T34">, odrębnie dla każdego zdarzenia powodującego przerwę; </text:span></text:p>
        </text:list-item>
        <text:list-item>
          <text:p text:style-name="P283"><text:span text:style-name="T34">za nieprzedłożenie do zaakceptowania projektu umowy o podwykonawstwo, której przedmiotem są roboty budowlane, lub projektu jej zmiany – w wysokości </text:span><text:span text:style-name="Strong_20_Emphasis"><text:span text:style-name="T34">5 000,00 zł za każdy stwierdzony przypadek</text:span></text:span><text:span text:style-name="T34">; </text:span></text:p>
        </text:list-item>
        <text:list-item>
          <text:p text:style-name="P283"><text:span text:style-name="T34">za nieprzedłożenie Zamawiającemu poświadczonej za zgodność z oryginałem kopii umowy o podwykonawstwo lub jej zmiany w terminie określonym Umową lub ustawą Pzp – w wysokości </text:span><text:span text:style-name="Strong_20_Emphasis"><text:span text:style-name="T34">5 000,00 zł za każdy stwierdzony przypadek</text:span></text:span><text:span text:style-name="T34">; </text:span></text:p>
        </text:list-item>
        <text:list-item>
          <text:p text:style-name="P283"><text:span text:style-name="T34">za brak wymaganej zmiany umowy o podwykonawstwo w zakresie terminu zapłaty – w wysokości </text:span><text:span text:style-name="Strong_20_Emphasis"><text:span text:style-name="T34">5 000,00 zł za każdy stwierdzony przypadek</text:span></text:span><text:span text:style-name="T34">; </text:span></text:p>
        </text:list-item>
        <text:list-item>
          <text:p text:style-name="P283"><text:span text:style-name="T34">za brak zapłaty wymagalnego wynagrodzenia należnego podwykonawcy lub dalszemu podwykonawcy – w wysokości </text:span><text:span text:style-name="Strong_20_Emphasis"><text:span text:style-name="T34">5% niezapłaconego w terminie wynagrodzenia, nie mniej jednak niż 2 000,00 zł</text:span></text:span><text:span text:style-name="T34">, za każdy stwierdzony przypadek; </text:span></text:p>
        </text:list-item>
        <text:list-item>
          <text:p text:style-name="P283"><text:span text:style-name="T34">za nieterminową zapłatę wymagalnego wynagrodzenia należnego podwykonawcy lub dalszemu podwykonawcy – w wysokości </text:span><text:span text:style-name="Strong_20_Emphasis"><text:span text:style-name="T34">0,1% kwoty, której dotyczy zwłoka, za każdy rozpoczęty dzień zwłoki, nie więcej jednak niż 10% tej kwoty</text:span></text:span><text:span text:style-name="T34">; </text:span></text:p>
        </text:list-item>
        <text:list-item>
          <text:p text:style-name="P283"><text:span text:style-name="T34">za dokonanie całkowitego lub częściowego wyłączenia istniejącej kotłowni bez uprzedniego skutecznego uruchomienia wymaganej Umową tymczasowej zewnętrznej kotłowni zastępczej zapewniającej wymagane parametry i ciągłość dostaw – w wysokości </text:span><text:span text:style-name="Strong_20_Emphasis"><text:span text:style-name="T34">20 000,00 zł za każdy stwierdzony przypadek</text:span></text:span><text:span text:style-name="T34">; </text:span></text:p>
        </text:list-item>
        <text:list-item>
          <text:p text:style-name="P283"><text:soft-page-break/><text:span text:style-name="T34">za nieprzedłożenie dokumentu potwierdzającego przedłużenie okresu obowiązywania zabezpieczenia należytego wykonania Umowy albo wniesienie nowego zabezpieczenia, w przypadku gdy zgodnie z § 8 Umowy Wykonawca jest do tego zobowiązany – w wysokości </text:span><text:span text:style-name="Strong_20_Emphasis"><text:span text:style-name="T34">1 000,00 zł za każdy rozpoczęty dzień zwłoki</text:span></text:span><text:span text:style-name="T34">; </text:span></text:p>
        </text:list-item>
        <text:list-item>
          <text:p text:style-name="P59"><text:span text:style-name="T34">za nieprzeprowadzenie przed odbiorem końcowym szkolenia pracowników Zamawiającego wymaganego zgodnie z § 4 Umowy – w wysokości </text:span><text:span text:style-name="Strong_20_Emphasis"><text:span text:style-name="T34">5 000,00 zł za każdy stwierdzony przypadek</text:span></text:span><text:span text:style-name="T34">. </text:span></text:p>
        </text:list-item>
      </text:list>
      <text:p text:style-name="P22"><text:span text:style-name="Strong_20_Emphasis"><text:span text:style-name="T34">2.</text:span></text:span><text:span text:style-name="T34"> Jeżeli jedno zdarzenie stanowi podstawę do naliczenia więcej niż jednej kary umownej, Zamawiający jest uprawniony do naliczenia kar z każdego tytułu, </text:span><text:span text:style-name="Strong_20_Emphasis"><text:span text:style-name="T34">o ile poszczególne kary zabezpieczają różne obowiązki Wykonawcy i nie prowadzą do wielokrotnego naliczenia kary za naruszenie tego samego obowiązku.</text:span></text:span></text:p>
      <text:p text:style-name="P22"><text:span text:style-name="Strong_20_Emphasis"><text:span text:style-name="T34">3.</text:span></text:span><text:span text:style-name="T34"> Zamawiający zapłaci Wykonawcy karę umowną w przypadku odstąpienia od Umowy przez Wykonawcę z przyczyn leżących wyłącznie po stronie Zamawiającego albo odstąpienia od Umowy przez Zamawiającego z przyczyn leżących wyłącznie po jego stronie – w wysokości </text:span><text:span text:style-name="Strong_20_Emphasis"><text:span text:style-name="T34">10% wynagrodzenia brutto</text:span></text:span><text:span text:style-name="T34">, o którym mowa w § 6 ust. 1 Umowy, z wyjątkiem przypadków, w których odstąpienie następuje na podstawie uprawnienia przysługującego Zamawiającemu na mocy przepisów prawa lub Umowy.</text:span></text:p>
      <text:p text:style-name="P22"><text:span text:style-name="Strong_20_Emphasis"><text:span text:style-name="T34">4.</text:span></text:span><text:span text:style-name="T34"> Kary umowne są należne niezależnie od poniesienia przez Zamawiającego szkody i jej wysokości.</text:span></text:p>
      <text:p text:style-name="P22"><text:span text:style-name="Strong_20_Emphasis"><text:span text:style-name="T34">5.</text:span></text:span><text:span text:style-name="T34"> Zapłata kary umownej nie zwalnia Wykonawcy z obowiązku wykonania zobowiązania, którego naruszenie stanowiło podstawę naliczenia kary, chyba że wykonanie zobowiązania stało się niemożliwe albo Umowa uległa rozwiązaniu lub odstąpiono od niej w odpowiednim zakresie.</text:span></text:p>
      <text:p text:style-name="P22"><text:span text:style-name="Strong_20_Emphasis"><text:span text:style-name="T34">6.</text:span></text:span><text:span text:style-name="T34"> Strony zastrzegają możliwość dochodzenia, na zasadach ogólnych, odszkodowania przewyższającego wysokość zastrzeżonych kar umownych, do wysokości rzeczywiście poniesionej szkody.</text:span></text:p>
      <text:p text:style-name="P22"><text:span text:style-name="Strong_20_Emphasis"><text:span text:style-name="T34">7.</text:span></text:span><text:span text:style-name="T34"> Łączna maksymalna wysokość kar umownych, których może dochodzić </text:span><text:span text:style-name="Strong_20_Emphasis"><text:span text:style-name="T34">każda ze Stron</text:span></text:span><text:span text:style-name="T34">, nie może przekroczyć </text:span><text:span text:style-name="Strong_20_Emphasis"><text:span text:style-name="T34">30% wynagrodzenia brutto</text:span></text:span><text:span text:style-name="T34">, o którym mowa w § 6 ust. 1 Umowy.</text:span></text:p>
      <text:p text:style-name="P22"><text:span text:style-name="Strong_20_Emphasis"><text:span text:style-name="T34">8.</text:span></text:span><text:span text:style-name="T34"> Zamawiający jest uprawniony do potrącenia należnych mu kar umownych z wynagrodzenia Wykonawcy lub innych należności przysługujących Wykonawcy, o ile potrącenie jest dopuszczalne zgodnie z obowiązującymi przepisami prawa.</text:span></text:p>
      <text:p text:style-name="P22"><text:span text:style-name="Strong_20_Emphasis"><text:span text:style-name="T34">9.</text:span></text:span><text:span text:style-name="T34"> Naliczenie kary umownej następuje poprzez przekazanie Wykonawcy informacji wskazującej podstawę jej naliczenia oraz wysokość kary.</text:span></text:p>
      <text:p text:style-name="P22"><text:span text:style-name="Strong_20_Emphasis"><text:span text:style-name="T34">10.</text:span></text:span><text:span text:style-name="T34"> Zapłata kary umownej nastąpi w terminie </text:span><text:span text:style-name="Strong_20_Emphasis"><text:span text:style-name="T34">14 dni od dnia doręczenia wezwania do jej zapłaty</text:span></text:span><text:span text:style-name="T34">, chyba że Zamawiający skorzysta z uprawnienia do potrącenia, o którym mowa w ust. 8.</text:span></text:p>
      <text:h text:style-name="P495" text:outline-level="2">§ 10</text:h>
      <text:h text:style-name="P425" text:outline-level="3">Podwykonawstwo</text:h>
      <text:p text:style-name="P22"><text:span text:style-name="Strong_20_Emphasis"><text:span text:style-name="T34">1.</text:span></text:span><text:span text:style-name="T34"> Wykonawca może powierzyć wykonanie części Przedmiotu umowy podwykonawcom na zasadach określonych w ustawie Pzp oraz niniejszej Umowie.</text:span></text:p>
      <text:p text:style-name="Text_20_body"><text:span text:style-name="Strong_20_Emphasis"><text:span text:style-name="T34">2.</text:span></text:span><text:span text:style-name="T34"> Wykonawca oświadcza, że:</text:span></text:p>
      <text:list xml:id="list3550470268" text:style-name="L198">
        <text:list-item>
          <text:p text:style-name="P205"><text:span text:style-name="T34">następujący zakres Przedmiotu umowy wykona osobiście: </text:span></text:p>
        </text:list-item>
      </text:list>
      <text:p text:style-name="P72">.................................................................................................................................................</text:p>
      <text:list xml:id="list3356507235" text:style-name="L199">
        <text:list-item>
          <text:p text:style-name="P206"><text:span text:style-name="T34">następujący zakres Przedmiotu umowy zamierza powierzyć podwykonawcom: </text:span></text:p>
        </text:list-item>
      </text:list>
      <text:p text:style-name="P72">.................................................................................................................................................</text:p>
      <text:p text:style-name="P22"><text:span text:style-name="Strong_20_Emphasis"><text:span text:style-name="T34">3.</text:span></text:span><text:span text:style-name="T34"> Powierzenie wykonania części zamówienia podwykonawcy nie zwalnia Wykonawcy z odpowiedzialności za należyte wykonanie Umowy. Wykonawca odpowiada za działania i zaniechania podwykonawców oraz dalszych podwykonawców jak za działania i zaniechania własne.</text:span></text:p>
      <text:p text:style-name="P22"><text:soft-page-break/><text:span text:style-name="Strong_20_Emphasis"><text:span text:style-name="T34">4.</text:span></text:span><text:span text:style-name="T34"> Zmiana podwykonawcy, wprowadzenie nowego podwykonawcy albo rezygnacja z podwykonawcy nie stanowi zmiany Umowy wymagającej zawarcia aneksu, z zastrzeżeniem obowiązków wynikających z ustawy Pzp oraz niniejszej Umowy.</text:span></text:p>
      <text:p text:style-name="P22"><text:span text:style-name="Strong_20_Emphasis"><text:span text:style-name="T34">5.</text:span></text:span><text:span text:style-name="T34"> Jeżeli Wykonawca powoływał się na zasoby podmiotu udostępniającego zasoby w celu wykazania spełniania warunków udziału w postępowaniu, zmiana lub rezygnacja z tego podmiotu jest dopuszczalna pod warunkiem wykazania przez Wykonawcę, że proponowany inny podmiot lub sam Wykonawca spełnia odpowiednie warunki udziału w postępowaniu w stopniu nie mniejszym niż podmiot, na którego zasoby Wykonawca powoływał się w toku postępowania.</text:span></text:p>
      <text:p text:style-name="P22"><text:span text:style-name="Strong_20_Emphasis"><text:span text:style-name="T34">6.</text:span></text:span><text:span text:style-name="T34"> Jeżeli zdolności podmiotu udostępniającego zasoby, na które powoływał się Wykonawca, dotyczą wykształcenia, kwalifikacji zawodowych lub doświadczenia, podmiot ten wykonuje roboty budowlane lub usługi, do realizacji których te zdolności są wymagane.</text:span></text:p>
      <text:p text:style-name="P22"><text:span text:style-name="Strong_20_Emphasis"><text:span text:style-name="T34">7.</text:span></text:span><text:span text:style-name="T34"> Wykonawca, podwykonawca lub dalszy podwykonawca zamierzający zawrzeć umowę o podwykonawstwo, której przedmiotem są </text:span><text:span text:style-name="Strong_20_Emphasis"><text:span text:style-name="T34">roboty budowlane</text:span></text:span><text:span text:style-name="T34">, zobowiązany jest przedłożyć Zamawiającemu projekt tej umowy przed jej zawarciem, przy czym podwykonawca lub dalszy podwykonawca zobowiązany jest dołączyć zgodę Wykonawcy na zawarcie umowy o treści zgodnej z przedłożonym projektem.</text:span></text:p>
      <text:p text:style-name="P22"><text:span text:style-name="Strong_20_Emphasis"><text:span text:style-name="T34">8.</text:span></text:span><text:span text:style-name="T34"> Projekt umowy o podwykonawstwo, której przedmiotem są roboty budowlane, powinien określać w szczególności:</text:span></text:p>
      <text:list xml:id="list3516733632" text:style-name="L200">
        <text:list-item>
          <text:p text:style-name="P350">strony umowy; </text:p>
        </text:list-item>
        <text:list-item>
          <text:p text:style-name="P350">szczegółowy zakres robót powierzonych podwykonawcy lub dalszemu podwykonawcy; </text:p>
        </text:list-item>
        <text:list-item>
          <text:p text:style-name="P350">wysokość wynagrodzenia albo sposób jego ustalenia; </text:p>
        </text:list-item>
        <text:list-item>
          <text:p text:style-name="P350">termin wykonania robót; </text:p>
        </text:list-item>
        <text:list-item>
          <text:p text:style-name="P350">zasady odbioru wykonanych robót; </text:p>
        </text:list-item>
        <text:list-item>
          <text:p text:style-name="P284"><text:span text:style-name="T34">termin i sposób zapłaty wynagrodzenia; </text:span></text:p>
        </text:list-item>
        <text:list-item>
          <text:p text:style-name="P350">zasady odpowiedzialności za wady wykonanych robót; </text:p>
        </text:list-item>
        <text:list-item>
          <text:p text:style-name="P350">obowiązki dotyczące zatrudnienia na podstawie stosunku pracy, jeżeli mają zastosowanie do powierzonych robót; </text:p>
        </text:list-item>
        <text:list-item>
          <text:p text:style-name="P129">obowiązek przestrzegania przez podwykonawcę lub dalszego podwykonawcę wymagań dotyczących bezpieczeństwa, ochrony przeciwpożarowej, organizacji robót oraz zasad funkcjonowania Domu Pomocy Społecznej w Obrytem, w zakresie mającym zastosowanie do powierzonych robót. </text:p>
        </text:list-item>
      </text:list>
      <text:p text:style-name="P22"><text:span text:style-name="Strong_20_Emphasis"><text:span text:style-name="T34">9.</text:span></text:span><text:span text:style-name="T34"> Termin zapłaty wynagrodzenia podwykonawcy lub dalszemu podwykonawcy przewidziany w umowie o podwykonawstwo nie może być dłuższy niż </text:span><text:span text:style-name="Strong_20_Emphasis"><text:span text:style-name="T34">30 dni</text:span></text:span><text:span text:style-name="T34"> od dnia doręczenia odpowiednio Wykonawcy, podwykonawcy lub dalszemu podwykonawcy faktury lub rachunku potwierdzających wykonanie zleconych robót budowlanych, dostaw lub usług.</text:span></text:p>
      <text:p text:style-name="P22"><text:span text:style-name="Strong_20_Emphasis"><text:span text:style-name="T34">10.</text:span></text:span><text:span text:style-name="T34"> Umowa o podwykonawstwo nie może zawierać postanowień:</text:span></text:p>
      <text:list xml:id="list909041973" text:style-name="L201">
        <text:list-item>
          <text:p text:style-name="P285"><text:span text:style-name="T34">uzależniających zapłatę wynagrodzenia podwykonawcy lub dalszemu podwykonawcy od otrzymania przez Wykonawcę wynagrodzenia od Zamawiającego; </text:span></text:p>
        </text:list-item>
        <text:list-item>
          <text:p text:style-name="P351">uzależniających zwrot zabezpieczenia wniesionego przez podwykonawcę lub dalszego podwykonawcę od zwrotu zabezpieczenia należytego wykonania Umowy Wykonawcy przez Zamawiającego; </text:p>
        </text:list-item>
        <text:list-item>
          <text:p text:style-name="P351">określających termin zapłaty wynagrodzenia dłuższy niż wskazany w ust. 9; </text:p>
        </text:list-item>
        <text:list-item>
          <text:p text:style-name="P351">kształtujących prawa i obowiązki podwykonawcy, w zakresie kar umownych oraz postanowień dotyczących warunków wypłaty wynagrodzenia, w sposób dla niego mniej korzystny niż prawa i obowiązki Wykonawcy ukształtowane niniejszą Umową; </text:p>
        </text:list-item>
        <text:list-item>
          <text:p text:style-name="P130">sprzecznych z wymaganiami dokumentów zamówienia, niniejszej Umowy lub przepisami ustawy Pzp. </text:p>
        </text:list-item>
      </text:list>
      <text:p text:style-name="P22"><text:span text:style-name="Strong_20_Emphasis"><text:span text:style-name="T34">11.</text:span></text:span><text:span text:style-name="T34"> Zamawiający, w terminie </text:span><text:span text:style-name="Strong_20_Emphasis"><text:span text:style-name="T34">7 dni</text:span></text:span><text:span text:style-name="T34"> od dnia otrzymania projektu umowy o podwykonawstwo, której przedmiotem są roboty budowlane, zgłosi w formie pisemnej, pod rygorem nieważności, zastrzeżenia do projektu, jeżeli:</text:span></text:p>
      <text:list xml:id="list1191863491" text:style-name="L205">
        <text:list-item>
          <text:p text:style-name="P352">projekt nie spełnia wymagań określonych w dokumentach zamówienia lub niniejszej Umowie; </text:p>
        </text:list-item>
        <text:list-item>
          <text:p text:style-name="P352">przewiduje termin zapłaty wynagrodzenia dłuższy niż określony w ust. 9; </text:p>
        </text:list-item>
        <text:list-item>
          <text:p text:style-name="P131">zawiera postanowienia niezgodne z przepisami ustawy Pzp. </text:p>
        </text:list-item>
      </text:list>
      <text:p text:style-name="P73"><text:soft-page-break/>Niezgłoszenie zastrzeżeń w powyższym terminie uważa się za akceptację projektu umowy przez Zamawiającego.</text:p>
      <text:p text:style-name="P22"><text:span text:style-name="Strong_20_Emphasis"><text:span text:style-name="T34">12.</text:span></text:span><text:span text:style-name="T34"> Po zawarciu umowy o podwykonawstwo, której przedmiotem są roboty budowlane, Wykonawca, podwykonawca lub dalszy podwykonawca zobowiązany jest przedłożyć Zamawiającemu poświadczoną za zgodność z oryginałem kopię zawartej umowy w terminie </text:span><text:span text:style-name="Strong_20_Emphasis"><text:span text:style-name="T34">7 dni od dnia jej zawarcia</text:span></text:span><text:span text:style-name="T34">.</text:span></text:p>
      <text:p text:style-name="P22"><text:span text:style-name="Strong_20_Emphasis"><text:span text:style-name="T34">13.</text:span></text:span><text:span text:style-name="T34"> Zamawiający, w terminie </text:span><text:span text:style-name="Strong_20_Emphasis"><text:span text:style-name="T34">7 dni</text:span></text:span><text:span text:style-name="T34"> od dnia otrzymania kopii umowy, o której mowa w ust. 12, zgłosi w formie pisemnej, pod rygorem nieważności, sprzeciw do tej umowy w przypadkach, o których mowa w ust. 11.</text:span></text:p>
      <text:p text:style-name="P73">Niezgłoszenie sprzeciwu w powyższym terminie uważa się za akceptację umowy przez Zamawiającego.</text:p>
      <text:p text:style-name="P22"><text:span text:style-name="Strong_20_Emphasis"><text:span text:style-name="T34">14.</text:span></text:span><text:span text:style-name="T34"> Podwykonawca lub dalszy podwykonawca może przystąpić do wykonywania robót budowlanych po zawarciu umowy o podwykonawstwo zgodnej z zaakceptowanym przez Zamawiającego projektem oraz po dopełnieniu obowiązków określonych w niniejszym paragrafie.</text:span></text:p>
      <text:p text:style-name="P22"><text:span text:style-name="Strong_20_Emphasis"><text:span text:style-name="T34">15.</text:span></text:span><text:span text:style-name="T34"> W przypadku zawarcia umowy o podwykonawstwo, której przedmiotem są </text:span><text:span text:style-name="Strong_20_Emphasis"><text:span text:style-name="T34">dostawy lub usługi</text:span></text:span><text:span text:style-name="T34">, Wykonawca, podwykonawca lub dalszy podwykonawca zobowiązany jest przedłożyć Zamawiającemu poświadczoną za zgodność z oryginałem kopię zawartej umowy w terminie </text:span><text:span text:style-name="Strong_20_Emphasis"><text:span text:style-name="T34">7 dni od dnia jej zawarcia</text:span></text:span><text:span text:style-name="T34">.</text:span></text:p>
      <text:p text:style-name="P22"><text:span text:style-name="Strong_20_Emphasis"><text:span text:style-name="T34">16.</text:span></text:span><text:span text:style-name="T34"> Obowiązek, o którym mowa w ust. 15, nie dotyczy umów o podwykonawstwo o wartości mniejszej niż </text:span><text:span text:style-name="Strong_20_Emphasis"><text:span text:style-name="T34">0,5% wartości niniejszej Umowy</text:span></text:span><text:span text:style-name="T34">, chyba że wartość takiej umowy o podwykonawstwo jest większa niż </text:span><text:span text:style-name="Strong_20_Emphasis"><text:span text:style-name="T34">50 000,00 zł</text:span></text:span><text:span text:style-name="T34">.</text:span></text:p>
      <text:p text:style-name="P22"><text:span text:style-name="Strong_20_Emphasis"><text:span text:style-name="T34">17.</text:span></text:span><text:span text:style-name="T34"> Jeżeli umowa o podwykonawstwo dotycząca dostaw lub usług przewiduje termin zapłaty wynagrodzenia dłuższy niż określony w ust. 9, Zamawiający poinformuje o tym Wykonawcę i wezwie go do doprowadzenia do zmiany tej umowy pod rygorem naliczenia kary umownej określonej w § 9 Umowy.</text:span></text:p>
      <text:p text:style-name="P22"><text:span text:style-name="Strong_20_Emphasis"><text:span text:style-name="T34">18.</text:span></text:span><text:span text:style-name="T34"> Postanowienia ust. 7–17 stosuje się odpowiednio do zmian umów o podwykonawstwo.</text:span></text:p>
      <text:p text:style-name="P22"><text:span text:style-name="Strong_20_Emphasis"><text:span text:style-name="T34">19.</text:span></text:span><text:span text:style-name="T34"> Powierzenie podwykonawcy lub dalszemu podwykonawcy innego zakresu robót niż wynikający z zaakceptowanej umowy o podwykonawstwo wymaga uprzedniego przeprowadzenia procedury określonej w niniejszym paragrafie w zakresie dotyczącym zmiany umowy.</text:span></text:p>
      <text:p text:style-name="P22"><text:span text:style-name="Strong_20_Emphasis"><text:span text:style-name="T34">20.</text:span></text:span><text:span text:style-name="T34"> Wykonawca zobowiązany jest do bieżącego informowania Zamawiającego o podwykonawcach i dalszych podwykonawcach uczestniczących w realizacji Przedmiotu umowy oraz o zakresie powierzonych im robót, dostaw lub usług.</text:span></text:p>
      <text:p text:style-name="P22"><text:span text:style-name="Strong_20_Emphasis"><text:span text:style-name="T34">21.</text:span></text:span><text:span text:style-name="T34"> Wykonawca zobowiązany jest zapewnić, aby podwykonawcy i dalsi podwykonawcy przestrzegali postanowień Umowy dotyczących w szczególności:</text:span></text:p>
      <text:list xml:id="list1706732638" text:style-name="L203">
        <text:list-item>
          <text:p text:style-name="P353">bezpieczeństwa i higieny pracy; </text:p>
        </text:list-item>
        <text:list-item>
          <text:p text:style-name="P353">ochrony przeciwpożarowej; </text:p>
        </text:list-item>
        <text:list-item>
          <text:p text:style-name="P353">organizacji i zabezpieczenia terenu robót; </text:p>
        </text:list-item>
        <text:list-item>
          <text:p text:style-name="P353">zatrudnienia na podstawie stosunku pracy; </text:p>
        </text:list-item>
        <text:list-item>
          <text:p text:style-name="P353">ochrony mienia Zamawiającego; </text:p>
        </text:list-item>
        <text:list-item>
          <text:p text:style-name="P353">zasad dotyczących funkcjonowania Domu Pomocy Społecznej w Obrytem; </text:p>
        </text:list-item>
        <text:list-item>
          <text:p text:style-name="P132">zasad dotyczących planowanych wyłączeń, przełączeń oraz zapewnienia ciągłości funkcjonowania DPS – w zakresie, w jakim obowiązki te dotyczą robót powierzonych danemu podwykonawcy. </text:p>
        </text:list-item>
      </text:list>
      <text:p text:style-name="P22"><text:span text:style-name="Strong_20_Emphasis"><text:span text:style-name="T34">22.</text:span></text:span><text:span text:style-name="T34"> W przypadku stwierdzenia, że podwykonawca lub dalszy podwykonawca wykonuje roboty bez wymaganej umowy o podwykonawstwo albo z naruszeniem postanowień niniejszego paragrafu, Zamawiający może żądać wstrzymania wykonywania przez niego robót do czasu usunięcia naruszeń.</text:span></text:p>
      <text:p text:style-name="P22"><text:span text:style-name="Strong_20_Emphasis"><text:span text:style-name="T34">23.</text:span></text:span><text:span text:style-name="T34"> Wykonawca zobowiązany jest do terminowej zapłaty należnego wynagrodzenia podwykonawcom oraz zapewnienia, aby podwykonawcy terminowo regulowali należności wobec dalszych podwykonawców.</text:span></text:p>
      <text:p text:style-name="P22"><text:span text:style-name="Strong_20_Emphasis"><text:span text:style-name="T34">24.</text:span></text:span><text:span text:style-name="T34"> Wykonawca zobowiązany jest, na zasadach określonych w § 6 Umowy, przedłożyć Zamawiającemu dowody potwierdzające zapłatę wymagalnego wynagrodzenia podwykonawcom i dalszym podwykonawcom.</text:span></text:p>
      <text:p text:style-name="P22"><text:span text:style-name="Strong_20_Emphasis"><text:span text:style-name="T34">25.</text:span></text:span><text:span text:style-name="T34"> Zasady bezpośredniej zapłaty wymagalnego wynagrodzenia podwykonawcom lub dalszym podwykonawcom przez Zamawiającego określa § 6 Umowy oraz przepisy ustawy Pzp.</text:span></text:p>
      <text:p text:style-name="P22"><text:soft-page-break/><text:span text:style-name="Strong_20_Emphasis"><text:span text:style-name="T34">26.</text:span></text:span><text:span text:style-name="T34"> Naruszenie obowiązków określonych w niniejszym paragrafie skutkuje odpowiedzialnością Wykonawcy, w tym obowiązkiem zapłaty kar umownych określonych w § 9 Umowy.</text:span></text:p>
      <text:h text:style-name="P495" text:outline-level="2">§ 11</text:h>
      <text:h text:style-name="P425" text:outline-level="3">Gwarancja jakości i rękojmia za wady</text:h>
      <text:p text:style-name="P22"><text:span text:style-name="Strong_20_Emphasis"><text:span text:style-name="T34">1.</text:span></text:span><text:span text:style-name="T34"> Wykonawca udziela Zamawiającemu gwarancji jakości na cały wykonany Przedmiot umowy na okres </text:span><text:span text:style-name="Strong_20_Emphasis"><text:span text:style-name="T34">……… miesięcy</text:span></text:span><text:span text:style-name="T34">, zgodny z okresem gwarancji zaoferowanym przez Wykonawcę w Formularzu Ofertowym, przy czym okres gwarancji nie może być krótszy niż </text:span><text:span text:style-name="Strong_20_Emphasis"><text:span text:style-name="T34">60 miesięcy</text:span></text:span><text:span text:style-name="T34">.</text:span></text:p>
      <text:p text:style-name="P22"><text:span text:style-name="Strong_20_Emphasis"><text:span text:style-name="T34">2.</text:span></text:span><text:span text:style-name="T34"> Okres gwarancji jakości rozpoczyna się od dnia podpisania protokołu odbioru końcowego Przedmiotu umowy.</text:span></text:p>
      <text:p text:style-name="P22"><text:span text:style-name="Strong_20_Emphasis"><text:span text:style-name="T34">3.</text:span></text:span><text:span text:style-name="T34"> Okres rękojmi za wady Przedmiotu umowy Strony ustalają na okres równy okresowi gwarancji jakości, o którym mowa w ust. 1.</text:span></text:p>
      <text:p text:style-name="P22"><text:span text:style-name="Strong_20_Emphasis"><text:span text:style-name="T34">4.</text:span></text:span><text:span text:style-name="T34"> Gwarancją objęty jest cały Przedmiot umowy, w szczególności:</text:span></text:p>
      <text:list xml:id="list1493390326" text:style-name="L206">
        <text:list-item>
          <text:p text:style-name="P380">wykonane roboty budowlane; </text:p>
        </text:list-item>
        <text:list-item>
          <text:p text:style-name="P380">wykonane instalacje i ich elementy; </text:p>
        </text:list-item>
        <text:list-item>
          <text:p text:style-name="P380">zamontowane urządzenia, maszyny i wyposażenie; </text:p>
        </text:list-item>
        <text:list-item>
          <text:p text:style-name="P380">materiały i wyroby użyte do realizacji zamówienia; </text:p>
        </text:list-item>
        <text:list-item>
          <text:p text:style-name="P380">wykonane połączenia, zabezpieczenia i izolacje; </text:p>
        </text:list-item>
        <text:list-item>
          <text:p text:style-name="P380">automatykę, układy sterowania, regulacji i zabezpieczeń; </text:p>
        </text:list-item>
        <text:list-item>
          <text:p text:style-name="P170">pozostałe elementy wykonane lub dostarczone przez Wykonawcę w ramach realizacji Przedmiotu umowy. </text:p>
        </text:list-item>
      </text:list>
      <text:p text:style-name="P22"><text:span text:style-name="Strong_20_Emphasis"><text:span text:style-name="T34">5.</text:span></text:span><text:span text:style-name="T34"> Wykonawca odpowiada w okresie gwarancji jakości za wady Przedmiotu umowy, w szczególności wynikające z:</text:span></text:p>
      <text:list xml:id="list3753989042" text:style-name="L207">
        <text:list-item>
          <text:p text:style-name="P354">niewłaściwego wykonania robót; </text:p>
        </text:list-item>
        <text:list-item>
          <text:p text:style-name="P354">zastosowania wadliwych, niewłaściwych lub niespełniających wymagań dokumentów zamówienia materiałów, urządzeń lub wyrobów; </text:p>
        </text:list-item>
        <text:list-item>
          <text:p text:style-name="P354">nieprawidłowego montażu, regulacji lub uruchomienia; </text:p>
        </text:list-item>
        <text:list-item>
          <text:p text:style-name="P354">niezgodności wykonania z dokumentacją projektową, STWiORB, Umową, dokumentami zamówienia, zasadami wiedzy technicznej lub obowiązującymi przepisami; </text:p>
        </text:list-item>
        <text:list-item>
          <text:p text:style-name="P133">przyczyn tkwiących w wykonanym Przedmiocie umowy. </text:p>
        </text:list-item>
      </text:list>
      <text:p text:style-name="P22"><text:span text:style-name="Strong_20_Emphasis"><text:span text:style-name="T34">6.</text:span></text:span><text:span text:style-name="T34"> Gwarancja obejmuje nieodpłatne usuwanie wszelkich wad i usterek objętych odpowiedzialnością Wykonawcy, w tym – jeżeli jest to konieczne – diagnostykę, naprawę lub wymianę wadliwych elementów, urządzeń albo materiałów na wolne od wad, wraz ze wszystkimi kosztami robocizny, materiałów, części zamiennych, dojazdu, transportu, demontażu, ponownego montażu, regulacji, prób oraz ponownego uruchomienia.</text:span></text:p>
      <text:p text:style-name="P22"><text:span text:style-name="Strong_20_Emphasis"><text:span text:style-name="T34">7.</text:span></text:span><text:span text:style-name="T34"> Wykonawca nie może uzależniać wykonania obowiązków gwarancyjnych wobec Zamawiającego od uprzedniego uznania reklamacji przez producenta, dostawcę, podwykonawcę lub inny podmiot.</text:span></text:p>
      <text:p text:style-name="P22"><text:span text:style-name="Strong_20_Emphasis"><text:span text:style-name="T34">8.</text:span></text:span><text:span text:style-name="T34"> Udzielenie gwarancji przez producenta urządzenia, materiału lub innego elementu Przedmiotu umowy nie zwalnia Wykonawcy z odpowiedzialności gwarancyjnej wobec Zamawiającego. Wykonawca pozostaje odpowiedzialny za prawidłową i terminową realizację obowiązków gwarancyjnych dotyczących całego Przedmiotu umowy.</text:span></text:p>
      <text:p text:style-name="P22"><text:span text:style-name="Strong_20_Emphasis"><text:span text:style-name="T34">9.</text:span></text:span><text:span text:style-name="T34"> Jeżeli gwarancja producenta danego urządzenia, materiału lub elementu jest udzielona na okres dłuższy niż okres gwarancji udzielonej przez Wykonawcę, Wykonawca przekaże Zamawiającemu wszystkie dokumenty niezbędne do korzystania z gwarancji producenta po upływie okresu gwarancji Wykonawcy.</text:span></text:p>
      <text:p text:style-name="P22"><text:span text:style-name="Strong_20_Emphasis"><text:span text:style-name="T34">10.</text:span></text:span><text:span text:style-name="T34"> W okresie gwarancji wszelkie czynności wymagające zgodnie z wymaganiami producenta autoryzowanego uruchomienia, serwisu, konserwacji lub przeglądów kotłów, palników albo innych urządzeń będą wykonywane przez osoby lub podmioty posiadające </text:span><text:span text:style-name="Strong_20_Emphasis"><text:span text:style-name="T34">aktualne autoryzacje wymagane przez producenta danego urządzenia</text:span></text:span><text:span text:style-name="T34">.</text:span></text:p>
      <text:p text:style-name="P22"><text:span text:style-name="Strong_20_Emphasis"><text:span text:style-name="T34">11.</text:span></text:span><text:span text:style-name="T34"> Wykonywanie przez Wykonawcę obowiązków gwarancyjnych nie może powodować utraty lub ograniczenia gwarancji producenta zamontowanych urządzeń. Jeżeli dla zachowania gwarancji producenta wymagane jest wykonywanie określonych przeglądów, czynności serwisowych, konserwacyjnych lub regulacyjnych, Wykonawca </text:span><text:soft-page-break/><text:span text:style-name="T34">zobowiązany jest poinformować o tym Zamawiającego najpóźniej przy odbiorze końcowym oraz przekazać harmonogram i warunki wykonywania tych czynności.</text:span></text:p>
      <text:p text:style-name="P22"><text:span text:style-name="Strong_20_Emphasis"><text:span text:style-name="T34">12.</text:span></text:span><text:span text:style-name="T34"> Zamawiający będzie zgłaszał Wykonawcy wady, usterki lub awarie:</text:span></text:p>
      <text:list xml:id="list2430618945" text:style-name="L208">
        <text:list-item>
          <text:p text:style-name="P355">w formie pisemnej, lub </text:p>
        </text:list-item>
        <text:list-item>
          <text:p text:style-name="P134">za pośrednictwem poczty elektronicznej na adres: </text:p>
        </text:list-item>
      </text:list>
      <text:p text:style-name="P22"><text:span text:style-name="Strong_20_Emphasis"><text:span text:style-name="T34">……………………………………………………………………………………………………</text:span></text:span></text:p>
      <text:p text:style-name="P73">Zmiana adresu do dokonywania zgłoszeń gwarancyjnych nie wymaga zawarcia aneksu do Umowy, lecz wymaga pisemnego poinformowania drugiej Strony.</text:p>
      <text:p text:style-name="P22"><text:span text:style-name="Strong_20_Emphasis"><text:span text:style-name="T34">13.</text:span></text:span><text:span text:style-name="T34"> Wykonawca zobowiązany jest potwierdzić otrzymanie zgłoszenia oraz przystąpić do diagnozy i usuwania wady lub awarii:</text:span></text:p>
      <text:list xml:id="list2806878008" text:style-name="L209">
        <text:list-item>
          <text:p text:style-name="P286"><text:span text:style-name="T34">w przypadku awarii lub wady powodującej brak możliwości prawidłowego funkcjonowania kotłowni, brak lub istotne ograniczenie dostawy ciepła, ciepłej wody użytkowej lub pary technologicznej albo stwarzającej zagrożenie dla życia, zdrowia lub mienia – </text:span><text:span text:style-name="Strong_20_Emphasis"><text:span text:style-name="T34">nie później niż w terminie 24 godzin od zgłoszenia</text:span></text:span><text:span text:style-name="T34">; </text:span></text:p>
        </text:list-item>
        <text:list-item>
          <text:p text:style-name="P60"><text:span text:style-name="T34">w przypadku pozostałych wad – </text:span><text:span text:style-name="Strong_20_Emphasis"><text:span text:style-name="T34">nie później niż w terminie 3 dni roboczych od zgłoszenia</text:span></text:span><text:span text:style-name="T34">. </text:span></text:p>
        </text:list-item>
      </text:list>
      <text:p text:style-name="P22"><text:span text:style-name="Strong_20_Emphasis"><text:span text:style-name="T34">14.</text:span></text:span><text:span text:style-name="T34"> Wady powinny zostać usunięte:</text:span></text:p>
      <text:list xml:id="list1944927559" text:style-name="L210">
        <text:list-item>
          <text:p text:style-name="P287"><text:span text:style-name="T34">w przypadku awarii, o której mowa w ust. 13 pkt 1 – </text:span><text:span text:style-name="Strong_20_Emphasis"><text:span text:style-name="T34">niezwłocznie, w najkrótszym technicznie możliwym terminie</text:span></text:span><text:span text:style-name="T34">, przy czym Wykonawca zobowiązany jest podjąć wszelkie działania zmierzające do możliwie szybkiego przywrócenia prawidłowego i bezpiecznego funkcjonowania urządzeń i instalacji; </text:span></text:p>
        </text:list-item>
        <text:list-item>
          <text:p text:style-name="P61"><text:span text:style-name="T34">w pozostałych przypadkach – w terminie </text:span><text:span text:style-name="Strong_20_Emphasis"><text:span text:style-name="T34">14 dni od dnia zgłoszenia wady</text:span></text:span><text:span text:style-name="T34">, chyba że z przyczyn technologicznych lub technicznych jej usunięcie w tym terminie obiektywnie nie jest możliwe; w takim przypadku Wykonawca, przed upływem tego terminu, przedstawi Zamawiającemu uzasadnienie oraz uzgodni z nim inny, technicznie uzasadniony termin usunięcia wady. </text:span></text:p>
        </text:list-item>
      </text:list>
      <text:p text:style-name="P22"><text:span text:style-name="Strong_20_Emphasis"><text:span text:style-name="T34">15.</text:span></text:span><text:span text:style-name="T34"> W przypadku awarii zagrażającej ciągłości funkcjonowania Domu Pomocy Społecznej w Obrytem, jeżeli natychmiastowe trwałe usunięcie awarii nie jest możliwe, Wykonawca zobowiązany jest niezwłocznie zastosować, na własny koszt, rozwiązanie tymczasowe zapewniające bezpieczne i nieprzerwane funkcjonowanie obiektu do czasu wykonania naprawy docelowej.</text:span></text:p>
      <text:p text:style-name="P22"><text:span text:style-name="Strong_20_Emphasis"><text:span text:style-name="T34">16.</text:span></text:span><text:span text:style-name="T34"> W przypadku, o którym mowa w ust. 15, zastosowanie rozwiązania tymczasowego nie zwalnia Wykonawcy z obowiązku trwałego usunięcia awarii w najkrótszym technicznie możliwym terminie.</text:span></text:p>
      <text:p text:style-name="P22"><text:span text:style-name="Strong_20_Emphasis"><text:span text:style-name="T34">17.</text:span></text:span><text:span text:style-name="T34"> Jeżeli Wykonawca:</text:span></text:p>
      <text:list xml:id="list2490555783" text:style-name="L211">
        <text:list-item>
          <text:p text:style-name="P356">nie przystąpi do diagnozy lub usuwania wady w terminie określonym w Umowie; </text:p>
        </text:list-item>
        <text:list-item>
          <text:p text:style-name="P356">nie usunie wady w wyznaczonym terminie; </text:p>
        </text:list-item>
        <text:list-item>
          <text:p text:style-name="P356">odmówi wykonania obowiązków gwarancyjnych; </text:p>
        </text:list-item>
        <text:list-item>
          <text:p text:style-name="P135">wykonuje naprawę w sposób nieskuteczny, powodujący powtarzające się występowanie tej samej wady, </text:p>
        </text:list-item>
      </text:list>
      <text:p text:style-name="P22"><text:span text:style-name="T34">Zamawiający, po bezskutecznym wezwaniu Wykonawcy i wyznaczeniu mu odpowiedniego dodatkowego terminu, może zlecić usunięcie wady osobie trzeciej </text:span><text:span text:style-name="Strong_20_Emphasis"><text:span text:style-name="T34">na koszt i ryzyko Wykonawcy</text:span></text:span><text:span text:style-name="T34">, bez utraty uprawnień wynikających z gwarancji, rękojmi oraz bez uszczerbku dla prawa do naliczenia kar umownych.</text:span></text:p>
      <text:p text:style-name="P22"><text:span text:style-name="Strong_20_Emphasis"><text:span text:style-name="T34">18.</text:span></text:span><text:span text:style-name="T34"> W przypadku awarii wymagającej natychmiastowego działania ze względu na zagrożenie życia, zdrowia, mienia, bezpieczeństwa mieszkańców albo konieczność zachowania ciągłości funkcjonowania Domu Pomocy Społecznej w Obrytem, Zamawiający może zlecić wykonanie niezbędnych prac osobie trzeciej </text:span><text:span text:style-name="Strong_20_Emphasis"><text:span text:style-name="T34">bez wcześniejszego wyznaczania Wykonawcy dodatkowego terminu</text:span></text:span><text:span text:style-name="T34">, jeżeli oczekiwanie na działanie Wykonawcy mogłoby spowodować szkodę albo istotne zakłócenie funkcjonowania obiektu.</text:span></text:p>
      <text:p text:style-name="P22"><text:span text:style-name="Strong_20_Emphasis"><text:span text:style-name="T34">19.</text:span></text:span><text:span text:style-name="T34"> Koszty wykonania zastępczego, o którym mowa w ust. 17 i 18, ponosi Wykonawca w zakresie, w jakim konieczność wykonania tych czynności wynika z okoliczności, za które Wykonawca ponosi odpowiedzialność.</text:span></text:p>
      <text:p text:style-name="P22"><text:soft-page-break/><text:span text:style-name="Strong_20_Emphasis"><text:span text:style-name="T34">20.</text:span></text:span><text:span text:style-name="T34"> Jeżeli w ramach gwarancji Wykonawca wymieni wadliwe urządzenie lub element na nowy albo dokona istotnej naprawy urządzenia lub elementu, okres gwarancji dla wymienionego urządzenia, elementu albo istotnie naprawionej części biegnie na nowo od dnia skutecznego zakończenia naprawy lub wymiany.</text:span></text:p>
      <text:p text:style-name="P22"><text:span text:style-name="Strong_20_Emphasis"><text:span text:style-name="T34">21.</text:span></text:span><text:span text:style-name="T34"> W innych przypadkach niż określone w ust. 20 okres gwarancji ulega przedłużeniu o czas, w którym wskutek wady Zamawiający nie mógł korzystać z Przedmiotu umowy lub jego części.</text:span></text:p>
      <text:p text:style-name="P22"><text:span text:style-name="Strong_20_Emphasis"><text:span text:style-name="T34">22.</text:span></text:span><text:span text:style-name="T34"> Usunięcie wady lub awarii zostanie potwierdzone protokołem podpisanym przez przedstawiciela Zamawiającego i Wykonawcę albo w inny uzgodniony przez Strony sposób pozwalający na jednoznaczne potwierdzenie zakresu i daty wykonania naprawy.</text:span></text:p>
      <text:p text:style-name="P22"><text:span text:style-name="Strong_20_Emphasis"><text:span text:style-name="T34">23.</text:span></text:span><text:span text:style-name="T34"> Zamawiający jest uprawniony do dochodzenia roszczeń z tytułu gwarancji również po upływie okresu gwarancji, jeżeli wada została zgłoszona Wykonawcy przed upływem tego okresu.</text:span></text:p>
      <text:p text:style-name="P22"><text:span text:style-name="Strong_20_Emphasis"><text:span text:style-name="T34">24.</text:span></text:span><text:span text:style-name="T34"> Uprawnienia Zamawiającego wynikające z gwarancji jakości są niezależne od uprawnień przysługujących Zamawiającemu z tytułu rękojmi za wady.</text:span></text:p>
      <text:p text:style-name="P22"><text:span text:style-name="Strong_20_Emphasis"><text:span text:style-name="T34">25.</text:span></text:span><text:span text:style-name="T34"> W ramach rękojmi Wykonawca ponosi odpowiedzialność za wady istniejące w chwili odbioru oraz za wady ujawnione po odbiorze, jeżeli ich przyczyna tkwiła w wykonanym Przedmiocie umowy.</text:span></text:p>
      <text:p text:style-name="P22"><text:span text:style-name="Strong_20_Emphasis"><text:span text:style-name="T34">26.</text:span></text:span><text:span text:style-name="T34"> W przypadku ujawnienia wady objętej rękojmią Zamawiający może korzystać z uprawnień przewidzianych Umową oraz właściwymi przepisami Kodeksu cywilnego.</text:span></text:p>
      <text:p text:style-name="P22"><text:span text:style-name="Strong_20_Emphasis"><text:span text:style-name="T34">27.</text:span></text:span><text:span text:style-name="T34"> Jeżeli wada objęta rękojmią jest usuwalna, Zamawiający może żądać jej nieodpłatnego usunięcia na zasadach i w terminach określonych odpowiednio w ust. 13–16.</text:span></text:p>
      <text:p text:style-name="P22"><text:span text:style-name="Strong_20_Emphasis"><text:span text:style-name="T34">28.</text:span></text:span><text:span text:style-name="T34"> Jeżeli wada jest nieusuwalna, Zamawiający może – stosownie do charakteru wady i obowiązujących przepisów prawa – żądać odpowiedniego obniżenia wynagrodzenia, a w przypadku wady istotnej korzystać z dalszych uprawnień przewidzianych Umową oraz przepisami prawa.</text:span></text:p>
      <text:p text:style-name="P22"><text:span text:style-name="Strong_20_Emphasis"><text:span text:style-name="T34">29.</text:span></text:span><text:span text:style-name="T34"> Zamawiający jest uprawniony do przeprowadzania przeglądów gwarancyjnych Przedmiotu umowy </text:span><text:span text:style-name="Strong_20_Emphasis"><text:span text:style-name="T34">nie częściej niż raz w roku</text:span></text:span><text:span text:style-name="T34">, a także dodatkowo w przypadku wystąpienia wad, awarii lub innych okoliczności uzasadniających dokonanie przeglądu.</text:span></text:p>
      <text:p text:style-name="P22"><text:span text:style-name="Strong_20_Emphasis"><text:span text:style-name="T34">30.</text:span></text:span><text:span text:style-name="T34"> Wykonawca zobowiązany jest uczestniczyć w przeglądzie gwarancyjnym po otrzymaniu zawiadomienia Zamawiającego o terminie jego przeprowadzenia.</text:span></text:p>
      <text:p text:style-name="P22"><text:span text:style-name="Strong_20_Emphasis"><text:span text:style-name="T34">31.</text:span></text:span><text:span text:style-name="T34"> Z przeglądu gwarancyjnego sporządzony zostanie protokół, w którym wskazane zostaną w szczególności stwierdzone wady, sposób ich usunięcia oraz terminy wykonania wymaganych czynności.</text:span></text:p>
      <text:p text:style-name="P22"><text:span text:style-name="Strong_20_Emphasis"><text:span text:style-name="T34">32.</text:span></text:span><text:span text:style-name="T34"> Przed upływem okresu gwarancji Zamawiający może przeprowadzić końcowy przegląd gwarancyjny w celu ustalenia stanu Przedmiotu umowy oraz stwierdzenia, czy Wykonawca wykonał wszystkie obowiązki wynikające z gwarancji.</text:span></text:p>
      <text:p text:style-name="P22"><text:span text:style-name="Strong_20_Emphasis"><text:span text:style-name="T34">33.</text:span></text:span><text:span text:style-name="T34"> Upływ okresu gwarancji nie zwalnia Wykonawcy z obowiązku usunięcia wad zgłoszonych przed jego upływem.</text:span></text:p>
      <text:h text:style-name="P495" text:outline-level="2">§ 12</text:h>
      <text:h text:style-name="P427" text:outline-level="3"><text:span text:style-name="T34">Zmiany Umowy</text:span></text:h>
      <text:p text:style-name="P22"><text:span text:style-name="Strong_20_Emphasis"><text:span text:style-name="T34">1.</text:span></text:span><text:span text:style-name="T34"> Zmiana postanowień Umowy jest dopuszczalna wyłącznie w przypadkach określonych w ustawie Pzp oraz w przypadkach przewidzianych w niniejszym paragrafie.</text:span></text:p>
      <text:p text:style-name="P22"><text:span text:style-name="Strong_20_Emphasis"><text:span text:style-name="T34">2.</text:span></text:span><text:span text:style-name="T34"> Zmiany Umowy wymagające zmiany jej treści wymagają zachowania formy pisemnej pod rygorem nieważności, z zastrzeżeniem zmian, które zgodnie z niniejszą Umową nie wymagają zawarcia aneksu.</text:span></text:p>
      <text:p text:style-name="P22"><text:span text:style-name="Strong_20_Emphasis"><text:span text:style-name="T34">3.</text:span></text:span><text:span text:style-name="T34"> Na podstawie art. 455 ust. 1 pkt 1 ustawy Pzp Zamawiający przewiduje możliwość zmiany terminu wykonania Przedmiotu umowy w przypadku wystąpienia co najmniej jednej z następujących okoliczności:</text:span></text:p>
      <text:list xml:id="list2609662692" text:style-name="L212">
        <text:list-item>
          <text:p text:style-name="P288"><text:soft-page-break/><text:span text:style-name="T34">wystąpienia warunków atmosferycznych odbiegających od typowych dla danej pory roku, uniemożliwiających lub istotnie utrudniających prawidłowe wykonanie robót zgodnie z technologią, dokumentacją projektową lub STWiORB, pod warunkiem ich udokumentowania; </text:span></text:p>
        </text:list-item>
        <text:list-item>
          <text:p text:style-name="P357">wystąpienia siły wyższej, przez którą Strony rozumieją zdarzenie zewnętrzne, niezależne od Stron, niemożliwe do przewidzenia przy zachowaniu należytej staranności i którego skutkom Strony nie mogły zapobiec, w szczególności klęski żywiołowej, powodzi, pożaru o znacznych rozmiarach, katastrofy, działań wojennych, aktu terrorystycznego, epidemii lub innych zdarzeń o podobnym charakterze; </text:p>
        </text:list-item>
        <text:list-item>
          <text:p text:style-name="P357">wstrzymania robót przez Zamawiającego lub właściwy organ z przyczyn niezależnych od Wykonawcy; </text:p>
        </text:list-item>
        <text:list-item>
          <text:p text:style-name="P357">wystąpienia niezinwentaryzowanych instalacji, urządzeń, sieci, elementów konstrukcyjnych lub innych przeszkód, których nie można było przewidzieć na podstawie dokumentów zamówienia i które uniemożliwiają lub istotnie utrudniają prowadzenie robót; </text:p>
        </text:list-item>
        <text:list-item>
          <text:p text:style-name="P357">wystąpienia odmiennych od przyjętych w dokumentacji warunków technicznych lub rzeczywistego stanu istniejących instalacji, urządzeń albo elementów kotłowni, których nie można było stwierdzić przed rozpoczęciem robót przy zachowaniu należytej staranności; </text:p>
        </text:list-item>
        <text:list-item>
          <text:p text:style-name="P357">konieczności wykonania robót dodatkowych lub zamiennych, których wykonanie jest niezbędne do należytego wykonania Przedmiotu umowy i których realizacja ma wpływ na termin wykonania Umowy, o ile ich wprowadzenie jest dopuszczalne zgodnie z ustawą Pzp; </text:p>
        </text:list-item>
        <text:list-item>
          <text:p text:style-name="P357">konieczności dokonania zmian w dokumentacji projektowej, technologii lub sposobie wykonania robót, jeżeli potrzeba taka wynika z ujawnionych w toku realizacji warunków technicznych, obowiązujących przepisów prawa, wymagań właściwych organów albo konieczności zapewnienia prawidłowego i bezpiecznego funkcjonowania obiektu; </text:p>
        </text:list-item>
        <text:list-item>
          <text:p text:style-name="P357">wystąpienia opóźnień w wydaniu przez właściwe organy, gestorów sieci, Urząd Dozoru Technicznego lub inne uprawnione podmioty wymaganych decyzji, uzgodnień, odbiorów, zezwoleń lub stanowisk, jeżeli opóźnienie nie wynika z przyczyn leżących po stronie Wykonawcy; </text:p>
        </text:list-item>
        <text:list-item>
          <text:p text:style-name="P357">wystąpienia okoliczności związanych z koniecznością zapewnienia ciągłości funkcjonowania Domu Pomocy Społecznej w Obrytem, których nie można było przewidzieć na etapie przygotowania postępowania, powodujących konieczność zmiany kolejności, technologii, organizacji lub terminu wykonywania robót; </text:p>
        </text:list-item>
        <text:list-item>
          <text:p text:style-name="P357">działania osób trzecich lub innych zdarzeń niezależnych od Stron, które uniemożliwiają lub istotnie utrudniają prowadzenie robót, pod warunkiem że Wykonawca nie ponosi odpowiedzialności za ich wystąpienie; </text:p>
        </text:list-item>
        <text:list-item>
          <text:p text:style-name="P357">zmiany powszechnie obowiązujących przepisów prawa mających bezpośredni wpływ na sposób lub termin realizacji Przedmiotu umowy; </text:p>
        </text:list-item>
        <text:list-item>
          <text:p text:style-name="P136">opóźnienia Zamawiającego w przekazaniu terenu robót lub wykonaniu innych obowiązków wynikających z Umowy, jeżeli opóźnienie to uniemożliwia Wykonawcy terminową realizację Przedmiotu umowy. </text:p>
        </text:list-item>
      </text:list>
      <text:p text:style-name="P22"><text:span text:style-name="Strong_20_Emphasis"><text:span text:style-name="T34">4.</text:span></text:span><text:span text:style-name="T34"> W przypadkach określonych w ust. 3 termin wykonania Przedmiotu umowy może zostać przedłużony wyłącznie o okres odpowiadający rzeczywistemu wpływowi danej okoliczności na możliwość wykonywania robót, z uwzględnieniem czasu technicznie niezbędnego do wznowienia ich prawidłowej realizacji.</text:span></text:p>
      <text:p text:style-name="P22"><text:span text:style-name="Strong_20_Emphasis"><text:span text:style-name="T34">5.</text:span></text:span><text:span text:style-name="T34"> Zmiana terminu nie przysługuje Wykonawcy w zakresie, w jakim opóźnienie wynika z okoliczności, za które Wykonawca ponosi odpowiedzialność.</text:span></text:p>
      <text:p text:style-name="P22"><text:span text:style-name="Strong_20_Emphasis"><text:span text:style-name="T34">6.</text:span></text:span><text:span text:style-name="T34"> Zamawiający przewiduje możliwość zmiany sposobu wykonania Przedmiotu umowy, zastosowanych rozwiązań technicznych lub technologicznych, materiałów, wyrobów lub urządzeń, jeżeli:</text:span></text:p>
      <text:list xml:id="list790609158" text:style-name="L213">
        <text:list-item>
          <text:p text:style-name="P289"><text:span text:style-name="T34">zastosowanie rozwiązania przewidzianego w dokumentacji projektowej stanie się niemożliwe lub niecelowe z przyczyn technicznych ujawnionych po rozpoczęciu robót; </text:span></text:p>
        </text:list-item>
        <text:list-item>
          <text:p text:style-name="P358">pojawią się rozwiązania techniczne lub technologiczne korzystniejsze dla Zamawiającego, w szczególności zapewniające wyższą sprawność, trwałość, bezpieczeństwo, niezawodność, lepsze parametry użytkowe lub niższe koszty eksploatacji; </text:p>
        </text:list-item>
        <text:list-item>
          <text:p text:style-name="P358">określone w dokumentacji urządzenia, materiały lub wyroby przestaną być dostępne na rynku albo ich dostawa w terminie umożliwiającym wykonanie zamówienia stanie się obiektywnie niemożliwa z przyczyn niezależnych od Wykonawcy, pod warunkiem zastosowania rozwiązań co najmniej równoważnych pod względem parametrów technicznych, jakościowych, funkcjonalnych i eksploatacyjnych; </text:p>
        </text:list-item>
        <text:list-item>
          <text:p text:style-name="P358"><text:soft-page-break/>zmiana jest niezbędna ze względu na wymagania producenta urządzeń, właściwego organu, Inspektora Nadzoru Inwestorskiego albo wymagania wynikające z obowiązujących przepisów prawa; </text:p>
        </text:list-item>
        <text:list-item>
          <text:p text:style-name="P358">zmiana jest konieczna w celu usunięcia kolizji, zapewnienia bezpieczeństwa albo prawidłowego współdziałania modernizowanych instalacji z istniejącą infrastrukturą; </text:p>
        </text:list-item>
        <text:list-item>
          <text:p text:style-name="P137">zastosowanie innego rozwiązania jest niezbędne do zapewnienia wymaganych parametrów pracy kotłowni lub ciągłości funkcjonowania Domu Pomocy Społecznej w Obrytem. </text:p>
        </text:list-item>
      </text:list>
      <text:p text:style-name="P22"><text:span text:style-name="Strong_20_Emphasis"><text:span text:style-name="T34">7.</text:span></text:span><text:span text:style-name="T34"> Zmiana, o której mowa w ust. 6, nie może prowadzić do obniżenia jakości, trwałości, bezpieczeństwa, parametrów technicznych lub funkcjonalnych Przedmiotu umowy określonych w dokumentach zamówienia ani powodować zmiany ogólnego charakteru Umowy.</text:span></text:p>
      <text:p text:style-name="P22"><text:span text:style-name="Strong_20_Emphasis"><text:span text:style-name="T34">8.</text:span></text:span><text:span text:style-name="T34"> Zamawiający przewiduje możliwość rezygnacji z wykonania części robót, jeżeli:</text:span></text:p>
      <text:list xml:id="list1675776450" text:style-name="L214">
        <text:list-item>
          <text:p text:style-name="P290"><text:span text:style-name="T34">ich wykonanie okaże się zbędne dla osiągnięcia celu Umowy; </text:span></text:p>
        </text:list-item>
        <text:list-item>
          <text:p text:style-name="P359">w toku realizacji ujawnione zostaną okoliczności techniczne powodujące, że ich wykonanie nie jest potrzebne; </text:p>
        </text:list-item>
        <text:list-item>
          <text:p text:style-name="P359">zastosowane zostanie rozwiązanie zamienne eliminujące konieczność wykonania określonych robót; </text:p>
        </text:list-item>
        <text:list-item>
          <text:p text:style-name="P138">rezygnacja będzie uzasadniona koniecznością zapewnienia prawidłowego lub bezpiecznego funkcjonowania obiektu. </text:p>
        </text:list-item>
      </text:list>
      <text:p text:style-name="P22"><text:span text:style-name="Strong_20_Emphasis"><text:span text:style-name="T34">9.</text:span></text:span><text:span text:style-name="T34"> Łączna wartość robót, z których Zamawiający może zrezygnować na podstawie ust. 8, nie może przekroczyć </text:span><text:span text:style-name="Strong_20_Emphasis"><text:span text:style-name="T34">15% pierwotnego wynagrodzenia brutto</text:span></text:span><text:span text:style-name="T34">, o którym mowa w § 6 ust. 1 Umowy, a ograniczenie zakresu nie może prowadzić do zmiany ogólnego charakteru Umowy.</text:span></text:p>
      <text:p text:style-name="P22"><text:span text:style-name="Strong_20_Emphasis"><text:span text:style-name="T34">10.</text:span></text:span><text:span text:style-name="T34"> W przypadku ograniczenia zakresu Przedmiotu umowy wynagrodzenie Wykonawcy zostanie odpowiednio obniżone o wartość robót niewykonanych.</text:span></text:p>
      <text:p text:style-name="P22"><text:span text:style-name="Strong_20_Emphasis"><text:span text:style-name="T34">11.</text:span></text:span><text:span text:style-name="T34"> Wartość robót zaniechanych będzie ustalana na podstawie kosztorysu uproszczonego przedłożonego przez Wykonawcę przed zawarciem Umowy. Jeżeli na jego podstawie ustalenie wartości nie będzie możliwe, wartość zostanie ustalona na podstawie kalkulacji sporządzonej według cen, stawek, narzutów i innych składników cenotwórczych przyjętych przez Wykonawcę przy sporządzaniu oferty, a w przypadku braku możliwości ich ustalenia – na podstawie średnich cen rynkowych właściwych dla danego rodzaju robót.</text:span></text:p>
      <text:p text:style-name="P22"><text:span text:style-name="Strong_20_Emphasis"><text:span text:style-name="T34">12.</text:span></text:span><text:span text:style-name="T34"> Wynagrodzenie Wykonawcy może ulec zmianie w przypadku:</text:span></text:p>
      <text:list xml:id="list937976053" text:style-name="L215">
        <text:list-item>
          <text:p text:style-name="P291"><text:span text:style-name="T34">ograniczenia lub zmiany zakresu Przedmiotu umowy dokonanej zgodnie z niniejszym paragrafem; </text:span></text:p>
        </text:list-item>
        <text:list-item>
          <text:p text:style-name="P360">wykonania dodatkowych robót budowlanych, jeżeli ich wprowadzenie oraz zmiana wynagrodzenia są dopuszczalne zgodnie z art. 455 ustawy Pzp; </text:p>
        </text:list-item>
        <text:list-item>
          <text:p text:style-name="P360">zmiany stawki podatku od towarów i usług (VAT), jeżeli zmiana przepisów nastąpi po zawarciu Umowy; </text:p>
        </text:list-item>
        <text:list-item>
          <text:p text:style-name="P139">wystąpienia innych okoliczności, w których zmiana wynagrodzenia jest dopuszczalna zgodnie z ustawą Pzp. </text:p>
        </text:list-item>
      </text:list>
      <text:p text:style-name="P22"><text:span text:style-name="Strong_20_Emphasis"><text:span text:style-name="T34">13.</text:span></text:span><text:span text:style-name="T34"> W przypadku zmiany stawki podatku VAT zmianie ulega wyłącznie kwota podatku oraz odpowiednio kwota wynagrodzenia brutto w odniesieniu do świadczeń wykonanych po dniu wejścia w życie zmienionej stawki. Wynagrodzenie netto pozostaje bez zmian.</text:span></text:p>
      <text:p text:style-name="P22"><text:span text:style-name="Strong_20_Emphasis"><text:span text:style-name="T34">14.</text:span></text:span><text:span text:style-name="T34"> Jeżeli zmiana rozwiązania technicznego, technologicznego, materiału, urządzenia albo zakresu robót powoduje zmianę kosztu wykonania Przedmiotu umowy, zmiana wynagrodzenia może nastąpić wyłącznie w zakresie odpowiadającym rzeczywistemu i udokumentowanemu wpływowi tej zmiany na koszt wykonania zamówienia oraz w granicach dopuszczonych przepisami ustawy Pzp.</text:span></text:p>
      <text:p text:style-name="P22"><text:span text:style-name="Strong_20_Emphasis"><text:span text:style-name="T34">15.</text:span></text:span><text:span text:style-name="T34"> Zamawiający przewiduje ponadto możliwość:</text:span></text:p>
      <text:list xml:id="list3303489622" text:style-name="L216">
        <text:list-item>
          <text:p text:style-name="P292"><text:span text:style-name="T34">zmiany osób pełniących funkcję kierownika budowy lub kierowników robót – na zasadach określonych w § 4 Umowy; </text:span></text:p>
        </text:list-item>
        <text:list-item>
          <text:p text:style-name="P361">zmiany podwykonawcy, wprowadzenia nowego podwykonawcy albo rezygnacji z podwykonawcy – na zasadach określonych w § 10 Umowy; </text:p>
        </text:list-item>
        <text:list-item>
          <text:p text:style-name="P361">zmiany podmiotu udostępniającego zasoby – z zachowaniem wymagań ustawy Pzp oraz Umowy; </text:p>
        </text:list-item>
        <text:list-item>
          <text:p text:style-name="P361">zmiany danych identyfikacyjnych, adresowych, kontaktowych lub rachunku bankowego którejkolwiek ze Stron; </text:p>
        </text:list-item>
        <text:list-item>
          <text:p text:style-name="P361"><text:soft-page-break/>zmiany osób wyznaczonych do kontaktów przy realizacji Umowy; </text:p>
        </text:list-item>
        <text:list-item>
          <text:p text:style-name="P361">zmiany adresu poczty elektronicznej przeznaczonego do zgłoszeń gwarancyjnych; </text:p>
        </text:list-item>
        <text:list-item>
          <text:p text:style-name="P140">zastąpienia Wykonawcy nowym wykonawcą wyłącznie w przypadkach dopuszczonych przepisami ustawy Pzp. </text:p>
        </text:list-item>
      </text:list>
      <text:p text:style-name="P22"><text:span text:style-name="Strong_20_Emphasis"><text:span text:style-name="T34">16.</text:span></text:span><text:span text:style-name="T34"> Zmiany określone w ust. 15 pkt 1–6, jeżeli zgodnie z postanowieniami Umowy nie powodują zmiany jej istotnych postanowień, </text:span><text:span text:style-name="Strong_20_Emphasis"><text:span text:style-name="T34">nie wymagają zawarcia aneksu</text:span></text:span><text:span text:style-name="T34">. Wymagają one pisemnego zawiadomienia drugiej Strony, a w przypadkach, w których Umowa wymaga akceptacji Zamawiającego – również uzyskania tej akceptacji.</text:span></text:p>
      <text:p text:style-name="P22"><text:span text:style-name="Strong_20_Emphasis"><text:span text:style-name="T34">17.</text:span></text:span><text:span text:style-name="T34"> Strona występująca z wnioskiem o zmianę Umowy zobowiązana jest przedstawić drugiej Stronie pisemny wniosek zawierający co najmniej:</text:span></text:p>
      <text:list xml:id="list2202765891" text:style-name="L217">
        <text:list-item>
          <text:p text:style-name="P293"><text:span text:style-name="T34">opis proponowanej zmiany; </text:span></text:p>
        </text:list-item>
        <text:list-item>
          <text:p text:style-name="P362">wskazanie podstawy i przyczyny zmiany; </text:p>
        </text:list-item>
        <text:list-item>
          <text:p text:style-name="P362">uzasadnienie faktyczne; </text:p>
        </text:list-item>
        <text:list-item>
          <text:p text:style-name="P362">wskazanie wpływu zmiany na zakres, sposób realizacji, termin lub wynagrodzenie; </text:p>
        </text:list-item>
        <text:list-item>
          <text:p text:style-name="P362">wskazanie proponowanego zakresu zmiany Umowy; </text:p>
        </text:list-item>
        <text:list-item>
          <text:p text:style-name="P141">dokumenty potwierdzające wystąpienie okoliczności uzasadniających zmianę – jeżeli charakter danej okoliczności umożliwia ich przedstawienie. </text:p>
        </text:list-item>
      </text:list>
      <text:p text:style-name="P22"><text:span text:style-name="Strong_20_Emphasis"><text:span text:style-name="T34">18.</text:span></text:span><text:span text:style-name="T34"> Wykonawca zobowiązany jest poinformować Zamawiającego o wystąpieniu okoliczności mogącej stanowić podstawę zmiany Umowy </text:span><text:span text:style-name="Strong_20_Emphasis"><text:span text:style-name="T34">niezwłocznie po powzięciu o niej wiadomości</text:span></text:span><text:span text:style-name="T34">, nie później jednak niż w terminie 7 dni, o ile charakter danej okoliczności pozwala na zachowanie tego terminu.</text:span></text:p>
      <text:p text:style-name="P22"><text:span text:style-name="Strong_20_Emphasis"><text:span text:style-name="T34">19.</text:span></text:span><text:span text:style-name="T34"> Niedochowanie terminu, o którym mowa w ust. 18, nie pozbawia Wykonawcy możliwości wystąpienia o zmianę Umowy, jeżeli wykaże on, że wcześniejsze zgłoszenie okoliczności było obiektywnie niemożliwe, a opóźnienie w jej zgłoszeniu nie spowodowało zwiększenia skutków tej okoliczności.</text:span></text:p>
      <text:p text:style-name="P22"><text:span text:style-name="Strong_20_Emphasis"><text:span text:style-name="T34">20.</text:span></text:span><text:span text:style-name="T34"> Złożenie wniosku o zmianę Umowy nie uprawnia Wykonawcy do wstrzymania robót, ograniczenia zakresu wykonywanych obowiązków ani samodzielnej zmiany sposobu realizacji Przedmiotu umowy bez uprzedniej zgody Zamawiającego.</text:span></text:p>
      <text:p text:style-name="P22"><text:span text:style-name="Strong_20_Emphasis"><text:span text:style-name="T34">21.</text:span></text:span><text:span text:style-name="T34"> Wystąpienie okoliczności przewidzianej w niniejszym paragrafie nie powoduje automatycznej zmiany Umowy. Zmiana wymaga zgodnego oświadczenia woli Stron oraz – jeżeli jest wymagany – zawarcia aneksu do Umowy.</text:span></text:p>
      <text:p text:style-name="P22"><text:span text:style-name="Strong_20_Emphasis"><text:span text:style-name="T34">22.</text:span></text:span><text:span text:style-name="T34"> Zmiana Umowy nie może prowadzić do zmiany jej ogólnego charakteru ani naruszać ograniczeń wynikających z art. 454–455 ustawy Pzp.</text:span></text:p>
      <text:p text:style-name="P22"><text:span text:style-name="Strong_20_Emphasis"><text:span text:style-name="T34">23.</text:span></text:span><text:span text:style-name="T34"> Niezależnie od zmian przewidzianych w niniejszym paragrafie dopuszcza się zmianę Umowy w innych przypadkach określonych w art. 455 ustawy Pzp, pod warunkiem spełnienia wszystkich przesłanek wymaganych dla danego rodzaju zmiany.</text:span></text:p>
      <text:p text:style-name="P22"><text:span text:style-name="Strong_20_Emphasis"><text:span text:style-name="T34">24.</text:span></text:span><text:span text:style-name="T34"> W przypadku zmian o wartości mniejszej niż progi unijne i jednocześnie niższej niż </text:span><text:span text:style-name="Strong_20_Emphasis"><text:span text:style-name="T34">15% wartości pierwotnej Umowy</text:span></text:span><text:span text:style-name="T34">, zastosowanie może mieć art. 455 ust. 2 ustawy Pzp, pod warunkiem spełnienia wszystkich przesłanek określonych w tym przepisie i braku zmiany ogólnego charakteru Umowy.</text:span></text:p>
      <text:p text:style-name="P22"><text:span text:style-name="T34"/></text:p>
      <text:h text:style-name="P495" text:outline-level="2">§ 13</text:h>
      <text:h text:style-name="P425" text:outline-level="3">Umowne prawo odstąpienia od Umowy</text:h>
      <text:p text:style-name="P22"><text:span text:style-name="Strong_20_Emphasis"><text:span text:style-name="T34">1.</text:span></text:span><text:span text:style-name="T34"> Zamawiającemu przysługuje prawo odstąpienia od Umowy w całości albo w części niewykonanej, jeżeli:</text:span></text:p>
      <text:list xml:id="list2886802929" text:style-name="L218">
        <text:list-item>
          <text:p text:style-name="P294"><text:span text:style-name="T34">Wykonawca, z przyczyn leżących po jego stronie, przerwał realizację Przedmiotu umowy, a przerwa trwa dłużej niż </text:span><text:span text:style-name="Strong_20_Emphasis"><text:span text:style-name="T34">14 dni</text:span></text:span><text:span text:style-name="T34">, pomimo uprzedniego pisemnego wezwania Zamawiającego do wznowienia robót; </text:span></text:p>
        </text:list-item>
        <text:list-item>
          <text:p text:style-name="P363">Wykonawca nie rozpoczął realizacji robót w terminie umożliwiającym wykonanie Przedmiotu umowy w terminie określonym w § 2 ust. 1 Umowy albo opóźnia się z realizacją robót w takim stopniu, że dochowanie <text:soft-page-break/>terminu końcowego jest zagrożone, i pomimo pisemnego wezwania Zamawiającego nie podjął odpowiednich działań naprawczych; </text:p>
        </text:list-item>
        <text:list-item>
          <text:p text:style-name="P363">Wykonawca wykonuje Przedmiot umowy w sposób sprzeczny z Umową, dokumentacją projektową, STWiORB, obowiązującymi przepisami prawa lub zasadami wiedzy technicznej i pomimo pisemnego wezwania Zamawiającego oraz wyznaczenia odpowiedniego terminu nie zmienił sposobu wykonywania robót; </text:p>
        </text:list-item>
        <text:list-item>
          <text:p text:style-name="P363">Wykonawca wykonuje roboty wadliwie, a stwierdzone uchybienia mają charakter istotny i pomimo wezwania Zamawiającego nie zostały usunięte w wyznaczonym terminie; </text:p>
        </text:list-item>
        <text:list-item>
          <text:p text:style-name="P363">Wykonawca powierzył wykonanie części Przedmiotu umowy podwykonawcy lub dalszemu podwykonawcy z naruszeniem zasad określonych w § 10 Umowy i nie usunął naruszenia w terminie wyznaczonym przez Zamawiającego; </text:p>
        </text:list-item>
        <text:list-item>
          <text:p text:style-name="P294"><text:span text:style-name="T34">wystąpi konieczność wielokrotnego dokonywania przez Zamawiającego bezpośredniej zapłaty wynagrodzenia podwykonawcy lub dalszemu podwykonawcy albo bezpośrednie zapłaty przekroczą łącznie </text:span><text:span text:style-name="Strong_20_Emphasis"><text:span text:style-name="T34">5% wartości Umowy</text:span></text:span><text:span text:style-name="T34">, w przypadkach przewidzianych ustawą Pzp; </text:span></text:p>
        </text:list-item>
        <text:list-item>
          <text:p text:style-name="P363">Wykonawca nie zapewnia wymaganej ciągłości ubezpieczenia odpowiedzialności cywilnej, o którym mowa w § 4 Umowy, pomimo wezwania Zamawiającego do usunięcia naruszenia; </text:p>
        </text:list-item>
        <text:list-item>
          <text:p text:style-name="P363">Wykonawca dokonuje bez wymaganej zgody Zamawiającego wyłączeń lub przełączeń instalacji albo prowadzi roboty w sposób zagrażający bezpieczeństwu mieszkańców, pracowników lub mienia Zamawiającego i nie zaprzestaje naruszeń pomimo wezwania; </text:p>
        </text:list-item>
        <text:list-item>
          <text:p text:style-name="P363">Wykonawca, przed całkowitym lub częściowym wyłączeniem istniejącej kotłowni, nie zapewnił skutecznego uruchomienia wymaganej Umową tymczasowej zewnętrznej kotłowni zastępczej; </text:p>
        </text:list-item>
        <text:list-item>
          <text:p text:style-name="P363">Wykonawca z przyczyn, za które ponosi odpowiedzialność, nie zapewnia wymaganej Umową ciągłości dostaw ciepła, ciepłej wody użytkowej lub pary technologicznej i pomimo wezwania Zamawiającego nie przywraca niezwłocznie prawidłowego funkcjonowania obiektu; </text:p>
        </text:list-item>
        <text:list-item>
          <text:p text:style-name="P363">Wykonawca utracił wymagane kwalifikacje, uprawnienia, autoryzacje lub zdolności niezbędne do realizacji Przedmiotu umowy i nie zapewnił ich zastąpienia zgodnie z Umową i SWZ; </text:p>
        </text:list-item>
        <text:list-item>
          <text:p text:style-name="P142">zachodzi inna okoliczność przewidziana w Umowie lub obowiązujących przepisach prawa, uprawniająca Zamawiającego do odstąpienia od Umowy. </text:p>
        </text:list-item>
      </text:list>
      <text:p text:style-name="P22"><text:span text:style-name="Strong_20_Emphasis"><text:span text:style-name="T34">2.</text:span></text:span><text:span text:style-name="T34"> W przypadkach określonych w ust. 1 pkt 8–10, jeżeli naruszenie powoduje bezpośrednie zagrożenie życia, zdrowia, mienia albo ciągłości funkcjonowania Domu Pomocy Społecznej w Obrytem, Zamawiający może odstąpić od Umowy bez uprzedniego wyznaczania dodatkowego terminu, jeżeli charakter i skutki naruszenia uzasadniają natychmiastowe działanie.</text:span></text:p>
      <text:p text:style-name="P22"><text:span text:style-name="Strong_20_Emphasis"><text:span text:style-name="T34">3.</text:span></text:span><text:span text:style-name="T34"> Niezależnie od ust. 1 i 2 Zamawiający może odstąpić od Umowy w przypadkach i na zasadach określonych w ustawie Pzp, w szczególności w razie wystąpienia istotnej zmiany okoliczności powodującej, że wykonanie Umowy nie leży w interesie publicznym, czego nie można było przewidzieć w chwili jej zawarcia.</text:span></text:p>
      <text:p text:style-name="P22"><text:span text:style-name="Strong_20_Emphasis"><text:span text:style-name="T34">4.</text:span></text:span><text:span text:style-name="T34"> W przypadku odstąpienia, o którym mowa w ust. 3, Wykonawca może żądać wyłącznie wynagrodzenia należnego za część Przedmiotu umowy należycie wykonaną do dnia odstąpienia.</text:span></text:p>
      <text:p text:style-name="P22"><text:span text:style-name="Strong_20_Emphasis"><text:span text:style-name="T34">5.</text:span></text:span><text:span text:style-name="T34"> Wykonawcy przysługuje prawo odstąpienia od Umowy, jeżeli Zamawiający:</text:span></text:p>
      <text:list xml:id="list829261470" text:style-name="L219">
        <text:list-item>
          <text:p text:style-name="P295"><text:span text:style-name="T34">pozostaje w zwłoce z zapłatą wymagalnego wynagrodzenia należnego Wykonawcy przez okres dłuższy niż </text:span><text:span text:style-name="Strong_20_Emphasis"><text:span text:style-name="T34">30 dni</text:span></text:span><text:span text:style-name="T34"> od upływu terminu płatności, pomimo uprzedniego pisemnego wezwania do zapłaty i wyznaczenia dodatkowego terminu nie krótszego niż </text:span><text:span text:style-name="Strong_20_Emphasis"><text:span text:style-name="T34">7 dni</text:span></text:span><text:span text:style-name="T34">; </text:span></text:p>
        </text:list-item>
        <text:list-item>
          <text:p text:style-name="P364">bez uzasadnionej przyczyny odmawia przystąpienia do odbioru końcowego albo podpisania protokołu odbioru, pomimo że Przedmiot umowy został wykonany zgodnie z Umową i nie zachodzą podstawy do odmowy odbioru; </text:p>
        </text:list-item>
        <text:list-item>
          <text:p text:style-name="P62"><text:span text:style-name="T34">z przyczyn leżących po stronie Zamawiającego uniemożliwia Wykonawcy realizację Przedmiotu umowy przez okres dłuższy niż </text:span><text:span text:style-name="Strong_20_Emphasis"><text:span text:style-name="T34">30 dni</text:span></text:span><text:span text:style-name="T34">, pomimo pisemnego wezwania Wykonawcy do usunięcia przeszkody. </text:span></text:p>
        </text:list-item>
      </text:list>
      <text:p text:style-name="P22"><text:span text:style-name="Strong_20_Emphasis"><text:span text:style-name="T34">6.</text:span></text:span><text:span text:style-name="T34"> Prawo odstąpienia, o którym mowa w ust. 1, 2 i 5, może być wykonane w terminie </text:span><text:span text:style-name="Strong_20_Emphasis"><text:span text:style-name="T34">30 dni</text:span></text:span><text:span text:style-name="T34"> od dnia powzięcia przez uprawnioną Stronę wiadomości o okoliczności stanowiącej podstawę odstąpienia, chyba że bezwzględnie obowiązujące przepisy prawa przewidują inny termin.</text:span></text:p>
      <text:p text:style-name="P22"><text:soft-page-break/><text:span text:style-name="Strong_20_Emphasis"><text:span text:style-name="T34">7.</text:span></text:span><text:span text:style-name="T34"> Oświadczenie o odstąpieniu od Umowy wymaga formy pisemnej pod rygorem nieważności i powinno zawierać wskazanie podstawy oraz uzasadnienie odstąpienia.</text:span></text:p>
      <text:p text:style-name="P22"><text:span text:style-name="Strong_20_Emphasis"><text:span text:style-name="T34">8.</text:span></text:span><text:span text:style-name="T34"> Odstąpienie może dotyczyć całej Umowy albo jej części niewykonanej, jeżeli charakter Przedmiotu umowy i zakres dotychczas wykonanych robót pozwalają na takie rozdzielenie bez naruszenia celu Umowy i bezpieczeństwa funkcjonowania obiektu.</text:span></text:p>
      <text:p text:style-name="P22"><text:span text:style-name="Strong_20_Emphasis"><text:span text:style-name="T34">9.</text:span></text:span><text:span text:style-name="T34"> W przypadku odstąpienia od Umowy Wykonawca zobowiązany jest niezwłocznie:</text:span></text:p>
      <text:list xml:id="list4073000437" text:style-name="L220">
        <text:list-item>
          <text:p text:style-name="P296"><text:span text:style-name="T34">wstrzymać wykonywanie robót w zakresie objętym odstąpieniem; </text:span></text:p>
        </text:list-item>
        <text:list-item>
          <text:p text:style-name="P365">zabezpieczyć wykonane roboty, materiały, urządzenia i teren robót w sposób chroniący je przed uszkodzeniem lub zniszczeniem; </text:p>
        </text:list-item>
        <text:list-item>
          <text:p text:style-name="P365">zabezpieczyć obiekt w sposób zapewniający bezpieczeństwo mieszkańców, pracowników oraz ciągłość funkcjonowania Domu Pomocy Społecznej w Obrytem; </text:p>
        </text:list-item>
        <text:list-item>
          <text:p text:style-name="P365">zapewnić, do czasu przejęcia organizacji zabezpieczenia przez Zamawiającego albo innego wykonawcę, ciągłość działania rozwiązań tymczasowych niezbędnych do funkcjonowania DPS, jeżeli ich natychmiastowe wyłączenie mogłoby spowodować zagrożenie albo przerwę w dostawie mediów; </text:p>
        </text:list-item>
        <text:list-item>
          <text:p text:style-name="P365">przekazać Zamawiającemu dokumentację dotyczącą robót wykonanych do dnia odstąpienia; </text:p>
        </text:list-item>
        <text:list-item>
          <text:p text:style-name="P365">przekazać Zamawiającemu dokumentację techniczną, protokoły, wyniki badań i pomiarów oraz inne dokumenty dotyczące wbudowanych lub zamontowanych elementów; </text:p>
        </text:list-item>
        <text:list-item>
          <text:p text:style-name="P143">usunąć z terenu robót swoje urządzenia, zaplecze i materiały, których Zamawiający nie przejmuje, w terminie uzgodnionym przez Strony. </text:p>
        </text:list-item>
      </text:list>
      <text:p text:style-name="P22"><text:span text:style-name="Strong_20_Emphasis"><text:span text:style-name="T34">10.</text:span></text:span><text:span text:style-name="T34"> W terminie </text:span><text:span text:style-name="Strong_20_Emphasis"><text:span text:style-name="T34">10 dni</text:span></text:span><text:span text:style-name="T34"> od dnia odstąpienia Strony sporządzą protokół inwentaryzacji robót wykonanych do dnia odstąpienia, określający w szczególności:</text:span></text:p>
      <text:list xml:id="list3090539265" text:style-name="L221">
        <text:list-item>
          <text:p text:style-name="P297"><text:span text:style-name="T34">zakres i stan wykonanych robót; </text:span></text:p>
        </text:list-item>
        <text:list-item>
          <text:p text:style-name="P366">wartość prawidłowo wykonanych robót; </text:p>
        </text:list-item>
        <text:list-item>
          <text:p text:style-name="P366">wykaz materiałów i urządzeń wbudowanych lub dostarczonych na teren robót; </text:p>
        </text:list-item>
        <text:list-item>
          <text:p text:style-name="P366">stan zabezpieczenia robót; </text:p>
        </text:list-item>
        <text:list-item>
          <text:p text:style-name="P366">stwierdzone wady lub nieprawidłowości; </text:p>
        </text:list-item>
        <text:list-item>
          <text:p text:style-name="P366">zakres dokumentacji przekazanej Zamawiającemu; </text:p>
        </text:list-item>
        <text:list-item>
          <text:p text:style-name="P144">stan i zakres instalacji tymczasowych oraz urządzeń niezbędnych do zapewnienia ciągłości funkcjonowania DPS. </text:p>
        </text:list-item>
      </text:list>
      <text:p text:style-name="P22"><text:span text:style-name="Strong_20_Emphasis"><text:span text:style-name="T34">11.</text:span></text:span><text:span text:style-name="T34"> Jeżeli Wykonawca, pomimo prawidłowego wezwania, nie przystąpi do sporządzenia protokołu inwentaryzacji, Zamawiający jest uprawniony do sporządzenia go jednostronnie i przekazania Wykonawcy.</text:span></text:p>
      <text:p text:style-name="P22"><text:span text:style-name="Strong_20_Emphasis"><text:span text:style-name="T34">12.</text:span></text:span><text:span text:style-name="T34"> W przypadku odstąpienia od Umowy z przyczyn, za które Wykonawca nie ponosi odpowiedzialności, Zamawiający zapłaci Wykonawcy wynagrodzenie za roboty należycie wykonane i odebrane do dnia odstąpienia.</text:span></text:p>
      <text:p text:style-name="P22"><text:span text:style-name="Strong_20_Emphasis"><text:span text:style-name="T34">13.</text:span></text:span><text:span text:style-name="T34"> Wartość robót wykonanych do dnia odstąpienia zostanie ustalona na podstawie kosztorysu uproszczonego Wykonawcy, a jeżeli na jego podstawie nie będzie możliwe ustalenie wartości – na podstawie kalkulacji sporządzonej z zastosowaniem cen, stawek i narzutów odpowiadających poziomowi przyjętemu przy sporządzaniu oferty.</text:span></text:p>
      <text:p text:style-name="P22"><text:span text:style-name="Strong_20_Emphasis"><text:span text:style-name="T34">14.</text:span></text:span><text:span text:style-name="T34"> W przypadku materiałów lub urządzeń dostarczonych na teren robót, lecz niewbudowanych do dnia odstąpienia, Zamawiający może, jeżeli uzna to za celowe dla dalszej realizacji inwestycji, przejąć je za wynagrodzeniem odpowiadającym ich udokumentowanej wartości, pod warunkiem przeniesienia na Zamawiającego prawa własności oraz przekazania wymaganych dokumentów, gwarancji i certyfikatów.</text:span></text:p>
      <text:p text:style-name="P22"><text:span text:style-name="Strong_20_Emphasis"><text:span text:style-name="T34">15.</text:span></text:span><text:span text:style-name="T34"> Odstąpienie od Umowy nie pozbawia Zamawiającego prawa do naliczenia kar umownych, dochodzenia odszkodowania ani korzystania z innych uprawnień, które zgodnie z Umową lub przepisami prawa pozostają skuteczne pomimo odstąpienia.</text:span></text:p>
      <text:p text:style-name="P22"><text:span text:style-name="Strong_20_Emphasis"><text:span text:style-name="T34">16.</text:span></text:span><text:span text:style-name="T34"> Postanowienia dotyczące gwarancji jakości, rękojmi za wady, odpowiedzialności za wady, kar umownych, rozliczeń z podwykonawcami, ochrony danych oraz odpowiedzialności odszkodowawczej pozostają w mocy w zakresie dotyczącym robót wykonanych przed odstąpieniem od Umowy.</text:span></text:p>
      <text:p text:style-name="P22"><text:soft-page-break/><text:span text:style-name="Strong_20_Emphasis"><text:span text:style-name="T34">17.</text:span></text:span><text:span text:style-name="T34"> Jeżeli Wykonawca wykonuje Przedmiot umowy wadliwie albo w sposób sprzeczny z Umową, Zamawiający może wezwać go do zmiany sposobu wykonywania robót oraz wyznaczyć odpowiedni termin. Po bezskutecznym upływie tego terminu Zamawiający może, zgodnie z obowiązującymi przepisami prawa, odstąpić od Umowy w odpowiednim zakresie albo powierzyć poprawienie lub dalsze wykonanie robót osobie trzeciej na koszt i ryzyko Wykonawcy.</text:span></text:p>
      <text:p text:style-name="P22"><text:span text:style-name="Strong_20_Emphasis"><text:span text:style-name="T34">18.</text:span></text:span><text:span text:style-name="T34"> Jeżeli zwłoka w podjęciu działań mogłaby spowodować zagrożenie życia, zdrowia, mienia albo ciągłości funkcjonowania DPS, Zamawiający może podjąć niezbędne działania zabezpieczające lub zastępcze bez uprzedniego wyznaczania dodatkowego terminu, w zakresie niezbędnym do usunięcia zagrożenia.</text:span></text:p>
      <text:p text:style-name="P22"><text:span text:style-name="Strong_20_Emphasis"><text:span text:style-name="T34">19.</text:span></text:span><text:span text:style-name="T34"> Wykonanie przez Zamawiającego uprawnień określonych w ust. 17 lub 18 nie wyłącza prawa do naliczenia Wykonawcy kar umownych ani dochodzenia odszkodowania na zasadach określonych w Umowie.</text:span></text:p>
      <text:h text:style-name="P503" text:outline-level="2"><text:span text:style-name="T34">§ </text:span><text:span text:style-name="T97">14</text:span></text:h>
      <text:h text:style-name="P455" text:outline-level="1"><text:span text:style-name="T59">Informacja dot. przetwarzania danych osobowych osób fizycznych oraz osób fizycznych prowadzących działalność gospodarczą</text:span></text:h>
      <text:p text:style-name="P453"><text:span text:style-name="T71"><text:tab/>Zgodnie z art. 13 ust. 1 i ust. 2 Rozporządzenia Parlamentu Europejskiego i Rady (UE) 2016/679 z dnia 27 kwietnia 2016 r. w sprawie ochrony osób fizycznych w związku z przetwarzaniem danych osobowych i w sprawie swobodnego przepływu takich danych oraz uchylenia dyrektywy 95/46/WE </text:span><text:span text:style-name="T72">(ogólne rozporządzenie o ochronie danych, dalej jako RODO) (Dz. U. UE. L. z 2016 r. Nr 119, z późn. zm.),</text:span><text:span text:style-name="T73"> informujemy, iż:</text:span></text:p>
      <text:h text:style-name="P469" text:outline-level="2"><text:span text:style-name="T74">1. Administrator danych osobowych</text:span></text:h>
      <text:p text:style-name="P452"><text:span text:style-name="T70">Administratorem Pani/Pana danych osobowych jest Dom Pomocy Społecznej w Obrytem, adres: 07-215 Obryte 188. Z administratorem może się Pani/Pan skontaktować poprzez adres e-mail: </text:span><text:a xlink:type="simple" xlink:href="mailto:sekretariat@dpspultusk.pl" text:style-name="ListLabel_20_66" text:visited-style-name="ListLabel_20_66"><text:span text:style-name="ListLabel_20_8"><text:span text:style-name="T34">sekretariat@dpsobryte.pl</text:span></text:span></text:a><text:span text:style-name="T70">, telefonicznie: 29 741 10 80 lub pisemnie na adres korespondencyjny wskazany powyżej. </text:span></text:p>
      <text:h text:style-name="P469" text:outline-level="2"><text:span text:style-name="T74">2. Inspektor ochrony danych</text:span></text:h>
      <text:p text:style-name="P453"><text:span text:style-name="T71">Administrator wyznaczył Inspektora Ochrony Danych, z którym może się Pani/Pan skontaktować w sprawach ochrony i przetwarzania swoich danych osobowych pod adresem e-mail: iod@dpsobryte.pl lub pisemnie na adres naszej siedziby, wskazany powyżej. <text:s/></text:span></text:p>
      <text:h text:style-name="P469" text:outline-level="2"><text:span text:style-name="T74">3. Cele i podstawy prawne przetwarzania</text:span></text:h>
      <text:p text:style-name="P453"><text:span text:style-name="T60">Jako Administrator będziemy przetwarzać Pani/Pana dane osobowe w celu zawarcia i realizacji umowy. Podstawą przetwarzania Pani/Pana danych osobowych jest zawarcie i realizacja umowy oraz spełnienie ciążących na Administratorze obowiązków prawnych wynikających z prawa Unii lub prawa polskiego w tym przepisów podatkowych i <text:s/>rachunkowości, a także przetwarzanie jest niezbędne do celów wynikających z prawnie uzasadnionych interesów Administratora np.: ewentualnego ustalenia, dochodzenia lub obrony przed roszczeniami, co stanowi o zgodnym z prawem przetwarzaniu Pani/Pana danych osobowych zgodnie z art. 6 ust. 1 lit. b, lit. c oraz lit. f RODO. </text:span></text:p>
      <text:h text:style-name="P469" text:outline-level="2"><text:span text:style-name="T74">4. Okres przetwarzania danych </text:span></text:h>
      <text:p text:style-name="P453"><text:span text:style-name="T60">Pani/Pana dane osobowe będą przetwarzane przez okres realizacji umowy oraz okres przewidziany przepisami prawa w tym zakresie, w tym przez okres przechowywania dokumentacji określony w przepisach powszechnych i uregulowaniach wewnętrznych Administratora w zakresie archiwizacji dokumentów, oraz przepisów o rachunkowości, a także przez okres przedawnienia roszczeń przysługujących Administratorowi i w stosunku do niego tj. 6 lat.</text:span></text:p>
      <text:h text:style-name="P469" text:outline-level="2"><text:span text:style-name="T74">5. Odbiorcy danych</text:span></text:h>
      <text:p text:style-name="P453"><text:span text:style-name="T60">Pani/Pana dane osobowe mogą być udostępniane innym podmiotom, jeżeli obowiązek taki będzie wynikać z przepisów prawa. Do Pani/Pana danych mogą też mieć dostęp podmioty przetwarzające dane w imieniu Administratora, np. podmioty świadczące usługi informatyczne, usługi dostarczania oprogramowania księgowego, usługi hostingowe, usługi archiwizacji, niszczenia i przewożenia dokumentów, jak również inni administratorzy danych osobowych przetwarzający dane we własnym imieniu np.: Poczta Polska lub obsługa prawna.</text:span></text:p>
      <text:h text:style-name="P469" text:outline-level="2"><text:span text:style-name="T74">6. Prawa osób, których dane dotyczą:</text:span></text:h>
      <text:p text:style-name="P453"><text:span text:style-name="T60">Zgodnie z RODO przysługuje Pani/Panu:</text:span></text:p>
      <text:p text:style-name="P454"><text:span text:style-name="T60">1) prawo dostępu do swoich danych osobowych oraz otrzymania ich kopii, zgodnie z art. 15 RODO;</text:span></text:p>
      <text:p text:style-name="P454"><text:span text:style-name="T60">2) prawo do sprostowania (poprawiania) swoich danych osobowych, zgodne z art.16 RODO;</text:span></text:p>
      <text:p text:style-name="P454"><text:span text:style-name="T60">3) prawo do usunięcia danych, zgodnie z art. 17 RODO;</text:span></text:p>
      <text:p text:style-name="P454"><text:span text:style-name="T60">4) prawo do ograniczenia przetwarzania danych osobowych, zgodnie z art. 18 RODO;</text:span></text:p>
      <text:p text:style-name="P454"><text:span text:style-name="T60">5) prawo do wniesienia sprzeciwu wobec przetwarzania danych osobowych w celu określonym w pkt. 3 z przyczyn związanych z Pani/Pana szczególną sytuacją, zgodnie z art. 21 RODO.</text:span></text:p>
      <text:p text:style-name="P453"><text:span text:style-name="T60">Jeżeli chce Pani/Pan skorzystać z któregokolwiek z tych uprawnień prosimy o kontakt z Inspektorem Ochrony Danych, który został wskazany w ust. 2 lub pisemnie na adres korespondencyjny, wskazany w ust. 1.</text:span></text:p>
      <text:p text:style-name="P453"><text:span text:style-name="T60">Przysługuje Pani/Panu prawo wniesienia skargi do organu nadzorczego na niezgodne z RODO przetwarzanie Pani/Panu danych osobowych. Organem właściwym dla ww. skargi jest: Prezes Urzędu Ochrony Danych Osobowych.</text:span></text:p>
      <text:p text:style-name="P453"><text:soft-page-break/><text:span text:style-name="T75">7. I</text:span><text:span text:style-name="T74">nformacja o wymogu/dobrowolności podania danych</text:span></text:p>
      <text:p text:style-name="P468"><text:span text:style-name="Strong_20_Emphasis"><text:span text:style-name="T184">Podanie przez Pani/ Pana danych ma charakter dobrowolny, ale jest konieczne do zawarcia i realizacji umowy.</text:span></text:span></text:p>
      <text:p text:style-name="P468"><text:span text:style-name="Strong_20_Emphasis"><text:span text:style-name="T193">8</text:span></text:span><text:span text:style-name="Strong_20_Emphasis"><text:span text:style-name="T184">. Informujemy, że na podstawie art. 24 ust. 1 ustawy z dnia 14 czerwca 2024 r. o ochronie <text:s/></text:span></text:span><text:span text:style-name="Strong_20_Emphasis"><text:span text:style-name="T184">sygnalistów (Dz. U. poz. 928) (Dalej jako: Ustawa) w Domu Pomocy Społecznej w Obrytem obowiązuje Procedura dokonywania zgłoszeń naruszeń prawa i podejmowania działań następczych w Domu Pomocy Społecznej w Obrytem, wprowadzona Zarządzeniem nr 19/2024 Dyrektora Domu Pomocy Społecznej w Obrytem z dnia 24 września 2024 r. W związku z Procedurą, mają Państwo prawo zgłoszenia naruszenia prawa polegającego na działaniu lub zaniechaniu niezgodnym z prawem lub mającym na celu obejście prawa, we wszystkich dziedzinach wskazanych w art. 3 ust. 1 Ustawy. <text:s/>Informujemy, że Państwa dane osobowe przekazane w związku ze zgłoszeniem sygnalistycznym nie podlegają ujawnieniu nieupoważnionym osobom, chyba że ujawnienie takie następuje za wyraźną zgodą sygnalisty, bądź ich ujawnienie jest koniecznym i proporcjonalnym obowiązkiem wynikającym z przepisów prawa. Procedura dokonywania zgłoszeń naruszeń prawa i podejmowania działań następczych w Domu Pomocy Społecznej w Obrytem wraz z informacją o przetwarzaniu danych <text:s/>osobowych stanowiącą załącznik do niniejszej Procedury dostępna jest w siedzibie Domu – 07-215 Obryte 188.</text:span></text:span></text:p>
      <text:h text:style-name="P504" text:outline-level="2"><text:span text:style-name="Strong_20_Emphasis"><text:span text:style-name="T187">§ 1</text:span></text:span><text:span text:style-name="Strong_20_Emphasis"><text:span text:style-name="T188">5</text:span></text:span></text:h>
      <text:h text:style-name="P425" text:outline-level="3">Postanowienia końcowe</text:h>
      <text:p text:style-name="P22"><text:span text:style-name="Strong_20_Emphasis"><text:span text:style-name="T34">1.</text:span></text:span><text:span text:style-name="T34"> Zamawiający i Wykonawca zobowiązani są współdziałać przy wykonywaniu Umowy w celu należytej, terminowej i zgodnej z jej postanowieniami realizacji Przedmiotu umowy.</text:span></text:p>
      <text:p text:style-name="P22"><text:span text:style-name="Strong_20_Emphasis"><text:span text:style-name="T34">2.</text:span></text:span><text:span text:style-name="T34"> Wszelkie zmiany i uzupełnienia Umowy wymagają formy pisemnej pod rygorem nieważności, z wyjątkiem przypadków, w których Umowa wyraźnie stanowi, że dana zmiana nie wymaga zawarcia aneksu. Zmiany Umowy dokonywane są z uwzędnieniem postanowień § 12 Umowy oraz art. 454–455 ustawy Pzp.</text:span></text:p>
      <text:p text:style-name="P22"><text:span text:style-name="Strong_20_Emphasis"><text:span text:style-name="T34">3.</text:span></text:span><text:span text:style-name="T34"> W sprawach nieuregulowanych Umową zastosowanie mają w szczególności przepisy:</text:span></text:p>
      <text:list xml:id="list3358608672" text:style-name="L222">
        <text:list-item>
          <text:p text:style-name="P367">ustawy z dnia 11 września 2019 r. – Prawo zamówień publicznych; </text:p>
        </text:list-item>
        <text:list-item>
          <text:p text:style-name="P367">ustawy z dnia 23 kwietnia 1964 r. – Kodeks cywilny; </text:p>
        </text:list-item>
        <text:list-item>
          <text:p text:style-name="P367">ustawy z dnia 7 lipca 1994 r. – Prawo budowlane; </text:p>
        </text:list-item>
        <text:list-item>
          <text:p text:style-name="P145">innych powszechnie obowiązujących przepisów prawa właściwych ze względu na Przedmiot umowy. </text:p>
        </text:list-item>
      </text:list>
      <text:p text:style-name="P22"><text:span text:style-name="Strong_20_Emphasis"><text:span text:style-name="T34">4.</text:span></text:span><text:span text:style-name="T34"> W przypadku powstania sporu wynikającego z Umowy lub pozostającego w związku z jej wykonywaniem Strony zobowiązują się w pierwszej kolejności podjąć próbę jego polubownego rozwiązania.</text:span></text:p>
      <text:p text:style-name="P22"><text:span text:style-name="Strong_20_Emphasis"><text:span text:style-name="T34">5.</text:span></text:span><text:span text:style-name="T34"> W sprawie majątkowej, w której zawarcie ugody jest dopuszczalne, każda ze Stron może złożyć wniosek o przeprowadzenie mediacji lub inne polubowne rozwiązanie sporu do Sądu Polubownego przy Prokuratorii Generalnej Rzeczypospolitej Polskiej, wybranego mediatora albo osoby prowadzącej inne polubowne rozwiązanie sporu, zgodnie z przepisami Działu X ustawy Pzp.</text:span></text:p>
      <text:p text:style-name="P22"><text:span text:style-name="Strong_20_Emphasis"><text:span text:style-name="T34">6.</text:span></text:span><text:span text:style-name="T34"> W przypadku braku polubownego rozwiązania sporu będzie on rozstrzygany przez właściwy rzeczowo </text:span><text:span text:style-name="Strong_20_Emphasis"><text:span text:style-name="T34">sąd powszechny właściwy miejscowo dla siedziby Zamawiającego</text:span></text:span><text:span text:style-name="T34">, o ile bezwzględnie obowiązujące przepisy prawa nie stanowią inaczej.</text:span></text:p>
      <text:p text:style-name="P22"><text:span text:style-name="Strong_20_Emphasis"><text:span text:style-name="T34">7.</text:span></text:span><text:span text:style-name="T34"> Wykonawca nie może, bez uprzedniej pisemnej zgody Zamawiającego, dokonać przelewu wierzytelności wynikających z Umowy na osobę trzecią ani dokonać innej czynności skutkującej przeniesieniem wierzytelności na osobę trzecią, z zastrzeżeniem bezwzględnie obowiązujących przepisów prawa.</text:span></text:p>
      <text:p text:style-name="P22"><text:span text:style-name="Strong_20_Emphasis"><text:span text:style-name="T34">8.</text:span></text:span><text:span text:style-name="T34"> Wykonawca nie może, bez uprzedniej pisemnej zgody Zamawiającego, przenieść na osobę trzecią praw lub obowiązków wynikających z Umowy ani doprowadzić do przejęcia długu przez osobę trzecią, z zastrzeżeniem przypadków dopuszczonych przepisami prawa, w szczególności ustawą Pzp.</text:span></text:p>
      <text:p text:style-name="P22"><text:span text:style-name="Strong_20_Emphasis"><text:span text:style-name="T34">9.</text:span></text:span><text:span text:style-name="T34"> Nieważność, bezskuteczność lub niewykonalność któregokolwiek z postanowień Umowy nie powoduje nieważności pozostałych jej postanowień, chyba że z okoliczności wynika, że bez postanowienia dotkniętego nieważnością lub bezskutecznością Umowa nie zostałaby zawarta.</text:span></text:p>
      <text:p text:style-name="P22"><text:span text:style-name="Strong_20_Emphasis"><text:span text:style-name="T34">10.</text:span></text:span><text:span text:style-name="T34"> Integralną część Umowy stanowią dokumenty i załączniki wskazane w § 1 Umowy oraz w ust. 13 niniejszego paragrafu.</text:span></text:p>
      <text:p text:style-name="P22"><text:span text:style-name="Strong_20_Emphasis"><text:span text:style-name="T34">11.</text:span></text:span><text:span text:style-name="T34"> W przypadku rozbieżności pomiędzy postanowieniami Umowy a dokumentami stanowiącymi jej integralną część, pierwszeństwo mają postanowienia Umowy, z zastrzeżeniem bezwzględnie obowiązujących przepisów prawa oraz </text:span><text:soft-page-break/><text:span text:style-name="T34">wymagań wynikających z dokumentów zamówienia, których zmiana na etapie realizacji Umowy byłaby niedopuszczalna na podstawie ustawy Pzp.</text:span></text:p>
      <text:p text:style-name="P22"><text:span text:style-name="Strong_20_Emphasis"><text:span text:style-name="T34">12.</text:span></text:span><text:span text:style-name="T34"> Umowa wchodzi w życie z dniem jej zawarcia.</text:span></text:p>
      <text:p text:style-name="P63"><text:span text:style-name="Strong_20_Emphasis"><text:span text:style-name="T34">13. 3. Umowa może zostać zawarta:</text:span></text:span></text:p>
      <text:p text:style-name="Text_20_body"><text:span text:style-name="Strong_20_Emphasis"><text:span text:style-name="T34">1)</text:span></text:span><text:span text:style-name="T34"> w formie pisemnej – w takim przypadku Umowę sporządza się w </text:span><text:span text:style-name="Strong_20_Emphasis"><text:span text:style-name="T34">dwóch jednobrzmiących egzemplarzach</text:span></text:span><text:span text:style-name="T34">, po jednym egzemplarzu dla każdej ze Stron, albo</text:span></text:p>
      <text:p text:style-name="Text_20_body"><text:span text:style-name="Strong_20_Emphasis"><text:span text:style-name="T34">2)</text:span></text:span><text:span text:style-name="T34"> w formie elektronicznej – poprzez opatrzenie Umowy przez osoby uprawnione do reprezentowania każdej ze Stron </text:span><text:span text:style-name="Strong_20_Emphasis"><text:span text:style-name="T34">kwalifikowanym podpisem elektronicznym</text:span></text:span><text:span text:style-name="T34">; w takim przypadku Umowa zostaje sporządzona w jednym egzemplarzu elektronicznym, udostępnionym każdej ze Stron.</text:span></text:p>
      <text:p text:style-name="Text_20_body"><text:span text:style-name="Strong_20_Emphasis"><text:span text:style-name="T34">14.</text:span></text:span><text:span text:style-name="T34"> W przypadku zawarcia Umowy w formie elektronicznej za datę jej zawarcia uważa się datę złożenia ostatniego z wymaganych kwalifikowanych podpisów elektronicznych.</text:span></text:p>
      <text:p text:style-name="Text_20_body"><text:span text:style-name="Strong_20_Emphasis"><text:span text:style-name="T34">15.</text:span></text:span><text:span text:style-name="T34"> Integralną część Umowy stanowią następujące załączniki:</text:span></text:p>
      <text:list xml:id="list3561899966" text:style-name="L224">
        <text:list-item>
          <text:p text:style-name="P381">Oferta Wykonawcy – Załącznik nr 1; </text:p>
        </text:list-item>
        <text:list-item>
          <text:p text:style-name="P381">Specyfikacja Warunków Zamówienia wraz z załącznikami – Załącznik nr 2; </text:p>
        </text:list-item>
        <text:list-item>
          <text:p text:style-name="P381">Kosztorys uproszczony Wykonawcy – Załącznik nr 3; </text:p>
        </text:list-item>
        <text:list-item>
          <text:p text:style-name="P171">Umowa regulująca współpracę Wykonawców wspólnie ubiegających się o udzielenie zamówienia – Załącznik nr 4 – jeżeli dotyczy.</text:p>
        </text:list-item>
      </text:list>
      <text:p text:style-name="P63"><text:span text:style-name="Strong_20_Emphasis"><text:span text:style-name="T34"/></text:span></text:p>
      <text:p text:style-name="P22"><text:span text:style-name="T34"/></text:p>
      <text:p text:style-name="P22"><text:span text:style-name="T34"/></text:p>
      <text:p text:style-name="P468"><text:span text:style-name="Strong_20_Emphasis"><text:span text:style-name="T18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Roboto" svg:font-family="Roboto, 'Helvetica Neue', sans-serif"/>
    <style:font-face style:name="Lucida Sans1" svg:font-family="'Lucida Sans'" style:font-family-generic="swiss"/>
    <style:font-face style:name="Arial" svg:font-family="Arial"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adornments="Pogrubiona" style:font-family-generic="roman" style:font-pitch="variable"/>
    <style:font-face style:name="Arial1"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1" svg:font-family="OpenSymbol"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pl" fo:country="PL"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pl" fo:country="PL"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fo:text-align="center" style:justify-single-word="false"/>
      <style:text-properties style:font-name="Times New Roman" fo:font-family="'Times New Roman'" style:font-style-name="Pogrubiona" style:font-family-generic="roman" style:font-pitch="variable" fo:font-size="11pt"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 style:font-family-complex="'Lucida Sans'"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_20_4" style:display-name="Heading 4" style:family="paragraph" style:parent-style-name="Heading" style:next-style-name="Text_20_body" style:default-outline-level="4" style:list-style-name="" style:class="text">
      <style:paragraph-properties fo:margin-top="0.212cm" fo:margin-bottom="0.212cm" loext:contextual-spacing="false"/>
      <style:text-properties style:font-name="Liberation Serif" fo:font-family="'Liberation Serif'" style:font-family-generic="roman" style:font-pitch="variable" fo:font-size="12pt" fo:font-weight="bold" style:font-name-asian="NSimSun" style:font-family-asian="NSimSun" style:font-family-generic-asian="system" style:font-pitch-asian="variable" style:font-size-asian="12pt" style:font-weight-asian="bold" style:font-name-complex="Lucida Sans" style:font-family-complex="'Lucida Sans'" style:font-family-generic-complex="system" style:font-pitch-complex="variable" style:font-size-complex="12pt"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Akapit_20_z_20_listą" style:display-name="Akapit z listą" style:family="paragraph" style:parent-style-name="Standard">
      <style:paragraph-properties fo:margin-left="1.249cm" fo:margin-right="0cm"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 style:font-family-complex="'Lucida Sans'" style:font-family-generic-complex="system" style:font-pitch-complex="variable" style:font-size-complex="18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style:font-name="Times New Roman1" fo:font-family="'Times New Roman'" style:font-family-generic="roman" style:font-pitch="variable" fo:font-size="10pt" style:font-size-asian="8.75pt" style:font-size-complex="10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80" style:text-underline-style="solid" style:text-underline-width="auto" style:text-underline-color="font-color"/>
    </style:style>
    <style:style style:name="Emphasis" style:family="text">
      <style:text-properties fo:font-style="italic" style:font-style-asian="italic" style:font-style-complex="italic"/>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66" style:display-name="ListLabel 66" style:family="text">
      <style:text-properties style:font-name="Times New Roman1" fo:font-family="'Times New Roman'" style:font-family-generic="roman" style:font-pitch="variable" fo:font-size="11pt" style:font-size-asian="11pt" style:font-size-complex="11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text:page-number text:select-page="current">42</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8-12T07:50:57.571000000</meta:creation-date>
    <meta:editing-duration>PT3H26M26S</meta:editing-duration>
    <meta:editing-cycles>12</meta:editing-cycles>
    <meta:generator>LibreOffice/6.2.8.2$Windows_X86_64 LibreOffice_project/f82ddfca21ebc1e222a662a32b25c0c9d20169ee</meta:generator>
    <dc:date>2026-08-17T14:59:47.787000000</dc:date>
    <meta:document-statistic meta:table-count="8" meta:image-count="0" meta:object-count="0" meta:page-count="74" meta:paragraph-count="1593" meta:word-count="28425" meta:character-count="227023" meta:non-whitespace-character-count="199912"/>
  </office:meta>
</office:document-meta>
</file>