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19" style:family="table-cell" style:parent-style-name="Default" style:data-style-name="N0">
      <style:table-cell-properties fo:border="thin solid #000000" fo:background-color="#C0C0C0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6pt" style:font-size-asian="6pt" style:font-size-complex="6pt" fo:font-style="italic" style:font-style-asian="italic" style:font-style-complex="italic"/>
    </style:style>
    <style:style style:name="ce26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0.846666666666667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0.608541666666667cm"/>
    </style:style>
    <style:style style:name="co8" style:family="table-column">
      <style:table-column-properties fo:break-before="auto" style:column-width="2.037291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3.9pt" style:use-optimal-row-height="false" fo:break-before="auto"/>
    </style:style>
    <style:style style:name="ro2" style:family="table-row">
      <style:table-row-properties style:row-height="20.65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11.8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38.2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51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32.25pt" style:use-optimal-row-height="false" fo:break-before="auto"/>
    </style:style>
    <style:style style:name="ro12" style:family="table-row">
      <style:table-row-properties style:row-height="31.5pt" style:use-optimal-row-height="false" fo:break-before="auto"/>
    </style:style>
    <style:style style:name="ro13" style:family="table-row">
      <style:table-row-properties style:row-height="30pt" style:use-optimal-row-height="false" fo:break-before="auto"/>
    </style:style>
    <style:style style:name="ro14" style:family="table-row">
      <style:table-row-properties style:row-height="40.5pt" style:use-optimal-row-height="false" fo:break-before="auto"/>
    </style:style>
    <style:style style:name="ro15" style:family="table-row">
      <style:table-row-properties style:row-height="39pt" style:use-optimal-row-height="false" fo:break-before="auto"/>
    </style:style>
    <style:style style:name="ro16" style:family="table-row">
      <style:table-row-properties style:row-height="42.75pt" style:use-optimal-row-height="false" fo:break-before="auto"/>
    </style:style>
    <style:style style:name="ro17" style:family="table-row">
      <style:table-row-properties style:row-height="39.75pt" style:use-optimal-row-height="false" fo:break-before="auto"/>
    </style:style>
    <style:style style:name="ro18" style:family="table-row">
      <style:table-row-properties style:row-height="37.5pt" style:use-optimal-row-height="false" fo:break-before="auto"/>
    </style:style>
    <style:style style:name="ro19" style:family="table-row">
      <style:table-row-properties style:row-height="43.5pt" style:use-optimal-row-height="false" fo:break-before="auto"/>
    </style:style>
    <style:style style:name="ro20" style:family="table-row">
      <style:table-row-properties style:row-height="36pt" style:use-optimal-row-height="false" fo:break-before="auto"/>
    </style:style>
    <style:style style:name="ro21" style:family="table-row">
      <style:table-row-properties style:row-height="36.75pt" style:use-optimal-row-height="false" fo:break-before="auto"/>
    </style:style>
    <style:style style:name="ro22" style:family="table-row">
      <style:table-row-properties style:row-height="27.75pt" style:use-optimal-row-height="false" fo:break-before="auto"/>
    </style:style>
    <style:style style:name="ro23" style:family="table-row">
      <style:table-row-properties style:row-height="25.5pt" style:use-optimal-row-height="false" fo:break-before="auto"/>
    </style:style>
    <style:style style:name="ro24" style:family="table-row">
      <style:table-row-properties style:row-height="24.75pt" style:use-optimal-row-height="false" fo:break-before="auto"/>
    </style:style>
    <style:style style:name="ro25" style:family="table-row">
      <style:table-row-properties style:row-height="48.75pt" style:use-optimal-row-height="false" fo:break-before="auto"/>
    </style:style>
    <style:style style:name="ro26" style:family="table-row">
      <style:table-row-properties style:row-height="59.25pt" style:use-optimal-row-height="false" fo:break-before="auto"/>
    </style:style>
    <style:style style:name="ro27" style:family="table-row">
      <style:table-row-properties style:row-height="28.5pt" style:use-optimal-row-height="false" fo:break-before="auto"/>
    </style:style>
    <style:style style:name="ro28" style:family="table-row">
      <style:table-row-properties style:row-height="29.45pt" style:use-optimal-row-height="false" fo:break-before="auto"/>
    </style:style>
    <style:style style:name="ro29" style:family="table-row">
      <style:table-row-properties style:row-height="33pt" style:use-optimal-row-height="false" fo:break-before="auto"/>
    </style:style>
    <style:style style:name="ro30" style:family="table-row">
      <style:table-row-properties style:row-height="29.25pt" style:use-optimal-row-height="false" fo:break-before="auto"/>
    </style:style>
    <style:style style:name="ro31" style:family="table-row">
      <style:table-row-properties style:row-height="60pt" style:use-optimal-row-height="false" fo:break-before="auto"/>
    </style:style>
    <style:style style:name="ro32" style:family="table-row">
      <style:table-row-properties style:row-height="28.15pt" style:use-optimal-row-height="false" fo:break-before="auto"/>
    </style:style>
    <style:style style:name="ro33" style:family="table-row">
      <style:table-row-properties style:row-height="64.5pt" style:use-optimal-row-height="false" fo:break-before="auto"/>
    </style:style>
    <style:style style:name="ro34" style:family="table-row">
      <style:table-row-properties style:row-height="61.5pt" style:use-optimal-row-height="false" fo:break-before="auto"/>
    </style:style>
    <style:style style:name="ro35" style:family="table-row">
      <style:table-row-properties style:row-height="34.5pt" style:use-optimal-row-height="false" fo:break-before="auto"/>
    </style:style>
    <style:style style:name="ro36" style:family="table-row">
      <style:table-row-properties style:row-height="19.5pt" style:use-optimal-row-height="false" fo:break-before="auto"/>
    </style:style>
    <style:style style:name="ro37" style:family="table-row">
      <style:table-row-properties style:row-height="48pt" style:use-optimal-row-height="false" fo:break-before="auto"/>
    </style:style>
    <style:style style:name="ro38" style:family="table-row">
      <style:table-row-properties style:row-height="63pt" style:use-optimal-row-height="false" fo:break-before="auto"/>
    </style:style>
    <style:style style:name="ro39" style:family="table-row">
      <style:table-row-properties style:row-height="58.5pt" style:use-optimal-row-height="false" fo:break-before="auto"/>
    </style:style>
    <style:style style:name="ro40" style:family="table-row">
      <style:table-row-properties style:row-height="33.75pt" style:use-optimal-row-height="false" fo:break-before="auto"/>
    </style:style>
    <style:style style:name="ro41" style:family="table-row">
      <style:table-row-properties style:row-height="44.25pt" style:use-optimal-row-height="false" fo:break-before="auto"/>
    </style:style>
    <style:style style:name="ro42" style:family="table-row">
      <style:table-row-properties style:row-height="30.75pt" style:use-optimal-row-height="false" fo:break-before="auto"/>
    </style:style>
    <style:style style:name="ro43" style:family="table-row">
      <style:table-row-properties style:row-height="16.35pt" style:use-optimal-row-height="false" fo:break-before="auto"/>
    </style:style>
    <style:style style:name="ro44" style:family="table-row">
      <style:table-row-properties style:row-height="35.25pt" style:use-optimal-row-height="false" fo:break-before="auto"/>
    </style:style>
    <style:style style:name="ro45" style:family="table-row">
      <style:table-row-properties style:row-height="23.25pt" style:use-optimal-row-height="false" fo:break-before="auto"/>
    </style:style>
    <style:style style:name="ro46" style:family="table-row">
      <style:table-row-properties style:row-height="46.5pt" style:use-optimal-row-height="false" fo:break-before="auto"/>
    </style:style>
    <style:style style:name="ro47" style:family="table-row">
      <style:table-row-properties style:row-height="41.25pt" style:use-optimal-row-height="false" fo:break-before="auto"/>
    </style:style>
    <style:style style:name="ro48" style:family="table-row">
      <style:table-row-properties style:row-height="42pt" style:use-optimal-row-height="false" fo:break-before="auto"/>
    </style:style>
    <style:style style:name="ro49" style:family="table-row">
      <style:table-row-properties style:row-height="45.75pt" style:use-optimal-row-height="false" fo:break-before="auto"/>
    </style:style>
    <style:style style:name="ro50" style:family="table-row">
      <style:table-row-properties style:row-height="52.5pt" style:use-optimal-row-height="false" fo:break-before="auto"/>
    </style:style>
    <style:style style:name="ro51" style:family="table-row">
      <style:table-row-properties style:row-height="54.75pt" style:use-optimal-row-height="false" fo:break-before="auto"/>
    </style:style>
    <style:style style:name="ro52" style:family="table-row">
      <style:table-row-properties style:row-height="22.15pt" style:use-optimal-row-height="false" fo:break-before="auto"/>
    </style:style>
    <style:style style:name="ro53" style:family="table-row">
      <style:table-row-properties style:row-height="20.25pt" style:use-optimal-row-height="false" fo:break-before="auto"/>
    </style:style>
    <style:style style:name="ro54" style:family="table-row">
      <style:table-row-properties style:row-height="57pt" style:use-optimal-row-height="false" fo:break-before="auto"/>
    </style:style>
    <style:style style:name="ro55" style:family="table-row">
      <style:table-row-properties style:row-height="53.25pt" style:use-optimal-row-height="false" fo:break-before="auto"/>
    </style:style>
    <style:style style:name="ro56" style:family="table-row">
      <style:table-row-properties style:row-height="48.6pt" style:use-optimal-row-height="false" fo:break-before="auto"/>
    </style:style>
    <style:style style:name="ro57" style:family="table-row">
      <style:table-row-properties style:row-height="26.65pt" style:use-optimal-row-height="false" fo:break-before="auto"/>
    </style:style>
    <style:style style:name="ro58" style:family="table-row">
      <style:table-row-properties style:row-height="51.75pt" style:use-optimal-row-height="false" fo:break-before="auto"/>
    </style:style>
    <style:style style:name="ro59" style:family="table-row">
      <style:table-row-properties style:row-height="9.6pt" style:use-optimal-row-height="false" fo:break-before="auto"/>
    </style:style>
    <style:style style:name="ro60" style:family="table-row">
      <style:table-row-properties style:row-height="33.95pt" style:use-optimal-row-height="false" fo:break-before="auto"/>
    </style:style>
    <style:style style:name="ro61" style:family="table-row">
      <style:table-row-properties style:row-height="45pt" style:use-optimal-row-height="false" fo:break-before="auto"/>
    </style:style>
    <style:style style:name="ro62" style:family="table-row">
      <style:table-row-properties style:row-height="26.1pt" style:use-optimal-row-height="false" fo:break-before="auto"/>
    </style:style>
    <style:style style:name="ro63" style:family="table-row">
      <style:table-row-properties style:row-height="19.9pt" style:use-optimal-row-height="false" fo:break-before="auto"/>
    </style:style>
    <style:style style:name="ro64" style:family="table-row">
      <style:table-row-properties style:row-height="409.6pt" style:use-optimal-row-height="false" fo:break-before="auto"/>
    </style:style>
    <style:style style:name="ro6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trona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number-columns-repeated="16375" table:default-cell-style-name="ce1"/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15">
            <text:p>Formularz oferty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1</text:p>
          </table:table-cell>
          <table:table-cell table:style-name="ce6"/>
          <table:table-cell office:value-type="string" table:number-columns-spanned="2" table:number-rows-spanned="1" table:style-name="ce18">
            <text:p>BRANŻA BUDOWLANA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4">
          <table:table-cell office:value-type="string" table:style-name="ce5">
            <text:p>1.1</text:p>
          </table:table-cell>
          <table:table-cell table:style-name="ce6"/>
          <table:table-cell office:value-type="string" table:number-columns-spanned="2" table:number-rows-spanned="1" table:style-name="ce18">
            <text:p>MAGAZYN OC i OL (KOSZTY KWALIFIKOWALNE)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5">
          <table:table-cell office:value-type="string" table:style-name="ce5">
            <text:p>1.1.1</text:p>
          </table:table-cell>
          <table:table-cell table:style-name="ce6"/>
          <table:table-cell office:value-type="string" table:number-columns-spanned="2" table:number-rows-spanned="1" table:style-name="ce18">
            <text:p>TERMOMODERNIZACJA I REMONT ŚCIAN ZEWNĘTRZNYCH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6">
          <table:table-cell office:value-type="string" table:style-name="ce8">
            <text:p>1.1.1.1</text:p>
          </table:table-cell>
          <table:table-cell office:value-type="string" table:style-name="ce9">
            <text:p>KNR-W 4-01 0307-0200</text:p>
          </table:table-cell>
          <table:table-cell office:value-type="string" table:number-columns-spanned="2" table:number-rows-spanned="1" table:style-name="ce20">
            <text:p>Przemurowanie ciągłe pęknięć o grubości 1 cegły przy użyciu zaprawy cementowej,w ścianach z cegieł na zaprawie cementowo-wapienn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7">
          <table:table-cell office:value-type="string" table:style-name="ce8">
            <text:p>1.1.1.2</text:p>
          </table:table-cell>
          <table:table-cell office:value-type="string" table:style-name="ce9">
            <text:p>KNR-W 4-01 0353-0700</text:p>
          </table:table-cell>
          <table:table-cell office:value-type="string" table:number-columns-spanned="2" table:number-rows-spanned="1" table:style-name="ce20">
            <text:p>Wykucie z muru krat okiennych o powierzchni do 2 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9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8">
          <table:table-cell office:value-type="string" table:style-name="ce8">
            <text:p>1.1.1.3</text:p>
          </table:table-cell>
          <table:table-cell office:value-type="string" table:style-name="ce9">
            <text:p>KNR-W 4-01 0353-1100</text:p>
          </table:table-cell>
          <table:table-cell office:value-type="string" table:number-columns-spanned="2" table:number-rows-spanned="1" table:style-name="ce20">
            <text:p>Wykucie z muru podokienników drewnianych,stalow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8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9">
          <table:table-cell office:value-type="string" table:style-name="ce8">
            <text:p>1.1.1.4</text:p>
          </table:table-cell>
          <table:table-cell office:value-type="string" table:style-name="ce9">
            <text:p>KNR-I 0-19 0928-0500</text:p>
          </table:table-cell>
          <table:table-cell office:value-type="string" table:number-columns-spanned="2" table:number-rows-spanned="1" table:style-name="ce20">
            <text:p>Demontaż i montaż okien z PCV rozwieranych i uchylno- rozwieranych jednodzielnych o powierzchni do 1,0 m2,obsadzonych na kotwach stalowy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0,744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0">
          <table:table-cell office:value-type="string" table:style-name="ce8">
            <text:p>1.1.1.5</text:p>
          </table:table-cell>
          <table:table-cell office:value-type="string" table:style-name="ce9">
            <text:p>KNR-I 0-19 0928-0600</text:p>
          </table:table-cell>
          <table:table-cell office:value-type="string" table:number-columns-spanned="2" table:number-rows-spanned="1" table:style-name="ce20">
            <text:p>Demontaż i montaż okien z PCV rozwieranych i uchylno- rozwieranych jednodzielnych o powierzchni do 1,5 m2,obsadzonych na kotwach stalowy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9,79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1">
          <table:table-cell office:value-type="string" table:style-name="ce8">
            <text:p>1.1.1.6</text:p>
          </table:table-cell>
          <table:table-cell office:value-type="string" table:style-name="ce9">
            <text:p>KNNR 2 0302-0700</text:p>
          </table:table-cell>
          <table:table-cell office:value-type="string" table:number-columns-spanned="2" table:number-rows-spanned="1" table:style-name="ce20">
            <text:p>Ściany murowane. Osadzenie podokienników prefabrykowanych aluminiow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1,7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2">
          <table:table-cell office:value-type="string" table:style-name="ce8">
            <text:p>1.1.1.7</text:p>
          </table:table-cell>
          <table:table-cell office:value-type="string" table:style-name="ce9">
            <text:p>KNR-W 4-01 0353-1000</text:p>
          </table:table-cell>
          <table:table-cell office:value-type="string" table:number-columns-spanned="2" table:number-rows-spanned="1" table:style-name="ce20">
            <text:p>Wykucie z muru ościeżnic stalowych drzwiowych o powierzchni ponad 2 m2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5,36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1.1.1.8</text:p>
          </table:table-cell>
          <table:table-cell office:value-type="string" table:style-name="ce9">
            <text:p>KNR-W 2-02 1032-0100</text:p>
          </table:table-cell>
          <table:table-cell office:value-type="string" table:number-columns-spanned="2" table:number-rows-spanned="1" table:style-name="ce20">
            <text:p>Bramy uchylne garażowe,podnoszone automatyczni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5,36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1.1.1.9</text:p>
          </table:table-cell>
          <table:table-cell office:value-type="string" table:style-name="ce9">
            <text:p>KNR-I 0-23 2611-0100</text:p>
          </table:table-cell>
          <table:table-cell office:value-type="string" table:number-columns-spanned="2" table:number-rows-spanned="1" table:style-name="ce20">
            <text:p>Przygotowanie starego podłoża pod docieplenie metodą lekką- mokrą,poprzez oczyszczenie mechaniczne i zmyci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77,66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5">
          <table:table-cell office:value-type="string" table:style-name="ce8">
            <text:p>1.1.1.10</text:p>
          </table:table-cell>
          <table:table-cell office:value-type="string" table:style-name="ce9">
            <text:p>KNR-I 0-23 2611-0300</text:p>
          </table:table-cell>
          <table:table-cell office:value-type="string" table:number-columns-spanned="2" table:number-rows-spanned="1" table:style-name="ce20">
            <text:p>Przygotowanie starego podłoża pod docieplenie metodą lekką- mokrą,poprzez dwukrotne gruntowanie emulsją ATLAS UNI- GRUN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77,66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1.1.1.11</text:p>
          </table:table-cell>
          <table:table-cell office:value-type="string" table:style-name="ce9">
            <text:p>KNR-I 0-23 2612-0100</text:p>
          </table:table-cell>
          <table:table-cell office:value-type="string" table:number-columns-spanned="2" table:number-rows-spanned="1" table:style-name="ce20">
            <text:p>Ocieplenie ścian budynków systemem ATLAS STOPTER. Przyklejenie płyt styropianowych,do ścian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70,079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">
          <table:table-cell office:value-type="string" table:style-name="ce8">
            <text:p>1.1.1.12</text:p>
          </table:table-cell>
          <table:table-cell office:value-type="string" table:style-name="ce9">
            <text:p>KNR-I 0-23 2612-0200</text:p>
          </table:table-cell>
          <table:table-cell office:value-type="string" table:number-columns-spanned="2" table:number-rows-spanned="1" table:style-name="ce20">
            <text:p>Ocieplenie ścian budynków systemem ATLAS STOPTER. Przyklejenie płyt styropianowych,do ościeży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7,587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7">
          <table:table-cell office:value-type="string" table:style-name="ce8">
            <text:p>1.1.1.13</text:p>
          </table:table-cell>
          <table:table-cell office:value-type="string" table:style-name="ce9">
            <text:p>KNR-I 0-23 2612-0400</text:p>
          </table:table-cell>
          <table:table-cell office:value-type="string" table:number-columns-spanned="2" table:number-rows-spanned="1" table:style-name="ce20">
            <text:p>Ocieplenie ścian budynków systemem ATLAS STOPTER. Przymocowanie płyt styropianowych za pomocą dybli plastikowych,do ścian z cegły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651,024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8">
          <table:table-cell office:value-type="string" table:style-name="ce8">
            <text:p>1.1.1.14</text:p>
          </table:table-cell>
          <table:table-cell office:value-type="string" table:style-name="ce9">
            <text:p>KNR-I 0-23 2612-0600</text:p>
          </table:table-cell>
          <table:table-cell office:value-type="string" table:number-columns-spanned="2" table:number-rows-spanned="1" table:style-name="ce20">
            <text:p>Ocieplenie ścian budynków systemem ATLAS STOPTER. Przyklejenie warstwy siatki na ściana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70,079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1.1.1.15</text:p>
          </table:table-cell>
          <table:table-cell office:value-type="string" table:style-name="ce9">
            <text:p>KNR-I 0-23 2612-0700</text:p>
          </table:table-cell>
          <table:table-cell office:value-type="string" table:number-columns-spanned="2" table:number-rows-spanned="1" table:style-name="ce20">
            <text:p>Ocieplenie ścian budynków systemem ATLAS STOPTER. Przyklejenie warstwy siatki na ościeża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7,587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8">
          <table:table-cell office:value-type="string" table:style-name="ce8">
            <text:p>1.1.1.16</text:p>
          </table:table-cell>
          <table:table-cell office:value-type="string" table:style-name="ce9">
            <text:p>KNR-I 0-23 2612-0800</text:p>
          </table:table-cell>
          <table:table-cell office:value-type="string" table:number-columns-spanned="2" table:number-rows-spanned="1" table:style-name="ce20">
            <text:p>Ocieplenie ścian budynków systemem ATLAS STOPTER. Ochrona narożników wypukłych kątownikiem metalowy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59,28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1">
          <table:table-cell office:value-type="string" table:style-name="ce8">
            <text:p>1.1.1.17</text:p>
          </table:table-cell>
          <table:table-cell office:value-type="string" table:style-name="ce9">
            <text:p>KNR-I 0-23 2612-0900</text:p>
          </table:table-cell>
          <table:table-cell office:value-type="string" table:number-columns-spanned="2" table:number-rows-spanned="1" table:style-name="ce20">
            <text:p>Ocieplenie ścian budynków systemem ATLAS STOPTER. Zamocowanie listwy cokołow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1,38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0">
          <table:table-cell office:value-type="string" table:style-name="ce8">
            <text:p>1.1.1.18</text:p>
          </table:table-cell>
          <table:table-cell office:value-type="string" table:style-name="ce9">
            <text:p>KNR-I 0-23 0931-0201</text:p>
          </table:table-cell>
          <table:table-cell office:value-type="string" table:number-columns-spanned="2" table:number-rows-spanned="1" table:style-name="ce20">
            <text:p>Ręczne wykon.cienkowarstwowej wyprawy z tynku mineral.ATLAS CERMIT SN 20 grub.2 mm,na ścianach płask.powierzchniach poziom.na uprzednio przygotowanym podłożu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70,079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0">
          <table:table-cell office:value-type="string" table:style-name="ce8">
            <text:p>1.1.1.19</text:p>
          </table:table-cell>
          <table:table-cell office:value-type="string" table:style-name="ce9">
            <text:p>KNR-I 0-23 0931-0301</text:p>
          </table:table-cell>
          <table:table-cell office:value-type="string" table:number-columns-spanned="2" table:number-rows-spanned="1" table:style-name="ce20">
            <text:p>Ręczne wykonanie cienkowarstwowej wyprawy z tynku mineralnego ATLAS CERMIT SN 20 o grub.2 mm,na ościeżach o szer.do 15 cm,na uprzednio przygotowanym podłożu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7,587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1.1.1.20</text:p>
          </table:table-cell>
          <table:table-cell office:value-type="string" table:style-name="ce9">
            <text:p>ZKNR C-2.1 0119-0600</text:p>
          </table:table-cell>
          <table:table-cell office:value-type="string" table:number-columns-spanned="2" table:number-rows-spanned="1" table:style-name="ce20">
            <text:p>Bezspoinowe systemy dociepleń Ceresit Ceretherm. Malowanie elewacji farbą silikonową CT 48 dwukrotnie, tynk fakturowy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77,66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">
          <table:table-cell office:value-type="string" table:style-name="ce8">
            <text:p>1.1.1.21</text:p>
          </table:table-cell>
          <table:table-cell office:value-type="string" table:style-name="ce9">
            <text:p>KNR-W 4-01 0545-0800</text:p>
          </table:table-cell>
          <table:table-cell office:value-type="string" table:number-columns-spanned="2" table:number-rows-spanned="1" table:style-name="ce20">
            <text:p>Rozebranie obróbek murów ogniowych,okapów,kołnierzy,gzymsów itp.z blachy nie nadającej się do użytku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4,63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1.1.1.22</text:p>
          </table:table-cell>
          <table:table-cell office:value-type="string" table:style-name="ce9">
            <text:p>KNNR 2 0505-0501</text:p>
          </table:table-cell>
          <table:table-cell office:value-type="string" table:number-columns-spanned="2" table:number-rows-spanned="1" table:style-name="ce20">
            <text:p>Montaż obróbek blacharskich z gotowych elementów prefabrykowanych. Rynny dachowe półokrągłe z blachy tytanowo-cynkow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1,3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0">
          <table:table-cell office:value-type="string" table:style-name="ce8">
            <text:p>1.1.1.23</text:p>
          </table:table-cell>
          <table:table-cell office:value-type="string" table:style-name="ce9">
            <text:p>KNNR 2 0505-0701</text:p>
          </table:table-cell>
          <table:table-cell office:value-type="string" table:number-columns-spanned="2" table:number-rows-spanned="1" table:style-name="ce20">
            <text:p>Montaż obróbek blacharskich z gotowych elementów prefabrykowanych. Rury spustowe okrągłe z blachy tytanowo-cynkow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1">
          <table:table-cell office:value-type="string" table:style-name="ce8">
            <text:p>1.1.1.24</text:p>
          </table:table-cell>
          <table:table-cell office:value-type="string" table:style-name="ce9">
            <text:p>KNR-W 2-02 0515-0200</text:p>
          </table:table-cell>
          <table:table-cell office:value-type="string" table:number-columns-spanned="2" table:number-rows-spanned="1" table:style-name="ce22">
            <text:p>Różne obróbki z blachy tytanowo-cynkowej o grubości 0,55 mm,przy szerokości w rozwinięciu ponad 25 c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3">
            <text:p><text:s text:c="3"/>12,75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1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23">
          <table:table-cell office:value-type="string" table:style-name="ce8">
            <text:p>1.1.1.25</text:p>
          </table:table-cell>
          <table:table-cell office:value-type="string" table:style-name="ce9">
            <text:p>KNR-W 2-02 1603-0100</text:p>
          </table:table-cell>
          <table:table-cell office:value-type="string" table:number-columns-spanned="2" table:number-rows-spanned="1" table:style-name="ce20">
            <text:p>Rusztowania zewnętrzne rurowe,o wysokości do 10 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97,86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">
          <table:table-cell office:value-type="string" table:style-name="ce5">
            <text:p>1.1.2</text:p>
          </table:table-cell>
          <table:table-cell table:style-name="ce6"/>
          <table:table-cell office:value-type="string" table:number-columns-spanned="2" table:number-rows-spanned="1" table:style-name="ce18">
            <text:p>PRACE WEWNĘTRZNE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23">
          <table:table-cell office:value-type="string" table:style-name="ce8">
            <text:p>1.1.2.1</text:p>
          </table:table-cell>
          <table:table-cell office:value-type="string" table:style-name="ce9">
            <text:p>KNR 13-23 0110-0400analogia</text:p>
          </table:table-cell>
          <table:table-cell office:value-type="string" table:number-columns-spanned="2" table:number-rows-spanned="1" table:style-name="ce20">
            <text:p>Rozebranie jednostronnej obudowy stropu z płyt azbestowo- cementowy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">
          <table:table-cell office:value-type="string" table:style-name="ce8">
            <text:p>1.1.2.2</text:p>
          </table:table-cell>
          <table:table-cell office:value-type="string" table:style-name="ce9">
            <text:p>KNR-W 4-01 0353-0300</text:p>
          </table:table-cell>
          <table:table-cell office:value-type="string" table:number-columns-spanned="2" table:number-rows-spanned="1" table:style-name="ce20">
            <text:p>Wykucie z muru ościeżnic drewnianych o powierzchni do 1 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8">
          <table:table-cell office:value-type="string" table:style-name="ce8">
            <text:p>1.1.2.3</text:p>
          </table:table-cell>
          <table:table-cell office:value-type="string" table:style-name="ce9">
            <text:p>KNR-W 4-01 0346-0300</text:p>
          </table:table-cell>
          <table:table-cell office:value-type="string" table:number-columns-spanned="2" table:number-rows-spanned="1" table:style-name="ce20">
            <text:p>Rozebranie ścianek o grubości 1/2 cegły na zaprawie cementowo-wapiennej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4,15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4">
          <table:table-cell office:value-type="string" table:style-name="ce8">
            <text:p>1.1.2.4</text:p>
          </table:table-cell>
          <table:table-cell office:value-type="string" table:style-name="ce9">
            <text:p>KNR-W 4-01 0106-0400</text:p>
          </table:table-cell>
          <table:table-cell office:value-type="string" table:number-columns-spanned="2" table:number-rows-spanned="1" table:style-name="ce20">
            <text:p>Usunięcie z parteru gruzu i ziemi,bez względu na kategorię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5,87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">
          <table:table-cell office:value-type="string" table:style-name="ce8">
            <text:p>1.1.2.5</text:p>
          </table:table-cell>
          <table:table-cell office:value-type="string" table:style-name="ce9">
            <text:p>kalkulacja własna</text:p>
          </table:table-cell>
          <table:table-cell office:value-type="string" table:number-columns-spanned="2" table:number-rows-spanned="1" table:style-name="ce20">
            <text:p>Wywóz i utylizacja gruzu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12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">
          <table:table-cell office:value-type="string" table:style-name="ce8">
            <text:p>1.1.2.6</text:p>
          </table:table-cell>
          <table:table-cell office:value-type="string" table:style-name="ce9">
            <text:p>kalkulacja własna</text:p>
          </table:table-cell>
          <table:table-cell office:value-type="string" table:number-columns-spanned="2" table:number-rows-spanned="1" table:style-name="ce20">
            <text:p>Wywóz i utylizacja odpadów zawierających azbest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3,75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2">
          <table:table-cell office:value-type="string" table:style-name="ce8">
            <text:p>1.1.2.7</text:p>
          </table:table-cell>
          <table:table-cell office:value-type="string" table:style-name="ce9">
            <text:p>KNNR 2 0302-0700</text:p>
          </table:table-cell>
          <table:table-cell office:value-type="string" table:number-columns-spanned="2" table:number-rows-spanned="1" table:style-name="ce20">
            <text:p>Ściany murowane. Osadzenie podokienników prefabrykowanych wewnętrzn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1,7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5">
          <table:table-cell office:value-type="string" table:style-name="ce8">
            <text:p>1.1.2.8</text:p>
          </table:table-cell>
          <table:table-cell office:value-type="string" table:style-name="ce9">
            <text:p>KNR-W 4-01 0711-0101</text:p>
          </table:table-cell>
          <table:table-cell office:value-type="string" table:number-columns-spanned="2" table:number-rows-spanned="1" table:style-name="ce20">
            <text:p>Uzupełnienie tynków kat.III z zaprawy cem.-wap. (wap.suchogasz.) na ścianach pł.słupach prostokąt.podłożach z cegły,pustaków ceram.gazo.-pianobet.pow.do 1 m2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5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6">
          <table:table-cell office:value-type="string" table:style-name="ce8">
            <text:p>1.1.2.9</text:p>
          </table:table-cell>
          <table:table-cell office:value-type="string" table:style-name="ce9">
            <text:p>KNR-W 4-01 0708-0201</text:p>
          </table:table-cell>
          <table:table-cell office:value-type="string" table:number-columns-spanned="2" table:number-rows-spanned="1" table:style-name="ce20">
            <text:p>Wykonanie tynków wewnętrznych kat.III z zaprawy cem.wap. (wap.suchogasz.) na podłożach z cegieł,pustaków ceramicznych,betonów na ościeżach szerokości do 25 c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50,58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1.1.2.10</text:p>
          </table:table-cell>
          <table:table-cell office:value-type="string" table:style-name="ce9">
            <text:p>KNR-W 4-01 0713-0101</text:p>
          </table:table-cell>
          <table:table-cell office:value-type="string" table:number-columns-spanned="2" table:number-rows-spanned="1" table:style-name="ce20">
            <text:p>Przecieranie istniejących tynków wewnętrznych zaprawą z wapnem suchogaszonym,na ścianach z zeskrobaniem farby lub zdzieraniem tape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92,48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1.1.2.11</text:p>
          </table:table-cell>
          <table:table-cell office:value-type="string" table:style-name="ce9">
            <text:p>KNR-W 4-01 1204-0800</text:p>
          </table:table-cell>
          <table:table-cell office:value-type="string" table:number-columns-spanned="2" table:number-rows-spanned="1" table:style-name="ce20">
            <text:p>Przygotowanie powierzchni starych tynków z poszpachlowaniem nierównośći (sfałdowań) do malowania farbami emulsyjnymi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92,48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7">
          <table:table-cell office:value-type="string" table:style-name="ce8">
            <text:p>1.1.2.12</text:p>
          </table:table-cell>
          <table:table-cell office:value-type="string" table:style-name="ce9">
            <text:p>NNRNKB 2-02U 1134-0201</text:p>
          </table:table-cell>
          <table:table-cell office:value-type="string" table:number-columns-spanned="2" table:number-rows-spanned="1" table:style-name="ce20">
            <text:p>Gruntowanie powierzchni pionowych preparatami gruntującymi "ATLAS UNI GRUNT" (Orgbud W-wa)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92,48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7">
          <table:table-cell office:value-type="string" table:style-name="ce8">
            <text:p>1.1.2.13</text:p>
          </table:table-cell>
          <table:table-cell office:value-type="string" table:style-name="ce9">
            <text:p>KNR-W 4-01 1204-0200</text:p>
          </table:table-cell>
          <table:table-cell office:value-type="string" table:number-columns-spanned="2" table:number-rows-spanned="1" table:style-name="ce20">
            <text:p>Dwukrotne malowanie farbami emulsyjnymi starych tynków wewnętrznych ścian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92,48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8">
          <table:table-cell office:value-type="string" table:style-name="ce8">
            <text:p>1.1.2.14</text:p>
          </table:table-cell>
          <table:table-cell office:value-type="string" table:style-name="ce9">
            <text:p>KNR-W 2-02 0406-0100analogia</text:p>
          </table:table-cell>
          <table:table-cell office:value-type="string" table:number-columns-spanned="2" table:number-rows-spanned="1" table:style-name="ce20">
            <text:p>Konstrukcja nośna sufitu podwieszanego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1,39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8">
          <table:table-cell office:value-type="string" table:style-name="ce8">
            <text:p>1.1.2.15</text:p>
          </table:table-cell>
          <table:table-cell office:value-type="string" table:style-name="ce9">
            <text:p>KNR-W 2-02 0612-0300</text:p>
          </table:table-cell>
          <table:table-cell office:value-type="string" table:number-columns-spanned="2" table:number-rows-spanned="1" table:style-name="ce20">
            <text:p>Izolacje cieplne i przeciwdźwiękowe poziome,jedna warstwa z płyt z wełny mineralnej układanych na sucho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9">
          <table:table-cell office:value-type="string" table:style-name="ce8">
            <text:p>1.1.2.16</text:p>
          </table:table-cell>
          <table:table-cell office:value-type="string" table:style-name="ce9">
            <text:p>KNNR 2 0604-0200</text:p>
          </table:table-cell>
          <table:table-cell office:value-type="string" table:number-columns-spanned="2" table:number-rows-spanned="1" table:style-name="ce20">
            <text:p>Izolacja z folii polietylenowej przymocowanej do konstrukcji drewnianej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7">
          <table:table-cell office:value-type="string" table:style-name="ce8">
            <text:p>1.1.2.17</text:p>
          </table:table-cell>
          <table:table-cell office:value-type="string" table:style-name="ce9">
            <text:p>KNR-W 2-02 2006-0300</text:p>
          </table:table-cell>
          <table:table-cell office:value-type="string" table:number-columns-spanned="2" table:number-rows-spanned="1" table:style-name="ce20">
            <text:p>Pojedyńcze okładziny gipsowo-kartonowe na stropach,na podwójnym podwieszonym ruszcie metalowy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8">
          <table:table-cell office:value-type="string" table:style-name="ce8">
            <text:p>1.1.2.18</text:p>
          </table:table-cell>
          <table:table-cell office:value-type="string" table:style-name="ce9">
            <text:p>KNR-W 2-02 1510-0300</text:p>
          </table:table-cell>
          <table:table-cell office:value-type="string" table:number-columns-spanned="2" table:number-rows-spanned="1" table:style-name="ce20">
            <text:p>Dwukrotne malowanie z gruntowaniem,farbą emulsyjną powierzchni wewnętrznych z podłoży gipsowy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2">
          <table:table-cell office:value-type="string" table:style-name="ce8">
            <text:p>1.1.2.19</text:p>
          </table:table-cell>
          <table:table-cell office:value-type="string" table:style-name="ce9">
            <text:p>KNR-W 2-02 1105-0300</text:p>
          </table:table-cell>
          <table:table-cell office:value-type="string" table:number-columns-spanned="2" table:number-rows-spanned="1" table:style-name="ce20">
            <text:p>Grunt dyspersyjny pod warstwy wyrównawcze i wygładzając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0">
          <table:table-cell office:value-type="string" table:style-name="ce8">
            <text:p>1.1.2.20</text:p>
          </table:table-cell>
          <table:table-cell office:value-type="string" table:style-name="ce9">
            <text:p>KNR-W 2-02 1105-0100</text:p>
          </table:table-cell>
          <table:table-cell office:value-type="string" table:number-columns-spanned="2" table:number-rows-spanned="1" table:style-name="ce20">
            <text:p>Warstwa niwelacyjno-wyrównawcza cementowa (jastrych cementowy cienko-warstwowy,sucha mieszanka) o grubości 2 mm,zatarta na gładko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">
          <table:table-cell office:value-type="string" table:style-name="ce8">
            <text:p>1.1.2.21</text:p>
          </table:table-cell>
          <table:table-cell office:value-type="string" table:style-name="ce9">
            <text:p>KNR-W 2-02 1105-0200</text:p>
          </table:table-cell>
          <table:table-cell office:value-type="string" table:number-columns-spanned="2" table:number-rows-spanned="1" table:style-name="ce20">
            <text:p>Pogrubienie warstwy wyrównawczej i wygładzającej o 1 mm (jastrych cementowy cienko-warstwowy,sucha mieszanka)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1.1.2.22</text:p>
          </table:table-cell>
          <table:table-cell office:value-type="string" table:style-name="ce9">
            <text:p>KNR 2-02 0701-1000analogia</text:p>
          </table:table-cell>
          <table:table-cell office:value-type="string" table:number-columns-spanned="2" table:number-rows-spanned="1" table:style-name="ce20">
            <text:p>Obramowanie z kątownika (progi bram wjazdowych)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6,0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8">
          <table:table-cell office:value-type="string" table:style-name="ce8">
            <text:p>1.1.2.23</text:p>
          </table:table-cell>
          <table:table-cell office:value-type="string" table:style-name="ce9">
            <text:p>KNR 2-02 1512-0100analogia</text:p>
          </table:table-cell>
          <table:table-cell office:value-type="string" table:number-columns-spanned="2" table:number-rows-spanned="1" table:style-name="ce20">
            <text:p>Dwukrotne malowanie farbą olejną kątownika metalowego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6,0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1">
          <table:table-cell office:value-type="string" table:style-name="ce8">
            <text:p>1.1.2.24</text:p>
          </table:table-cell>
          <table:table-cell office:value-type="string" table:style-name="ce9">
            <text:p>ZKNR C-2.1 0603-0200</text:p>
          </table:table-cell>
          <table:table-cell office:value-type="string" table:number-columns-spanned="2" table:number-rows-spanned="1" table:style-name="ce20">
            <text:p>Systemy posadzkowe Ceresit i Thomsit. Gruntowanie podłoża niemineralnego. , Grunt głęboko penetrujący Ceresit CT 17 użyty do gruntowania, Bez użycia piasku kwarcowgo 0,2-0,8 m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9">
          <table:table-cell office:value-type="string" table:style-name="ce8">
            <text:p>1.1.2.25</text:p>
          </table:table-cell>
          <table:table-cell office:value-type="string" table:style-name="ce9">
            <text:p>ZKNR C-2.1 0611B-0100</text:p>
          </table:table-cell>
          <table:table-cell office:value-type="string" table:number-columns-spanned="2" table:number-rows-spanned="1" table:style-name="ce22">
            <text:p>Systemy posadzkowe Ceresit i Thomsit. Wykonanie na przygotowanym podłożu posadzki epoksydowej Ceresit CF 37 rozlewno-szpachlowej gładkiej o grubości do 2 mm.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3">
            <text:p><text:s text:c="3"/>187,50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2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33">
          <table:table-cell office:value-type="string" table:style-name="ce8">
            <text:p>1.1.2.26</text:p>
          </table:table-cell>
          <table:table-cell office:value-type="string" table:style-name="ce9">
            <text:p>ZKNR C-2.1 0611A-0100analogia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, lakierniczej gładkiej, warstwa podstawowa. - wykonanie cokolika przy posadzc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8,29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4">
          <table:table-cell office:value-type="string" table:style-name="ce8">
            <text:p>1.1.2.27</text:p>
          </table:table-cell>
          <table:table-cell office:value-type="string" table:style-name="ce9">
            <text:p>ZKNR C-2.1 0611A-0200analogia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, lakierniczej gładkiej, warstwa zamykająca. - wykonanie cokolika przy posadzc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8,292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">
          <table:table-cell office:value-type="string" table:style-name="ce5">
            <text:p>1.1.3</text:p>
          </table:table-cell>
          <table:table-cell table:style-name="ce6"/>
          <table:table-cell office:value-type="string" table:number-columns-spanned="2" table:number-rows-spanned="1" table:style-name="ce18">
            <text:p>REMONT RAMPY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29">
          <table:table-cell office:value-type="string" table:style-name="ce8">
            <text:p>1.1.3.1</text:p>
          </table:table-cell>
          <table:table-cell office:value-type="string" table:style-name="ce9">
            <text:p>KNR 4-04 0804-0100</text:p>
          </table:table-cell>
          <table:table-cell office:value-type="string" table:number-columns-spanned="2" table:number-rows-spanned="1" table:style-name="ce20">
            <text:p>Rozebranie balustrad z kształtowników stalowych w poziomie I kondygnacji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6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5">
          <table:table-cell office:value-type="string" table:style-name="ce8">
            <text:p>1.1.3.2</text:p>
          </table:table-cell>
          <table:table-cell office:value-type="string" table:style-name="ce9">
            <text:p>KNR 4-04 0301-0100</text:p>
          </table:table-cell>
          <table:table-cell office:value-type="string" table:number-columns-spanned="2" table:number-rows-spanned="1" table:style-name="ce20">
            <text:p>Rozebranie podłoża z betonu żwirowego o grubości do 5 cm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1,526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0">
          <table:table-cell office:value-type="string" table:style-name="ce8">
            <text:p>1.1.3.3</text:p>
          </table:table-cell>
          <table:table-cell office:value-type="string" table:style-name="ce9">
            <text:p>KNR-W 2-02 1104-0100</text:p>
          </table:table-cell>
          <table:table-cell office:value-type="string" table:number-columns-spanned="2" table:number-rows-spanned="1" table:style-name="ce20">
            <text:p>Warstwy wyrównawcze pod posadzki,z zaprawy cementowej o grubości 20 mm,zatarte na ostro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7">
          <table:table-cell office:value-type="string" table:style-name="ce8">
            <text:p>1.1.3.4</text:p>
          </table:table-cell>
          <table:table-cell office:value-type="string" table:style-name="ce9">
            <text:p>KNR-K 04 0602-0500</text:p>
          </table:table-cell>
          <table:table-cell office:value-type="string" table:number-columns-spanned="2" table:number-rows-spanned="1" table:style-name="ce20">
            <text:p>Gruntowanie podłoża przy wykonaniu izolacji z folii w płynie Folbi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6">
          <table:table-cell office:value-type="string" table:style-name="ce8">
            <text:p>1.1.3.5</text:p>
          </table:table-cell>
          <table:table-cell office:value-type="string" table:style-name="ce9">
            <text:p>KNR-K 04 0602-0100</text:p>
          </table:table-cell>
          <table:table-cell office:value-type="string" table:number-columns-spanned="2" table:number-rows-spanned="1" table:style-name="ce20">
            <text:p>Wykonanie izolacji poziomej z folii w płynie Folbi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">
          <table:table-cell office:value-type="string" table:style-name="ce8">
            <text:p>1.1.3.6</text:p>
          </table:table-cell>
          <table:table-cell office:value-type="string" table:style-name="ce9">
            <text:p>KNR-W 2-02 1116-0500</text:p>
          </table:table-cell>
          <table:table-cell office:value-type="string" table:number-columns-spanned="2" table:number-rows-spanned="1" table:style-name="ce20">
            <text:p>Posadzki cementowe wraz z cokolikami utwardzone opiłkami stalowymi,o grubości 30 m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1">
          <table:table-cell office:value-type="string" table:style-name="ce8">
            <text:p>1.1.3.7</text:p>
          </table:table-cell>
          <table:table-cell office:value-type="string" table:style-name="ce9">
            <text:p>ZKNR C-2.1 0603-0400</text:p>
          </table:table-cell>
          <table:table-cell office:value-type="string" table:number-columns-spanned="2" table:number-rows-spanned="1" table:style-name="ce20">
            <text:p>Systemy posadzkowe Ceresit i Thomsit. Gruntowanie podłoża mineralnego chłonnego., Grunt głęboko penetrujący Ceresit CT 17 użyty do gruntowania, Bez użycia piasku kwarcowgo 0,2-0,8 m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6">
          <table:table-cell office:value-type="string" table:style-name="ce8">
            <text:p>1.1.3.8</text:p>
          </table:table-cell>
          <table:table-cell office:value-type="string" table:style-name="ce9">
            <text:p>ZKNR C-2.1 0611B-0400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 rozlewno-szpachlowej antypoślizgowej I, warstwa podstawowa.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7">
          <table:table-cell office:value-type="string" table:style-name="ce8">
            <text:p>1.1.3.9</text:p>
          </table:table-cell>
          <table:table-cell office:value-type="string" table:style-name="ce9">
            <text:p>ZKNR C-2.1 0611B-0500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 i rozlewno-szpachlowej antypoślizgowej I, posypka.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8">
          <table:table-cell office:value-type="string" table:style-name="ce8">
            <text:p>1.1.3.10</text:p>
          </table:table-cell>
          <table:table-cell office:value-type="string" table:style-name="ce9">
            <text:p>ZKNR C-2.1 0611B-0600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 rozlewno-szpachlowej antypoślizgowej I, warstwa zamykająca I.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9">
          <table:table-cell office:value-type="string" table:style-name="ce8">
            <text:p>1.1.3.11</text:p>
          </table:table-cell>
          <table:table-cell office:value-type="string" table:style-name="ce9">
            <text:p>ZKNR C-2.1 0611B-0700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 rozlewno-szpachlowej antypoślizgowej I, warstwa zamykająca II.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0,5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1.1.3.12</text:p>
          </table:table-cell>
          <table:table-cell office:value-type="string" table:style-name="ce9">
            <text:p>KNR 2-02 0701-1000analogia</text:p>
          </table:table-cell>
          <table:table-cell office:value-type="string" table:number-columns-spanned="2" table:number-rows-spanned="1" table:style-name="ce20">
            <text:p>Obramowanie z kątownika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5,66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1.1.3.13</text:p>
          </table:table-cell>
          <table:table-cell office:value-type="string" table:style-name="ce9">
            <text:p>KNR-K 04 0602-0700</text:p>
          </table:table-cell>
          <table:table-cell office:value-type="string" table:number-columns-spanned="2" table:number-rows-spanned="1" table:style-name="ce20">
            <text:p>Wygładzanie powierzchni pionowej przy wykonaniu izolacji z folii w płynie Folbi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0,9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">
          <table:table-cell office:value-type="string" table:style-name="ce8">
            <text:p>1.1.3.14</text:p>
          </table:table-cell>
          <table:table-cell office:value-type="string" table:style-name="ce9">
            <text:p>KNR-K 04 0602-0500</text:p>
          </table:table-cell>
          <table:table-cell office:value-type="string" table:number-columns-spanned="2" table:number-rows-spanned="1" table:style-name="ce20">
            <text:p>Gruntowanie podłoża przy wykonaniu izolacji z folii w płynie Folbi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0,9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7">
          <table:table-cell office:value-type="string" table:style-name="ce8">
            <text:p>1.1.3.15</text:p>
          </table:table-cell>
          <table:table-cell office:value-type="string" table:style-name="ce9">
            <text:p>KNR-K 04 0602-0200</text:p>
          </table:table-cell>
          <table:table-cell office:value-type="string" table:number-columns-spanned="2" table:number-rows-spanned="1" table:style-name="ce20">
            <text:p>Wykonanie izolacji pionowej z folii w płynie Folbi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0,9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1">
          <table:table-cell office:value-type="string" table:style-name="ce8">
            <text:p>1.1.3.16</text:p>
          </table:table-cell>
          <table:table-cell office:value-type="string" table:style-name="ce9">
            <text:p>KNR-W 4-01 0726-0301</text:p>
          </table:table-cell>
          <table:table-cell office:value-type="string" table:number-columns-spanned="2" table:number-rows-spanned="1" table:style-name="ce20">
            <text:p>Uzupełnienie tynków zewnętrznych kat.III (wap.suchogasz.) w 1 miejscu do 5 m2,ścian,loggii,balkonów,podłoża z cegły,pustaków ceramicznych,gazo- i pianobetonów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0,9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1.1.3.17</text:p>
          </table:table-cell>
          <table:table-cell office:value-type="string" table:style-name="ce9">
            <text:p>ZKNR C-2.1 0119-0400</text:p>
          </table:table-cell>
          <table:table-cell office:value-type="string" table:number-columns-spanned="2" table:number-rows-spanned="1" table:style-name="ce20">
            <text:p>Bezspoinowe systemy dociepleń Ceresit Ceretherm. Malowanie elewacji farbą silikonową CT 48 dwukrotnie, tynk gładki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0,9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1">
          <table:table-cell office:value-type="string" table:style-name="ce8">
            <text:p>1.1.3.18</text:p>
          </table:table-cell>
          <table:table-cell office:value-type="string" table:style-name="ce9">
            <text:p>KNR 2-02 1207-0500</text:p>
          </table:table-cell>
          <table:table-cell office:value-type="string" table:number-columns-spanned="2" table:number-rows-spanned="1" table:style-name="ce20">
            <text:p>Balustrady schodowe z prętów stalowych,osadzone i zabetonowane w co trzecim stopniu,o masie ponad 16 kg.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">
          <table:table-cell office:value-type="string" table:style-name="ce8">
            <text:p>1.1.3.19</text:p>
          </table:table-cell>
          <table:table-cell office:value-type="string" table:style-name="ce9">
            <text:p>KNR 2-02 1209-0100</text:p>
          </table:table-cell>
          <table:table-cell office:value-type="string" table:number-columns-spanned="2" table:number-rows-spanned="1" table:style-name="ce20">
            <text:p>Balustrady tarasowe z pochwytami stalowymi.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2">
          <table:table-cell office:value-type="string" table:style-name="ce5">
            <text:p>1.2</text:p>
          </table:table-cell>
          <table:table-cell table:style-name="ce6"/>
          <table:table-cell office:value-type="string" table:number-columns-spanned="2" table:number-rows-spanned="1" table:style-name="ce18">
            <text:p>GARAŻ, MAGAZYN I WARSZTAT (KOSZTY NIEKWALIFIKOWALNE)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12">
          <table:table-cell office:value-type="string" table:style-name="ce5">
            <text:p>1.2.1</text:p>
          </table:table-cell>
          <table:table-cell table:style-name="ce6"/>
          <table:table-cell office:value-type="string" table:number-columns-spanned="2" table:number-rows-spanned="1" table:style-name="ce18">
            <text:p>TERMOMODERNIZACJA I REMONT ŚCIAN ZEWNĘTRZNYCH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6">
          <table:table-cell office:value-type="string" table:style-name="ce8">
            <text:p>1.2.1.1</text:p>
          </table:table-cell>
          <table:table-cell office:value-type="string" table:style-name="ce9">
            <text:p>KNR-W 4-01 0307-0200</text:p>
          </table:table-cell>
          <table:table-cell office:value-type="string" table:number-columns-spanned="2" table:number-rows-spanned="1" table:style-name="ce20">
            <text:p>Przemurowanie ciągłe pęknięć o grubości 1 cegły przy użyciu zaprawy cementowej,w ścianach z cegieł na zaprawie cementowo-wapienn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1.2.1.2</text:p>
          </table:table-cell>
          <table:table-cell office:value-type="string" table:style-name="ce9">
            <text:p>KNR-W 4-01 0353-0700</text:p>
          </table:table-cell>
          <table:table-cell office:value-type="string" table:number-columns-spanned="2" table:number-rows-spanned="1" table:style-name="ce20">
            <text:p>Wykucie z muru krat okiennych o powierzchni do 2 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1.2.1.3</text:p>
          </table:table-cell>
          <table:table-cell office:value-type="string" table:style-name="ce9">
            <text:p>KNR-W 4-01 0353-1100</text:p>
          </table:table-cell>
          <table:table-cell office:value-type="string" table:number-columns-spanned="2" table:number-rows-spanned="1" table:style-name="ce22">
            <text:p>Wykucie z muru podokienników drewnianych,stalow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3">
            <text:p><text:s text:c="3"/>4,8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3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3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25">
          <table:table-cell office:value-type="string" table:style-name="ce8">
            <text:p>1.2.1.4</text:p>
          </table:table-cell>
          <table:table-cell office:value-type="string" table:style-name="ce9">
            <text:p>KNR-I 0-19 0928-0600</text:p>
          </table:table-cell>
          <table:table-cell office:value-type="string" table:number-columns-spanned="2" table:number-rows-spanned="1" table:style-name="ce20">
            <text:p>Demontaż i montaż okien z PCV rozwieranych i uchylno- rozwieranych jednodzielnych o powierzchni do 1,5 m2,obsadzonych na kotwach stalowy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5,04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1.2.1.5</text:p>
          </table:table-cell>
          <table:table-cell office:value-type="string" table:style-name="ce9">
            <text:p>KNNR 2 0302-0700</text:p>
          </table:table-cell>
          <table:table-cell office:value-type="string" table:number-columns-spanned="2" table:number-rows-spanned="1" table:style-name="ce20">
            <text:p>Ściany murowane. Osadzenie podokienników prefabrykowanych aluminiow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5,2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4">
          <table:table-cell office:value-type="string" table:style-name="ce8">
            <text:p>1.2.1.6</text:p>
          </table:table-cell>
          <table:table-cell office:value-type="string" table:style-name="ce9">
            <text:p>KNR-W 4-01 0353-1000</text:p>
          </table:table-cell>
          <table:table-cell office:value-type="string" table:number-columns-spanned="2" table:number-rows-spanned="1" table:style-name="ce20">
            <text:p>Wykucie z muru ościeżnic stalowych drzwiowych o powierzchni ponad 2 m2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0,77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">
          <table:table-cell office:value-type="string" table:style-name="ce8">
            <text:p>1.2.1.7</text:p>
          </table:table-cell>
          <table:table-cell office:value-type="string" table:style-name="ce9">
            <text:p>KNR-W 4-01 0338-0400</text:p>
          </table:table-cell>
          <table:table-cell office:value-type="string" table:number-columns-spanned="2" table:number-rows-spanned="1" table:style-name="ce20">
            <text:p>Wykucie bruzd poziomych o głębokości i szerokości 1/2x1 cegły,w ścianach z cegieł na zaprawie cementowo-wapienn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9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2">
          <table:table-cell office:value-type="string" table:style-name="ce8">
            <text:p>1.2.1.8</text:p>
          </table:table-cell>
          <table:table-cell office:value-type="string" table:style-name="ce9">
            <text:p>KNR-W 4-01 0314-0400</text:p>
          </table:table-cell>
          <table:table-cell office:value-type="string" table:number-columns-spanned="2" table:number-rows-spanned="1" table:style-name="ce20">
            <text:p>Dostarczenie i obsadzenie belek stalowych I NP do 180 m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9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1">
          <table:table-cell office:value-type="string" table:style-name="ce8">
            <text:p>1.2.1.9</text:p>
          </table:table-cell>
          <table:table-cell office:value-type="string" table:style-name="ce9">
            <text:p>KNR-W 4-01 0314-0600</text:p>
          </table:table-cell>
          <table:table-cell office:value-type="string" table:number-columns-spanned="2" table:number-rows-spanned="1" table:style-name="ce20">
            <text:p>Obmurowanie końcówek belek stalowych I NP do 180 mm,jako oddzielna robota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,6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1.2.1.10</text:p>
          </table:table-cell>
          <table:table-cell office:value-type="string" table:style-name="ce9">
            <text:p>KNR-W 4-01 0703-0200</text:p>
          </table:table-cell>
          <table:table-cell office:value-type="string" table:number-columns-spanned="2" table:number-rows-spanned="1" table:style-name="ce20">
            <text:p>Umocowanie siatki cięto-ciągnionej na stropach płaskich,podciągach,biegach i spocznikach schodowy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,9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2">
          <table:table-cell office:value-type="string" table:style-name="ce8">
            <text:p>1.2.1.11</text:p>
          </table:table-cell>
          <table:table-cell office:value-type="string" table:style-name="ce9">
            <text:p>KNR-W 4-01 0704-0100</text:p>
          </table:table-cell>
          <table:table-cell office:value-type="string" table:number-columns-spanned="2" table:number-rows-spanned="1" table:style-name="ce20">
            <text:p>Powlekanie zaprawą cementową siatki cięto-ciągnionej na ścianach i stropa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,9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1.2.1.12</text:p>
          </table:table-cell>
          <table:table-cell office:value-type="string" table:style-name="ce9">
            <text:p>KNR-W 4-01 0704-0300</text:p>
          </table:table-cell>
          <table:table-cell office:value-type="string" table:number-columns-spanned="2" table:number-rows-spanned="1" table:style-name="ce20">
            <text:p>Wypełnienie zaprawą cementową oczek siatki cięto-ciągnionej na ścianach i stropa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,92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5">
          <table:table-cell office:value-type="string" table:style-name="ce8">
            <text:p>1.2.1.13</text:p>
          </table:table-cell>
          <table:table-cell office:value-type="string" table:style-name="ce9">
            <text:p>KNR-W 4-01 0353-0100</text:p>
          </table:table-cell>
          <table:table-cell office:value-type="string" table:number-columns-spanned="2" table:number-rows-spanned="1" table:style-name="ce20">
            <text:p>Wykucie z muru belek stalow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6,6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6">
          <table:table-cell office:value-type="string" table:style-name="ce8">
            <text:p>1.2.1.14</text:p>
          </table:table-cell>
          <table:table-cell office:value-type="string" table:style-name="ce9">
            <text:p>KNR-W 4-01 0331-0300</text:p>
          </table:table-cell>
          <table:table-cell office:value-type="string" table:number-columns-spanned="2" table:number-rows-spanned="1" table:style-name="ce20">
            <text:p>Wykucie otworów w ścianach o grubości ponad 1/2 cegły na zaprawie wapiennej lub cementowo-wapiennej,dla otworów drzwiowych i okiennych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1,46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1.2.1.15</text:p>
          </table:table-cell>
          <table:table-cell office:value-type="string" table:style-name="ce9">
            <text:p>KNR-W 2-02 1032-0100</text:p>
          </table:table-cell>
          <table:table-cell office:value-type="string" table:number-columns-spanned="2" table:number-rows-spanned="1" table:style-name="ce20">
            <text:p>Bramy uchylne garażowe,podnoszone automatyczni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6,48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7">
          <table:table-cell office:value-type="string" table:style-name="ce8">
            <text:p>1.2.1.16</text:p>
          </table:table-cell>
          <table:table-cell office:value-type="string" table:style-name="ce9">
            <text:p>KNR-I 0-23 2611-0100</text:p>
          </table:table-cell>
          <table:table-cell office:value-type="string" table:number-columns-spanned="2" table:number-rows-spanned="1" table:style-name="ce20">
            <text:p>Przygotowanie starego podłoża pod docieplenie metodą lekką- mokrą,poprzez oczyszczenie mechaniczne i zmyci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33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8">
          <table:table-cell office:value-type="string" table:style-name="ce8">
            <text:p>1.2.1.17</text:p>
          </table:table-cell>
          <table:table-cell office:value-type="string" table:style-name="ce9">
            <text:p>KNR-I 0-23 2611-0300</text:p>
          </table:table-cell>
          <table:table-cell office:value-type="string" table:number-columns-spanned="2" table:number-rows-spanned="1" table:style-name="ce20">
            <text:p>Przygotowanie starego podłoża pod docieplenie metodą lekką- mokrą,poprzez dwukrotne gruntowanie emulsją ATLAS UNI- GRUN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33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9">
          <table:table-cell office:value-type="string" table:style-name="ce8">
            <text:p>1.2.1.18</text:p>
          </table:table-cell>
          <table:table-cell office:value-type="string" table:style-name="ce9">
            <text:p>KNR-I 0-23 2612-0100</text:p>
          </table:table-cell>
          <table:table-cell office:value-type="string" table:number-columns-spanned="2" table:number-rows-spanned="1" table:style-name="ce20">
            <text:p>Ocieplenie ścian budynków systemem ATLAS STOPTER. Przyklejenie płyt styropianowych,do ścian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33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7">
          <table:table-cell office:value-type="string" table:style-name="ce8">
            <text:p>1.2.1.19</text:p>
          </table:table-cell>
          <table:table-cell office:value-type="string" table:style-name="ce9">
            <text:p>KNR-I 0-23 2612-0200</text:p>
          </table:table-cell>
          <table:table-cell office:value-type="string" table:number-columns-spanned="2" table:number-rows-spanned="1" table:style-name="ce20">
            <text:p>Ocieplenie ścian budynków systemem ATLAS STOPTER. Przyklejenie płyt styropianowych,do ościeży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5,229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1.2.1.20</text:p>
          </table:table-cell>
          <table:table-cell office:value-type="string" table:style-name="ce9">
            <text:p>KNR-I 0-23 2612-0400</text:p>
          </table:table-cell>
          <table:table-cell office:value-type="string" table:number-columns-spanned="2" table:number-rows-spanned="1" table:style-name="ce20">
            <text:p>Ocieplenie ścian budynków systemem ATLAS STOPTER. Przymocowanie płyt styropianowych za pomocą dybli plastikowych,do ścian z cegły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800,5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4">
          <table:table-cell office:value-type="string" table:style-name="ce8">
            <text:p>1.2.1.21</text:p>
          </table:table-cell>
          <table:table-cell office:value-type="string" table:style-name="ce9">
            <text:p>KNR-I 0-23 2612-0600</text:p>
          </table:table-cell>
          <table:table-cell office:value-type="string" table:number-columns-spanned="2" table:number-rows-spanned="1" table:style-name="ce20">
            <text:p>Ocieplenie ścian budynków systemem ATLAS STOPTER. Przyklejenie warstwy siatki na ściana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33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4">
          <table:table-cell office:value-type="string" table:style-name="ce8">
            <text:p>1.2.1.22</text:p>
          </table:table-cell>
          <table:table-cell office:value-type="string" table:style-name="ce9">
            <text:p>KNR-I 0-23 2612-0700</text:p>
          </table:table-cell>
          <table:table-cell office:value-type="string" table:number-columns-spanned="2" table:number-rows-spanned="1" table:style-name="ce20">
            <text:p>Ocieplenie ścian budynków systemem ATLAS STOPTER. Przyklejenie warstwy siatki na ościeża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5,229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5">
          <table:table-cell office:value-type="string" table:style-name="ce8">
            <text:p>1.2.1.23</text:p>
          </table:table-cell>
          <table:table-cell office:value-type="string" table:style-name="ce9">
            <text:p>KNR-I 0-23 2612-0800</text:p>
          </table:table-cell>
          <table:table-cell office:value-type="string" table:number-columns-spanned="2" table:number-rows-spanned="1" table:style-name="ce20">
            <text:p>Ocieplenie ścian budynków systemem ATLAS STOPTER. Ochrona narożników wypukłych kątownikiem metalowy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44,46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1.2.1.24</text:p>
          </table:table-cell>
          <table:table-cell office:value-type="string" table:style-name="ce9">
            <text:p>KNR-I 0-23 2612-0900</text:p>
          </table:table-cell>
          <table:table-cell office:value-type="string" table:number-columns-spanned="2" table:number-rows-spanned="1" table:style-name="ce20">
            <text:p>Ocieplenie ścian budynków systemem ATLAS STOPTER. Zamocowanie listwy cokołow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9,54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0">
          <table:table-cell office:value-type="string" table:style-name="ce8">
            <text:p>1.2.1.25</text:p>
          </table:table-cell>
          <table:table-cell office:value-type="string" table:style-name="ce9">
            <text:p>KNR-I 0-23 0931-0201</text:p>
          </table:table-cell>
          <table:table-cell office:value-type="string" table:number-columns-spanned="2" table:number-rows-spanned="1" table:style-name="ce20">
            <text:p>Ręczne wykon.cienkowarstwowej wyprawy z tynku mineral.ATLAS CERMIT SN 20 grub.2 mm,na ścianach płask.powierzchniach poziom.na uprzednio przygotowanym podłożu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33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1">
          <table:table-cell office:value-type="string" table:style-name="ce8">
            <text:p>1.2.1.26</text:p>
          </table:table-cell>
          <table:table-cell office:value-type="string" table:style-name="ce9">
            <text:p>KNR-I 0-23 0931-0301</text:p>
          </table:table-cell>
          <table:table-cell office:value-type="string" table:number-columns-spanned="2" table:number-rows-spanned="1" table:style-name="ce20">
            <text:p>Ręczne wykonanie cienkowarstwowej wyprawy z tynku mineralnego ATLAS CERMIT SN 20 o grub.2 mm,na ościeżach o szer.do 15 cm,na uprzednio przygotowanym podłożu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5,229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8">
          <table:table-cell office:value-type="string" table:style-name="ce8">
            <text:p>1.2.1.27</text:p>
          </table:table-cell>
          <table:table-cell office:value-type="string" table:style-name="ce9">
            <text:p>ZKNR C-2.1 0119-0600</text:p>
          </table:table-cell>
          <table:table-cell office:value-type="string" table:number-columns-spanned="2" table:number-rows-spanned="1" table:style-name="ce20">
            <text:p>Bezspoinowe systemy dociepleń Ceresit Ceretherm. Malowanie elewacji farbą silikonową CT 48 dwukrotnie, tynk fakturowy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38,649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8">
          <table:table-cell office:value-type="string" table:style-name="ce8">
            <text:p>1.2.1.28</text:p>
          </table:table-cell>
          <table:table-cell office:value-type="string" table:style-name="ce9">
            <text:p>KNR-W 4-01 0545-0800</text:p>
          </table:table-cell>
          <table:table-cell office:value-type="string" table:number-columns-spanned="2" table:number-rows-spanned="1" table:style-name="ce20">
            <text:p>Rozebranie obróbek murów ogniowych,okapów,kołnierzy,gzymsów itp.z blachy nie nadającej się do użytku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4,63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1.2.1.29</text:p>
          </table:table-cell>
          <table:table-cell office:value-type="string" table:style-name="ce9">
            <text:p>KNNR 2 0505-0501</text:p>
          </table:table-cell>
          <table:table-cell office:value-type="string" table:number-columns-spanned="2" table:number-rows-spanned="1" table:style-name="ce22">
            <text:p>Montaż obróbek blacharskich z gotowych elementów prefabrykowanych. Rynny dachowe półokrągłe z blachy tytanowo-cynkow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3">
            <text:p><text:s text:c="3"/>13,35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4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18">
          <table:table-cell office:value-type="string" table:style-name="ce8">
            <text:p>1.2.1.30</text:p>
          </table:table-cell>
          <table:table-cell office:value-type="string" table:style-name="ce9">
            <text:p>KNNR 2 0505-0701</text:p>
          </table:table-cell>
          <table:table-cell office:value-type="string" table:number-columns-spanned="2" table:number-rows-spanned="1" table:style-name="ce20">
            <text:p>Montaż obróbek blacharskich z gotowych elementów prefabrykowanych. Rury spustowe okrągłe z blachy tytanowo-cynkow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8">
          <table:table-cell office:value-type="string" table:style-name="ce8">
            <text:p>1.2.1.31</text:p>
          </table:table-cell>
          <table:table-cell office:value-type="string" table:style-name="ce9">
            <text:p>KNR-W 2-02 0515-0200</text:p>
          </table:table-cell>
          <table:table-cell office:value-type="string" table:number-columns-spanned="2" table:number-rows-spanned="1" table:style-name="ce20">
            <text:p>Różne obróbki z blachy tytanowo-cynkowej o grubości 0,55 mm,przy szerokości w rozwinięciu ponad 25 c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0,365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2">
          <table:table-cell office:value-type="string" table:style-name="ce8">
            <text:p>1.2.1.32</text:p>
          </table:table-cell>
          <table:table-cell office:value-type="string" table:style-name="ce9">
            <text:p>KNR-W 2-02 1603-0100</text:p>
          </table:table-cell>
          <table:table-cell office:value-type="string" table:number-columns-spanned="2" table:number-rows-spanned="1" table:style-name="ce20">
            <text:p>Rusztowania zewnętrzne rurowe,o wysokości do 10 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64,94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">
          <table:table-cell office:value-type="string" table:style-name="ce5">
            <text:p>1.2.2</text:p>
          </table:table-cell>
          <table:table-cell table:style-name="ce6"/>
          <table:table-cell office:value-type="string" table:number-columns-spanned="2" table:number-rows-spanned="1" table:style-name="ce18">
            <text:p>PRACE WEWNĘTRZNE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48">
          <table:table-cell office:value-type="string" table:style-name="ce8">
            <text:p>1.2.2.1</text:p>
          </table:table-cell>
          <table:table-cell office:value-type="string" table:style-name="ce9">
            <text:p>KNR 13-23 0110-0400analogia</text:p>
          </table:table-cell>
          <table:table-cell office:value-type="string" table:number-columns-spanned="2" table:number-rows-spanned="1" table:style-name="ce20">
            <text:p>Rozebranie jednostronnej obudowy stropu z płyt azbestowo- cementowych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11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1.2.2.2</text:p>
          </table:table-cell>
          <table:table-cell office:value-type="string" table:style-name="ce9">
            <text:p>KNR-W 4-01 0106-0400</text:p>
          </table:table-cell>
          <table:table-cell office:value-type="string" table:number-columns-spanned="2" table:number-rows-spanned="1" table:style-name="ce20">
            <text:p>Usunięcie z parteru gruzu i ziemi,bez względu na kategorię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24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3">
          <table:table-cell office:value-type="string" table:style-name="ce8">
            <text:p>1.2.2.3</text:p>
          </table:table-cell>
          <table:table-cell office:value-type="string" table:style-name="ce9">
            <text:p>kalkulacja własna</text:p>
          </table:table-cell>
          <table:table-cell office:value-type="string" table:number-columns-spanned="2" table:number-rows-spanned="1" table:style-name="ce20">
            <text:p>Wywóz i utylizacja odpadów zawierających azbest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24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1.2.2.4</text:p>
          </table:table-cell>
          <table:table-cell office:value-type="string" table:style-name="ce9">
            <text:p>KNNR 2 0302-0700</text:p>
          </table:table-cell>
          <table:table-cell office:value-type="string" table:number-columns-spanned="2" table:number-rows-spanned="1" table:style-name="ce20">
            <text:p>Ściany murowane. Osadzenie podokienników prefabrykowanych wewnętrzn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5,2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4">
          <table:table-cell office:value-type="string" table:style-name="ce8">
            <text:p>1.2.2.5</text:p>
          </table:table-cell>
          <table:table-cell office:value-type="string" table:style-name="ce9">
            <text:p>KNR-W 4-01 0701-0200</text:p>
          </table:table-cell>
          <table:table-cell office:value-type="string" table:number-columns-spanned="2" table:number-rows-spanned="1" table:style-name="ce20">
            <text:p>Odbicie tynków wewnętrznych z zaprawy cementowo-wapiennej na ścianach,filarach,pilastrach,o powierzchni do 5 m2 odbijanych tynków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60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5">
          <table:table-cell office:value-type="string" table:style-name="ce8">
            <text:p>1.2.2.6</text:p>
          </table:table-cell>
          <table:table-cell office:value-type="string" table:style-name="ce9">
            <text:p>KNR-W 4-01 0711-0101</text:p>
          </table:table-cell>
          <table:table-cell office:value-type="string" table:number-columns-spanned="2" table:number-rows-spanned="1" table:style-name="ce20">
            <text:p>Uzupełnienie tynków kat.III z zaprawy cem.-wap. (wap.suchogasz.) na ścianach pł.słupach prostokąt.podłożach z cegły,pustaków ceram.gazo.-pianobet.pow.do 1 m2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70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9">
          <table:table-cell office:value-type="string" table:style-name="ce8">
            <text:p>1.2.2.7</text:p>
          </table:table-cell>
          <table:table-cell office:value-type="string" table:style-name="ce9">
            <text:p>KNR-W 4-01 0708-0201</text:p>
          </table:table-cell>
          <table:table-cell office:value-type="string" table:number-columns-spanned="2" table:number-rows-spanned="1" table:style-name="ce20">
            <text:p>Wykonanie tynków wewnętrznych kat.III z zaprawy cem.wap. (wap.suchogasz.) na podłożach z cegieł,pustaków ceramicznych,betonów na ościeżach szerokości do 25 c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4,86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1.2.2.8</text:p>
          </table:table-cell>
          <table:table-cell office:value-type="string" table:style-name="ce9">
            <text:p>KNR-W 4-01 0713-0101</text:p>
          </table:table-cell>
          <table:table-cell office:value-type="string" table:number-columns-spanned="2" table:number-rows-spanned="1" table:style-name="ce20">
            <text:p>Przecieranie istniejących tynków wewnętrznych zaprawą z wapnem suchogaszonym,na ścianach z zeskrobaniem farby lub zdzieraniem tapet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41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6">
          <table:table-cell office:value-type="string" table:style-name="ce8">
            <text:p>1.2.2.9</text:p>
          </table:table-cell>
          <table:table-cell office:value-type="string" table:style-name="ce9">
            <text:p>KNR-W 4-01 1204-0800</text:p>
          </table:table-cell>
          <table:table-cell office:value-type="string" table:number-columns-spanned="2" table:number-rows-spanned="1" table:style-name="ce20">
            <text:p>Przygotowanie powierzchni starych tynków z poszpachlowaniem nierównośći (sfałdowań) do malowania farbami emulsyjnymi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41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2">
          <table:table-cell office:value-type="string" table:style-name="ce8">
            <text:p>1.2.2.10</text:p>
          </table:table-cell>
          <table:table-cell office:value-type="string" table:style-name="ce9">
            <text:p>NNRNKB 2-02U 1134-0201</text:p>
          </table:table-cell>
          <table:table-cell office:value-type="string" table:number-columns-spanned="2" table:number-rows-spanned="1" table:style-name="ce20">
            <text:p>Gruntowanie powierzchni pionowych preparatami gruntującymi "ATLAS UNI GRUNT" (Orgbud W-wa)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41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5">
          <table:table-cell office:value-type="string" table:style-name="ce8">
            <text:p>1.2.2.11</text:p>
          </table:table-cell>
          <table:table-cell office:value-type="string" table:style-name="ce9">
            <text:p>KNR-W 4-01 1204-0200</text:p>
          </table:table-cell>
          <table:table-cell office:value-type="string" table:number-columns-spanned="2" table:number-rows-spanned="1" table:style-name="ce20">
            <text:p>Dwukrotne malowanie farbami emulsyjnymi starych tynków wewnętrznych ścian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241,42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1.2.2.12</text:p>
          </table:table-cell>
          <table:table-cell office:value-type="string" table:style-name="ce9">
            <text:p>KNR-W 4-01 0212-0600</text:p>
          </table:table-cell>
          <table:table-cell office:value-type="string" table:number-columns-spanned="2" table:number-rows-spanned="1" table:style-name="ce20">
            <text:p>Mechaniczna rozbiórka elementów konstrukcji betonowych zbrojonych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4,8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5">
          <table:table-cell office:value-type="string" table:style-name="ce8">
            <text:p>1.2.2.13</text:p>
          </table:table-cell>
          <table:table-cell office:value-type="string" table:style-name="ce9">
            <text:p>KNR-W 4-01 0106-0100</text:p>
          </table:table-cell>
          <table:table-cell office:value-type="string" table:number-columns-spanned="2" table:number-rows-spanned="1" table:style-name="ce20">
            <text:p>Wykopy nieumocnione wykonywane wewnątrz budynku,o ścianach pionowych bez względu na głębokość i kategorię z odrzuceniem ziemi na odległość do 3 m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14,4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2">
          <table:table-cell office:value-type="string" table:style-name="ce8">
            <text:p>1.2.2.14</text:p>
          </table:table-cell>
          <table:table-cell office:value-type="string" table:style-name="ce9">
            <text:p>KNR-W 4-01 0106-0400</text:p>
          </table:table-cell>
          <table:table-cell office:value-type="string" table:number-columns-spanned="2" table:number-rows-spanned="1" table:style-name="ce20">
            <text:p>Usunięcie z parteru gruzu i ziemi,bez względu na kategorię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19,2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1">
          <table:table-cell office:value-type="string" table:style-name="ce8">
            <text:p>1.2.2.15</text:p>
          </table:table-cell>
          <table:table-cell office:value-type="string" table:style-name="ce9">
            <text:p>KNR 2-02 1101-0702</text:p>
          </table:table-cell>
          <table:table-cell office:value-type="string" table:number-columns-spanned="2" table:number-rows-spanned="1" table:style-name="ce20">
            <text:p>Podkłady na podłożu gruntowym z ubitych materiałów,z piasku.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9,6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">
          <table:table-cell office:value-type="string" table:style-name="ce8">
            <text:p>1.2.2.16</text:p>
          </table:table-cell>
          <table:table-cell office:value-type="string" table:style-name="ce9">
            <text:p>KNR 2-02 1101-0100</text:p>
          </table:table-cell>
          <table:table-cell office:value-type="string" table:number-columns-spanned="2" table:number-rows-spanned="1" table:style-name="ce20">
            <text:p>Podkłady betonowe na podłożu gruntowym,z betonu zwykłego B15 z kruszywa naturalnego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3,2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7">
          <table:table-cell office:value-type="string" table:style-name="ce8">
            <text:p>1.2.2.17</text:p>
          </table:table-cell>
          <table:table-cell office:value-type="string" table:style-name="ce9">
            <text:p>KNR 2-02 0607-0100analogia</text:p>
          </table:table-cell>
          <table:table-cell office:value-type="string" table:number-columns-spanned="2" table:number-rows-spanned="1" table:style-name="ce20">
            <text:p>Izolacje przeciwwilgociowe i przeciwwodne,z foli polietylenowej szerokiej.Izolacja pozioma podposadzkowa z 2 warstw folii polietylenowej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1.2.2.18</text:p>
          </table:table-cell>
          <table:table-cell office:value-type="string" table:style-name="ce9">
            <text:p>KNR 2-02 1106-0200analogia</text:p>
          </table:table-cell>
          <table:table-cell office:value-type="string" table:number-columns-spanned="2" table:number-rows-spanned="1" table:style-name="ce20">
            <text:p>Posadzki o grubości 25 mm wraz z cokolikami,zatarte na gładko - Wykonanie posadzki przemysłowej utwardzonej powierzchniowo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1.2.2.19</text:p>
          </table:table-cell>
          <table:table-cell office:value-type="string" table:style-name="ce9">
            <text:p>KNR 2-02 1106-0300analogia</text:p>
          </table:table-cell>
          <table:table-cell office:value-type="string" table:number-columns-spanned="2" table:number-rows-spanned="1" table:style-name="ce20">
            <text:p>Posadzki wraz z cokolikami,pogrubienie posadzki o 1 cm - Wykonanie posadzki przemysłowej utwardzonej powierzchniowo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3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1.2.2.20</text:p>
          </table:table-cell>
          <table:table-cell office:value-type="string" table:style-name="ce9">
            <text:p>KNR 2-02 0701-1000analogia</text:p>
          </table:table-cell>
          <table:table-cell office:value-type="string" table:number-columns-spanned="2" table:number-rows-spanned="1" table:style-name="ce20">
            <text:p>Obramowanie z kątownika (progi bram wjazdowych)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7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5">
          <table:table-cell office:value-type="string" table:style-name="ce8">
            <text:p>1.2.2.21</text:p>
          </table:table-cell>
          <table:table-cell office:value-type="string" table:style-name="ce9">
            <text:p>KNR 2-02 1512-0100analogia</text:p>
          </table:table-cell>
          <table:table-cell office:value-type="string" table:number-columns-spanned="2" table:number-rows-spanned="1" table:style-name="ce20">
            <text:p>Dwukrotne malowanie farbą olejną kątownika metalowego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7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4">
          <table:table-cell office:value-type="string" table:style-name="ce8">
            <text:p>1.2.2.22</text:p>
          </table:table-cell>
          <table:table-cell office:value-type="string" table:style-name="ce9">
            <text:p>ZKNR C-2.1 0611A-0100analogia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, lakierniczej gładkiej, warstwa podstawowa. - wykonanie cokolika przy posadzc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7,944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4">
          <table:table-cell office:value-type="string" table:style-name="ce8">
            <text:p>1.2.2.23</text:p>
          </table:table-cell>
          <table:table-cell office:value-type="string" table:style-name="ce9">
            <text:p>ZKNR C-2.1 0611A-0200analogia</text:p>
          </table:table-cell>
          <table:table-cell office:value-type="string" table:number-columns-spanned="2" table:number-rows-spanned="1" table:style-name="ce22">
            <text:p>Systemy posadzkowe Ceresit i Thomsit. Wykonanie na przygotowanym podłożu posadzki epoksydowej Ceresit CF 37, lakierniczej gładkiej, warstwa zamykająca. - wykonanie cokolika przy posadzce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3">
            <text:p><text:s text:c="3"/>7,944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5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56">
          <table:table-cell office:value-type="string" table:style-name="ce8">
            <text:p>1.2.2.24</text:p>
          </table:table-cell>
          <table:table-cell office:value-type="string" table:style-name="ce9">
            <text:p>ZKNR C-2.1 0603-0200</text:p>
          </table:table-cell>
          <table:table-cell office:value-type="string" table:number-columns-spanned="2" table:number-rows-spanned="1" table:style-name="ce20">
            <text:p>Systemy posadzkowe Ceresit i Thomsit. Gruntowanie podłoża niemineralnego. , Grunt głęboko penetrujący Ceresit CT 17 użyty do gruntowania, Bez użycia piasku kwarcowgo 0,2-0,8 m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6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9">
          <table:table-cell office:value-type="string" table:style-name="ce8">
            <text:p>1.2.2.25</text:p>
          </table:table-cell>
          <table:table-cell office:value-type="string" table:style-name="ce9">
            <text:p>ZKNR C-2.1 0611B-0100</text:p>
          </table:table-cell>
          <table:table-cell office:value-type="string" table:number-columns-spanned="2" table:number-rows-spanned="1" table:style-name="ce20">
            <text:p>Systemy posadzkowe Ceresit i Thomsit. Wykonanie na przygotowanym podłożu posadzki epoksydowej Ceresit CF 37 rozlewno-szpachlowej gładkiej o grubości do 2 mm.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6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">
          <table:table-cell office:value-type="string" table:style-name="ce5">
            <text:p>2</text:p>
          </table:table-cell>
          <table:table-cell table:style-name="ce6"/>
          <table:table-cell office:value-type="string" table:number-columns-spanned="2" table:number-rows-spanned="1" table:style-name="ce18">
            <text:p>BRANŻA ELEKTRYCZNA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4">
          <table:table-cell office:value-type="string" table:style-name="ce5">
            <text:p>2.1</text:p>
          </table:table-cell>
          <table:table-cell table:style-name="ce6"/>
          <table:table-cell office:value-type="string" table:number-columns-spanned="2" table:number-rows-spanned="1" table:style-name="ce18">
            <text:p>MAGAZYN OC i OL (KOSZTY KWALIFIKOWALNE)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12">
          <table:table-cell office:value-type="string" table:style-name="ce8">
            <text:p>2.1.1</text:p>
          </table:table-cell>
          <table:table-cell office:value-type="string" table:style-name="ce9">
            <text:p>KNNR-W 9 0202-08</text:p>
          </table:table-cell>
          <table:table-cell office:value-type="string" table:number-columns-spanned="2" table:number-rows-spanned="1" table:style-name="ce20">
            <text:p>Demontaż skrzynek i rozdzielni skrzynkowych 50-150 kg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7">
          <table:table-cell office:value-type="string" table:style-name="ce8">
            <text:p>2.1.2</text:p>
          </table:table-cell>
          <table:table-cell office:value-type="string" table:style-name="ce9">
            <text:p>KNNR-W 9 0812-04</text:p>
          </table:table-cell>
          <table:table-cell office:value-type="string" table:number-columns-spanned="2" table:number-rows-spanned="1" table:style-name="ce20">
            <text:p>Odłączenie kabli o przekroju żył do 16 mm2 w rozdzielnicach i rozdzielniach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2.1.3</text:p>
          </table:table-cell>
          <table:table-cell office:value-type="string" table:style-name="ce9">
            <text:p>KNR 13-25 1111-03</text:p>
          </table:table-cell>
          <table:table-cell office:value-type="string" table:number-columns-spanned="2" table:number-rows-spanned="1" table:style-name="ce20">
            <text:p>Ręczne kucie ślepych otworów o objętości do 2 dm3 w podłożu ceglanym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2.1.4</text:p>
          </table:table-cell>
          <table:table-cell office:value-type="string" table:style-name="ce9">
            <text:p>KNR-W 5-08 0404-12</text:p>
          </table:table-cell>
          <table:table-cell office:value-type="string" table:number-columns-spanned="2" table:number-rows-spanned="1" table:style-name="ce20">
            <text:p>Montaż skrzynek i rozdzielnic skrzynkowych - RG wyposażona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2.1.5</text:p>
          </table:table-cell>
          <table:table-cell office:value-type="string" table:style-name="ce9">
            <text:p>KNNR 5 1203-11</text:p>
          </table:table-cell>
          <table:table-cell office:value-type="string" table:number-columns-spanned="2" table:number-rows-spanned="1" table:style-name="ce20">
            <text:p>Podłączenie przewodów kabelkowych o przekroju żyły do 16 mm2 pod zaciski lub bolce</text:p>
          </table:table-cell>
          <table:covered-table-cell/>
          <table:table-cell office:value-type="string" table:style-name="ce11">
            <text:p>szt.żył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2.1.6</text:p>
          </table:table-cell>
          <table:table-cell office:value-type="string" table:style-name="ce9">
            <text:p>KNNR 5 0726-09</text:p>
          </table:table-cell>
          <table:table-cell office:value-type="string" table:number-columns-spanned="2" table:number-rows-spanned="1" table:style-name="ce20">
            <text:p>Zarobienie na sucho końca kabla 5-żyłowego o przekroju żył do 16 mm2 na napięcie do 1 kV o izolacji i powłoce z tworzyw sztucznych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2">
          <table:table-cell office:value-type="string" table:style-name="ce8">
            <text:p>2.1.7</text:p>
          </table:table-cell>
          <table:table-cell office:value-type="string" table:style-name="ce9">
            <text:p>KNR-W 4-03 1001-01</text:p>
          </table:table-cell>
          <table:table-cell office:value-type="string" table:number-columns-spanned="2" table:number-rows-spanned="1" table:style-name="ce20">
            <text:p>Mechaniczne wykucie bruzd dla przewodow wtynkowych w cegle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3">
          <table:table-cell office:value-type="string" table:style-name="ce8">
            <text:p>2.1.8</text:p>
          </table:table-cell>
          <table:table-cell office:value-type="string" table:style-name="ce9">
            <text:p>KNR 4-03 1012-02</text:p>
          </table:table-cell>
          <table:table-cell office:value-type="string" table:number-columns-spanned="2" table:number-rows-spanned="1" table:style-name="ce20">
            <text:p>Zaprawianie bruzd o szer. do 50 m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">
          <table:table-cell office:value-type="string" table:style-name="ce8">
            <text:p>2.1.9</text:p>
          </table:table-cell>
          <table:table-cell office:value-type="string" table:style-name="ce9">
            <text:p>KNR 4-03 1003-23</text:p>
          </table:table-cell>
          <table:table-cell office:value-type="string" table:number-columns-spanned="2" table:number-rows-spanned="1" table:style-name="ce20">
            <text:p>Mechaniczne przebijanie otworów w ścianach lub stropach z cegły o długości przebicia do 2 1/2 ceg. - śr.rury do 60 mm</text:p>
          </table:table-cell>
          <table:covered-table-cell/>
          <table:table-cell office:value-type="string" table:style-name="ce11">
            <text:p>otw.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1">
          <table:table-cell office:value-type="string" table:style-name="ce8">
            <text:p>2.1.10</text:p>
          </table:table-cell>
          <table:table-cell office:value-type="string" table:style-name="ce9">
            <text:p>KNR 5-08 0802-06</text:p>
          </table:table-cell>
          <table:table-cell office:value-type="string" table:number-columns-spanned="2" table:number-rows-spanned="1" table:style-name="ce20">
            <text:p>Mechaniczne wykonanie ślepych otworów w cegle objęt.do 0.75dm3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0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2.1.11</text:p>
          </table:table-cell>
          <table:table-cell office:value-type="string" table:style-name="ce9">
            <text:p>KNR-W 5-08 0302-01</text:p>
          </table:table-cell>
          <table:table-cell office:value-type="string" table:number-columns-spanned="2" table:number-rows-spanned="1" table:style-name="ce20">
            <text:p>Montaż na gotowym podłożu puszek p.t.bakelitowych o śr.do 60mm głębokich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0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7">
          <table:table-cell office:value-type="string" table:style-name="ce8">
            <text:p>2.1.12</text:p>
          </table:table-cell>
          <table:table-cell office:value-type="string" table:style-name="ce9">
            <text:p>KNR-W 5-08 0209-05</text:p>
          </table:table-cell>
          <table:table-cell office:value-type="string" table:number-columns-spanned="2" table:number-rows-spanned="1" table:style-name="ce20">
            <text:p>Przewód kabelkowy płaski - łączny przekrój żył do 7.5 mm2 (podłoże inne niż beton) układany w tynku 3x1,5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58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2.1.13</text:p>
          </table:table-cell>
          <table:table-cell office:value-type="string" table:style-name="ce9">
            <text:p>KNR-W 5-08 0209-05</text:p>
          </table:table-cell>
          <table:table-cell office:value-type="string" table:number-columns-spanned="2" table:number-rows-spanned="1" table:style-name="ce20">
            <text:p>Przewód kabelkowy płaski - łączny przekrój żył do 7.5 mm2 (podłoże inne niż beton) układany w tynku 4x1,5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46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4">
          <table:table-cell office:value-type="string" table:style-name="ce8">
            <text:p>2.1.14</text:p>
          </table:table-cell>
          <table:table-cell office:value-type="string" table:style-name="ce9">
            <text:p>KNR-W 5-08 0209-05</text:p>
          </table:table-cell>
          <table:table-cell office:value-type="string" table:number-columns-spanned="2" table:number-rows-spanned="1" table:style-name="ce20">
            <text:p>Przewód kabelkowy płaski - łączny przekrój żył do 7.5 mm2 (podłoże inne niż beton) układany w tynku 3x2,5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28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7">
          <table:table-cell office:value-type="string" table:style-name="ce8">
            <text:p>2.1.15</text:p>
          </table:table-cell>
          <table:table-cell office:value-type="string" table:style-name="ce9">
            <text:p>KNR-W 5-08 0211-01</text:p>
          </table:table-cell>
          <table:table-cell office:value-type="string" table:number-columns-spanned="2" table:number-rows-spanned="1" table:style-name="ce20">
            <text:p>Przewody kabelkowe n.t. o łącznym przekroju żył do 7.5 mm2 mocowane paskami lub klamerkami na przygotowanym podłożu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9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2">
          <table:table-cell office:value-type="string" table:style-name="ce8">
            <text:p>2.1.16</text:p>
          </table:table-cell>
          <table:table-cell office:value-type="string" table:style-name="ce9">
            <text:p>KNNR 5 0202-02</text:p>
          </table:table-cell>
          <table:table-cell office:value-type="string" table:number-columns-spanned="2" table:number-rows-spanned="1" table:style-name="ce20">
            <text:p>Przewody izolowane jednożyłowe o przekroju do 10 mm2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4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0">
          <table:table-cell office:value-type="string" table:style-name="ce8">
            <text:p>2.1.17</text:p>
          </table:table-cell>
          <table:table-cell office:value-type="string" table:style-name="ce9">
            <text:p>KNR-W 5-08 0210-01</text:p>
          </table:table-cell>
          <table:table-cell office:value-type="string" table:number-columns-spanned="2" table:number-rows-spanned="1" table:style-name="ce20">
            <text:p>Przewody kabelkowe o łącznym przekroju żył do 7.5 mm2 układane w gotowych bruzdach na podłożu innym niż beton - instalacja wyrównawcza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4">
          <table:table-cell office:value-type="string" table:style-name="ce8">
            <text:p>2.1.18</text:p>
          </table:table-cell>
          <table:table-cell office:value-type="string" table:style-name="ce9">
            <text:p>KNNR 5 0602-03</text:p>
          </table:table-cell>
          <table:table-cell office:value-type="string" table:number-columns-spanned="2" table:number-rows-spanned="1" table:style-name="ce20">
            <text:p>Przewody uziemiające i wyrównawcze w budynkach mocowane na kołkach wstrzeliwan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8">
          <table:table-cell office:value-type="string" table:style-name="ce8">
            <text:p>2.1.19</text:p>
          </table:table-cell>
          <table:table-cell office:value-type="string" table:style-name="ce9">
            <text:p>KNR-W 5-08 0307-02</text:p>
          </table:table-cell>
          <table:table-cell office:value-type="string" table:number-columns-spanned="2" table:number-rows-spanned="1" table:style-name="ce20">
            <text:p>Montaż na gotowym podłożu łączników instalacyjnych podtynkowych jednobiegunowych, przycisków w puszce instalacyjnej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2.1.20</text:p>
          </table:table-cell>
          <table:table-cell office:value-type="string" table:style-name="ce9">
            <text:p>KNR-W 5-08 0307-04</text:p>
          </table:table-cell>
          <table:table-cell office:value-type="string" table:number-columns-spanned="2" table:number-rows-spanned="1" table:style-name="ce20">
            <text:p>Montaż na gotowym podłożu łączników instalacyjnych podtynkowych krzyżowych, dwubiegunowych w puszce instalacyjnej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2.1.21</text:p>
          </table:table-cell>
          <table:table-cell office:value-type="string" table:style-name="ce9">
            <text:p>KNR-W 5-08 0309-05</text:p>
          </table:table-cell>
          <table:table-cell office:value-type="string" table:number-columns-spanned="2" table:number-rows-spanned="1" table:style-name="ce20">
            <text:p>Montaż do gotowego podłoża gniazd wtyczkowych bryzgoszczelnych 2-biegunowych z uziemieniem przykręcanych 16A/2.5 m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9">
          <table:table-cell office:value-type="string" table:style-name="ce8">
            <text:p>2.1.22</text:p>
          </table:table-cell>
          <table:table-cell office:value-type="string" table:style-name="ce9">
            <text:p>KNR-W 5-08 0803-01</text:p>
          </table:table-cell>
          <table:table-cell office:value-type="string" table:number-columns-spanned="2" table:number-rows-spanned="1" table:style-name="ce20">
            <text:p>Podłączenie przewodów pojedynczych pod zaciski lub bolce; przekrój żyły do 2.5 m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4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2.1.23</text:p>
          </table:table-cell>
          <table:table-cell office:value-type="string" table:style-name="ce9">
            <text:p>KNR-W 5-08 0803-03</text:p>
          </table:table-cell>
          <table:table-cell office:value-type="string" table:number-columns-spanned="2" table:number-rows-spanned="1" table:style-name="ce20">
            <text:p>Podłączenie przewodów pojedynczych pod zaciski lub bolce; przekrój żyły do 6 m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6">
          <table:table-cell office:value-type="string" table:style-name="ce8">
            <text:p>2.1.24</text:p>
          </table:table-cell>
          <table:table-cell office:value-type="string" table:style-name="ce9">
            <text:p>KNR-W 5-08 0502-06</text:p>
          </table:table-cell>
          <table:table-cell office:value-type="string" table:number-columns-spanned="2" table:number-rows-spanned="1" table:style-name="ce22">
            <text:p>Przygotowanie podłoża pod oprawy oświetleniowe przykręcane na cegle mocowane na kołkach kotwiących (ilość mocowań 4)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3">
            <text:p><text:s text:c="3"/>1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7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6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18">
          <table:table-cell office:value-type="string" table:style-name="ce8">
            <text:p>2.1.25</text:p>
          </table:table-cell>
          <table:table-cell office:value-type="string" table:style-name="ce9">
            <text:p>KNR-W 5-08 0502-05</text:p>
          </table:table-cell>
          <table:table-cell office:value-type="string" table:number-columns-spanned="2" table:number-rows-spanned="1" table:style-name="ce20">
            <text:p>Przygotowanie podłoża pod oprawy oświetleniowe przykręcane na cegle mocowane na kołkach kotwiących (ilość mocowań 2)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2">
          <table:table-cell office:value-type="string" table:style-name="ce8">
            <text:p>2.1.26</text:p>
          </table:table-cell>
          <table:table-cell office:value-type="string" table:style-name="ce9">
            <text:p>KNR-W 5-08 0504-05</text:p>
          </table:table-cell>
          <table:table-cell office:value-type="string" table:number-columns-spanned="2" table:number-rows-spanned="1" table:style-name="ce20">
            <text:p>Montaż na gotowym podłożu opraw oświetleniowych liniowych - magazynowych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1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2.1.27</text:p>
          </table:table-cell>
          <table:table-cell office:value-type="string" table:style-name="ce9">
            <text:p>KNR-W 5-08 0504-05</text:p>
          </table:table-cell>
          <table:table-cell office:value-type="string" table:number-columns-spanned="2" table:number-rows-spanned="1" table:style-name="ce20">
            <text:p>Montaż na gotowym podłożu opraw oświetleniowych zewnętrznych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0">
          <table:table-cell office:value-type="string" table:style-name="ce8">
            <text:p>2.1.28</text:p>
          </table:table-cell>
          <table:table-cell office:value-type="string" table:style-name="ce9">
            <text:p>KNNR 5 0605-02</text:p>
          </table:table-cell>
          <table:table-cell office:value-type="string" table:number-columns-spanned="2" table:number-rows-spanned="1" table:style-name="ce20">
            <text:p>Montaż uziomów poziomych w wykopie o głębokości do 0.6 m; kat.gruntu III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2">
          <table:table-cell office:value-type="string" table:style-name="ce8">
            <text:p>2.1.29</text:p>
          </table:table-cell>
          <table:table-cell office:value-type="string" table:style-name="ce9">
            <text:p>KNNR 5 0605-08</text:p>
          </table:table-cell>
          <table:table-cell office:value-type="string" table:number-columns-spanned="2" table:number-rows-spanned="1" table:style-name="ce20">
            <text:p>Mechaniczne pogrążanie uziomów pionowych prętowych w gruncie kat.III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9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2.1.30</text:p>
          </table:table-cell>
          <table:table-cell office:value-type="string" table:style-name="ce9">
            <text:p>KNR-W 4-03 1202-01</text:p>
          </table:table-cell>
          <table:table-cell office:value-type="string" table:number-columns-spanned="2" table:number-rows-spanned="1" table:style-name="ce20">
            <text:p>Sprawdzenie i pomiar kompletnego 1-fazowego obwodu elektrycznego niskiego napięcia</text:p>
          </table:table-cell>
          <table:covered-table-cell/>
          <table:table-cell office:value-type="string" table:style-name="ce11">
            <text:p>pomiar.</text:p>
          </table:table-cell>
          <table:table-cell office:value-type="string" table:number-columns-spanned="2" table:number-rows-spanned="1" table:style-name="ce21">
            <text:p><text:s text:c="3"/>6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2.1.31</text:p>
          </table:table-cell>
          <table:table-cell office:value-type="string" table:style-name="ce9">
            <text:p>KNR-W 4-03 1202-02</text:p>
          </table:table-cell>
          <table:table-cell office:value-type="string" table:number-columns-spanned="2" table:number-rows-spanned="1" table:style-name="ce20">
            <text:p>Sprawdzenie i pomiar kompletnego 2,3-fazowego obwodu elektrycznego niskiego napięcia</text:p>
          </table:table-cell>
          <table:covered-table-cell/>
          <table:table-cell office:value-type="string" table:style-name="ce11">
            <text:p>pomiar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7">
          <table:table-cell office:value-type="string" table:style-name="ce5">
            <text:p>2.2</text:p>
          </table:table-cell>
          <table:table-cell table:style-name="ce6"/>
          <table:table-cell office:value-type="string" table:number-columns-spanned="2" table:number-rows-spanned="1" table:style-name="ce18">
            <text:p>GARAŻ, MAGAZYN I WARSZTAT (KOSZTY NIEKWALIFIKOWALNE)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19">
          <table:table-cell office:value-type="string" table:style-name="ce8">
            <text:p>2.2.1</text:p>
          </table:table-cell>
          <table:table-cell office:value-type="string" table:style-name="ce9">
            <text:p>KNR 4-03 1003-23</text:p>
          </table:table-cell>
          <table:table-cell office:value-type="string" table:number-columns-spanned="2" table:number-rows-spanned="1" table:style-name="ce20">
            <text:p>Mechaniczne przebijanie otworów w ścianach lub stropach z cegły o długości przebicia do 2 1/2 ceg. - śr.rury do 60 mm</text:p>
          </table:table-cell>
          <table:covered-table-cell/>
          <table:table-cell office:value-type="string" table:style-name="ce11">
            <text:p>otw.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2.2.2</text:p>
          </table:table-cell>
          <table:table-cell office:value-type="string" table:style-name="ce9">
            <text:p>KNR 5-08 0802-06</text:p>
          </table:table-cell>
          <table:table-cell office:value-type="string" table:number-columns-spanned="2" table:number-rows-spanned="1" table:style-name="ce20">
            <text:p>Mechaniczne wykonanie ślepych otworów w cegle objęt.do 0.75dm3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2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2.2.3</text:p>
          </table:table-cell>
          <table:table-cell office:value-type="string" table:style-name="ce9">
            <text:p>KNR-W 5-08 0302-01</text:p>
          </table:table-cell>
          <table:table-cell office:value-type="string" table:number-columns-spanned="2" table:number-rows-spanned="1" table:style-name="ce20">
            <text:p>Montaż na gotowym podłożu puszek p.t.bakelitowych o śr.do 60mm głębokich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8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1">
          <table:table-cell office:value-type="string" table:style-name="ce8">
            <text:p>2.2.4</text:p>
          </table:table-cell>
          <table:table-cell office:value-type="string" table:style-name="ce9">
            <text:p>KNR-W 5-08 0209-05</text:p>
          </table:table-cell>
          <table:table-cell office:value-type="string" table:number-columns-spanned="2" table:number-rows-spanned="1" table:style-name="ce20">
            <text:p>Przewód kabelkowy płaski - łączny przekrój żył do 7.5 mm2 (podłoże inne niż beton) układany w tynku 3x1,5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4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2.2.5</text:p>
          </table:table-cell>
          <table:table-cell office:value-type="string" table:style-name="ce9">
            <text:p>KNR-W 5-08 0209-05</text:p>
          </table:table-cell>
          <table:table-cell office:value-type="string" table:number-columns-spanned="2" table:number-rows-spanned="1" table:style-name="ce20">
            <text:p>Przewód kabelkowy płaski - łączny przekrój żył do 7.5 mm2 (podłoże inne niż beton) układany w tynku 4x1,5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49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1">
          <table:table-cell office:value-type="string" table:style-name="ce8">
            <text:p>2.2.6</text:p>
          </table:table-cell>
          <table:table-cell office:value-type="string" table:style-name="ce9">
            <text:p>KNR-W 5-08 0209-05</text:p>
          </table:table-cell>
          <table:table-cell office:value-type="string" table:number-columns-spanned="2" table:number-rows-spanned="1" table:style-name="ce20">
            <text:p>Przewód kabelkowy płaski - łączny przekrój żył do 7.5 mm2 (podłoże inne niż beton) układany w tynku 3x2,5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8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5">
          <table:table-cell office:value-type="string" table:style-name="ce8">
            <text:p>2.2.7</text:p>
          </table:table-cell>
          <table:table-cell office:value-type="string" table:style-name="ce9">
            <text:p>KNR-W 5-08 0211-01</text:p>
          </table:table-cell>
          <table:table-cell office:value-type="string" table:number-columns-spanned="2" table:number-rows-spanned="1" table:style-name="ce20">
            <text:p>Przewody kabelkowe n.t. o łącznym przekroju żył do 7.5 mm2 mocowane paskami lub klamerkami na przygotowanym podłożu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8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3">
          <table:table-cell office:value-type="string" table:style-name="ce8">
            <text:p>2.2.8</text:p>
          </table:table-cell>
          <table:table-cell office:value-type="string" table:style-name="ce9">
            <text:p>KNNR 5 0202-02</text:p>
          </table:table-cell>
          <table:table-cell office:value-type="string" table:number-columns-spanned="2" table:number-rows-spanned="1" table:style-name="ce20">
            <text:p>Przewody izolowane jednożyłowe o przekroju do 10 mm2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8">
          <table:table-cell office:value-type="string" table:style-name="ce8">
            <text:p>2.2.9</text:p>
          </table:table-cell>
          <table:table-cell office:value-type="string" table:style-name="ce9">
            <text:p>KNR-W 5-08 0210-01</text:p>
          </table:table-cell>
          <table:table-cell office:value-type="string" table:number-columns-spanned="2" table:number-rows-spanned="1" table:style-name="ce20">
            <text:p>Przewody kabelkowe o łącznym przekroju żył do 7.5 mm2 układane w gotowych bruzdach na podłożu innym niż beton - instalacja wyrównawcza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1">
          <table:table-cell office:value-type="string" table:style-name="ce8">
            <text:p>2.2.10</text:p>
          </table:table-cell>
          <table:table-cell office:value-type="string" table:style-name="ce9">
            <text:p>KNR-W 5-08 0307-02</text:p>
          </table:table-cell>
          <table:table-cell office:value-type="string" table:number-columns-spanned="2" table:number-rows-spanned="1" table:style-name="ce20">
            <text:p>Montaż na gotowym podłożu łączników instalacyjnych podtynkowych jednobiegunowych, przycisków w puszce instalacyjnej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1">
          <table:table-cell office:value-type="string" table:style-name="ce8">
            <text:p>2.2.11</text:p>
          </table:table-cell>
          <table:table-cell office:value-type="string" table:style-name="ce9">
            <text:p>KNR-W 5-08 0307-04</text:p>
          </table:table-cell>
          <table:table-cell office:value-type="string" table:number-columns-spanned="2" table:number-rows-spanned="1" table:style-name="ce20">
            <text:p>Montaż na gotowym podłożu łączników instalacyjnych podtynkowych krzyżowych, dwubiegunowych w puszce instalacyjnej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2.2.12</text:p>
          </table:table-cell>
          <table:table-cell office:value-type="string" table:style-name="ce9">
            <text:p>KNR-W 5-08 0309-05</text:p>
          </table:table-cell>
          <table:table-cell office:value-type="string" table:number-columns-spanned="2" table:number-rows-spanned="1" table:style-name="ce20">
            <text:p>Montaż do gotowego podłoża gniazd wtyczkowych bryzgoszczelnych 2-biegunowych z uziemieniem przykręcanych 16A/2.5 m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2.2.13</text:p>
          </table:table-cell>
          <table:table-cell office:value-type="string" table:style-name="ce9">
            <text:p>KNR-W 5-08 0309-07</text:p>
          </table:table-cell>
          <table:table-cell office:value-type="string" table:number-columns-spanned="2" table:number-rows-spanned="1" table:style-name="ce20">
            <text:p>Montaż do gotowego podłoża gniazd wtyczkowych bryzgoszczelnych 3-biegunowych z uziemieniem przykręcanych 16A/2.5 m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2.2.14</text:p>
          </table:table-cell>
          <table:table-cell office:value-type="string" table:style-name="ce9">
            <text:p>KNR-W 5-08 0803-01</text:p>
          </table:table-cell>
          <table:table-cell office:value-type="string" table:number-columns-spanned="2" table:number-rows-spanned="1" table:style-name="ce20">
            <text:p>Podłączenie przewodów pojedynczych pod zaciski lub bolce; przekrój żyły do 2.5 m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9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2">
          <table:table-cell office:value-type="string" table:style-name="ce8">
            <text:p>2.2.15</text:p>
          </table:table-cell>
          <table:table-cell office:value-type="string" table:style-name="ce9">
            <text:p>KNR-W 5-08 0803-03</text:p>
          </table:table-cell>
          <table:table-cell office:value-type="string" table:number-columns-spanned="2" table:number-rows-spanned="1" table:style-name="ce20">
            <text:p>Podłączenie przewodów pojedynczych pod zaciski lub bolce; przekrój żyły do 6 mm2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2.2.16</text:p>
          </table:table-cell>
          <table:table-cell office:value-type="string" table:style-name="ce9">
            <text:p>KNR-W 5-08 0502-06</text:p>
          </table:table-cell>
          <table:table-cell office:value-type="string" table:number-columns-spanned="2" table:number-rows-spanned="1" table:style-name="ce20">
            <text:p>Przygotowanie podłoża pod oprawy oświetleniowe przykręcane na cegle mocowane na kołkach kotwiących (ilość mocowań 4)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15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1">
          <table:table-cell office:value-type="string" table:style-name="ce8">
            <text:p>2.2.17</text:p>
          </table:table-cell>
          <table:table-cell office:value-type="string" table:style-name="ce9">
            <text:p>KNR-W 5-08 0502-05</text:p>
          </table:table-cell>
          <table:table-cell office:value-type="string" table:number-columns-spanned="2" table:number-rows-spanned="1" table:style-name="ce20">
            <text:p>Przygotowanie podłoża pod oprawy oświetleniowe przykręcane na cegle mocowane na kołkach kotwiących (ilość mocowań 2)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0">
          <table:table-cell office:value-type="string" table:style-name="ce8">
            <text:p>2.2.18</text:p>
          </table:table-cell>
          <table:table-cell office:value-type="string" table:style-name="ce9">
            <text:p>KNR-W 5-08 0504-05</text:p>
          </table:table-cell>
          <table:table-cell office:value-type="string" table:number-columns-spanned="2" table:number-rows-spanned="1" table:style-name="ce20">
            <text:p>Montaż na gotowym podłożu opraw oświetleniowych liniowych - magazynowych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15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9">
          <table:table-cell office:value-type="string" table:style-name="ce8">
            <text:p>2.2.19</text:p>
          </table:table-cell>
          <table:table-cell office:value-type="string" table:style-name="ce9">
            <text:p>KNR-W 5-08 0504-05</text:p>
          </table:table-cell>
          <table:table-cell office:value-type="string" table:number-columns-spanned="2" table:number-rows-spanned="1" table:style-name="ce20">
            <text:p>Montaż na gotowym podłożu opraw oświetleniowych zewnętrznych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2">
          <table:table-cell office:value-type="string" table:style-name="ce8">
            <text:p>2.2.20</text:p>
          </table:table-cell>
          <table:table-cell office:value-type="string" table:style-name="ce9">
            <text:p>KNR-W 4-03 1202-01</text:p>
          </table:table-cell>
          <table:table-cell office:value-type="string" table:number-columns-spanned="2" table:number-rows-spanned="1" table:style-name="ce20">
            <text:p>Sprawdzenie i pomiar kompletnego 1-fazowego obwodu elektrycznego niskiego napięcia</text:p>
          </table:table-cell>
          <table:covered-table-cell/>
          <table:table-cell office:value-type="string" table:style-name="ce11">
            <text:p>pomiar.</text:p>
          </table:table-cell>
          <table:table-cell office:value-type="string" table:number-columns-spanned="2" table:number-rows-spanned="1" table:style-name="ce21">
            <text:p><text:s text:c="3"/>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5">
          <table:table-cell office:value-type="string" table:style-name="ce8">
            <text:p>2.2.21</text:p>
          </table:table-cell>
          <table:table-cell office:value-type="string" table:style-name="ce9">
            <text:p>KNR-W 4-03 1202-02</text:p>
          </table:table-cell>
          <table:table-cell office:value-type="string" table:number-columns-spanned="2" table:number-rows-spanned="1" table:style-name="ce22">
            <text:p>Sprawdzenie i pomiar kompletnego 2,3-fazowego obwodu elektrycznego niskiego napięcia</text:p>
          </table:table-cell>
          <table:covered-table-cell/>
          <table:table-cell office:value-type="string" table:style-name="ce11">
            <text:p>pomiar.</text:p>
          </table:table-cell>
          <table:table-cell office:value-type="string" table:number-columns-spanned="2" table:number-rows-spanned="1" table:style-name="ce23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9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7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24">
          <table:table-cell office:value-type="string" table:style-name="ce5">
            <text:p>3</text:p>
          </table:table-cell>
          <table:table-cell table:style-name="ce6"/>
          <table:table-cell office:value-type="string" table:number-columns-spanned="2" table:number-rows-spanned="1" table:style-name="ce18">
            <text:p>BRANŻA SANITARNA (KOSZTY KWALIFIKOWALNE)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4">
          <table:table-cell office:value-type="string" table:style-name="ce5">
            <text:p>3.1</text:p>
          </table:table-cell>
          <table:table-cell table:style-name="ce6"/>
          <table:table-cell office:value-type="string" table:number-columns-spanned="2" table:number-rows-spanned="1" table:style-name="ce18">
            <text:p>INSTALACJA GRZEWCZA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18">
          <table:table-cell office:value-type="string" table:style-name="ce8">
            <text:p>3.1.1</text:p>
          </table:table-cell>
          <table:table-cell office:value-type="string" table:style-name="ce9">
            <text:p>KNR-W 4-01 0208-03</text:p>
          </table:table-cell>
          <table:table-cell office:value-type="string" table:number-columns-spanned="2" table:number-rows-spanned="1" table:style-name="ce20">
            <text:p>Przebicie otworów o pow.do 0.05 m2 w elementach z betonu żwirowego o grubości do 30 cm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3.1.2</text:p>
          </table:table-cell>
          <table:table-cell office:value-type="string" table:style-name="ce9">
            <text:p>KNR-W 4-01 0206-0100</text:p>
          </table:table-cell>
          <table:table-cell office:value-type="string" table:number-columns-spanned="2" table:number-rows-spanned="1" table:style-name="ce20">
            <text:p>Zabetonowanie otworów w stropach i ścianach,o powierzchni otworów do 0,1 m2 przy głębokości do 10 cm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3.1.3</text:p>
          </table:table-cell>
          <table:table-cell office:value-type="string" table:style-name="ce9">
            <text:p>KNR-W 4-01 0335-1200</text:p>
          </table:table-cell>
          <table:table-cell office:value-type="string" table:number-columns-spanned="2" table:number-rows-spanned="1" table:style-name="ce20">
            <text:p>Przebicie otworów w ścianach o grubości 2 1/2 cegły na zaprawie cementowo-wapiennej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9">
          <table:table-cell office:value-type="string" table:style-name="ce8">
            <text:p>3.1.4</text:p>
          </table:table-cell>
          <table:table-cell office:value-type="string" table:style-name="ce9">
            <text:p>KNR-W 4-01 0325-0400</text:p>
          </table:table-cell>
          <table:table-cell office:value-type="string" table:number-columns-spanned="2" table:number-rows-spanned="1" table:style-name="ce20">
            <text:p>Zamurowanie przebić w ścianach o grubości ponad 1 cegły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3.1.5</text:p>
          </table:table-cell>
          <table:table-cell office:value-type="string" table:style-name="ce9">
            <text:p>KNR-W 4-01 0341-03</text:p>
          </table:table-cell>
          <table:table-cell office:value-type="string" table:number-columns-spanned="2" table:number-rows-spanned="1" table:style-name="ce20">
            <text:p>Wykucie bruzd pionowych 1/2 x 1/2 ceg.w ścianach z cegieł na zaprawie cementowo-wapienn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5">
          <table:table-cell office:value-type="string" table:style-name="ce8">
            <text:p>3.1.6</text:p>
          </table:table-cell>
          <table:table-cell office:value-type="string" table:style-name="ce9">
            <text:p>KNR-W 4-01 0343-0500</text:p>
          </table:table-cell>
          <table:table-cell office:value-type="string" table:number-columns-spanned="2" table:number-rows-spanned="1" table:style-name="ce20">
            <text:p>Wykucie bruzd pochyłych o głębokości i szerokości 1/2x1 1/2 cegły,w ścianach z cegieł na zaprawie wapiennej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5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6">
          <table:table-cell office:value-type="string" table:style-name="ce8">
            <text:p>3.1.7</text:p>
          </table:table-cell>
          <table:table-cell office:value-type="string" table:style-name="ce9">
            <text:p>KNR-W 4-01 0327-0400</text:p>
          </table:table-cell>
          <table:table-cell office:value-type="string" table:number-columns-spanned="2" table:number-rows-spanned="1" table:style-name="ce20">
            <text:p>Zamurowanie bruzd pionowych lub pochyłych w ścianach z cegieł,o przekroju 1/2x1/2 cegły,zaprawa z wapnem suchogaszony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18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1">
          <table:table-cell office:value-type="string" table:style-name="ce8">
            <text:p>3.1.8</text:p>
          </table:table-cell>
          <table:table-cell office:value-type="string" table:style-name="ce9">
            <text:p>KNR-W 4-01 0109-11</text:p>
          </table:table-cell>
          <table:table-cell office:value-type="string" table:number-columns-spanned="2" table:number-rows-spanned="1" table:style-name="ce20">
            <text:p>Wywiezienie gruzu spryzmowanego samochodami samowyładowczymi na odległość do 1 km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9">
          <table:table-cell office:value-type="string" table:style-name="ce8">
            <text:p>3.1.9</text:p>
          </table:table-cell>
          <table:table-cell office:value-type="string" table:style-name="ce9">
            <text:p>KNR-W 4-01 0109-12</text:p>
          </table:table-cell>
          <table:table-cell office:value-type="string" table:number-columns-spanned="2" table:number-rows-spanned="1" table:style-name="ce20">
            <text:p>Wywiezienie gruzu spryzmowanego samochodami samowyładowczymi na każdy następny 1 km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6">
          <table:table-cell office:value-type="string" table:style-name="ce8">
            <text:p>3.1.10</text:p>
          </table:table-cell>
          <table:table-cell table:style-name="ce9"/>
          <table:table-cell office:value-type="string" table:number-columns-spanned="2" table:number-rows-spanned="1" table:style-name="ce20">
            <text:p>utylizacja gruzu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8">
          <table:table-cell office:value-type="string" table:style-name="ce8">
            <text:p>3.1.11</text:p>
          </table:table-cell>
          <table:table-cell office:value-type="string" table:style-name="ce9">
            <text:p>KNR-W 2-15 0432-0100analogia</text:p>
          </table:table-cell>
          <table:table-cell office:value-type="string" table:number-columns-spanned="2" table:number-rows-spanned="1" table:style-name="ce20">
            <text:p>Nagrzewnica wodna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8">
          <table:table-cell office:value-type="string" table:style-name="ce8">
            <text:p>3.1.12</text:p>
          </table:table-cell>
          <table:table-cell office:value-type="string" table:style-name="ce9">
            <text:p>KNR-W 2-15G 0601-0400analogia</text:p>
          </table:table-cell>
          <table:table-cell office:value-type="string" table:number-columns-spanned="2" table:number-rows-spanned="1" table:style-name="ce20">
            <text:p>Rurociągi z rur wielowarstwowych śr. zewnętrznej 32 m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">
          <table:table-cell office:value-type="string" table:style-name="ce8">
            <text:p>3.1.13</text:p>
          </table:table-cell>
          <table:table-cell office:value-type="string" table:style-name="ce9">
            <text:p>KNR-W 2-15 0403-0300</text:p>
          </table:table-cell>
          <table:table-cell office:value-type="string" table:number-columns-spanned="2" table:number-rows-spanned="1" table:style-name="ce20">
            <text:p>Rurociągi stalowe o średnicy nominalnej 25 mm,o połączeniach spawanych,na ścianach w budynka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5">
          <table:table-cell office:value-type="string" table:style-name="ce8">
            <text:p>3.1.14</text:p>
          </table:table-cell>
          <table:table-cell office:value-type="string" table:style-name="ce9">
            <text:p>KNR-W 2-20 0501-0100</text:p>
          </table:table-cell>
          <table:table-cell office:value-type="string" table:number-columns-spanned="2" table:number-rows-spanned="1" table:style-name="ce20">
            <text:p>Montaż rur preizolowanych o średnicy do 225 mm.Średnica rurociągu do 48,3/110 mm,grubość ścianki 2,6 m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9">
          <table:table-cell office:value-type="string" table:style-name="ce8">
            <text:p>3.1.15</text:p>
          </table:table-cell>
          <table:table-cell office:value-type="string" table:style-name="ce9">
            <text:p>KNR-I 0-34 0101-1900</text:p>
          </table:table-cell>
          <table:table-cell office:value-type="string" table:number-columns-spanned="2" table:number-rows-spanned="1" table:style-name="ce20">
            <text:p>Izolacja rurociągów śr. 25 mm otulinami Thermaflex jednowarstwowymi, gr. 30 m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3.1.16</text:p>
          </table:table-cell>
          <table:table-cell office:value-type="string" table:style-name="ce9">
            <text:p>KNR-I 0-34 0101-1900</text:p>
          </table:table-cell>
          <table:table-cell office:value-type="string" table:number-columns-spanned="2" table:number-rows-spanned="1" table:style-name="ce20">
            <text:p>Izolacja rurociągów śr. 32 mm otulinami Thermaflex jednowarstwowymi, gr. 30 mm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7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5">
          <table:table-cell office:value-type="string" table:style-name="ce8">
            <text:p>3.1.17</text:p>
          </table:table-cell>
          <table:table-cell office:value-type="string" table:style-name="ce9">
            <text:p>KNR-W 2-15 0411-0100analogia</text:p>
          </table:table-cell>
          <table:table-cell office:value-type="string" table:number-columns-spanned="2" table:number-rows-spanned="1" table:style-name="ce20">
            <text:p>Zawory odpowietrzające automatyczne montowane na rurociągach zasilających i powrotnych instalacji c.o.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5">
          <table:table-cell office:value-type="string" table:style-name="ce8">
            <text:p>3.1.18</text:p>
          </table:table-cell>
          <table:table-cell office:value-type="string" table:style-name="ce9">
            <text:p>KNR-W 4-02 0427-0100</text:p>
          </table:table-cell>
          <table:table-cell office:value-type="string" table:number-columns-spanned="2" table:number-rows-spanned="1" table:style-name="ce20">
            <text:p>Demontaż rozdzielacza z rur stalowych o średnicy do 65 mm do urządzeń i instalacji c.o.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3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4">
          <table:table-cell office:value-type="string" table:style-name="ce8">
            <text:p>3.1.19</text:p>
          </table:table-cell>
          <table:table-cell office:value-type="string" table:style-name="ce9">
            <text:p>KNR-W 2-15 0513-0100</text:p>
          </table:table-cell>
          <table:table-cell office:value-type="string" table:number-columns-spanned="2" table:number-rows-spanned="1" table:style-name="ce20">
            <text:p>Rozdzielacze z rur o średnicy nominalnej do 150 mm,do kotłów i instalacji c.o.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4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8">
          <table:table-cell office:value-type="string" table:style-name="ce8">
            <text:p>3.1.20</text:p>
          </table:table-cell>
          <table:table-cell office:value-type="string" table:style-name="ce9">
            <text:p>KNR-W 4-02 0407-0100analogia</text:p>
          </table:table-cell>
          <table:table-cell office:value-type="string" table:number-columns-spanned="2" table:number-rows-spanned="1" table:style-name="ce20">
            <text:p>Dopasowanie połączeń instalacji z rozdzielaczem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6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5">
          <table:table-cell office:value-type="string" table:style-name="ce8">
            <text:p>3.1.21</text:p>
          </table:table-cell>
          <table:table-cell office:value-type="string" table:style-name="ce9">
            <text:p>KNR 7-07 0101-0100</text:p>
          </table:table-cell>
          <table:table-cell office:value-type="string" table:number-columns-spanned="2" table:number-rows-spanned="1" table:style-name="ce20">
            <text:p>Dostawa i montaż pomp obiegowych</text:p>
          </table:table-cell>
          <table:covered-table-cell/>
          <table:table-cell office:value-type="string" table:style-name="ce11">
            <text:p>kpl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2">
          <table:table-cell office:value-type="string" table:style-name="ce8">
            <text:p>3.1.22</text:p>
          </table:table-cell>
          <table:table-cell office:value-type="string" table:style-name="ce9">
            <text:p>KNR-W 2-15 0521-0200</text:p>
          </table:table-cell>
          <table:table-cell office:value-type="string" table:number-columns-spanned="2" table:number-rows-spanned="1" table:style-name="ce20">
            <text:p>Zawory zwrotne DN 25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4">
          <table:table-cell office:value-type="string" table:style-name="ce8">
            <text:p>3.1.23</text:p>
          </table:table-cell>
          <table:table-cell office:value-type="string" table:style-name="ce9">
            <text:p>KNR-W 2-15 0521-0200</text:p>
          </table:table-cell>
          <table:table-cell office:value-type="string" table:number-columns-spanned="2" table:number-rows-spanned="1" table:style-name="ce20">
            <text:p>Zawory odcinający DN25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8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1">
          <table:table-cell office:value-type="string" table:style-name="ce8">
            <text:p>3.1.24</text:p>
          </table:table-cell>
          <table:table-cell office:value-type="string" table:style-name="ce9">
            <text:p>KNR-W 2-15 0406-03</text:p>
          </table:table-cell>
          <table:table-cell office:value-type="string" table:number-columns-spanned="2" table:number-rows-spanned="1" table:style-name="ce20">
            <text:p>Próby szczelności instalacji c.o. z rur z tworzyw sztucznych - próba zasadnicza (pulsacyjna)</text:p>
          </table:table-cell>
          <table:covered-table-cell/>
          <table:table-cell office:value-type="string" table:style-name="ce11">
            <text:p>próba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0">
          <table:table-cell office:value-type="string" table:style-name="ce8">
            <text:p>3.1.25</text:p>
          </table:table-cell>
          <table:table-cell office:value-type="string" table:style-name="ce9">
            <text:p>KNR-W 2-15 0406-05</text:p>
          </table:table-cell>
          <table:table-cell office:value-type="string" table:number-columns-spanned="2" table:number-rows-spanned="1" table:style-name="ce20">
            <text:p>Próby szczelności instalacji c.o. z rur z tworzyw sztucznych - dodatek za próbę w budynkach niemieszkaln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40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35">
          <table:table-cell office:value-type="string" table:style-name="ce8">
            <text:p>3.1.26</text:p>
          </table:table-cell>
          <table:table-cell office:value-type="string" table:style-name="ce9">
            <text:p>KNR-W 2-15 0406-0200</text:p>
          </table:table-cell>
          <table:table-cell office:value-type="string" table:number-columns-spanned="2" table:number-rows-spanned="1" table:style-name="ce20">
            <text:p>Próby szczelności instalacji centralnego ogrzewania z rur stalowych w budynkach niemieszkaln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2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3">
          <table:table-cell office:value-type="string" table:style-name="ce8">
            <text:p>3.1.27</text:p>
          </table:table-cell>
          <table:table-cell office:value-type="string" table:style-name="ce9">
            <text:p>KNR-W 2-15 0128-02</text:p>
          </table:table-cell>
          <table:table-cell office:value-type="string" table:number-columns-spanned="2" table:number-rows-spanned="1" table:style-name="ce20">
            <text:p>Płukanie instalacji w budynkach niemieszkalnych</text:p>
          </table:table-cell>
          <table:covered-table-cell/>
          <table:table-cell office:value-type="string" table:style-name="ce11">
            <text:p>m</text:p>
          </table:table-cell>
          <table:table-cell office:value-type="string" table:number-columns-spanned="2" table:number-rows-spanned="1" table:style-name="ce21">
            <text:p><text:s text:c="3"/>6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3.1.28</text:p>
          </table:table-cell>
          <table:table-cell office:value-type="string" table:style-name="ce9">
            <text:p>KNR-W 2-15 0436-0100</text:p>
          </table:table-cell>
          <table:table-cell office:value-type="string" table:number-columns-spanned="2" table:number-rows-spanned="1" table:style-name="ce20">
            <text:p>Próba instalacji centralnego ogrzewania,na gorąco z dokonaniem regulacji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6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2">
          <table:table-cell office:value-type="string" table:style-name="ce8">
            <text:p>3.1.29</text:p>
          </table:table-cell>
          <table:table-cell office:value-type="string" table:style-name="ce9">
            <text:p>KNR-W 2-15 0516-02</text:p>
          </table:table-cell>
          <table:table-cell office:value-type="string" table:number-columns-spanned="2" table:number-rows-spanned="1" table:style-name="ce22">
            <text:p>Próby szczelności kotłowni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3">
            <text:p><text:s text:c="3"/>2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0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8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style-name="ro22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table:number-columns-spanned="2" table:number-rows-spanned="1" table:style-name="ce14"/>
          <table:covered-table-cell/>
          <table:table-cell table:number-columns-spanned="4" table:number-rows-spanned="1" table:style-name="ce14"/>
          <table:covered-table-cell table:number-columns-repeated="3"/>
          <table:table-cell table:number-columns-repeated="16375"/>
        </table:table-row>
        <table:table-row table:style-name="ro2">
          <table:table-cell office:value-type="string" table:style-name="ce3">
            <text:p>Lp</text:p>
          </table:table-cell>
          <table:table-cell office:value-type="string" table:style-name="ce3">
            <text:p>Kod</text:p>
          </table:table-cell>
          <table:table-cell office:value-type="string" table:number-columns-spanned="2" table:number-rows-spanned="1" table:style-name="ce16">
            <text:p>Opis</text:p>
          </table:table-cell>
          <table:covered-table-cell/>
          <table:table-cell office:value-type="string" table:style-name="ce3">
            <text:p>Jm</text:p>
          </table:table-cell>
          <table:table-cell office:value-type="string" table:number-columns-spanned="2" table:number-rows-spanned="1" table:style-name="ce16">
            <text:p>Ilość robót</text:p>
          </table:table-cell>
          <table:covered-table-cell/>
          <table:table-cell office:value-type="string" table:style-name="ce3">
            <text:p>Cena jedn. roboty</text:p>
          </table:table-cell>
          <table:table-cell office:value-type="string" table:style-name="ce3">
            <text:p>Wartość</text:p>
          </table:table-cell>
          <table:table-cell table:number-columns-repeated="16375"/>
        </table:table-row>
        <table:table-row table:style-name="ro3">
          <table:table-cell office:value-type="string" table:style-name="ce4">
            <text:p>1</text:p>
          </table:table-cell>
          <table:table-cell office:value-type="string" table:style-name="ce4">
            <text:p>2</text:p>
          </table:table-cell>
          <table:table-cell office:value-type="string" table:number-columns-spanned="2" table:number-rows-spanned="1" table:style-name="ce17">
            <text:p>3</text:p>
          </table:table-cell>
          <table:covered-table-cell/>
          <table:table-cell office:value-type="string" table:style-name="ce4">
            <text:p>4</text:p>
          </table:table-cell>
          <table:table-cell office:value-type="string" table:number-columns-spanned="2" table:number-rows-spanned="1" table:style-name="ce17">
            <text:p>5</text:p>
          </table:table-cell>
          <table:covered-table-cell/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table:number-columns-repeated="16375"/>
        </table:table-row>
        <table:table-row table:style-name="ro46">
          <table:table-cell office:value-type="string" table:style-name="ce8">
            <text:p>3.1.30</text:p>
          </table:table-cell>
          <table:table-cell office:value-type="string" table:style-name="ce9">
            <text:p>KNR 2-01 0206-04</text:p>
          </table:table-cell>
          <table:table-cell office:value-type="string" table:number-columns-spanned="2" table:number-rows-spanned="1" table:style-name="ce20">
            <text:p>Roboty ziemne wykon.koparkami podsiębiernymi o poj.łyżki 0.60 m3 w gr.kat.III z transp.urobku samochod.samowyładowczymi na odległość do 1 km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26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55">
          <table:table-cell office:value-type="string" table:style-name="ce8">
            <text:p>3.1.31</text:p>
          </table:table-cell>
          <table:table-cell office:value-type="string" table:style-name="ce9">
            <text:p>KNR 2-01 0214-02</text:p>
          </table:table-cell>
          <table:table-cell office:value-type="string" table:number-columns-spanned="2" table:number-rows-spanned="1" table:style-name="ce20">
            <text:p>Nakłady uzupełn.za każde dalsze rozp. 0.5 km transportu ponad 1 km samochodami samowyładowczymi po terenie lub drogach gruntowych ziemi kat.III-IV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26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">
          <table:table-cell office:value-type="string" table:style-name="ce8">
            <text:p>3.1.32</text:p>
          </table:table-cell>
          <table:table-cell office:value-type="string" table:style-name="ce9">
            <text:p>KNR 2-02 1101-0702</text:p>
          </table:table-cell>
          <table:table-cell office:value-type="string" table:number-columns-spanned="2" table:number-rows-spanned="1" table:style-name="ce20">
            <text:p>Podkłady na podłożu gruntowym z ubitych materiałów,z piasku - podsypka, obsypka i zasypka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2,263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">
          <table:table-cell office:value-type="string" table:style-name="ce5">
            <text:p>3.2</text:p>
          </table:table-cell>
          <table:table-cell table:style-name="ce6"/>
          <table:table-cell office:value-type="string" table:number-columns-spanned="2" table:number-rows-spanned="1" table:style-name="ce18">
            <text:p>WENTYLACJA</text:p>
          </table:table-cell>
          <table:covered-table-cell/>
          <table:table-cell table:style-name="ce7"/>
          <table:table-cell table:number-columns-spanned="2" table:number-rows-spanned="1" table:style-name="ce19"/>
          <table:covered-table-cell/>
          <table:table-cell table:number-columns-repeated="2" table:style-name="ce6"/>
          <table:table-cell table:number-columns-repeated="16375"/>
        </table:table-row>
        <table:table-row table:style-name="ro6">
          <table:table-cell office:value-type="string" table:style-name="ce8">
            <text:p>3.2.1</text:p>
          </table:table-cell>
          <table:table-cell office:value-type="string" table:style-name="ce9">
            <text:p>KNR-W 4-01 0208-03</text:p>
          </table:table-cell>
          <table:table-cell office:value-type="string" table:number-columns-spanned="2" table:number-rows-spanned="1" table:style-name="ce20">
            <text:p>Przebicie otworów o pow.do 0.05 m2 w elementach z betonu żwirowego o grubości do 30 cm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19">
          <table:table-cell office:value-type="string" table:style-name="ce8">
            <text:p>3.2.2</text:p>
          </table:table-cell>
          <table:table-cell office:value-type="string" table:style-name="ce9">
            <text:p>KNR-W 4-01 0209-0300</text:p>
          </table:table-cell>
          <table:table-cell office:value-type="string" table:number-columns-spanned="2" table:number-rows-spanned="1" table:style-name="ce20">
            <text:p>Przebicie otworów o powierzchni ponad 0,05 m2 do 0,10 m2 w elementach z betonu żwirowego o grubości do 20 cm</text:p>
          </table:table-cell>
          <table:covered-table-cell/>
          <table:table-cell office:value-type="string" table:style-name="ce11">
            <text:p>m2</text:p>
          </table:table-cell>
          <table:table-cell office:value-type="string" table:number-columns-spanned="2" table:number-rows-spanned="1" table:style-name="ce21">
            <text:p><text:s text:c="3"/>0,08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1">
          <table:table-cell office:value-type="string" table:style-name="ce8">
            <text:p>3.2.3</text:p>
          </table:table-cell>
          <table:table-cell office:value-type="string" table:style-name="ce9">
            <text:p>KNR 2-02 0516-0600analogia</text:p>
          </table:table-cell>
          <table:table-cell office:value-type="string" table:number-columns-spanned="2" table:number-rows-spanned="1" table:style-name="ce20">
            <text:p>Obrobienie wyrzutni dachowych blachą z cynku,grubości 0,55 mm w dachach krytych papą,dachówką,eternitem.</text:p>
          </table:table-cell>
          <table:covered-table-cell/>
          <table:table-cell office:value-type="string" table:style-name="ce11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40">
          <table:table-cell office:value-type="string" table:style-name="ce8">
            <text:p>3.2.4</text:p>
          </table:table-cell>
          <table:table-cell office:value-type="string" table:style-name="ce9">
            <text:p>KNR-W 4-01 0109-11</text:p>
          </table:table-cell>
          <table:table-cell office:value-type="string" table:number-columns-spanned="2" table:number-rows-spanned="1" table:style-name="ce20">
            <text:p>Wywiezienie gruzu spryzmowanego samochodami samowyładowczymi na odległość do 1 km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0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29">
          <table:table-cell office:value-type="string" table:style-name="ce8">
            <text:p>3.2.5</text:p>
          </table:table-cell>
          <table:table-cell office:value-type="string" table:style-name="ce9">
            <text:p>KNR-W 4-01 0109-12</text:p>
          </table:table-cell>
          <table:table-cell office:value-type="string" table:number-columns-spanned="2" table:number-rows-spanned="1" table:style-name="ce20">
            <text:p>Wywiezienie gruzu spryzmowanego samochodami samowyładowczymi na każdy następny 1 km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0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7">
          <table:table-cell office:value-type="string" table:style-name="ce8">
            <text:p>3.2.6</text:p>
          </table:table-cell>
          <table:table-cell table:style-name="ce9"/>
          <table:table-cell office:value-type="string" table:number-columns-spanned="2" table:number-rows-spanned="1" table:style-name="ce20">
            <text:p>utylizacja gruzu</text:p>
          </table:table-cell>
          <table:covered-table-cell/>
          <table:table-cell office:value-type="string" table:style-name="ce11">
            <text:p>m3</text:p>
          </table:table-cell>
          <table:table-cell office:value-type="string" table:number-columns-spanned="2" table:number-rows-spanned="1" table:style-name="ce21">
            <text:p><text:s text:c="3"/>0,500</text:p>
          </table:table-cell>
          <table:covered-table-cell/>
          <table:table-cell table:number-columns-repeated="2" table:style-name="ce9"/>
          <table:table-cell table:number-columns-repeated="16375"/>
        </table:table-row>
        <table:table-row table:style-name="ro62">
          <table:table-cell office:value-type="string" table:style-name="ce12">
            <text:p>3.2.7</text:p>
          </table:table-cell>
          <table:table-cell office:value-type="string" table:style-name="ce10">
            <text:p>KNR-W 2-17 0208-0100</text:p>
          </table:table-cell>
          <table:table-cell office:value-type="string" table:number-columns-spanned="2" table:number-rows-spanned="1" table:style-name="ce20">
            <text:p>Wentylatory dachowe stalowe 350 m3/h</text:p>
          </table:table-cell>
          <table:covered-table-cell/>
          <table:table-cell office:value-type="string" table:style-name="ce13">
            <text:p>szt.</text:p>
          </table:table-cell>
          <table:table-cell office:value-type="string" table:number-columns-spanned="2" table:number-rows-spanned="1" table:style-name="ce21">
            <text:p><text:s text:c="3"/>1,000</text:p>
          </table:table-cell>
          <table:covered-table-cell/>
          <table:table-cell table:number-columns-repeated="2" table:style-name="ce10"/>
          <table:table-cell table:number-columns-repeated="16375"/>
        </table:table-row>
        <table:table-row table:style-name="ro63">
          <table:table-cell table:style-name="ce2"/>
          <table:table-cell office:value-type="string" table:number-columns-spanned="5" table:number-rows-spanned="1" table:style-name="ce26">
            <text:p>Wartość kosztorysowa:Podatek VAT (VAT) = 23%WK:</text:p>
          </table:table-cell>
          <table:covered-table-cell table:number-columns-repeated="4"/>
          <table:table-cell table:number-columns-spanned="3" table:number-rows-spanned="1" table:style-name="ce14"/>
          <table:covered-table-cell table:number-columns-repeated="2"/>
          <table:table-cell table:number-columns-repeated="16375"/>
        </table:table-row>
        <table:table-row table:style-name="ro1">
          <table:table-cell table:style-name="ce2"/>
          <table:table-cell office:value-type="string" table:number-columns-spanned="5" table:number-rows-spanned="1" table:style-name="ce15">
            <text:p>Wartość końcowa:</text:p>
          </table:table-cell>
          <table:covered-table-cell table:number-columns-repeated="4"/>
          <table:table-cell table:number-columns-spanned="3" table:number-rows-spanned="1" table:style-name="ce14"/>
          <table:covered-table-cell table:number-columns-repeated="2"/>
          <table:table-cell table:number-columns-repeated="16375"/>
        </table:table-row>
        <table:table-row table:style-name="ro64">
          <table:table-cell table:number-columns-repeated="16384" table:style-name="ce1"/>
        </table:table-row>
        <table:table-row table:style-name="ro1">
          <table:table-cell table:number-columns-spanned="3" table:number-rows-spanned="1" table:style-name="ce14"/>
          <table:covered-table-cell table:number-columns-repeated="2"/>
          <table:table-cell office:value-type="string" table:number-columns-spanned="2" table:number-rows-spanned="1" table:style-name="ce24">
            <text:p>9</text:p>
          </table:table-cell>
          <table:covered-table-cell/>
          <table:table-cell office:value-type="string" table:number-columns-spanned="4" table:number-rows-spanned="1" table:style-name="ce25">
            <text:p>SeKo Prix 14.2.1.10</text:p>
          </table:table-cell>
          <table:covered-table-cell table:number-columns-repeated="3"/>
          <table:table-cell table:number-columns-repeated="16375"/>
        </table:table-row>
        <table:table-row table:number-rows-repeated="1048289" table:style-name="ro6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590551181102362in" fo:margin-right="0.590551181102362in" style:table-centering="none" style:print="objects charts drawings"/>
      <style:header-style>
        <style:header-footer-properties fo:min-height="0in" fo:margin-left="0.590551181102362in" fo:margin-right="0.590551181102362in" fo:margin-bottom="0in"/>
      </style:header-style>
      <style:footer-style>
        <style:header-footer-properties fo:min-height="0in" fo:margin-left="0.590551181102362in" fo:margin-right="0.59055118110236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326</meta:generator>
    <meta:initial-creator>FastReport</meta:initial-creator>
    <dc:creator>Joanna Hnatuśko</dc:creator>
    <meta:creation-date>2026-08-27T11:22:26Z</meta:creation-date>
    <dc:date>2026-08-27T11:31:55Z</dc:date>
  </office:meta>
</office:document-meta>
</file>