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
      <text:list-level-style-number text:level="1" text:style-name="WW_CharLFO2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ny" style:master-page-name="MP0" style:family="paragraph">
      <style:paragraph-properties fo:break-before="page" fo:text-align="center"/>
      <style:text-properties style:font-name-complex="Calibri" fo:font-weight="bold" style:font-weight-asian="bold"/>
    </style:style>
    <style:style style:name="P5" style:parent-style-name="Normalny" style:family="paragraph">
      <style:paragraph-properties fo:text-align="justify"/>
      <style:text-properties style:font-name-complex="Calibri"/>
    </style:style>
    <style:style style:name="P6" style:parent-style-name="Normalny" style:family="paragraph">
      <style:paragraph-properties fo:text-align="justify"/>
      <style:text-properties style:font-name-complex="Calibri"/>
    </style:style>
    <style:style style:name="P7" style:parent-style-name="Normalny" style:family="paragraph">
      <style:paragraph-properties fo:text-align="justify"/>
      <style:text-properties style:font-name-complex="Calibri"/>
    </style:style>
    <style:style style:name="P8" style:parent-style-name="Normalny" style:family="paragraph">
      <style:paragraph-properties fo:text-align="justify"/>
      <style:text-properties style:font-name-complex="Calibri"/>
    </style:style>
    <style:style style:name="P9" style:parent-style-name="Normalny" style:family="paragraph">
      <style:paragraph-properties fo:text-align="justify"/>
      <style:text-properties style:font-name-complex="Calibri"/>
    </style:style>
    <style:style style:name="P10" style:parent-style-name="Normalny" style:family="paragraph">
      <style:paragraph-properties fo:text-align="justify"/>
      <style:text-properties style:font-name-complex="Calibri"/>
    </style:style>
    <style:style style:name="P11" style:parent-style-name="Normalny" style:family="paragraph">
      <style:paragraph-properties fo:text-align="justify"/>
      <style:text-properties style:font-name-complex="Calibri"/>
    </style:style>
    <style:style style:name="P12" style:parent-style-name="Normalny" style:family="paragraph">
      <style:paragraph-properties fo:text-align="justify"/>
      <style:text-properties style:font-name-complex="Calibri"/>
    </style:style>
    <style:style style:name="P13" style:parent-style-name="Normalny" style:family="paragraph">
      <style:paragraph-properties fo:text-align="justify"/>
      <style:text-properties style:font-name-complex="Calibri"/>
    </style:style>
    <style:style style:name="P14" style:parent-style-name="Normalny" style:family="paragraph">
      <style:paragraph-properties fo:text-align="justify"/>
      <style:text-properties style:font-name-complex="Calibri"/>
    </style:style>
    <style:style style:name="P15" style:parent-style-name="Normalny" style:family="paragraph">
      <style:paragraph-properties fo:text-align="center"/>
      <style:text-properties style:font-name-complex="Calibri" fo:font-weight="bold" style:font-weight-asian="bold"/>
    </style:style>
    <style:style style:name="P16" style:parent-style-name="Normalny" style:family="paragraph">
      <style:paragraph-properties fo:text-align="center"/>
      <style:text-properties style:font-name-complex="Calibri" fo:font-weight="bold" style:font-weight-asian="bold"/>
    </style:style>
    <style:style style:name="P17" style:parent-style-name="Normalny" style:family="paragraph">
      <style:paragraph-properties fo:text-align="justify"/>
    </style:style>
    <style:style style:name="T18" style:parent-style-name="Domyślnaczcionkaakapitu" style:family="text">
      <style:text-properties style:font-name-complex="Calibri"/>
    </style:style>
    <style:style style:name="T19" style:parent-style-name="Domyślnaczcionkaakapitu" style:family="text">
      <style:text-properties style:font-name-complex="Calibri" fo:font-weight="bold" style:font-weight-asian="bold"/>
    </style:style>
    <style:style style:name="T20" style:parent-style-name="Domyślnaczcionkaakapitu" style:family="text">
      <style:text-properties style:font-name-complex="Calibri"/>
    </style:style>
    <style:style style:name="P21" style:parent-style-name="Normalny" style:family="paragraph">
      <style:paragraph-properties fo:text-align="justify"/>
      <style:text-properties style:font-name-complex="Calibri"/>
    </style:style>
    <style:style style:name="P22" style:parent-style-name="Normalny" style:family="paragraph">
      <style:paragraph-properties fo:text-align="justify"/>
      <style:text-properties style:font-name-complex="Calibri"/>
    </style:style>
    <style:style style:name="P23" style:parent-style-name="Normalny" style:family="paragraph">
      <style:paragraph-properties fo:text-align="justify"/>
      <style:text-properties style:font-name-complex="Calibri"/>
    </style:style>
    <style:style style:name="P24" style:parent-style-name="Normalny" style:family="paragraph">
      <style:paragraph-properties fo:text-align="justify"/>
      <style:text-properties style:font-name-complex="Calibri"/>
    </style:style>
    <style:style style:name="P25" style:parent-style-name="Normalny" style:family="paragraph">
      <style:paragraph-properties fo:text-align="justify"/>
      <style:text-properties style:font-name-complex="Calibri"/>
    </style:style>
    <style:style style:name="P26" style:parent-style-name="Normalny" style:family="paragraph">
      <style:paragraph-properties fo:text-align="justify"/>
      <style:text-properties style:font-name-complex="Calibri"/>
    </style:style>
    <style:style style:name="P27" style:parent-style-name="Normalny" style:family="paragraph">
      <style:paragraph-properties fo:text-align="justify"/>
    </style:style>
    <style:style style:name="T28" style:parent-style-name="Domyślnaczcionkaakapitu" style:family="text">
      <style:text-properties style:font-name-complex="Calibri"/>
    </style:style>
    <style:style style:name="T29" style:parent-style-name="Domyślnaczcionkaakapitu" style:family="text">
      <style:text-properties style:font-name-complex="Calibri" fo:font-weight="bold" style:font-weight-asian="bold" style:font-weight-complex="bold"/>
    </style:style>
    <style:style style:name="T30" style:parent-style-name="Domyślnaczcionkaakapitu" style:family="text">
      <style:text-properties style:font-name-complex="Calibri"/>
    </style:style>
    <style:style style:name="P31" style:parent-style-name="Normalny" style:family="paragraph">
      <style:paragraph-properties fo:text-align="justify"/>
      <style:text-properties style:font-name-complex="Calibri"/>
    </style:style>
    <style:style style:name="P32" style:parent-style-name="Normalny" style:family="paragraph">
      <style:paragraph-properties fo:text-align="justify"/>
      <style:text-properties style:font-name-complex="Calibri"/>
    </style:style>
    <style:style style:name="P33" style:parent-style-name="Normalny" style:family="paragraph">
      <style:paragraph-properties fo:text-align="justify"/>
      <style:text-properties style:font-name-complex="Calibri"/>
    </style:style>
    <style:style style:name="P34" style:parent-style-name="Normalny" style:family="paragraph">
      <style:paragraph-properties fo:text-align="justify"/>
    </style:style>
    <style:style style:name="T35" style:parent-style-name="Domyślnaczcionkaakapitu" style:family="text">
      <style:text-properties style:font-name-complex="Calibri"/>
    </style:style>
    <style:style style:name="T36" style:parent-style-name="Domyślnaczcionkaakapitu" style:family="text">
      <style:text-properties style:font-name-complex="Calibri"/>
    </style:style>
    <style:style style:name="T37" style:parent-style-name="Domyślnaczcionkaakapitu" style:family="text">
      <style:text-properties style:font-name-complex="Calibri"/>
    </style:style>
    <style:style style:name="P38" style:parent-style-name="Normalny" style:family="paragraph">
      <style:paragraph-properties fo:text-align="justify"/>
      <style:text-properties style:font-name-complex="Calibri"/>
    </style:style>
    <style:style style:name="P39" style:parent-style-name="Normalny" style:family="paragraph">
      <style:paragraph-properties fo:text-align="justify"/>
      <style:text-properties style:font-name-complex="Calibri"/>
    </style:style>
    <style:style style:name="P40" style:parent-style-name="Normalny" style:family="paragraph">
      <style:paragraph-properties fo:text-align="justify"/>
      <style:text-properties style:font-name-complex="Calibri"/>
    </style:style>
    <style:style style:name="P41" style:parent-style-name="Normalny" style:family="paragraph">
      <style:paragraph-properties fo:text-align="justify"/>
      <style:text-properties style:font-name-complex="Calibri"/>
    </style:style>
    <style:style style:name="P42" style:parent-style-name="Normalny" style:family="paragraph">
      <style:paragraph-properties fo:text-align="justify"/>
      <style:text-properties style:font-name-complex="Calibri"/>
    </style:style>
    <style:style style:name="P43" style:parent-style-name="Normalny" style:family="paragraph">
      <style:paragraph-properties fo:text-align="justify"/>
      <style:text-properties style:font-name-complex="Calibri"/>
    </style:style>
    <style:style style:name="P44" style:parent-style-name="Normalny" style:family="paragraph">
      <style:paragraph-properties fo:text-align="justify"/>
      <style:text-properties style:font-name-complex="Calibri"/>
    </style:style>
    <style:style style:name="P45" style:parent-style-name="Normalny" style:family="paragraph">
      <style:paragraph-properties fo:text-align="center"/>
      <style:text-properties style:font-name-complex="Calibri" fo:font-weight="bold" style:font-weight-asian="bold"/>
    </style:style>
    <style:style style:name="P46" style:parent-style-name="Normalny" style:family="paragraph">
      <style:paragraph-properties fo:text-align="center"/>
      <style:text-properties style:font-name-complex="Calibri" fo:font-weight="bold" style:font-weight-asian="bold"/>
    </style:style>
    <style:style style:name="P47" style:parent-style-name="Normalny" style:family="paragraph">
      <style:paragraph-properties fo:text-align="justify"/>
    </style:style>
    <style:style style:name="T48" style:parent-style-name="Domyślnaczcionkaakapitu" style:family="text">
      <style:text-properties style:font-name-complex="Calibri"/>
    </style:style>
    <style:style style:name="P49" style:parent-style-name="Normalny" style:family="paragraph">
      <style:paragraph-properties fo:text-align="justify"/>
      <style:text-properties style:font-name-complex="Calibri"/>
    </style:style>
    <style:style style:name="P50" style:parent-style-name="Normalny" style:family="paragraph">
      <style:paragraph-properties fo:text-align="center"/>
      <style:text-properties style:font-name-complex="Calibri" fo:font-weight="bold" style:font-weight-asian="bold"/>
    </style:style>
    <style:style style:name="P51" style:parent-style-name="Normalny" style:family="paragraph">
      <style:paragraph-properties fo:text-align="center"/>
      <style:text-properties style:font-name-complex="Calibri" fo:font-weight="bold" style:font-weight-asian="bold"/>
    </style:style>
    <style:style style:name="P52" style:parent-style-name="Normalny" style:family="paragraph">
      <style:paragraph-properties fo:text-align="justify"/>
      <style:text-properties style:font-name-complex="Calibri"/>
    </style:style>
    <style:style style:name="P53" style:parent-style-name="Normalny" style:family="paragraph">
      <style:paragraph-properties fo:text-align="justify"/>
      <style:text-properties style:font-name-complex="Calibri"/>
    </style:style>
    <style:style style:name="P54" style:parent-style-name="Normalny" style:family="paragraph">
      <style:paragraph-properties fo:text-align="center"/>
      <style:text-properties style:font-name-complex="Calibri" fo:font-weight="bold" style:font-weight-asian="bold"/>
    </style:style>
    <style:style style:name="P55" style:parent-style-name="Normalny" style:family="paragraph">
      <style:paragraph-properties fo:text-align="center"/>
      <style:text-properties style:font-name-complex="Calibri" fo:font-weight="bold" style:font-weight-asian="bold"/>
    </style:style>
    <style:style style:name="P56" style:parent-style-name="Normalny" style:family="paragraph">
      <style:paragraph-properties fo:text-align="justify"/>
    </style:style>
    <style:style style:name="T57" style:parent-style-name="Domyślnaczcionkaakapitu" style:family="text">
      <style:text-properties style:font-name-complex="Calibri"/>
    </style:style>
    <style:style style:name="P58" style:parent-style-name="Normalny" style:family="paragraph">
      <style:paragraph-properties fo:text-align="justify" fo:margin-left="0.4916in">
        <style:tab-stops/>
      </style:paragraph-properties>
    </style:style>
    <style:style style:name="T59" style:parent-style-name="Domyślnaczcionkaakapitu" style:family="text">
      <style:text-properties style:font-name-complex="Calibri"/>
    </style:style>
    <style:style style:name="P60" style:parent-style-name="Normalny" style:family="paragraph">
      <style:paragraph-properties fo:text-align="justify" fo:margin-left="0.4916in">
        <style:tab-stops/>
      </style:paragraph-properties>
    </style:style>
    <style:style style:name="T61" style:parent-style-name="Domyślnaczcionkaakapitu" style:family="text">
      <style:text-properties style:font-name-complex="Calibri"/>
    </style:style>
    <style:style style:name="P62" style:parent-style-name="Normalny" style:family="paragraph">
      <style:paragraph-properties fo:text-align="justify"/>
    </style:style>
    <style:style style:name="T63" style:parent-style-name="Domyślnaczcionkaakapitu" style:family="text">
      <style:text-properties style:font-name-complex="Calibri"/>
    </style:style>
    <style:style style:name="T64" style:parent-style-name="Domyślnaczcionkaakapitu" style:family="text">
      <style:text-properties style:font-name-complex="Calibri"/>
    </style:style>
    <style:style style:name="T65" style:parent-style-name="Domyślnaczcionkaakapitu" style:family="text">
      <style:text-properties style:font-name-complex="Calibri"/>
    </style:style>
    <style:style style:name="P66" style:parent-style-name="Normalny" style:family="paragraph">
      <style:paragraph-properties fo:text-align="justify"/>
    </style:style>
    <style:style style:name="T67" style:parent-style-name="Domyślnaczcionkaakapitu" style:family="text">
      <style:text-properties style:font-name-complex="Calibri"/>
    </style:style>
    <style:style style:name="P68" style:parent-style-name="Normalny" style:family="paragraph">
      <style:paragraph-properties fo:text-align="center"/>
      <style:text-properties style:font-name-complex="Calibri" fo:font-weight="bold" style:font-weight-asian="bold"/>
    </style:style>
    <style:style style:name="P69" style:parent-style-name="Normalny" style:family="paragraph">
      <style:paragraph-properties fo:text-align="center"/>
      <style:text-properties style:font-name-complex="Calibri" fo:font-weight="bold" style:font-weight-asian="bold"/>
    </style:style>
    <style:style style:name="P70" style:parent-style-name="Normalny" style:family="paragraph">
      <style:paragraph-properties fo:text-align="justify"/>
      <style:text-properties style:font-name-complex="Calibri"/>
    </style:style>
    <style:style style:name="P71" style:parent-style-name="Normalny" style:family="paragraph">
      <style:paragraph-properties fo:text-align="justify"/>
      <style:text-properties style:font-name-complex="Calibri"/>
    </style:style>
    <style:style style:name="P72" style:parent-style-name="Normalny" style:family="paragraph">
      <style:paragraph-properties fo:text-align="justify"/>
      <style:text-properties style:font-name-complex="Calibri"/>
    </style:style>
    <style:style style:name="P73" style:parent-style-name="Normalny" style:family="paragraph">
      <style:paragraph-properties fo:text-align="justify"/>
      <style:text-properties style:font-name-complex="Calibri"/>
    </style:style>
    <style:style style:name="P74" style:parent-style-name="Normalny" style:family="paragraph">
      <style:paragraph-properties fo:text-align="justify"/>
      <style:text-properties style:font-name-complex="Calibri"/>
    </style:style>
    <style:style style:name="P75" style:parent-style-name="Normalny" style:family="paragraph">
      <style:paragraph-properties fo:text-align="justify"/>
      <style:text-properties style:font-name-complex="Calibri"/>
    </style:style>
    <style:style style:name="P76" style:parent-style-name="Normalny" style:family="paragraph">
      <style:paragraph-properties fo:text-align="justify"/>
      <style:text-properties style:font-name-complex="Calibri"/>
    </style:style>
    <style:style style:name="P77" style:parent-style-name="Normalny" style:family="paragraph">
      <style:paragraph-properties fo:text-align="justify"/>
      <style:text-properties style:font-name-complex="Calibri"/>
    </style:style>
    <style:style style:name="P78" style:parent-style-name="Normalny" style:family="paragraph">
      <style:paragraph-properties fo:text-align="justify"/>
      <style:text-properties style:font-name-complex="Calibri"/>
    </style:style>
    <style:style style:name="P79" style:parent-style-name="Normalny" style:family="paragraph">
      <style:paragraph-properties fo:text-align="justify"/>
      <style:text-properties style:font-name-complex="Calibri"/>
    </style:style>
    <style:style style:name="P80" style:parent-style-name="Normalny" style:family="paragraph">
      <style:paragraph-properties fo:text-align="center"/>
      <style:text-properties style:font-name-complex="Calibri" fo:font-weight="bold" style:font-weight-asian="bold"/>
    </style:style>
    <style:style style:name="P81" style:parent-style-name="Normalny" style:family="paragraph">
      <style:paragraph-properties fo:text-align="center"/>
      <style:text-properties style:font-name-complex="Calibri" fo:font-weight="bold" style:font-weight-asian="bold"/>
    </style:style>
    <style:style style:name="P82" style:parent-style-name="Normalny" style:family="paragraph">
      <style:paragraph-properties fo:text-align="justify"/>
      <style:text-properties style:font-name-complex="Calibri"/>
    </style:style>
    <style:style style:name="P83" style:parent-style-name="Normalny" style:family="paragraph">
      <style:paragraph-properties fo:text-align="justify"/>
      <style:text-properties style:font-name-complex="Calibri"/>
    </style:style>
    <style:style style:name="P84" style:parent-style-name="Normalny" style:family="paragraph">
      <style:paragraph-properties fo:text-align="justify"/>
    </style:style>
    <style:style style:name="T85" style:parent-style-name="Domyślnaczcionkaakapitu" style:family="text">
      <style:text-properties style:font-name-complex="Calibri"/>
    </style:style>
    <style:style style:name="P86" style:parent-style-name="Normalny" style:family="paragraph">
      <style:paragraph-properties fo:text-align="justify"/>
      <style:text-properties style:font-name-complex="Calibri"/>
    </style:style>
    <style:style style:name="P87" style:parent-style-name="Normalny" style:family="paragraph">
      <style:paragraph-properties fo:text-align="justify"/>
    </style:style>
    <style:style style:name="T88" style:parent-style-name="Domyślnaczcionkaakapitu" style:family="text">
      <style:text-properties style:font-name-complex="Calibri"/>
    </style:style>
    <style:style style:name="T89" style:parent-style-name="Domyślnaczcionkaakapitu" style:family="text">
      <style:text-properties style:font-name-complex="Calibri"/>
    </style:style>
    <style:style style:name="T90" style:parent-style-name="Domyślnaczcionkaakapitu" style:family="text">
      <style:text-properties style:font-name-complex="Calibri"/>
    </style:style>
    <style:style style:name="P91" style:parent-style-name="Normalny" style:family="paragraph">
      <style:paragraph-properties fo:text-align="center"/>
      <style:text-properties style:font-name-complex="Calibri" fo:font-weight="bold" style:font-weight-asian="bold"/>
    </style:style>
    <style:style style:name="P92" style:parent-style-name="Normalny" style:family="paragraph">
      <style:paragraph-properties fo:text-align="center"/>
      <style:text-properties style:font-name-complex="Calibri" fo:font-weight="bold" style:font-weight-asian="bold"/>
    </style:style>
    <style:style style:name="P93"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94"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95"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96"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97"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98"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99"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100"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101"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102"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103"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104" style:parent-style-name="Normalny" style:family="paragraph">
      <style:paragraph-properties fo:text-align="justify"/>
    </style:style>
    <style:style style:name="T105" style:parent-style-name="Domyślnaczcionkaakapitu" style:family="text">
      <style:text-properties style:font-name-asian="Times New Roman" style:font-name-complex="Calibri" style:language-asian="pl" style:country-asian="PL"/>
    </style:style>
    <style:style style:name="P106" style:parent-style-name="Normalny" style:family="paragraph">
      <style:paragraph-properties fo:text-align="center"/>
      <style:text-properties style:font-name-complex="Calibri" fo:font-weight="bold" style:font-weight-asian="bold"/>
    </style:style>
    <style:style style:name="P107" style:parent-style-name="Normalny" style:family="paragraph">
      <style:paragraph-properties fo:text-align="center"/>
      <style:text-properties style:font-name-complex="Calibri" fo:font-weight="bold" style:font-weight-asian="bold"/>
    </style:style>
    <style:style style:name="P108" style:parent-style-name="Normalny" style:family="paragraph">
      <style:paragraph-properties fo:text-align="justify"/>
    </style:style>
    <style:style style:name="T109" style:parent-style-name="Domyślnaczcionkaakapitu" style:family="text">
      <style:text-properties style:font-name-complex="Calibri"/>
    </style:style>
    <style:style style:name="P110" style:parent-style-name="Normalny" style:family="paragraph">
      <style:paragraph-properties fo:text-align="justify"/>
    </style:style>
    <style:style style:name="T111" style:parent-style-name="Domyślnaczcionkaakapitu" style:family="text">
      <style:text-properties style:font-name-complex="Calibri"/>
    </style:style>
    <style:style style:name="P112" style:parent-style-name="Normalny" style:family="paragraph">
      <style:paragraph-properties fo:text-align="justify"/>
    </style:style>
    <style:style style:name="T113" style:parent-style-name="Domyślnaczcionkaakapitu" style:family="text">
      <style:text-properties style:font-name-complex="Calibri"/>
    </style:style>
    <style:style style:name="T114" style:parent-style-name="Domyślnaczcionkaakapitu" style:family="text">
      <style:text-properties style:font-name-asian="Times New Roman" style:font-name-complex="Calibri" style:language-asian="pl" style:country-asian="PL"/>
    </style:style>
    <style:style style:name="P115"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116"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117"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118" style:parent-style-name="Normalny" style:family="paragraph">
      <style:paragraph-properties fo:text-align="justify" fo:margin-bottom="0in" fo:line-height="100%"/>
      <style:text-properties style:font-name-asian="Times New Roman" style:font-name-complex="Calibri" style:language-asian="pl" style:country-asian="PL"/>
    </style:style>
    <style:style style:name="P119" style:parent-style-name="Normalny" style:family="paragraph">
      <style:paragraph-properties fo:text-align="justify"/>
      <style:text-properties style:font-name-asian="Times New Roman" style:font-name-complex="Calibri" style:language-asian="pl" style:country-asian="PL"/>
    </style:style>
    <style:style style:name="P120" style:parent-style-name="Normalny" style:family="paragraph">
      <style:paragraph-properties fo:text-align="justify"/>
    </style:style>
    <style:style style:name="T121" style:parent-style-name="Domyślnaczcionkaakapitu" style:family="text">
      <style:text-properties style:font-name-asian="Times New Roman" style:font-name-complex="Calibri" style:language-asian="pl" style:country-asian="PL"/>
    </style:style>
    <style:style style:name="T122" style:parent-style-name="Domyślnaczcionkaakapitu" style:family="text">
      <style:text-properties style:font-name-complex="Calibri"/>
    </style:style>
    <style:style style:name="P123" style:parent-style-name="Normalny" style:family="paragraph">
      <style:paragraph-properties fo:text-align="justify"/>
    </style:style>
    <style:style style:name="T124" style:parent-style-name="Domyślnaczcionkaakapitu" style:family="text">
      <style:text-properties style:font-name-complex="Calibri"/>
    </style:style>
    <style:style style:name="P125" style:parent-style-name="Normalny" style:family="paragraph">
      <style:paragraph-properties fo:text-align="justify"/>
      <style:text-properties style:font-name-complex="Calibri"/>
    </style:style>
    <style:style style:name="P126" style:parent-style-name="Normalny" style:family="paragraph">
      <style:paragraph-properties fo:text-align="justify"/>
      <style:text-properties style:font-name-complex="Calibri"/>
    </style:style>
    <style:style style:name="P127" style:parent-style-name="Normalny" style:family="paragraph">
      <style:paragraph-properties fo:text-align="justify"/>
      <style:text-properties style:font-name-complex="Calibri"/>
    </style:style>
    <style:style style:name="P128" style:parent-style-name="Normalny" style:family="paragraph">
      <style:paragraph-properties fo:text-align="justify"/>
      <style:text-properties style:font-name-complex="Calibri"/>
    </style:style>
    <style:style style:name="P129" style:parent-style-name="Normalny" style:family="paragraph">
      <style:paragraph-properties fo:text-align="justify"/>
      <style:text-properties style:font-name-complex="Calibri" fo:font-weight="bold" style:font-weight-asian="bold" style:font-weight-complex="bold"/>
    </style:style>
    <style:style style:name="P130" style:parent-style-name="Normalny" style:family="paragraph">
      <style:paragraph-properties fo:text-align="center"/>
      <style:text-properties style:font-name-complex="Calibri" fo:font-weight="bold" style:font-weight-asian="bold"/>
    </style:style>
    <style:style style:name="P131" style:parent-style-name="Normalny" style:family="paragraph">
      <style:paragraph-properties fo:text-align="center"/>
      <style:text-properties style:font-name-complex="Calibri" fo:font-weight="bold" style:font-weight-asian="bold"/>
    </style:style>
    <style:style style:name="P132" style:parent-style-name="Normalny" style:family="paragraph">
      <style:paragraph-properties fo:text-align="justify"/>
      <style:text-properties style:font-name-complex="Calibri"/>
    </style:style>
    <style:style style:name="P133" style:parent-style-name="Normalny" style:family="paragraph">
      <style:paragraph-properties fo:text-align="justify"/>
      <style:text-properties style:font-name-complex="Calibri"/>
    </style:style>
    <style:style style:name="P134" style:parent-style-name="Normalny" style:family="paragraph">
      <style:paragraph-properties fo:text-align="justify"/>
      <style:text-properties style:font-name-complex="Calibri"/>
    </style:style>
    <style:style style:name="P135" style:parent-style-name="Normalny" style:family="paragraph">
      <style:paragraph-properties fo:text-align="justify"/>
      <style:text-properties style:font-name-complex="Calibri"/>
    </style:style>
    <style:style style:name="P136" style:parent-style-name="Normalny" style:family="paragraph">
      <style:paragraph-properties fo:text-align="justify"/>
      <style:text-properties style:font-name-complex="Calibri"/>
    </style:style>
    <style:style style:name="P137" style:parent-style-name="Normalny" style:family="paragraph">
      <style:paragraph-properties fo:text-align="justify"/>
      <style:text-properties style:font-name-complex="Calibri"/>
    </style:style>
    <style:style style:name="P138" style:parent-style-name="Normalny" style:family="paragraph">
      <style:paragraph-properties fo:text-align="justify"/>
      <style:text-properties style:font-name-complex="Calibri"/>
    </style:style>
    <style:style style:name="P139" style:parent-style-name="Normalny" style:family="paragraph">
      <style:paragraph-properties fo:text-align="justify"/>
      <style:text-properties style:font-name-complex="Calibri"/>
    </style:style>
    <style:style style:name="P140" style:parent-style-name="Normalny" style:family="paragraph">
      <style:paragraph-properties fo:text-align="justify"/>
      <style:text-properties style:font-name-complex="Calibri"/>
    </style:style>
    <style:style style:name="P141" style:parent-style-name="Normalny" style:family="paragraph">
      <style:paragraph-properties fo:text-align="justify"/>
      <style:text-properties style:font-name-complex="Calibri"/>
    </style:style>
    <style:style style:name="P142" style:parent-style-name="Normalny" style:family="paragraph">
      <style:paragraph-properties fo:text-align="justify"/>
      <style:text-properties style:font-name-complex="Calibri"/>
    </style:style>
    <style:style style:name="P143" style:parent-style-name="Normalny" style:family="paragraph">
      <style:paragraph-properties fo:text-align="justify"/>
      <style:text-properties style:font-name-complex="Calibri"/>
    </style:style>
    <style:style style:name="P144" style:parent-style-name="Normalny" style:family="paragraph">
      <style:paragraph-properties fo:text-align="center"/>
      <style:text-properties style:font-name-complex="Calibri" fo:font-weight="bold" style:font-weight-asian="bold"/>
    </style:style>
    <style:style style:name="P145" style:parent-style-name="Normalny" style:family="paragraph">
      <style:paragraph-properties fo:text-align="center"/>
      <style:text-properties style:font-name-complex="Calibri" fo:font-weight="bold" style:font-weight-asian="bold"/>
    </style:style>
    <style:style style:name="P146" style:parent-style-name="Normalny" style:family="paragraph">
      <style:paragraph-properties fo:text-align="justify"/>
      <style:text-properties style:font-name-complex="Calibri"/>
    </style:style>
    <style:style style:name="P147" style:parent-style-name="Normalny" style:family="paragraph">
      <style:paragraph-properties fo:text-align="justify"/>
      <style:text-properties style:font-name-complex="Calibri"/>
    </style:style>
    <style:style style:name="P148" style:parent-style-name="Normalny" style:family="paragraph">
      <style:paragraph-properties fo:text-align="justify"/>
      <style:text-properties style:font-name-complex="Calibri"/>
    </style:style>
    <style:style style:name="P149" style:parent-style-name="Normalny" style:family="paragraph">
      <style:paragraph-properties fo:text-align="justify"/>
      <style:text-properties style:font-name-complex="Calibri"/>
    </style:style>
    <style:style style:name="P150" style:parent-style-name="Normalny" style:family="paragraph">
      <style:paragraph-properties fo:text-align="justify"/>
      <style:text-properties style:font-name-complex="Calibri"/>
    </style:style>
    <style:style style:name="P151" style:parent-style-name="Normalny" style:family="paragraph">
      <style:paragraph-properties fo:text-align="justify"/>
      <style:text-properties style:font-name-complex="Calibri"/>
    </style:style>
    <style:style style:name="P152" style:parent-style-name="Normalny" style:family="paragraph">
      <style:paragraph-properties fo:text-align="justify"/>
      <style:text-properties style:font-name-complex="Calibri"/>
    </style:style>
    <style:style style:name="P153" style:parent-style-name="Normalny" style:family="paragraph">
      <style:paragraph-properties fo:text-align="justify"/>
      <style:text-properties style:font-name-complex="Calibri"/>
    </style:style>
    <style:style style:name="P154" style:parent-style-name="Normalny" style:family="paragraph">
      <style:paragraph-properties fo:text-align="justify"/>
    </style:style>
    <style:style style:name="T155" style:parent-style-name="Domyślnaczcionkaakapitu" style:family="text">
      <style:text-properties style:font-name-complex="Calibri"/>
    </style:style>
    <style:style style:name="T156" style:parent-style-name="Domyślnaczcionkaakapitu" style:family="text">
      <style:text-properties style:font-name-complex="Calibri"/>
    </style:style>
    <style:style style:name="P157" style:parent-style-name="Normalny" style:family="paragraph">
      <style:paragraph-properties fo:text-align="justify"/>
    </style:style>
    <style:style style:name="T158" style:parent-style-name="Domyślnaczcionkaakapitu" style:family="text">
      <style:text-properties style:font-name-complex="Calibri"/>
    </style:style>
    <style:style style:name="P159" style:parent-style-name="Normalny" style:family="paragraph">
      <style:paragraph-properties fo:text-align="center"/>
      <style:text-properties style:font-name-complex="Calibri" fo:font-weight="bold" style:font-weight-asian="bold"/>
    </style:style>
    <style:style style:name="P160" style:parent-style-name="Normalny" style:family="paragraph">
      <style:paragraph-properties fo:text-align="center"/>
      <style:text-properties style:font-name-complex="Calibri" fo:font-weight="bold" style:font-weight-asian="bold"/>
    </style:style>
    <style:style style:name="P161" style:parent-style-name="Normalny" style:family="paragraph">
      <style:paragraph-properties fo:text-align="justify"/>
      <style:text-properties style:font-name-complex="Calibri"/>
    </style:style>
    <style:style style:name="P162" style:parent-style-name="Bezodstępów" style:family="paragraph">
      <style:paragraph-properties fo:text-align="justify"/>
      <style:text-properties style:font-name-complex="Calibri"/>
    </style:style>
    <style:style style:name="P163" style:parent-style-name="Bezodstępów" style:family="paragraph">
      <style:paragraph-properties fo:text-align="justify"/>
      <style:text-properties style:font-name-complex="Calibri" fo:font-weight="bold" style:font-weight-asian="bold" style:font-weight-complex="bold"/>
    </style:style>
    <style:style style:name="P164" style:parent-style-name="Normalny" style:family="paragraph">
      <style:paragraph-properties fo:text-align="justify"/>
      <style:text-properties style:font-name-complex="Calibri"/>
    </style:style>
    <style:style style:name="P165" style:parent-style-name="Normalny" style:family="paragraph">
      <style:paragraph-properties fo:text-align="justify"/>
      <style:text-properties style:font-name-complex="Calibri"/>
    </style:style>
    <style:style style:name="P166" style:parent-style-name="Normalny" style:family="paragraph">
      <style:paragraph-properties fo:text-align="justify"/>
      <style:text-properties style:font-name-complex="Calibri" fo:font-weight="bold" style:font-weight-asian="bold"/>
    </style:style>
    <style:style style:name="P167" style:parent-style-name="Normalny" style:family="paragraph">
      <style:paragraph-properties fo:text-align="justify"/>
      <style:text-properties style:font-name-complex="Calibri" fo:font-weight="bold" style:font-weight-asian="bold"/>
    </style:style>
    <style:style style:name="P168" style:parent-style-name="Normalny" style:list-style-name="LFO1" style:family="paragraph">
      <style:paragraph-properties fo:text-align="justify" fo:margin-top="0.0694in" fo:margin-bottom="0.0694in" fo:line-height="100%"/>
      <style:text-properties style:font-name-asian="Times New Roman" style:font-name-complex="Calibri" style:language-asian="pl" style:country-asian="PL"/>
    </style:style>
    <style:style style:name="P169" style:parent-style-name="Normalny" style:list-style-name="LFO1" style:family="paragraph">
      <style:paragraph-properties fo:text-align="justify" fo:margin-top="0.0694in" fo:margin-bottom="0.0694in" fo:line-height="100%"/>
      <style:text-properties style:font-name-asian="Times New Roman" style:font-name-complex="Calibri" style:language-asian="pl" style:country-asian="PL"/>
    </style:style>
    <style:style style:name="P170" style:parent-style-name="Akapitzlistą" style:list-style-name="LFO2" style:family="paragraph">
      <style:paragraph-properties fo:text-align="justify" fo:margin-top="0.0694in" fo:margin-bottom="0.0694in" fo:line-height="100%"/>
      <style:text-properties style:font-name-asian="Times New Roman" style:font-name-complex="Calibri" style:language-asian="pl" style:country-asian="PL"/>
    </style:style>
    <style:style style:name="P171" style:parent-style-name="Normalny" style:list-style-name="LFO2" style:family="paragraph">
      <style:paragraph-properties fo:text-align="justify" fo:margin-top="0.0694in" fo:margin-bottom="0.0694in" fo:line-height="100%"/>
      <style:text-properties style:font-name-asian="Times New Roman" style:font-name-complex="Calibri" style:language-asian="pl" style:country-asian="PL"/>
    </style:style>
    <style:style style:name="P172" style:parent-style-name="Normalny" style:list-style-name="LFO2" style:family="paragraph">
      <style:paragraph-properties fo:text-align="justify" fo:margin-top="0.0694in" fo:margin-bottom="0.0694in" fo:line-height="100%"/>
      <style:text-properties style:font-name-asian="Times New Roman" style:font-name-complex="Calibri" style:language-asian="pl" style:country-asian="PL"/>
    </style:style>
    <style:style style:name="P173" style:parent-style-name="Normalny" style:list-style-name="LFO2" style:family="paragraph">
      <style:paragraph-properties fo:text-align="justify" fo:margin-top="0.0694in" fo:margin-bottom="0.0694in" fo:line-height="100%"/>
      <style:text-properties style:font-name-asian="Times New Roman" style:font-name-complex="Calibri" style:language-asian="pl" style:country-asian="PL"/>
    </style:style>
    <style:style style:name="P174" style:parent-style-name="Normalny" style:family="paragraph">
      <style:paragraph-properties fo:text-align="justify" fo:margin-top="0.0694in" fo:margin-bottom="0.0694in" fo:line-height="100%" fo:margin-left="0.5in">
        <style:tab-stops/>
      </style:paragraph-properties>
      <style:text-properties style:font-name-asian="Times New Roman" style:font-name-complex="Calibri" style:language-asian="pl" style:country-asian="PL"/>
    </style:style>
    <style:style style:name="P175" style:parent-style-name="Normalny" style:family="paragraph">
      <style:paragraph-properties fo:text-align="justify" fo:margin-top="0.0694in" fo:margin-bottom="0.0694in" fo:line-height="100%" fo:margin-left="0.5in">
        <style:tab-stops/>
      </style:paragraph-properties>
      <style:text-properties style:font-name-asian="Times New Roman" style:font-name-complex="Calibri" style:language-asian="pl" style:country-asian="PL"/>
    </style:style>
    <style:style style:name="P176" style:parent-style-name="Normalny" style:family="paragraph">
      <style:paragraph-properties fo:text-align="justify" fo:margin-top="0.0694in" fo:margin-bottom="0.0694in" fo:line-height="100%" fo:margin-left="0.5in">
        <style:tab-stops/>
      </style:paragraph-properties>
      <style:text-properties style:font-name-asian="Times New Roman" style:font-name-complex="Calibri" style:language-asian="pl" style:country-asian="PL"/>
    </style:style>
    <style:style style:name="P177" style:parent-style-name="Normalny" style:family="paragraph">
      <style:paragraph-properties fo:text-align="justify" fo:margin-top="0.0694in" fo:margin-bottom="0.0694in" fo:line-height="100%" fo:margin-left="0.5in">
        <style:tab-stops/>
      </style:paragraph-properties>
      <style:text-properties style:font-name-asian="Times New Roman" style:font-name-complex="Calibri" style:language-asian="pl" style:country-asian="PL"/>
    </style:style>
    <style:style style:name="P178" style:parent-style-name="Normalny" style:list-style-name="LFO2" style:family="paragraph">
      <style:paragraph-properties fo:text-align="justify" fo:margin-top="0.0694in" fo:margin-bottom="0.0694in" fo:line-height="100%"/>
      <style:text-properties style:font-name-asian="Times New Roman" style:font-name-complex="Calibri" style:language-asian="pl" style:country-asian="PL"/>
    </style:style>
    <style:style style:name="P179" style:parent-style-name="Normalny" style:list-style-name="LFO2" style:family="paragraph">
      <style:paragraph-properties fo:text-align="justify" fo:margin-top="0.0694in" fo:margin-bottom="0.0694in" fo:line-height="100%"/>
      <style:text-properties style:font-name-asian="Times New Roman" style:font-name-complex="Calibri" style:language-asian="pl" style:country-asian="PL"/>
    </style:style>
    <style:style style:name="P180" style:parent-style-name="Normalny" style:list-style-name="LFO3"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181" style:parent-style-name="Akapitzlistą" style:list-style-name="LFO4" style:family="paragraph">
      <style:paragraph-properties fo:text-align="justify" fo:margin-top="0.0694in" fo:margin-bottom="0.0694in" fo:line-height="100%"/>
      <style:text-properties style:font-name-asian="Times New Roman" style:font-name-complex="Calibri" style:language-asian="pl" style:country-asian="PL"/>
    </style:style>
    <style:style style:name="P182" style:parent-style-name="Normalny" style:list-style-name="LFO4" style:family="paragraph">
      <style:paragraph-properties fo:text-align="justify" fo:margin-top="0.0694in" fo:margin-bottom="0.0694in" fo:line-height="100%"/>
      <style:text-properties style:font-name-asian="Times New Roman" style:font-name-complex="Calibri" style:language-asian="pl" style:country-asian="PL"/>
    </style:style>
    <style:style style:name="P183" style:parent-style-name="Normalny" style:list-style-name="LFO4" style:family="paragraph">
      <style:paragraph-properties fo:text-align="justify" fo:margin-top="0.0694in" fo:margin-bottom="0.0694in" fo:line-height="100%"/>
      <style:text-properties style:font-name-asian="Times New Roman" style:font-name-complex="Calibri" style:language-asian="pl" style:country-asian="PL"/>
    </style:style>
    <style:style style:name="P184" style:parent-style-name="Normalny" style:list-style-name="LFO4" style:family="paragraph">
      <style:paragraph-properties fo:text-align="justify" fo:margin-top="0.0694in" fo:margin-bottom="0.0694in" fo:line-height="100%"/>
      <style:text-properties style:font-name-asian="Times New Roman" style:font-name-complex="Calibri" style:language-asian="pl" style:country-asian="PL"/>
    </style:style>
    <style:style style:name="P185" style:parent-style-name="Normalny" style:list-style-name="LFO4" style:family="paragraph">
      <style:paragraph-properties fo:text-align="justify" fo:margin-top="0.0694in" fo:margin-bottom="0.0694in" fo:line-height="100%"/>
      <style:text-properties style:font-name-asian="Times New Roman" style:font-name-complex="Calibri" style:language-asian="pl" style:country-asian="PL"/>
    </style:style>
    <style:style style:name="P186" style:parent-style-name="Normalny" style:list-style-name="LFO4" style:family="paragraph">
      <style:paragraph-properties fo:text-align="justify" fo:margin-top="0.0694in" fo:margin-bottom="0.0694in" fo:line-height="100%"/>
      <style:text-properties style:font-name-asian="Times New Roman" style:font-name-complex="Calibri" style:language-asian="pl" style:country-asian="PL"/>
    </style:style>
    <style:style style:name="P187" style:parent-style-name="Normalny" style:list-style-name="LFO4" style:family="paragraph">
      <style:paragraph-properties fo:text-align="justify" fo:margin-top="0.0694in" fo:margin-bottom="0.0694in" fo:line-height="100%"/>
      <style:text-properties style:font-name-asian="Times New Roman" style:font-name-complex="Calibri" style:language-asian="pl" style:country-asian="PL"/>
    </style:style>
    <style:style style:name="P188" style:parent-style-name="Normalny" style:list-style-name="LFO4" style:family="paragraph">
      <style:paragraph-properties fo:text-align="justify" fo:margin-top="0.0694in" fo:margin-bottom="0.0694in" fo:line-height="100%"/>
      <style:text-properties style:font-name-asian="Times New Roman" style:font-name-complex="Calibri" style:language-asian="pl" style:country-asian="PL"/>
    </style:style>
    <style:style style:name="P189" style:parent-style-name="Normalny" style:list-style-name="LFO4" style:family="paragraph">
      <style:paragraph-properties fo:text-align="justify" fo:margin-top="0.0694in" fo:margin-bottom="0.0694in" fo:line-height="100%"/>
      <style:text-properties style:font-name-asian="Times New Roman" style:font-name-complex="Calibri" style:language-asian="pl" style:country-asian="PL"/>
    </style:style>
    <style:style style:name="P190" style:parent-style-name="Normalny" style:list-style-name="LFO5" style:family="paragraph">
      <style:paragraph-properties fo:text-align="justify" fo:margin-top="0.0694in" fo:margin-bottom="0.0694in" fo:line-height="100%" fo:margin-left="0.1972in" fo:text-indent="-0.1972in">
        <style:tab-stops>
          <style:tab-stop style:type="left" style:position="0in"/>
        </style:tab-stops>
      </style:paragraph-properties>
      <style:text-properties style:font-name-asian="Times New Roman" style:font-name-complex="Calibri" style:language-asian="pl" style:country-asian="PL"/>
    </style:style>
    <style:style style:name="P191" style:parent-style-name="Normalny" style:list-style-name="LFO5" style:family="paragraph">
      <style:paragraph-properties fo:text-align="justify" fo:margin-top="0.0694in" fo:margin-bottom="0.0694in" fo:line-height="100%" fo:margin-left="0.1972in" fo:text-indent="-0.1972in">
        <style:tab-stops>
          <style:tab-stop style:type="left" style:position="0in"/>
        </style:tab-stops>
      </style:paragraph-properties>
      <style:text-properties style:font-name-asian="Times New Roman" style:font-name-complex="Calibri" style:language-asian="pl" style:country-asian="PL"/>
    </style:style>
    <style:style style:name="P192" style:parent-style-name="Normalny" style:list-style-name="LFO5" style:family="paragraph">
      <style:paragraph-properties fo:text-align="justify" fo:margin-top="0.0694in" fo:margin-bottom="0.0694in" fo:line-height="100%" fo:margin-left="0.1972in" fo:text-indent="-0.1972in">
        <style:tab-stops>
          <style:tab-stop style:type="left" style:position="0in"/>
        </style:tab-stops>
      </style:paragraph-properties>
      <style:text-properties style:font-name-asian="Times New Roman" style:font-name-complex="Calibri" style:language-asian="pl" style:country-asian="PL"/>
    </style:style>
    <style:style style:name="P193" style:parent-style-name="Normalny" style:family="paragraph">
      <style:paragraph-properties fo:text-align="center"/>
      <style:text-properties style:font-name-complex="Calibri" fo:font-weight="bold" style:font-weight-asian="bold"/>
    </style:style>
    <style:style style:name="P194" style:parent-style-name="Normalny" style:family="paragraph">
      <style:paragraph-properties fo:text-align="center"/>
      <style:text-properties style:font-name-complex="Calibri" fo:font-weight="bold" style:font-weight-asian="bold"/>
    </style:style>
    <style:style style:name="P195" style:parent-style-name="Normalny" style:family="paragraph">
      <style:paragraph-properties fo:text-align="justify"/>
      <style:text-properties style:font-name-complex="Calibri"/>
    </style:style>
    <style:style style:name="P196" style:parent-style-name="Normalny" style:family="paragraph">
      <style:paragraph-properties fo:text-align="justify"/>
      <style:text-properties style:font-name-complex="Calibri"/>
    </style:style>
    <style:style style:name="P197" style:parent-style-name="Normalny" style:family="paragraph">
      <style:paragraph-properties fo:text-align="justify"/>
      <style:text-properties style:font-name-complex="Calibri"/>
    </style:style>
    <style:style style:name="P198" style:parent-style-name="Normalny" style:family="paragraph">
      <style:paragraph-properties fo:text-align="justify"/>
    </style:style>
    <style:style style:name="T199" style:parent-style-name="Domyślnaczcionkaakapitu" style:family="text">
      <style:text-properties style:font-name-complex="Calibri"/>
    </style:style>
    <style:style style:name="P200" style:parent-style-name="Normalny" style:family="paragraph">
      <style:paragraph-properties fo:text-align="justify"/>
      <style:text-properties style:font-name-complex="Calibri"/>
    </style:style>
    <style:style style:name="P201" style:parent-style-name="Normalny" style:family="paragraph">
      <style:paragraph-properties fo:text-align="justify"/>
    </style:style>
    <style:style style:name="T202" style:parent-style-name="Domyślnaczcionkaakapitu" style:family="text">
      <style:text-properties style:font-name-complex="Calibri"/>
    </style:style>
    <style:style style:name="P203" style:parent-style-name="Normalny" style:family="paragraph">
      <style:paragraph-properties fo:text-align="justify"/>
      <style:text-properties style:font-name-complex="Calibri"/>
    </style:style>
    <style:style style:name="P204" style:parent-style-name="Normalny" style:family="paragraph">
      <style:paragraph-properties fo:text-align="justify"/>
      <style:text-properties style:font-name-complex="Calibri"/>
    </style:style>
    <style:style style:name="P205" style:parent-style-name="Normalny" style:family="paragraph">
      <style:paragraph-properties fo:text-align="justify"/>
      <style:text-properties style:font-name-complex="Calibri"/>
    </style:style>
    <style:style style:name="P206" style:parent-style-name="Normalny" style:family="paragraph">
      <style:paragraph-properties fo:text-align="justify"/>
      <style:text-properties style:font-name-complex="Calibri"/>
    </style:style>
    <style:style style:name="P207" style:parent-style-name="Normalny" style:family="paragraph">
      <style:paragraph-properties fo:text-align="justify"/>
      <style:text-properties style:font-name-complex="Calibri"/>
    </style:style>
    <style:style style:name="P208" style:parent-style-name="Normalny" style:family="paragraph">
      <style:paragraph-properties fo:text-align="justify"/>
      <style:text-properties style:font-name-complex="Calibri"/>
    </style:style>
    <style:style style:name="P209" style:parent-style-name="Normalny" style:family="paragraph">
      <style:paragraph-properties fo:text-align="justify"/>
      <style:text-properties style:font-name-complex="Calibri"/>
    </style:style>
    <style:style style:name="P210" style:parent-style-name="Normalny" style:family="paragraph">
      <style:paragraph-properties fo:text-align="justify"/>
      <style:text-properties style:font-name-complex="Calibri"/>
    </style:style>
    <style:style style:name="P211" style:parent-style-name="Normalny" style:family="paragraph">
      <style:paragraph-properties fo:text-align="justify"/>
      <style:text-properties style:font-name-complex="Calibri"/>
    </style:style>
    <style:style style:name="P212" style:parent-style-name="Normalny" style:family="paragraph">
      <style:paragraph-properties fo:text-align="justify"/>
      <style:text-properties style:font-name-complex="Calibri"/>
    </style:style>
    <style:style style:name="P213" style:parent-style-name="Normalny" style:family="paragraph">
      <style:paragraph-properties fo:text-align="justify"/>
      <style:text-properties style:font-name-complex="Calibri"/>
    </style:style>
    <style:style style:name="P214" style:parent-style-name="Normalny" style:family="paragraph">
      <style:paragraph-properties fo:text-align="center"/>
      <style:text-properties style:font-name-complex="Calibri" fo:font-weight="bold" style:font-weight-asian="bold"/>
    </style:style>
    <style:style style:name="P215" style:parent-style-name="Normalny" style:family="paragraph">
      <style:paragraph-properties fo:text-align="center"/>
      <style:text-properties style:font-name-complex="Calibri" fo:font-weight="bold" style:font-weight-asian="bold"/>
    </style:style>
    <style:style style:name="P216" style:parent-style-name="Normalny" style:list-style-name="LFO6"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17" style:parent-style-name="Normalny" style:list-style-name="LFO6"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18" style:parent-style-name="Normalny" style:list-style-name="LFO7"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19" style:parent-style-name="Normalny" style:list-style-name="LFO7"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20" style:parent-style-name="Normalny" style:list-style-name="LFO8"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21" style:parent-style-name="Normalny" style:list-style-name="LFO8"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22" style:parent-style-name="Normalny" style:list-style-name="LFO8"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23" style:parent-style-name="Normalny" style:list-style-name="LFO8"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24" style:parent-style-name="Normalny" style:list-style-name="LFO9"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25" style:parent-style-name="Normalny" style:list-style-name="LFO9"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26" style:parent-style-name="Normalny" style:list-style-name="LFO10"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27" style:parent-style-name="Normalny" style:list-style-name="LFO10"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28" style:parent-style-name="Normalny" style:list-style-name="LFO10"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29" style:parent-style-name="Normalny" style:list-style-name="LFO10"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30" style:parent-style-name="Normalny" style:list-style-name="LFO10"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31" style:parent-style-name="Normalny" style:list-style-name="LFO10"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32" style:parent-style-name="Normalny" style:list-style-name="LFO10" style:family="paragraph">
      <style:paragraph-properties fo:text-align="justify" fo:margin-top="0.0694in" fo:margin-bottom="0.0694in" fo:line-height="100%" fo:margin-left="0.1972in" fo:text-indent="-0.1972in">
        <style:tab-stops/>
      </style:paragraph-properties>
      <style:text-properties style:font-name-asian="Times New Roman" style:font-name-complex="Calibri" style:language-asian="pl" style:country-asian="PL"/>
    </style:style>
    <style:style style:name="P233" style:parent-style-name="Normalny" style:family="paragraph">
      <style:paragraph-properties fo:text-align="center"/>
      <style:text-properties style:font-name-complex="Calibri" fo:font-weight="bold" style:font-weight-asian="bold"/>
    </style:style>
    <style:style style:name="P234" style:parent-style-name="Normalny" style:family="paragraph">
      <style:paragraph-properties fo:text-align="center"/>
      <style:text-properties style:font-name-complex="Calibri" fo:font-weight="bold" style:font-weight-asian="bold"/>
    </style:style>
    <style:style style:name="P235" style:parent-style-name="Normalny" style:family="paragraph">
      <style:paragraph-properties fo:text-align="justify"/>
      <style:text-properties style:font-name-complex="Calibri"/>
    </style:style>
    <style:style style:name="P236" style:parent-style-name="Normalny" style:family="paragraph">
      <style:paragraph-properties fo:text-align="justify"/>
      <style:text-properties style:font-name-complex="Calibri"/>
    </style:style>
    <style:style style:name="P237" style:parent-style-name="Normalny" style:family="paragraph">
      <style:paragraph-properties fo:text-align="justify"/>
      <style:text-properties style:font-name-complex="Calibri"/>
    </style:style>
    <style:style style:name="P238" style:parent-style-name="Normalny" style:family="paragraph">
      <style:paragraph-properties fo:text-align="center"/>
      <style:text-properties style:font-name-complex="Calibri" fo:font-weight="bold" style:font-weight-asian="bold"/>
    </style:style>
    <style:style style:name="P239" style:parent-style-name="Normalny" style:family="paragraph">
      <style:paragraph-properties fo:text-align="justify"/>
      <style:text-properties style:font-name-complex="Calibri"/>
    </style:style>
    <style:style style:name="P240" style:parent-style-name="Normalny" style:family="paragraph">
      <style:paragraph-properties fo:text-align="justify"/>
      <style:text-properties style:font-name-complex="Calibri"/>
    </style:style>
  </office:automatic-styles>
  <office:body>
    <office:text text:use-soft-page-breaks="true">
      <text:p text:style-name="P1">UMOWA O PRACE PROJEKTOWE<text:s/>NR AB.272.13.2026.DPP</text:p>
      <text:p text:style-name="P5">Zawarta<text:tab/>w<text:tab/>dniu<text:tab/>……………r. w Międzyrzeczu pomiędzy Powiatem Międzyrzeckim – Zarząd Powiatu w Międzyrzeczu, ul. Przemysłowa 2, 66-300 Międzyrzecz zwanym w dalszym tekście “Zamawiającym”, reprezentowanym przez:</text:p>
      <text:p text:style-name="P6">Panią Agnieszkę Śnieg – Starosta Międzyrzecki</text:p>
      <text:p text:style-name="P7">Pan Dawid Cieloch – Wicestarosta Międzyrzecki<text:s/></text:p>
      <text:p text:style-name="P8">przy kontrasygnacie Skarbnika Powiatu Międzyrzeckiego – Pana Remigiusza Biłous</text:p>
      <text:p text:style-name="P9">a:</text:p>
      <text:p text:style-name="P10">……………………………………………………………………………………………………………………………………</text:p>
      <text:p text:style-name="P11">……………………………………………………………………………………………………………………………………</text:p>
      <text:p text:style-name="P12">zwanym w dalszym tekście “Wykonawcą” lub „Jednostką Projektującą” reprezentowanym przez:</text:p>
      <text:p text:style-name="P13">…………………………………………………………………………………….</text:p>
      <text:p text:style-name="P14">w rezultacie dokonania przez Zamawiającego wyboru oferty Wykonawcy w trybie podstawowym zgodnie z art. 275 pkt. 1 ustawy z dnia 11 września 2019 r. Prawo zamówień publicznych (tekst jedn. Dz. U. z 2026 r., poz. 793 ze zm.) została zawarta umowa o następującej treści:</text:p>
      <text:p text:style-name="P15">§1</text:p>
      <text:p text:style-name="P16">PRZEDMIOT UMOWY</text:p>
      <text:p text:style-name="P17"><text:span text:style-name="T18">1. Przedmiotem umowy jest wykonanie przez Wykonawcę na rzecz Zamawiającego dokumentacji projektowo- kosztorysowej w zakresie „</text:span><text:span text:style-name="T19">Przygotowanie dokumentacji projektowej na potrzeby rewitalizacji zabytkowego dworu starostów międzyrzeckich w Międzyrzeczu</text:span><text:span text:style-name="T20">”. Zamówienie obejmuje opracowanie pełnej dokumentacji projektowej niezbędnej do realizacji inwestycji.</text:span></text:p>
      <text:p text:style-name="P21">2. Szczegółowy zakres oraz sposób wykonania prac projektowych określa Opis przedmiotu zamówienia stanowiący załącznik nr 1 do umowy.</text:p>
      <text:p text:style-name="P22">1) Przedmiot całej dokumentacji projektowej obejmuje:</text:p>
      <text:p text:style-name="P23">a) Dokumenty formalno-prawne,</text:p>
      <text:p text:style-name="P24">b) Materiały geodezyjne i kartograficzne,</text:p>
      <text:p text:style-name="P25">c) Niezbędną dokumentację techniczną i inwentaryzacyjną,</text:p>
      <text:p text:style-name="P26">d) Pozyskanie map do celów projektowych lub zasadniczych przeznaczonych do celów opiniodawczych,</text:p>
      <text:soft-page-break/>
      <text:p text:style-name="P27"><text:span text:style-name="T28">e) Uzyskanie w imieniu Zamawiającego<text:s/></text:span><text:span text:style-name="T29">ostatecznej<text:s/></text:span><text:span text:style-name="T30">decyzji o pozwoleniu na budowę oraz wszelkich opinii, uzgodnień, oświadczeń i decyzji niezbędnych do zrealizowania przedmiotu zamówienia,<text:s/></text:span></text:p>
      <text:p text:style-name="P31">f) Uzyskanie w imieniu Zamawiającego decyzji o ustaleniu lokalizacji inwestycji celu publicznego o ile będzie wymagana,</text:p>
      <text:p text:style-name="P32">g) Opracowanie projektów budowlanych (wielobranżowe) – 4 egz. w wersji papierowej (w tym egzemplarze przeznaczone dla Zamawiającego z pozwolenia na budowę + wersja elektroniczna na płycie CD, o ile będą wymagania,</text:p>
      <text:p text:style-name="P33">h) Opracowanie projektów wykonawczych (dla każdej branży) – 3 egz. w wersji papierowej + wersja elektroniczna na płycie CD,</text:p>
      <text:p text:style-name="P34"><text:span text:style-name="T35">i) Opracowanie projektów wykonawczych usunięcia ewentualnych kolizji – 3 egz. w wersji papierowej + wersja elektroniczna na płycie CD, o ile będą<text:s/></text:span><text:span text:style-name="T36">wymagane</text:span><text:span text:style-name="T37">,</text:span></text:p>
      <text:p text:style-name="P38">j) Opracowanie programu prac konserwatorskich - 3 egz. w wersji papierowej + wersja elektroniczna na płycie CD,</text:p>
      <text:p text:style-name="P39">k) Opracowanie szczegółowej specyfikacji technicznej wykonania i odbioru robót do projektów wykonawczych (dla każdej branży) – 3 egz. w wersji papierowej + wersja elektroniczna na płycie CD,</text:p>
      <text:p text:style-name="P40">l) Opracowanie kosztorysów inwestorskich do projektów wykonawczych (dla każdej branży) – 2 egz. w wersji papierowej + wersja elektroniczna na płycie CD</text:p>
      <text:p text:style-name="P41">2) Dokumentacja projektowa w formie elektronicznej musi ściśle odpowiadać wersji papierowej.</text:p>
      <text:p text:style-name="P42">3) Przedmiot umowy należy wykonać zgodnie z obowiązującymi przepisami prawa, sztuką budowlaną, wiedzą techniczną, zawartą z Zamawiającym umową, uzgodnieniami z Zamawiającym dokonanymi w trakcie realizacji przedmiotu umowy.</text:p>
      <text:p text:style-name="P43">4) Wady projektu wykryte na etapie realizacji Jednostka Projektująca usunie bez dodatkowego wynagrodzenia w ramach odpowiedzialności za wady dzieła.</text:p>
      <text:p text:style-name="P44">5) Wynagrodzenie określone w § 5 obejmuje również prawa autorskie do opracowanego projektu.</text:p>
      <text:p text:style-name="P45">§ 2</text:p>
      <text:p text:style-name="P46">PEŁNOMOCNICTWO I DOKUMENTACJA PROJEKTOWA</text:p>
      <text:p text:style-name="P47"><text:span text:style-name="T48">1. Wykonawca zobowiązany jest do uzgadniania z Zamawiającym przyjętych rozwiązań projektowych oraz do uzyskania akceptacji Zamawiającego dla koncepcji przed przystąpieniem do dalszego etapu prac projektowych. Akceptacja lub zgłoszenie przez Zamawiającego uwag do przedstawionych rozwiązań nie zwalnia Wykonawcy z odpowiedzialności za prawidłowość, kompletność i zgodność dokumentacji z przepisami prawa oraz zasadami wiedzy technicznej.</text:span></text:p>
      <text:soft-page-break/>
      <text:p text:style-name="P49">2. Usuwanie braków lub błędów w dokumentacji, będzie wykonywane w ramach odpowiedzialności za należyte wykonanie dokumentacji projektowo-kosztorysowej.</text:p>
      <text:p text:style-name="P50">§ 3</text:p>
      <text:p text:style-name="P51">PRZEDSTAWICIELE</text:p>
      <text:p text:style-name="P52">1. Obowiązki Koordynatora ze strony Zamawiającego pełnić będzie …………………………….</text:p>
      <text:p text:style-name="P53">2.Obowiązki Koordynatora ze strony Wykonawcy pełnić będzie …………………………….….</text:p>
      <text:p text:style-name="P54">§ 4</text:p>
      <text:p text:style-name="P55">TERMIN REALIZACJI</text:p>
      <text:p text:style-name="P56"><text:span text:style-name="T57"><text:s/>1. Ustala się następujące terminy realizacji przedmiotu umowy:</text:span></text:p>
      <text:p text:style-name="P58"><text:span text:style-name="T59">1) wykonanie i przekazanie Zamawiającemu kompletnej dokumentacji projektowo-kosztorysowej wraz z kosztorysami - 240 dni od daty zawarcia umowy,</text:span></text:p>
      <text:p text:style-name="P60"><text:span text:style-name="T61">2) Uzyskanie i przekazanie Zamawiającemu ostatecznej decyzji o pozwoleniu na budowę - 330 dni od daty zawarcia umowy.</text:span></text:p>
      <text:p text:style-name="P62"><text:span text:style-name="T63">2. Termin wykonania przedmiotu</text:span><text:span text:style-name="T64"><text:s/></text:span><text:span text:style-name="T65">umowy uważa się za zachowany z chwilą otrzymania przez Zamawiającego ostatecznej decyzji o pozwoleniu na budowę.</text:span></text:p>
      <text:p text:style-name="P66"><text:span text:style-name="T67">3. Niedotrzymanie terminów określonych w ust. 1 skutkuje naliczeniem kar umownych na zasadach określonych w § 10, z zastrzeżeniem postanowień umowy dotyczących zmiany terminów realizacji.</text:span></text:p>
      <text:p text:style-name="P68">§ 5</text:p>
      <text:p text:style-name="P69">WYNAGRODZENIE WYKONAWCY</text:p>
      <text:p text:style-name="P70">1. Z tytułu należytego wynagrodzenia przedmiotu umowy, Zamawiający zapłaci Wykonawcy wynagrodzenie ryczałtowe w kwocie, która wynosi…………………… zł netto (słownie<text:tab/>……………………………………….00/100)</text:p>
      <text:p text:style-name="P71">plus należny podatek VAT w wysokości…………………zł.</text:p>
      <text:p text:style-name="P72">Łącznie wynagrodzenie brutto wynosi……………………………………<text:tab/>zł</text:p>
      <text:p text:style-name="P73">(słownie<text:tab/>…………………………………………………00/100).</text:p>
      <text:p text:style-name="P74"/>
      <text:p text:style-name="P75">2. Kwota wymieniona w ust. 1 zawiera wszystkie koszty związane z realizacją zadania, niezbędne do jego wykonania, w szczególności:</text:p>
      <text:soft-page-break/>
      <text:p text:style-name="P76">1) koszty wykonania przedmiotu zamówienia;</text:p>
      <text:p text:style-name="P77">2) podatek od towarów i usług;</text:p>
      <text:p text:style-name="P78">3) wszelkie podatki, opłaty i należności publiczno – prawne,</text:p>
      <text:p text:style-name="P79">3. Wykonawca oświadcza, że zapoznał się z zakresem zamówienia i nie wnosi z tego tytułu żadnych zastrzeżeń.</text:p>
      <text:p text:style-name="P80">§ 6</text:p>
      <text:p text:style-name="P81">PODWYKONAWSTWO</text:p>
      <text:p text:style-name="P82">1. Wykonawca może powierzyć wykonanie części przedmiotu umowy Podwykonawcom, z uwzględnieniem zakresu podwykonawstwa wskazanego w ofercie oraz postanowień dokumentów zamówienia.</text:p>
      <text:p text:style-name="P83">2. Wykonawca zobowiązany jest poinformować Zamawiającego o każdej zmianie dotyczącej zakresu podwykonawstwa, zmianie Podwykonawcy, rezygnacji z Podwykonawcy lub zamiarze powierzenia części zamówienia nowemu Podwykonawcy.</text:p>
      <text:p text:style-name="P84"><text:span text:style-name="T85">3. Jeżeli Wykonawca powoływał się na zasoby Podwykonawcy na zasadach określonych w art. 118 ustawy Prawo zamówień publicznych, zmiana lub rezygnacja z tego Podwykonawcy jest dopuszczalna pod warunkiem wykazania Zamawiającemu, że nowy Podwykonawca lub Wykonawca samodzielnie spełnia warunki udziału w postępowaniu w stopniu nie mniejszym niż Podwykonawca, na którego zasoby Wykonawca powoływał się w toku postępowania o udzielenie zamówienia.</text:span></text:p>
      <text:p text:style-name="P86">4. Powierzenie wykonania części przedmiotu umowy Podwykonawcy nie zwalnia Wykonawcy z odpowiedzialności za należyte wykonanie umowy. Wykonawca odpowiada za działania i zaniechania Podwykonawców jak za działania i zaniechania własne.</text:p>
      <text:p text:style-name="P87"><text:span text:style-name="T88">5.</text:span><text:span text:style-name="T89"><text:s/></text:span><text:span text:style-name="T90">Wykonawca ponosi wyłączną odpowiedzialność za zapłatę wynagrodzenia należnego Podwykonawcom i dalszym Podwykonawcom. Zamawiający nie ponosi odpowiedzialności za zobowiązania Wykonawcy wobec Podwykonawców lub dalszych Podwykonawców, z zastrzeżeniem bezwzględnie obowiązujących przepisów prawa.</text:span></text:p>
      <text:p text:style-name="P91">§ 7</text:p>
      <text:p text:style-name="P92">WARUNKI PŁATNOŚCI</text:p>
      <text:p text:style-name="P93">1. <text:s/>Wynagrodzenie Wykonawcy za wykonanie przedmiotu umowy wynosi ………………… zł netto (słownie: ………………………………………), powiększone o należny podatek VAT w wysokości ………………… zł, co stanowi łącznie kwotę ………………… zł brutto (słownie: ………………………………………).</text:p>
      <text:p text:style-name="P94">2. <text:s/>Wynagrodzenie, o którym mowa w ust. 1, jest wynagrodzeniem ryczałtowym i obejmuje wszelkie koszty niezbędne do prawidłowego i kompletnego wykonania przedmiotu umowy, zgodnie z postanowieniami niniejszej umowy, dokumentami zamówienia, obowiązującymi przepisami prawa oraz zasadami wiedzy technicznej.</text:p>
      <text:soft-page-break/>
      <text:p text:style-name="P95">3. <text:s/>Przedmiot umowy jest finansowany ze środków Rządowego Programu Odbudowy Zabytków – Edycja Pierwsza, ustanowionego uchwałą nr 232/2022 Rady Ministrów z dnia 23 listopada 2022 r., oraz ze środków własnych Zamawiającego, zgodnie z warunkami wynikającymi z udzielonej Promesy.</text:p>
      <text:p text:style-name="P96">4. <text:s text:c="2"/>Zapłata wynagrodzenia nastąpi jednorazowo, po należytym wykonaniu całości przedmiotu umowy i podpisaniu przez Zamawiającego protokołu odbioru końcowego bez wad uniemożliwiających odbiór.</text:p>
      <text:p text:style-name="P97">5. <text:s/>Podstawą wystawienia faktury jest podpisany przez Zamawiającego protokół odbioru końcowego przedmiotu umowy.</text:p>
      <text:p text:style-name="P98">6. <text:s/>Wykonawca zobowiązany jest do wystawienia i przekazania faktury zgodnie z obowiązującymi przepisami prawa, w tym – w przypadku istnienia takiego obowiązku – za pośrednictwem Krajowego Systemu e-Faktur (KSeF).</text:p>
      <text:p text:style-name="P99">7. <text:s/>Zapłata wynagrodzenia nastąpi przelewem na rachunek bankowy Wykonawcy wskazany na fakturze, z uwzględnieniem zasad i terminów wypłaty środków wynikających z Rządowego Programu Odbudowy Zabytków oraz udzielonej Promesy, w terminie do 30 dni od dnia prawidłowego wystawienia i doręczenia Zamawiającemu faktury.</text:p>
      <text:p text:style-name="P100">8. <text:s/>W przypadku gdy zgodnie z warunkami Rządowego Programu Odbudowy Zabytków lub udzielonej Promesy środki stanowiące udział własny Zamawiającego podlegają wypłacie przed środkami pochodzącymi z dofinansowania, zapłata wynagrodzenia nastąpi z zachowaniem tej kolejności.</text:p>
      <text:p text:style-name="P101">9. <text:s/>Za dzień zapłaty uważa się dzień obciążenia rachunku bankowego Zamawiającego.</text:p>
      <text:p text:style-name="P102">10. <text:s/>Zapłata wynagrodzenia zostanie dokonana z zastosowaniem mechanizmu podzielonej płatności, jeżeli obowiązek jego zastosowania wynika z obowiązujących przepisów prawa.</text:p>
      <text:p text:style-name="P103">11. <text:s/>W przypadku stwierdzenia przy odbiorze braków lub wad przedmiotu umowy, które nie uniemożliwiają jego odbioru, Zamawiający może wstrzymać zapłatę odpowiedniej części wynagrodzenia do czasu ich usunięcia, bez uszczerbku dla pozostałych uprawnień przysługujących Zamawiającemu na podstawie umowy lub przepisów prawa.</text:p>
      <text:p text:style-name="P104"><text:span text:style-name="T105">12. <text:s/>W przypadku obowiązku wystawienia faktury za pośrednictwem KSeF za dzień jej otrzymania przez Zamawiającego przyjmuje się dzień nadania fakturze numeru identyfikującego w KSeF, chyba że bezwzględnie obowiązujące przepisy prawa stanowią inaczej. W przypadku wystawienia faktury w trybie przewidzianym przepisami prawa na wypadek niedostępności lub awarii KSeF termin płatności rozpoczyna bieg zgodnie z zasadami określonymi w tych przepisach.</text:span></text:p>
      <text:p text:style-name="P106">§ 8</text:p>
      <text:p text:style-name="P107">PRAWA AUTORSKIE</text:p>
      <text:p text:style-name="P108"><text:span text:style-name="T109">1. W ramach wynagrodzenia określonego w § 5 Wykonawca przenosi na Zamawiającego autorskie prawa majątkowe do wszelkich utworów powstałych w związku z realizacją przedmiotu umowy, w szczególności do dokumentacji projektowej, kosztorysowej oraz innych opracowań wykonanych w ramach umowy, zwanych dalej „Dokumentacją”</text:span></text:p>
      <text:p text:style-name="P110"><text:span text:style-name="T111">2. Przeniesienie autorskich praw majątkowych następuje z chwilą przekazania Zamawiającemu danego elementu Dokumentacji, bez ograniczeń terytorialnych i czasowych, na następujących polach eksploatacji:</text:span></text:p>
      <text:p text:style-name="P112"><text:span text:style-name="T113">a)<text:s/></text:span><text:span text:style-name="T114">utrwalanie i zwielokrotnianie Dokumentacji w całości lub w części, dowolną techniką i w dowolnej liczbie egzemplarzy, w tym techniką drukarską, reprograficzną, cyfrową i elektroniczną;</text:span></text:p>
      <text:soft-page-break/>
      <text:p text:style-name="P115">b) <text:s/>wprowadzanie Dokumentacji do pamięci komputerów, serwerów, sieci teleinformatycznych oraz innych urządzeń służących do jej przechowywania i przetwarzania;</text:p>
      <text:p text:style-name="P116">c) <text:s text:c="2"/>udostępnianie Dokumentacji osobom trzecim, w szczególności organom administracji publicznej, wykonawcom robót budowlanych, inspektorom nadzoru, projektantom, rzeczoznawcom i innym podmiotom uczestniczącym w przygotowaniu, realizacji, utrzymaniu lub zmianie inwestycji;</text:p>
      <text:p text:style-name="P117">d) <text:s/>wykorzystywanie Dokumentacji w postępowaniach o udzielenie zamówienia publicznego oraz jej udostępnianie lub publikowanie w zakresie niezbędnym do przeprowadzenia takich postępowań;</text:p>
      <text:p text:style-name="P118">e) <text:s/>wykorzystywanie Dokumentacji w całości lub w części do realizacji inwestycji, dla której została sporządzona, a także do jej przebudowy, rozbudowy, remontu, modernizacji, konserwacji lub innych robót dotyczących obiektu;</text:p>
      <text:p text:style-name="P119">f) <text:s/>publiczne udostępnianie Dokumentacji w taki sposób, aby każdy mógł mieć do niej dostęp w miejscu i czasie przez siebie wybranym, w szczególności za pośrednictwem Internetu, w zakresie wynikającym z potrzeb Zamawiającego lub obowiązujących przepisów prawa.</text:p>
      <text:p text:style-name="P120"><text:span text:style-name="T121">3.<text:s/></text:span><text:span text:style-name="T122">W ramach wynagrodzenia określonego w § 5 Wykonawca zezwala Zamawiającemu na wykonywanie autorskich praw zależnych do Dokumentacji oraz przenosi na Zamawiającego wyłączne prawo zezwalania na wykonywanie zależnych praw autorskich, w szczególności poprzez dokonywanie zmian, modyfikacji, aktualizacji, uzupełnień i adaptacji Dokumentacji oraz korzystanie z tak zmienionej Dokumentacji i rozporządzanie nią na polach eksploatacji określonych w ust. 2.</text:span></text:p>
      <text:p text:style-name="P123"><text:span text:style-name="T124">4. Zamawiający jest uprawniony do powierzenia osobom trzecim, bez konieczności uzyskiwania dodatkowej zgody Wykonawcy, dokonywania zmian, modyfikacji, aktualizacji, uzupełnień lub adaptacji Dokumentacji, w szczególności w celu realizacji, kontynuowania, zmiany, przebudowy, rozbudowy, remontu lub modernizacji inwestycji.</text:span></text:p>
      <text:p text:style-name="P125">5. Wykonawca oświadcza, że przysługują mu albo najpóźniej w chwili przekazania Dokumentacji będą przysługiwać prawa niezbędne do ich przeniesienia na Zamawiającego w zakresie określonym niniejszą umową oraz że korzystanie przez Zamawiającego z Dokumentacji zgodnie z umową nie będzie naruszać praw osób trzecich. Wykonawca ponosi odpowiedzialność za roszczenia osób trzecich wynikające z naruszenia ich praw autorskich lub praw zależnych.</text:p>
      <text:p text:style-name="P126">6. Wykonawca zobowiązuje się zapewnić, że osoby, którym przysługują autorskie prawa osobiste do Dokumentacji, nie będą wykonywały tych praw w sposób utrudniający lub uniemożliwiający Zamawiającemu korzystanie z Dokumentacji zgodnie z niniejszą umową, w szczególności dokonywanie jej zmian, modyfikacji, aktualizacji, uzupełnień lub adaptacji.</text:p>
      <text:p text:style-name="P127">7. Z chwilą przekazania Zamawiającemu Dokumentacji lub jej części na Zamawiającego przechodzi własność przekazanych egzemplarzy oraz nośników, na których Dokumentację utrwalono.</text:p>
      <text:p text:style-name="P128">8. Wynagrodzenie określone w § 5 obejmuje w całości wynagrodzenie za przeniesienie autorskich praw majątkowych, wykonywanie i zezwalanie na wykonywanie praw zależnych oraz pozostałe uprawnienia udzielone Zamawiającemu na podstawie niniejszego paragrafu.</text:p>
      <text:p text:style-name="P129"/>
      <text:soft-page-break/>
      <text:p text:style-name="P130">§ 9</text:p>
      <text:p text:style-name="P131">KARY UMOWNE</text:p>
      <text:p text:style-name="P132">1. Wykonawca zapłaci Zamawiającemu kary umowne:</text:p>
      <text:p text:style-name="P133">1) za zwłokę Wykonawcy w stosunku do wykonania przedmiotu umowy w wysokości 0,05 % łącznego wynagrodzenia, określonego w § 5 ust. 1, za każdy rozpoczęty dzień zwłoki, jaki upłynie pomiędzy terminem zakończenia przedmiotu umowy a faktycznym dniem zakończenia przedmiotu zamówienia,</text:p>
      <text:p text:style-name="P134">2) za zwłokę w usunięciu przez Wykonawcę wad przedmiotu umowy w wysokości 0,2 % łącznego wynagrodzenia, określonego w § 5 ust. 1, za każdy rozpoczęty dzień zwłoki, jaki upłynie pomiędzy terminem wyznaczonym na usunięcie wad przedmiotu umowy a faktycznym dniem usunięcia wad przedmiotu zamówienia,</text:p>
      <text:p text:style-name="P135">3) z tytułu odstąpienia od umowy z winy Wykonawcy w wysokości 20 % łącznej wartości wynagrodzenia, określonego w § 5 ust. 1.</text:p>
      <text:p text:style-name="P136">2. Zamawiający zapłaci Wykonawcy karę umowną z tytułu odstąpienia od umowy z winy Zamawiającego w wysokości 20 % łącznej wartości wynagrodzenia, określonego w § 5 ust. 1.</text:p>
      <text:p text:style-name="P137">3. Jeżeli kara umowna z któregokolwiek tytułu wymienionego w ust. 2, nie pokrywa poniesionej szkody, to Zamawiający może dochodzić odszkodowania uzupełniającego na zasadach ogólnych określonych przepisami Kodeksu cywilnego.</text:p>
      <text:p text:style-name="P138">4. Łączna maksymalna wysokość kar umownych, których mogą dochodzić strony z wszystkich tytułów przewidzianych w niniejszej umowie wynosić będzie nie więcej niż 30% łącznej wartości wynagrodzenia, określonego w § 5 ust. 1.</text:p>
      <text:p text:style-name="P139">5. Termin zapłaty kary umownej wynosi 7 dni od dnia skutecznego doręczenia stronie wezwania do zapłaty. W razie opóźnienia z zapłatą kary umownej, strona uprawniona do otrzymania kary umownej może żądać odsetek ustawowych za każdy dzień opóźnienia.</text:p>
      <text:p text:style-name="P140">6. Jeżeli zaistnieje obowiązek zapłaty kar umownych przez Wykonawcę, należność z tego tytułu zostanie potrącona z wynagrodzenia za przedmiot umowy na co Wykonawca wyraża zgodę przez podpisanie niniejszej umowy.</text:p>
      <text:p text:style-name="P141">7. Zapłata kary przez Wykonawcę lub potrącenie przez Zamawiającego kwoty kary z płatności należnej Wykonawcy, nie zwalnia Wykonawcy z obowiązku ukończenia usług lub jakichkolwiek innych obowiązków <text:s text:c="19"/>i zobowiązań wynikających z umowy.</text:p>
      <text:p text:style-name="P142">8. Okoliczność, że Zamawiający nie poniósł szkody wskutek zwłoki Wykonawcy nie zwalnia Wykonawcy <text:s text:c="22"/>z obowiązku zapłaty zastrzeżonych kar umownych.</text:p>
      <text:p text:style-name="P143"/>
      <text:soft-page-break/>
      <text:p text:style-name="P144">§ 10</text:p>
      <text:p text:style-name="P145">ODSTĄPIENIE OD UMOWY</text:p>
      <text:p text:style-name="P146">1. Oprócz wypadków wymienionych w przepisach Kodeksu cywilnego, Zamawiającemu przysługuje prawo odstąpienia od umowy:</text:p>
      <text:p text:style-name="P147">1) w terminie 90 dni od dnia uzyskania przez niego wiedzy o okoliczności uzasadniającej odstąpienie, jeżeli:</text:p>
      <text:p text:style-name="P148">a) Wykonawca zakończył działalność gospodarczą określoną we wstępnej części umowy;</text:p>
      <text:p text:style-name="P149">b) Wykonawca z przyczyn zawinionych nie wykonuje umowy lub wykonuje ją nienależycie i pomimo pisemnego wezwania Wykonawcy do podjęcia wykonywania lub należytego wykonywania umowy <text:s text:c="27"/>w wyznaczonym, uzasadnionym technicznie terminie, nie zadośćuczyni żądaniu Zamawiającego;</text:p>
      <text:p text:style-name="P150">c) Wykonawca podzleca całość usługi lub dokonuje cesji umowy lub jej części bez zgody Zamawiającego;</text:p>
      <text:p text:style-name="P151">d) Wykonawca podzleca jakąkolwiek część przedmiotu umowy, co do której Zamawiający nałożył obowiązek wykonania przez Wykonawcę własnymi siłami;</text:p>
      <text:p text:style-name="P152">e) Wykonawca opóźnia się z rozpoczęciem lub zaawansowaniem prac tak dalece, że mało prawdopodobnym jest aby ukończył je w terminie</text:p>
      <text:p text:style-name="P153">2) w terminie 30 dni od dnia powzięcia wiadomości o zaistnieniu istotnej zmiany okoliczności powodującej, że wykonanie umowy nie leży w interesie publicznym, czego nie można było przewidzieć w chwili zawarcia umowy, lub dalsze wykonywanie umowy może zagrozić podstawowemu interesowi bezpieczeństwa państwa lub bezpieczeństwu publicznemu;</text:p>
      <text:p text:style-name="P154"><text:span text:style-name="T155">2. W przypadkach, o których mowa w ust. 1, Wykonawca może żądać wyłącznie wynagrodzenia<text:s/></text:span><text:span text:style-name="T156">należnego z tytułu wykonania części umowy. Odstąpienie od umowy wywołuje skutek na przyszłość i nie wpływa na skuteczność postanowień umowy w zakresie prac wykonanych do dnia odstąpienia, w szczególności dotyczących praw autorskich, odpowiedzialności za wady, rękojmi, gwarancji i kar umownych. Wykonawca zobowiązany jest przekazać Zamawiającemu całość dokumentacji i opracowań wykonanych do dnia odstąpienia.<text:s/></text:span></text:p>
      <text:p text:style-name="P157"><text:span text:style-name="T158">3. Oświadczenie o odstąpieniu od umowy wymaga formy pisemnej pod rygorem nieważności, powinno zawierać uzasadnienie i zostać złożone w terminach określonych w ust. 1.</text:span></text:p>
      <text:p text:style-name="P159">§ 11</text:p>
      <text:p text:style-name="P160">UBEZPIECZENIE</text:p>
      <text:p text:style-name="P161">1. Wykonawca ponosi odpowiedzialność za wszelkie szkody, w tym wobec osób trzecich wyrządzone <text:s text:c="20"/>w czasie realizacji przedmiotu umowy.</text:p>
      <text:soft-page-break/>
      <text:p text:style-name="P162">2. W terminie 7 dni od dnia zawarcia umowy Wykonawca zobowiązany jest przekazać Zamawiającemu kopię polisy ubezpieczenia odpowiedzialności cywilnej w zakresie prowadzonej działalności związanej z przedmiotem umowy, z sumą gwarancyjną nie niższą niż 1.000.000 złotych.</text:p>
      <text:p text:style-name="P163"/>
      <text:p text:style-name="P164">3. W razie wygaśnięcia ubezpieczenia w trakcie realizacji umowy, Wykonawca zobowiązany jest do niezwłocznego przedłożenia Zamawiającemu, dokumentu potwierdzającego kontynuację ubezpieczenia od odpowiedzialności cywilnej w zakresie prowadzonej działalności gospodarczej wraz z dowodem potwierdzającym opłatę wymagalnych składek.</text:p>
      <text:p text:style-name="P165">4. W przypadku wystąpienia z roszczeniami bezpośrednio do Zamawiającego, Wykonawca zobowiązuje się niezwłocznie zwrócić Zamawiającemu wszelkie koszty przez niego poniesione, w tym kwoty zasądzone prawomocnymi wyrokami łącznie z kosztami zastępstwa procesowego.</text:p>
      <text:p text:style-name="P166">§ 12</text:p>
      <text:p text:style-name="P167">ZMIANA UMOWY</text:p>
      <text:list text:style-name="LFO1" text:continue-numbering="true">
        <text:list-item>
          <text:p text:style-name="P168">Dopuszczalna jest zmiana postanowień zawartej umowy w stosunku do treści oferty, na podstawie której dokonano wyboru Wykonawcy, w przypadkach i na warunkach określonych w niniejszej umowie oraz przewidzianych przepisami ustawy Pzp.</text:p>
        </text:list-item>
        <text:list-item>
          <text:p text:style-name="P169">Dopuszczalna jest zmiana umowy bez przeprowadzenia nowego postępowania o udzielenie zamówienia:</text:p>
        </text:list-item>
      </text:list>
      <text:list text:style-name="LFO2" text:continue-numbering="true">
        <text:list-item>
          <text:p text:style-name="P170">gdy nowy Wykonawca ma zastąpić dotychczasowego Wykonawcę w wyniku sukcesji, wstępując w jego prawa i obowiązki w następstwie przejęcia, połączenia, podziału, przekształcenia, upadłości, restrukturyzacji, dziedziczenia lub nabycia dotychczasowego Wykonawcy lub jego przedsiębiorstwa, o ile nowy Wykonawca spełnia warunki udziału w postępowaniu, nie zachodzą wobec niego podstawy wykluczenia, zmiana nie pociąga za sobą innych istotnych zmian umowy i nie ma na celu uniknięcia stosowania przepisów ustawy Pzp;</text:p>
        </text:list-item>
        <text:list-item>
          <text:p text:style-name="P171">w przypadku konieczności wykonania przez dotychczasowego Wykonawcę dodatkowych usług, których nie uwzględniono w zamówieniu podstawowym, jeżeli stały się one niezbędne, a zostały spełnione przesłanki określone w art. 455 ust. 1 pkt 3 ustawy Pzp;</text:p>
        </text:list-item>
        <text:list-item>
          <text:p text:style-name="P172">jeżeli konieczność zmiany umowy spowodowana jest okolicznościami, których Zamawiający, działając z należytą starannością, nie mógł przewidzieć, o ile zmiana nie modyfikuje ogólnego charakteru umowy i spełnione są pozostałe przesłanki określone w art. 455 ust. 1 pkt 4 ustawy Pzp;</text:p>
        </text:list-item>
        <text:list-item>
          <text:p text:style-name="P173">w zakresie przedłużenia terminów wykonania umowy o okres odpowiadający czasowi trwania przeszkody, jeżeli dochowanie terminu okazało się niemożliwe z przyczyn, za które Wykonawca nie ponosi odpowiedzialności, w szczególności wskutek:</text:p>
        </text:list-item>
      </text:list>
      <text:p text:style-name="P174">-<text:s/>przekroczenia przez organy administracji terminów wydawania decyzji, zezwoleń, uzgodnień lub innych aktów niezbędnych do realizacji przedmiotu umowy,</text:p>
      <text:p text:style-name="P175">-<text:s/>odmowy wydania przez właściwy organ decyzji, zezwolenia lub uzgodnienia z przyczyn niezawinionych przez Wykonawcę,</text:p>
      <text:p text:style-name="P176">-<text:s/>konieczności uzyskania orzeczenia sądu lub innego organu, której nie można było przewidzieć w chwili zawarcia umowy,</text:p>
      <text:soft-page-break/>
      <text:p text:style-name="P177">-<text:s/>wystąpienia roszczeń osób trzecich mających wpływ na możliwość prawidłowej lub terminowej realizacji przedmiotu umowy;</text:p>
      <text:list text:style-name="LFO2" text:continue-numbering="true">
        <text:list-item>
          <text:p text:style-name="P178">w przypadku wystąpienia siły wyższej, przez którą rozumie się zdarzenie zewnętrzne, niezależne od Stron, którego wystąpieniu lub skutkom Strony nie mogły zapobiec przy zachowaniu należytej staranności, jeżeli zdarzenie to ma wpływ na możliwość lub termin realizacji przedmiotu umowy;</text:p>
        </text:list-item>
        <text:list-item>
          <text:p text:style-name="P179">w przypadku wystąpienia innych okoliczności, których zmiana jest dopuszczalna na podstawie art. 455 ustawy Pzp.</text:p>
        </text:list-item>
      </text:list>
      <text:list text:style-name="LFO3" text:continue-numbering="true">
        <text:list-item>
          <text:p text:style-name="P180">W przypadku zmiany cen materiałów lub kosztów związanych z realizacją przedmiotu umowy Stronom przysługuje prawo do żądania zmiany wynagrodzenia Wykonawcy na następujących zasadach:</text:p>
        </text:list-item>
      </text:list>
      <text:list text:style-name="LFO4" text:continue-numbering="true">
        <text:list-item>
          <text:p text:style-name="P181">podstawę ustalenia zmiany cen materiałów lub kosztów stanowi wskaźnik cen towarów i usług konsumpcyjnych ogółem ogłaszany przez Prezesa Głównego Urzędu Statystycznego;</text:p>
        </text:list-item>
        <text:list-item>
          <text:p text:style-name="P182">zmiana wynagrodzenia może nastąpić, jeżeli wskaźnik, o którym mowa w pkt 1, wykaże wzrost albo spadek cen o co najmniej 5% w stosunku do poziomu przyjętego dla miesiąca, w którym upłynął termin składania ofert;</text:p>
        </text:list-item>
        <text:list-item>
          <text:p text:style-name="P183">z żądaniem zmiany wynagrodzenia każda ze Stron może wystąpić po upływie 6 miesięcy od dnia zawarcia umowy, nie częściej niż jeden raz w okresie obowiązywania umowy;</text:p>
        </text:list-item>
        <text:list-item>
          <text:p text:style-name="P184">zmiana wynagrodzenia obejmuje wyłącznie tę część wynagrodzenia, która odpowiada części przedmiotu umowy niewykonanej na dzień złożenia wniosku o zmianę wynagrodzenia;</text:p>
        </text:list-item>
        <text:list-item>
          <text:p text:style-name="P185">wynagrodzenie, o którym mowa w pkt 4, ulega zmianie o procent odpowiadający zmianie wskaźnika, o którym mowa w pkt 1, pomniejszony o 5 punktów procentowych;</text:p>
        </text:list-item>
        <text:list-item>
          <text:p text:style-name="P186">zmiana wynagrodzenia może polegać zarówno na jego zwiększeniu, jak i zmniejszeniu;</text:p>
        </text:list-item>
        <text:list-item>
          <text:p text:style-name="P187">maksymalna łączna wartość zmiany wynagrodzenia Wykonawcy dokonanej na podstawie niniejszego ustępu nie może przekroczyć 10% wynagrodzenia brutto określonego w § 5 ust. 1 umowy;</text:p>
        </text:list-item>
        <text:list-item>
          <text:p text:style-name="P188">Strona występująca o zmianę wynagrodzenia zobowiązana jest przedstawić drugiej Stronie wniosek zawierający wyliczenie zmiany wynagrodzenia zgodnie z zasadami określonymi w niniejszym ustępie;</text:p>
        </text:list-item>
        <text:list-item>
          <text:p text:style-name="P189">zmiana wynagrodzenia dokonana na podstawie niniejszego ustępu wymaga zawarcia aneksu do umowy.</text:p>
        </text:list-item>
      </text:list>
      <text:list text:style-name="LFO5" text:continue-numbering="true">
        <text:list-item>
          <text:p text:style-name="P190">Jeżeli umowa została zawarta po upływie 180 dni od dnia upływu terminu składania ofert, początkowym terminem ustalenia zmiany wynagrodzenia, o której mowa w ust. 3, jest dzień otwarcia ofert.</text:p>
        </text:list-item>
        <text:list-item>
          <text:p text:style-name="P191">Wykonawca, którego wynagrodzenie zostało zmienione zgodnie z ust. 3, zobowiązany jest do odpowiedniej zmiany wynagrodzenia przysługującego podwykonawcy w zakresie odpowiadającym zmianom cen materiałów lub kosztów dotyczących zobowiązania podwykonawcy, jeżeli przedmiotem umowy o podwykonawstwo są roboty budowlane, dostawy lub usługi, a okres obowiązywania tej umowy przekracza 6 miesięcy.</text:p>
        </text:list-item>
        <text:list-item>
          <text:p text:style-name="P192">Wszelkie zmiany umowy wymagają zachowania formy pisemnej pod rygorem nieważności, z wyjątkiem przypadków, w których umowa wyraźnie stanowi inaczej.</text:p>
        </text:list-item>
      </text:list>
      <text:soft-page-break/>
      <text:p text:style-name="P193">§ 13</text:p>
      <text:p text:style-name="P194">ODPOWIEDZIALNOŚĆ</text:p>
      <text:p text:style-name="P195">1. Wykonawca jest odpowiedzialny względem Zamawiającego, jeżeli Przedmiot Umowy ma wady zmniejszające jego wartość lub użyteczność ze względu na cel, dla którego został wykonany.</text:p>
      <text:p text:style-name="P196">2. Wykonawca udziela Zamawiającemu gwarancji jakości i rękojmi na wykonany Przedmiot Umowy.</text:p>
      <text:p text:style-name="P197">3. Okres udzielonej gwarancji wynosi 36 miesięcy i liczy się od dnia podpisania protokołu odbioru kończącego Przedmiot Umowy.</text:p>
      <text:p text:style-name="P198"><text:span text:style-name="T199">4. O wykryciu wady Zamawiający jest obowiązany zawiadomić na piśmie Wykonawcę. <text:s/></text:span></text:p>
      <text:p text:style-name="P200">5. W ramach gwarancji i rękojmi Wykonawca zobowiązuje się do udzielenia bądź zapewnienia merytorycznej pomocy Zamawiającemu w przygotowaniu odpowiedzi do organów administracji publicznej.</text:p>
      <text:p text:style-name="P201"><text:span text:style-name="T202">6.<text:s/></text:span>W przypadku niekorzystnego dla Zamawiającego rozstrzygnięcia administracyjnego lub orzeczenia sądu, wynikającego z wad, błędów lub braków dokumentacji albo innych okoliczności, za które odpowiedzialność ponosi Wykonawca, Wykonawca zobowiązany jest do doprowadzenia dokumentacji do stanu zgodnego z treścią tego rozstrzygnięcia lub orzeczenia.</text:p>
      <text:p text:style-name="P203">7. Wykonawca zobowiązuje się wykonać czynności, o których mowa w ust. 5 i 6 we własnym zakresie i na własny koszt, w terminie uzgodnionym przez Strony.</text:p>
      <text:p text:style-name="P204">8. W przypadkach innych niż wymienione w ust. 5 i 6 w ramach gwarancji Wykonawca zobowiązuje się do usunięcia na własny koszt i własnym staraniem wszelkich wad ujawnionych w wykonanym przedmiocie umowy. Istnienie wady powinno być stwierdzone protokolarnie z wyznaczeniem przez Zamawiającego terminu na usunięcie wad, przy czym termin ten nie może być dłuższy niż 10 dni roboczych, chyba, że Strony uzgodnią inny termin.</text:p>
      <text:p text:style-name="P205">9. Niezależnie od uprawnień przysługujących Zamawiającemu z tytułu udzielonej gwarancji jakości, Zamawiającemu przysługują uprawnienia z tytułu rękojmi za wady w przedmiocie umowy.</text:p>
      <text:p text:style-name="P206">10. Podpisanie przez Zamawiającego protokołów odbioru nie zwalnia Wykonawcy od odpowiedzialności za wady.</text:p>
      <text:p text:style-name="P207">11. Okres gwarancji ulega odpowiedniemu przedłużeniu o czas trwania usuwania wad i usterek.</text:p>
      <text:p text:style-name="P208">12. Strony niniejszym postanawiają, że Zamawiający może dochodzić roszczeń z tytułu gwarancji za wady także po upływie terminu, o którym mowa powyżej, jeśli zgłosi Wykonawcy wadę przed jej upływem.</text:p>
      <text:p text:style-name="P209">13. Usunięcie niekompletności lub wad przedmiotu zamówienia Wykonawca wykona bez dodatkowego wynagrodzenia.</text:p>
      <text:soft-page-break/>
      <text:p text:style-name="P210">14. Zamawiający, który otrzymał wadliwe dokumenty stanowiące przedmiot umowy lub jego część, wykonując uprawnienia z tytułu rękojmi względem Wykonawcy może:</text:p>
      <text:p text:style-name="P211">1) żądać usunięcia wad, w terminie, o którym mowa w ust. <text:s/>8,</text:p>
      <text:p text:style-name="P212">2) odstąpić od Umowy w terminie 90 dni od zaistnienia przesłanki, jeżeli istotne wady wskazane <text:s text:c="26"/>w przedmiocie umowy nie zostały usunięte w terminie, o którym mowa w ust. 7 i 8, z zastrzeżeniem ust. 15.</text:p>
      <text:p text:style-name="P213">15. W przypadku, gdy Wykonawca, w ramach gwarancji lub rękojmi, nie usunie wad w przedmiocie umowy lub jego części, w uzgodnionym przez Strony, a w przypadku braku uzgodnienia – w wyznaczonym przez Zamawiającego terminie, Zamawiający będzie uprawniony zlecić usunięcie wad osobie trzeciej na koszt Wykonawcy, bez względu na przysługujące Wykonawcy prawa do utworu.</text:p>
      <text:p text:style-name="P214">§ 14</text:p>
      <text:p text:style-name="P215">ZABEZPIECZENIE NALEŻYTEGO WYKONANIA UMOWY</text:p>
      <text:list text:style-name="LFO6" text:continue-numbering="true">
        <text:list-item>
          <text:p text:style-name="P216">Wykonawca wniósł zabezpieczenie należytego wykonania umowy w wysokości 3% ceny brutto podanej w ofercie, tj. ……………………… zł (słownie: ………………………………………), w formie ……………………………………… .</text:p>
        </text:list-item>
        <text:list-item>
          <text:p text:style-name="P217">Zabezpieczenie należytego wykonania umowy zostanie zwrócone w następujący sposób:</text:p>
        </text:list-item>
      </text:list>
      <text:list text:style-name="LFO7" text:continue-numbering="true">
        <text:list-item>
          <text:p text:style-name="P218">70% wysokości zabezpieczenia – w terminie nie późniejszym niż 30 dni od dnia wykonania przedmiotu umowy i uznania go przez Zamawiającego za należycie wykonany;</text:p>
        </text:list-item>
        <text:list-item>
          <text:p text:style-name="P219">30% wysokości zabezpieczenia – w terminie nie późniejszym niż 15 dni po upływie okresu rękojmi za wady lub gwarancji, w zależności od tego, który z tych okresów upływa później.</text:p>
        </text:list-item>
      </text:list>
      <text:list text:style-name="LFO8" text:continue-numbering="true">
        <text:list-item>
          <text:p text:style-name="P220">Zabezpieczenie należytego wykonania umowy służy zabezpieczeniu wszelkich roszczeń Zamawiającego wynikających z niewykonania lub nienależytego wykonania umowy, w szczególności roszczeń z tytułu kar umownych, rękojmi za wady, gwarancji, obniżenia wynagrodzenia oraz kosztów wykonania zastępczego.</text:p>
        </text:list-item>
        <text:list-item>
          <text:p text:style-name="P221">Zamawiający jest uprawniony do zaspokojenia z zabezpieczenia wymagalnych roszczeń wynikających z niewykonania lub nienależytego wykonania umowy, jeżeli należność nie zostanie zapłacona przez Wykonawcę w terminie 14 dni od dnia otrzymania pisemnego wezwania do zapłaty.</text:p>
        </text:list-item>
        <text:list-item>
          <text:p text:style-name="P222">W przypadku przedłużenia terminu realizacji przedmiotu umowy lub okresu rękojmi za wady albo gwarancji, Wykonawca zobowiązany jest, najpóźniej w dniu upływu ważności dotychczasowego zabezpieczenia, przedłużyć okres jego ważności albo wnieść nowe zabezpieczenie, tak aby zapewnić ciągłość zabezpieczenia przez cały wymagany okres.</text:p>
        </text:list-item>
        <text:list-item>
          <text:p text:style-name="P223">Jeżeli Wykonawca nie wykona obowiązku, o którym mowa w ust. 5, Zamawiający jest uprawniony, przed upływem ważności dotychczasowego zabezpieczenia, do:</text:p>
        </text:list-item>
      </text:list>
      <text:list text:style-name="LFO9" text:continue-numbering="true">
        <text:list-item>
          <text:p text:style-name="P224">zrealizowania zabezpieczenia w całości lub w odpowiedniej części i zatrzymania uzyskanej kwoty tytułem zabezpieczenia należytego wykonania umowy na dalszy wymagany okres albo</text:p>
        </text:list-item>
        <text:list-item>
          <text:p text:style-name="P225">potrącenia z wynagrodzenia Wykonawcy kwoty niezbędnej do zachowania zabezpieczenia w wymaganej wysokości.</text:p>
        </text:list-item>
      </text:list>
      <text:soft-page-break/>
      <text:list text:style-name="LFO10" text:continue-numbering="true">
        <text:list-item>
          <text:p text:style-name="P226">Wykonawca może dokonać zmiany formy zabezpieczenia na jedną lub kilka form dopuszczonych przepisami ustawy Pzp, z zachowaniem ciągłości zabezpieczenia i bez zmniejszenia jego wysokości. Zmiana formy zabezpieczenia nie wymaga zmiany umowy.</text:p>
        </text:list-item>
        <text:list-item>
          <text:p text:style-name="P227">Zamawiający nie wyraża zgody na wniesienie zabezpieczenia w formach określonych w art. 450 ust. 2 ustawy Pzp.</text:p>
        </text:list-item>
        <text:list-item>
          <text:p text:style-name="P228">W przypadku wniesienia zabezpieczenia w formie gwarancji bankowej, gwarancji ubezpieczeniowej lub poręczenia, dokument zabezpieczenia powinien być bezwarunkowy, nieodwołalny i płatny na pierwsze żądanie Zamawiającego oraz zapewniać możliwość zaspokojenia roszczeń Zamawiającego z tytułu niewykonania lub nienależytego wykonania umowy, w tym roszczeń z tytułu rękojmi za wady i gwarancji.</text:p>
        </text:list-item>
        <text:list-item>
          <text:p text:style-name="P229">Dokument zabezpieczenia, o którym mowa w ust. 9, powinien przewidywać zapłatę na rzecz Zamawiającego kwoty objętej żądaniem w terminie nie dłuższym niż 14 dni od dnia otrzymania przez gwaranta lub poręczyciela pierwszego pisemnego żądania zapłaty wskazującego, że Wykonawca nie wykonał lub nienależycie wykonał zobowiązania wynikające z umowy albo nie zaspokoił roszczeń Zamawiającego z tytułu rękojmi za wady lub gwarancji.</text:p>
        </text:list-item>
        <text:list-item>
          <text:p text:style-name="P230">Zmiana lub uzupełnienie umowy, w szczególności zmiana terminu jej realizacji, nie może powodować wygaśnięcia ani ograniczenia odpowiedzialności gwaranta lub poręczyciela wynikającej z udzielonego zabezpieczenia.</text:p>
        </text:list-item>
        <text:list-item>
          <text:p text:style-name="P231">Wszelkie spory wynikające z gwarancji lub poręczenia podlegają prawu Rzeczypospolitej Polskiej i właściwości sądu powszechnego właściwego miejscowo dla siedziby Zamawiającego.</text:p>
        </text:list-item>
        <text:list-item>
          <text:p text:style-name="P232">Przed wniesieniem zabezpieczenia w formie gwarancji lub poręczenia, a także przed zmianą zabezpieczenia na taką formę, Wykonawca zobowiązany jest przedłożyć Zamawiającemu projekt dokumentu gwarancji lub poręczenia w celu jego akceptacji.</text:p>
        </text:list-item>
      </text:list>
      <text:p text:style-name="P233">§ 15</text:p>
      <text:p text:style-name="P234">POSTANOWIENIA KOŃCOWE</text:p>
      <text:p text:style-name="P235">1. W sprawach nieuregulowanych niniejszą umową mają zastosowanie przepisy Kodeksu cywilnego oraz właściwe przepisy szczególne.</text:p>
      <text:p text:style-name="P236">2. Mogące wyniknąć spory ze stosunku objętego niniejszą umową, strony poddadzą pod rozstrzygnięcie rzeczowo właściwego sądu, określonego według siedziby Zamawiającego.</text:p>
      <text:p text:style-name="P237">3. Umowa została sporządzona w 4 jednobrzmiących egzemplarzach, z czego 3 egzemplarze otrzymuje Zamawiający i 1 egzemplarz – Wykonawca.</text:p>
      <text:p text:style-name="P238">Zamawiający: <text:s text:c="100"/>Wykonawca:</text:p>
      <text:p text:style-name="P239"/>
      <text:p text:style-name="P2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Normalny" style:next-style-name="Normalny" style:default-outline-level="1">
      <style:paragraph-properties fo:keep-with-next="always" fo:keep-together="always" fo:margin-top="0.25in" fo:margin-bottom="0.0555in"/>
      <style:text-properties style:font-name="Calibri Light" style:font-name-asian="Times New Roman" fo:color="#2F5496" fo:font-size="20pt" style:font-size-asian="20pt" style:font-size-complex="20pt" fo:hyphenate="false"/>
    </style:style>
    <style:style style:name="Nagłówek2" style:display-name="Nagłówek 2" style:family="paragraph" style:parent-style-name="Normalny" style:next-style-name="Normalny" style:default-outline-level="2">
      <style:paragraph-properties fo:keep-with-next="always" fo:keep-together="always" fo:margin-top="0.1111in" fo:margin-bottom="0.0555in"/>
      <style:text-properties style:font-name="Calibri Light" style:font-name-asian="Times New Roman" fo:color="#2F5496" fo:font-size="16pt" style:font-size-asian="16pt" style:font-size-complex="16pt" fo:hyphenate="false"/>
    </style:style>
    <style:style style:name="Nagłówek3" style:display-name="Nagłówek 3" style:family="paragraph" style:parent-style-name="Normalny" style:next-style-name="Normalny" style:default-outline-level="3">
      <style:paragraph-properties fo:keep-with-next="always" fo:keep-together="always" fo:margin-top="0.1111in" fo:margin-bottom="0.0555in"/>
      <style:text-properties style:font-name-asian="Times New Roman" fo:color="#2F5496" fo:font-size="14pt" style:font-size-asian="14pt" style:font-size-complex="14pt" fo:hyphenate="false"/>
    </style:style>
    <style:style style:name="Nagłówek4" style:display-name="Nagłówek 4" style:family="paragraph" style:parent-style-name="Normalny" style:next-style-name="Normalny" style:default-outline-level="4">
      <style:paragraph-properties fo:keep-with-next="always" fo:keep-together="always" fo:margin-top="0.0555in" fo:margin-bottom="0.0277in"/>
      <style:text-properties style:font-name-asian="Times New Roman" fo:font-style="italic" style:font-style-asian="italic" style:font-style-complex="italic" fo:color="#2F5496" fo:hyphenate="false"/>
    </style:style>
    <style:style style:name="Nagłówek5" style:display-name="Nagłówek 5" style:family="paragraph" style:parent-style-name="Normalny" style:next-style-name="Normalny" style:default-outline-level="5">
      <style:paragraph-properties fo:keep-with-next="always" fo:keep-together="always" fo:margin-top="0.0555in" fo:margin-bottom="0.0277in"/>
      <style:text-properties style:font-name-asian="Times New Roman" fo:color="#2F5496" fo:hyphenate="false"/>
    </style:style>
    <style:style style:name="Nagłówek6" style:display-name="Nagłówek 6" style:family="paragraph" style:parent-style-name="Normalny" style:next-style-name="Normalny"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Nagłówek7" style:display-name="Nagłówek 7" style:family="paragraph" style:parent-style-name="Normalny" style:next-style-name="Normalny" style:default-outline-level="7">
      <style:paragraph-properties fo:keep-with-next="always" fo:keep-together="always" fo:margin-top="0.0277in" fo:margin-bottom="0in"/>
      <style:text-properties style:font-name-asian="Times New Roman" fo:color="#595959" fo:hyphenate="false"/>
    </style:style>
    <style:style style:name="Nagłówek8" style:display-name="Nagłówek 8" style:family="paragraph" style:parent-style-name="Normalny" style:next-style-name="Normalny"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Nagłówek9" style:display-name="Nagłówek 9" style:family="paragraph" style:parent-style-name="Normalny" style:next-style-name="Normalny" style:default-outline-level="9">
      <style:paragraph-properties fo:keep-with-next="always" fo:keep-together="always" fo:margin-bottom="0in"/>
      <style:text-properties style:font-name-asian="Times New Roman" fo:color="#272727" fo:hyphenate="false"/>
    </style:style>
    <style:style style:name="Normalny" style:display-name="Normalny" style:family="paragraph">
      <style:paragraph-properties fo:margin-bottom="0.1388in"/>
      <style:text-properties style:letter-kerning="false" fo:font-size="11pt" style:font-size-asian="11pt" style:font-size-complex="11pt" fo:hyphenate="false"/>
    </style:style>
    <style:style style:name="Domyślnaczcionkaakapitu" style:display-name="Domyślna czcionka akapitu" style:family="text"/>
    <style:style style:name="Nagłówek1Znak" style:display-name="Nagłówek 1 Znak" style:family="text" style:parent-style-name="Domyślnaczcionkaakapitu">
      <style:text-properties style:font-name="Calibri Light" style:font-name-asian="Times New Roman" style:font-name-complex="Times New Roman" fo:color="#2F5496" fo:font-size="20pt" style:font-size-asian="20pt" style:font-size-complex="20pt"/>
    </style:style>
    <style:style style:name="Nagłówek2Znak" style:display-name="Nagłówek 2 Znak" style:family="text" style:parent-style-name="Domyślnaczcionkaakapitu">
      <style:text-properties style:font-name="Calibri Light" style:font-name-asian="Times New Roman" style:font-name-complex="Times New Roman" fo:color="#2F5496" fo:font-size="16pt" style:font-size-asian="16pt" style:font-size-complex="16pt"/>
    </style:style>
    <style:style style:name="Nagłówek3Znak" style:display-name="Nagłówek 3 Znak" style:family="text" style:parent-style-name="Domyślnaczcionkaakapitu">
      <style:text-properties style:font-name-asian="Times New Roman" style:font-name-complex="Times New Roman" fo:color="#2F5496" fo:font-size="14pt" style:font-size-asian="14pt" style:font-size-complex="14pt"/>
    </style:style>
    <style:style style:name="Nagłówek4Znak" style:display-name="Nagłówek 4 Znak" style:family="text" style:parent-style-name="Domyślnaczcionkaakapitu">
      <style:text-properties style:font-name-asian="Times New Roman" style:font-name-complex="Times New Roman" fo:font-style="italic" style:font-style-asian="italic" style:font-style-complex="italic" fo:color="#2F5496"/>
    </style:style>
    <style:style style:name="Nagłówek5Znak" style:display-name="Nagłówek 5 Znak" style:family="text" style:parent-style-name="Domyślnaczcionkaakapitu">
      <style:text-properties style:font-name-asian="Times New Roman" style:font-name-complex="Times New Roman" fo:color="#2F5496"/>
    </style:style>
    <style:style style:name="Nagłówek6Znak" style:display-name="Nagłówek 6 Znak" style:family="text" style:parent-style-name="Domyślnaczcionkaakapitu">
      <style:text-properties style:font-name-asian="Times New Roman" style:font-name-complex="Times New Roman" fo:font-style="italic" style:font-style-asian="italic" style:font-style-complex="italic" fo:color="#595959"/>
    </style:style>
    <style:style style:name="Nagłówek7Znak" style:display-name="Nagłówek 7 Znak" style:family="text" style:parent-style-name="Domyślnaczcionkaakapitu">
      <style:text-properties style:font-name-asian="Times New Roman" style:font-name-complex="Times New Roman" fo:color="#595959"/>
    </style:style>
    <style:style style:name="Nagłówek8Znak" style:display-name="Nagłówek 8 Znak" style:family="text" style:parent-style-name="Domyślnaczcionkaakapitu">
      <style:text-properties style:font-name-asian="Times New Roman" style:font-name-complex="Times New Roman" fo:font-style="italic" style:font-style-asian="italic" style:font-style-complex="italic" fo:color="#272727"/>
    </style:style>
    <style:style style:name="Nagłówek9Znak" style:display-name="Nagłówek 9 Znak" style:family="text" style:parent-style-name="Domyślnaczcionkaakapitu">
      <style:text-properties style:font-name-asian="Times New Roman" style:font-name-complex="Times New Roman" fo:color="#272727"/>
    </style:style>
    <style:style style:name="Tytuł" style:display-name="Tytuł" style:family="paragraph" style:parent-style-name="Normalny" style:next-style-name="Normalny">
      <style:paragraph-properties fo:margin-bottom="0.0555in" fo:line-height="100%"/>
      <style:text-properties style:font-name="Calibri Light" style:font-name-asian="Times New Roman" fo:letter-spacing="-0.0069in" style:letter-kerning="true" fo:font-size="28pt" style:font-size-asian="28pt" style:font-size-complex="28pt" fo:hyphenate="false"/>
    </style:style>
    <style:style style:name="TytułZnak" style:display-name="Tytuł Znak" style:family="text" style:parent-style-name="Domyślnaczcionkaakapitu">
      <style:text-properties style:font-name="Calibri Light" style:font-name-asian="Times New Roman" style:font-name-complex="Times New Roman" fo:letter-spacing="-0.0069in" style:letter-kerning="true" fo:font-size="28pt" style:font-size-asian="28pt" style:font-size-complex="28pt"/>
    </style:style>
    <style:style style:name="Podtytuł" style:display-name="Podtytuł" style:family="paragraph" style:parent-style-name="Normalny" style:next-style-name="Normalny">
      <style:text-properties style:font-name-asian="Times New Roman" fo:color="#595959" fo:letter-spacing="0.0104in" fo:font-size="14pt" style:font-size-asian="14pt" style:font-size-complex="14pt" fo:hyphenate="false"/>
    </style:style>
    <style:style style:name="PodtytułZnak" style:display-name="Podtytuł Znak" style:family="text" style:parent-style-name="Domyślnaczcionkaakapitu">
      <style:text-properties style:font-name-asian="Times New Roman" style:font-name-complex="Times New Roman" fo:color="#595959" fo:letter-spacing="0.0104in" fo:font-size="14pt" style:font-size-asian="14pt" style:font-size-complex="14pt"/>
    </style:style>
    <style:style style:name="Cytat" style:display-name="Cytat" style:family="paragraph" style:parent-style-name="Normalny" style:next-style-name="Normalny">
      <style:paragraph-properties fo:text-align="center" fo:margin-top="0.1111in"/>
      <style:text-properties fo:font-style="italic" style:font-style-asian="italic" style:font-style-complex="italic" fo:color="#404040" fo:hyphenate="false"/>
    </style:style>
    <style:style style:name="CytatZnak" style:display-name="Cytat Znak" style:family="text" style:parent-style-name="Domyślnaczcionkaakapitu">
      <style:text-properties fo:font-style="italic" style:font-style-asian="italic" style:font-style-complex="italic" fo:color="#404040"/>
    </style:style>
    <style:style style:name="Akapitzlistą" style:display-name="Akapit z listą" style:family="paragraph" style:parent-style-name="Normalny">
      <style:paragraph-properties fo:margin-left="0.5in">
        <style:tab-stops/>
      </style:paragraph-properties>
      <style:text-properties fo:hyphenate="false"/>
    </style:style>
    <style:style style:name="Wyróżnienieintensywne" style:display-name="Wyróżnienie intensywne" style:family="text" style:parent-style-name="Domyślnaczcionkaakapitu">
      <style:text-properties fo:font-style="italic" style:font-style-asian="italic" style:font-style-complex="italic" fo:color="#2F5496"/>
    </style:style>
    <style:style style:name="Cytatintensywny" style:display-name="Cytat intensywny" style:family="paragraph" style:parent-style-name="Normalny" style:next-style-name="Normalny">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CytatintensywnyZnak" style:display-name="Cytat intensywny Znak" style:family="text" style:parent-style-name="Domyślnaczcionkaakapitu">
      <style:text-properties fo:font-style="italic" style:font-style-asian="italic" style:font-style-complex="italic" fo:color="#2F5496"/>
    </style:style>
    <style:style style:name="Odwołanieintensywne" style:display-name="Odwołanie intensywne" style:family="text" style:parent-style-name="Domyślnaczcionkaakapitu">
      <style:text-properties fo:font-weight="bold" style:font-weight-asian="bold" style:font-weight-complex="bold" fo:font-variant="small-caps" fo:color="#2F5496" fo:letter-spacing="0.0034in"/>
    </style:style>
    <style:style style:name="Bezodstępów" style:display-name="Bez odstępów" style:family="paragraph">
      <style:paragraph-properties fo:margin-bottom="0in" fo:line-height="100%"/>
      <style:text-properties style:letter-kerning="false" fo:font-size="11pt" style:font-size-asian="11pt" style:font-size-complex="11pt" fo:hyphenate="false"/>
    </style:style>
    <style:style style:name="Nagłówek" style:display-name="Nagłówek"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NagłówekZnak" style:display-name="Nagłówek Znak" style:family="text" style:parent-style-name="Domyślnaczcionkaakapitu">
      <style:text-properties style:letter-kerning="false" fo:font-size="11pt" style:font-size-asian="11pt" style:font-size-complex="11pt"/>
    </style:style>
    <style:style style:name="Stopka" style:display-name="Stopka"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StopkaZnak" style:display-name="Stopka Znak" style:family="text" style:parent-style-name="Domyślnaczcionkaakapitu">
      <style:text-properties style:letter-kerning="false" fo:font-size="11pt" style:font-size-asian="11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Times New Roman" style:font-name-asian="Times New Roman" style:font-name-complex="Times New Roman"/>
    </style:style>
    <style:style style:name="WW_CharLFO4LVL1" style:family="text">
      <style:text-properties style:font-name="Times New Roman" style:font-name-asian="Times New Roman"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
      <text:list-level-style-number text:level="1" text:style-name="WW_CharLFO2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1.2805in"/>
      </style:header-style>
      <style:footer-style>
        <style:header-footer-properties style:dynamic-spacing="true" fo:min-height="0.4923in"/>
      </style:footer-style>
    </style:page-layout>
    <style:style style:name="P2" style:parent-style-name="Nagłówek" style:family="paragraph">
      <style:paragraph-properties fo:text-align="center"/>
    </style:style>
    <style:style style:name="T3" style:parent-style-name="Domyślnaczcionkaakapitu" style:family="text">
      <style:text-properties style:font-name="Arial" fo:font-size="8pt" style:font-size-asian="8pt" style:language-asian="pl" style:country-asian="PL"/>
    </style:style>
    <style:style style:name="T4" style:parent-style-name="Domyślnaczcionkaakapitu" style:family="text">
      <style:text-properties style:letter-kerning="true" fo:font-size="12pt" style:font-size-asian="12pt" style:font-size-complex="12pt"/>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office:automatic-styles>
  <office:master-styles>
    <style:master-page style:name="MP0" style:page-layout-name="PL0">
      <style:header>
        <text:p text:style-name="P2"><text:span text:style-name="T3"><draw:frame draw:z-index="251658240" draw:style-name="a0" draw:name="Obraz 1485447818" text:anchor-type="paragraph" svg:x="2.09931in" svg:y="-0.38681in" svg:width="2.08333in" svg:height="0.65965in" style:rel-width="scale" style:rel-height="scale"><draw:image xlink:href="media/image1.emf" xlink:type="simple" xlink:show="embed" xlink:actuate="onLoad"/><svg:title/><svg:desc/></draw:frame></text:span><text:span text:style-name="T4"><draw:frame draw:z-index="251659264" draw:style-name="a1" draw:name="Obraz 1" text:anchor-type="paragraph" svg:x="0.29722in" svg:y="0.13333in" svg:width="5.64583in" svg:height="1.11523in" style:rel-width="scale" style:rel-height="scale"><draw:image xlink:href="media/image2.png" xlink:type="simple" xlink:show="embed" xlink:actuate="onLoad"/><svg:title/><svg:desc/></draw:frame></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Łukasz Woźniak</meta:initial-creator>
    <dc:creator>Dominik Pijaczyński</dc:creator>
    <meta:creation-date>2026-08-28T07:54:00Z</meta:creation-date>
    <dc:date>2026-08-31T10:55:00Z</dc:date>
    <meta:print-date>2026-08-31T10:34:00Z</meta:print-date>
    <meta:template xlink:href="Normal" xlink:type="simple"/>
    <meta:editing-cycles>8</meta:editing-cycles>
    <meta:editing-duration>PT3660S</meta:editing-duration>
    <meta:document-statistic meta:page-count="13" meta:paragraph-count="62" meta:word-count="4498" meta:character-count="31426" meta:row-count="224" meta:non-whitespace-character-count="26990"/>
  </office:meta>
</office:document-meta>
</file>