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system" style:font-pitch="variable" svg:panose-1="0 0 4 0 0 0 0 0 0 0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7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7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7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7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7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7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9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9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9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9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9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9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0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0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Nagłówek2" style:master-page-name="MP0" style:family="paragraph">
      <style:paragraph-properties fo:break-before="page"/>
    </style:style>
    <style:style style:name="T2" style:parent-style-name="Domyślnaczcionkaakapitu" style:family="text">
      <style:text-properties style:language-asian="pl" style:country-asian="PL"/>
    </style:style>
    <style:style style:name="P3" style:parent-style-name="Textbody" style:family="paragraph">
      <style:paragraph-properties fo:margin-bottom="0in"/>
    </style:style>
    <style:style style:name="P4" style:parent-style-name="Textbody" style:family="paragraph">
      <style:paragraph-properties fo:margin-bottom="0in"/>
    </style:style>
    <style:style style:name="P5" style:parent-style-name="Textbody" style:family="paragraph">
      <style:paragraph-properties fo:margin-bottom="0in"/>
    </style:style>
    <style:style style:name="P6" style:parent-style-name="Textbody" style:family="paragraph"/>
    <style:style style:name="P7" style:parent-style-name="Textbody" style:family="paragraph">
      <style:paragraph-properties fo:margin-bottom="0in"/>
    </style:style>
    <style:style style:name="P8" style:parent-style-name="Textbody" style:family="paragraph">
      <style:paragraph-properties fo:margin-bottom="0in"/>
    </style:style>
    <style:style style:name="P9" style:parent-style-name="Textbody" style:family="paragraph">
      <style:paragraph-properties fo:margin-bottom="0in"/>
    </style:style>
    <style:style style:name="P10" style:parent-style-name="Textbody" style:family="paragraph"/>
    <style:style style:name="P11" style:parent-style-name="Textbody" style:family="paragraph">
      <style:paragraph-properties fo:margin-bottom="0in"/>
    </style:style>
    <style:style style:name="P12" style:parent-style-name="Textbody" style:family="paragraph">
      <style:paragraph-properties fo:margin-bottom="0in"/>
    </style:style>
    <style:style style:name="P13" style:parent-style-name="Textbody" style:family="paragraph">
      <style:paragraph-properties fo:margin-bottom="0in"/>
    </style:style>
    <style:style style:name="P14" style:parent-style-name="Textbody" style:family="paragraph"/>
    <style:style style:name="P15" style:parent-style-name="Textbody" style:family="paragraph">
      <style:paragraph-properties fo:margin-bottom="0in"/>
    </style:style>
    <style:style style:name="P16" style:parent-style-name="Textbody" style:family="paragraph">
      <style:paragraph-properties fo:margin-bottom="0in"/>
    </style:style>
    <style:style style:name="P17" style:parent-style-name="Textbody" style:family="paragraph">
      <style:paragraph-properties fo:margin-bottom="0in"/>
    </style:style>
    <style:style style:name="P18" style:parent-style-name="Textbody" style:family="paragraph">
      <style:paragraph-properties fo:margin-bottom="0in"/>
    </style:style>
    <style:style style:name="P19" style:parent-style-name="Textbody" style:family="paragraph">
      <style:paragraph-properties fo:margin-bottom="0in"/>
    </style:style>
    <style:style style:name="P20" style:parent-style-name="Textbody" style:family="paragraph">
      <style:paragraph-properties fo:margin-bottom="0in"/>
    </style:style>
    <style:style style:name="P21" style:parent-style-name="Textbody" style:family="paragraph"/>
    <style:style style:name="P22" style:parent-style-name="Textbody" style:family="paragraph">
      <style:paragraph-properties fo:margin-bottom="0in"/>
    </style:style>
    <style:style style:name="P23" style:parent-style-name="Textbody" style:family="paragraph">
      <style:paragraph-properties fo:margin-bottom="0in"/>
    </style:style>
    <style:style style:name="P24" style:parent-style-name="Textbody" style:family="paragraph">
      <style:paragraph-properties fo:margin-bottom="0in"/>
    </style:style>
    <style:style style:name="P25" style:parent-style-name="Textbody" style:family="paragraph">
      <style:paragraph-properties fo:margin-bottom="0in"/>
    </style:style>
    <style:style style:name="P26" style:parent-style-name="Textbody" style:family="paragraph">
      <style:paragraph-properties fo:margin-bottom="0in"/>
    </style:style>
    <style:style style:name="P27" style:parent-style-name="Textbody" style:family="paragraph">
      <style:paragraph-properties fo:margin-bottom="0in"/>
    </style:style>
    <style:style style:name="P28" style:parent-style-name="Textbody" style:family="paragraph">
      <style:paragraph-properties fo:margin-bottom="0in"/>
    </style:style>
    <style:style style:name="P29" style:parent-style-name="Textbody" style:family="paragraph">
      <style:paragraph-properties fo:margin-bottom="0in"/>
    </style:style>
    <style:style style:name="P30" style:parent-style-name="Textbody" style:family="paragraph">
      <style:paragraph-properties fo:margin-bottom="0in"/>
    </style:style>
    <style:style style:name="P31" style:parent-style-name="Textbody" style:family="paragraph"/>
    <style:style style:name="P32" style:parent-style-name="Textbody" style:family="paragraph">
      <style:paragraph-properties fo:margin-bottom="0in"/>
    </style:style>
    <style:style style:name="P33" style:parent-style-name="Textbody" style:family="paragraph">
      <style:paragraph-properties fo:margin-bottom="0in"/>
    </style:style>
    <style:style style:name="P34" style:parent-style-name="Textbody" style:family="paragraph">
      <style:paragraph-properties fo:margin-bottom="0in"/>
    </style:style>
    <style:style style:name="P35" style:parent-style-name="Textbody" style:family="paragraph">
      <style:paragraph-properties fo:margin-bottom="0in"/>
    </style:style>
    <style:style style:name="P36" style:parent-style-name="Textbody" style:family="paragraph">
      <style:paragraph-properties fo:margin-bottom="0in"/>
    </style:style>
    <style:style style:name="P37" style:parent-style-name="Textbody" style:family="paragraph">
      <style:paragraph-properties fo:margin-bottom="0in"/>
    </style:style>
    <style:style style:name="P38" style:parent-style-name="Textbody" style:family="paragraph"/>
    <style:style style:name="P39" style:parent-style-name="Textbody" style:family="paragraph">
      <style:paragraph-properties fo:margin-bottom="0in"/>
    </style:style>
    <style:style style:name="P40" style:parent-style-name="Textbody" style:family="paragraph">
      <style:paragraph-properties fo:margin-bottom="0in"/>
    </style:style>
    <style:style style:name="P41" style:parent-style-name="Textbody" style:family="paragraph"/>
    <style:style style:name="P42" style:parent-style-name="Textbody" style:family="paragraph">
      <style:paragraph-properties fo:margin-bottom="0in"/>
    </style:style>
    <style:style style:name="P43" style:parent-style-name="Textbody" style:family="paragraph">
      <style:paragraph-properties fo:margin-bottom="0in"/>
    </style:style>
    <style:style style:name="P44" style:parent-style-name="Textbody" style:family="paragraph">
      <style:paragraph-properties fo:margin-bottom="0in"/>
    </style:style>
    <style:style style:name="P45" style:parent-style-name="Textbody" style:family="paragraph"/>
    <style:style style:name="P46" style:parent-style-name="Textbody" style:family="paragraph">
      <style:paragraph-properties fo:margin-bottom="0in"/>
    </style:style>
    <style:style style:name="P47" style:parent-style-name="Textbody" style:family="paragraph">
      <style:paragraph-properties fo:margin-bottom="0in"/>
    </style:style>
    <style:style style:name="P48" style:parent-style-name="Textbody" style:family="paragraph">
      <style:paragraph-properties fo:margin-bottom="0in"/>
    </style:style>
    <style:style style:name="P49" style:parent-style-name="Textbody" style:family="paragraph"/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2"><text:span text:style-name="T2"><draw:frame draw:style-name="a0" draw:name="Obraz 2" text:anchor-type="as-char" svg:x="0in" svg:y="0in" svg:width="6.3in" svg:height="0.65556in" style:rel-width="scale" style:rel-height="scale"><draw:image xlink:href="media/image1.jpeg" xlink:type="simple" xlink:show="embed" xlink:actuate="onLoad"/><svg:title/><svg:desc>C:\Users\kaminskai1\Desktop\Promocja 2021-2027\Logotypy 2021-2027\FEMA\Poziomy podstawowy kolorowy.jpg</svg:desc></draw:frame></text:span></text:h>
      <text:h text:style-name="Nagłówek2" text:outline-level="2">1. Przedmiot zamówienia (1szt.)</text:h>
      <text:p text:style-name="Textbody">Przedmiotem zamówienia jest dostawa, instalacja oraz uruchomienie profesjonalnego skanera wielkoformatowego o konstrukcji przelotowej (roll-feed),<text:s/>przeznaczonego do digitalizacji:</text:p>
      <text:list text:style-name="LFO2" text:continue-numbering="true">
        <text:list-item>
          <text:p text:style-name="P3">map archiwalnych, historycznych</text:p>
        </text:list-item>
        <text:list-item>
          <text:p text:style-name="P4">planów i rysunków technicznych,</text:p>
        </text:list-item>
        <text:list-item>
          <text:p text:style-name="P5">materiałów kartograficznych,</text:p>
        </text:list-item>
        <text:list-item>
          <text:p text:style-name="P6">dokumentów wielkoformatowych niewymagających składania.</text:p>
        </text:list-item>
      </text:list>
      <text:p text:style-name="Textbody">Urządzenie musi być przystosowane do pracy ciągłej oraz digitalizacji materiałów archiwalnych o ograniczonej elastyczności.</text:p>
      <text:p text:style-name="HorizontalLine"/>
      <text:h text:style-name="Nagłówek2" text:outline-level="2">2. Wymagania techniczne</text:h>
      <text:h text:style-name="Nagłówek3" text:outline-level="3">2.1 Konstrukcja i format</text:h>
      <text:p text:style-name="Textbody">Urządzenie musi:</text:p>
      <text:list text:style-name="LFO3" text:continue-numbering="true">
        <text:list-item>
          <text:p text:style-name="P7">być skanerem wielkoformatowym o konstrukcji przelotowej (roll-feed),</text:p>
        </text:list-item>
        <text:list-item>
          <text:p text:style-name="P8">obsługiwać szerokość skanowania min.<text:s/><text:span text:style-name="StrongEmphasis">914 mm (36”)</text:span>,</text:p>
        </text:list-item>
        <text:list-item>
          <text:p text:style-name="P9">umożliwiać skanowanie długości min.<text:s/><text:span text:style-name="StrongEmphasis">1200 mm (zalecane: bez ograniczeń)</text:span>,</text:p>
        </text:list-item>
        <text:list-item>
          <text:p text:style-name="P10">posiadać automatyczny transport dokumentu.</text:p>
        </text:list-item>
      </text:list>
      <text:p text:style-name="HorizontalLine"/>
      <text:h text:style-name="Nagłówek3" text:outline-level="3">2.2 Parametry obrazu</text:h>
      <text:list text:style-name="LFO4" text:continue-numbering="true">
        <text:list-item>
          <text:p text:style-name="P11">rozdzielczość optyczna: min.<text:s/><text:span text:style-name="StrongEmphasis">600 dpi</text:span>,</text:p>
        </text:list-item>
        <text:list-item>
          <text:p text:style-name="P12">głębia koloru: min.<text:s/><text:span text:style-name="StrongEmphasis">48-bit kolor / 16-bit skala szarości</text:span>,</text:p>
        </text:list-item>
        <text:list-item>
          <text:p text:style-name="P13">dokładność: min.<text:s/><text:span text:style-name="StrongEmphasis">±0,1% ±1 piksel</text:span>,</text:p>
        </text:list-item>
        <text:list-item>
          <text:p text:style-name="P14">równomierne oświetlenie LED (bez wpływu UV na dokumenty).</text:p>
        </text:list-item>
      </text:list>
      <text:p text:style-name="HorizontalLine"/>
      <text:h text:style-name="Nagłówek3" text:outline-level="3">2.3 Obsługa materiałów</text:h>
      <text:list text:style-name="LFO5" text:continue-numbering="true">
        <text:list-item>
          <text:p text:style-name="P15">grubość materiałów: min.<text:s/><text:span text:style-name="StrongEmphasis">0,7 mm</text:span>,</text:p>
        </text:list-item>
        <text:list-item>
          <text:p text:style-name="P16">obsługa:</text:p>
          <text:list text:continue-numbering="true">
            <text:list-item>
              <text:p text:style-name="P17">papieru,</text:p>
            </text:list-item>
            <text:list-item>
              <text:p text:style-name="P18">map,</text:p>
            </text:list-item>
            <text:list-item>
              <text:p text:style-name="P19">dokumentacji technicznej,</text:p>
            </text:list-item>
            <text:list-item>
              <text:p text:style-name="P20">materiałów archiwalnych, historycznych o ograniczonej elastyczności,</text:p>
            </text:list-item>
          </text:list>
        </text:list-item>
        <text:list-item>
          <text:p text:style-name="P21">bezpieczny transport (brak uszkodzeń krawędzi i powierzchni).</text:p>
        </text:list-item>
      </text:list>
      <text:p text:style-name="HorizontalLine"/>
      <text:h text:style-name="Nagłówek3" text:outline-level="3">2.4 Wydajność</text:h>
      <text:list text:style-name="LFO6" text:continue-numbering="true">
        <text:list-item>
          <text:p text:style-name="P22">prędkość skanowania min.:</text:p>
          <text:soft-page-break/>
          <text:list text:continue-numbering="true">
            <text:list-item>
              <text:p text:style-name="P23"><text:span text:style-name="StrongEmphasis">1,5 obrazu/sek. przy 300 dpi</text:span></text:p>
            </text:list-item>
            <text:list-item>
              <text:p text:style-name="P24">tryb pracy ciągłej (digitalizacja seryjna),</text:p>
            </text:list-item>
            <text:list-item>
              <text:p text:style-name="P25">możliwość pracy produkcyjnej.</text:p>
            </text:list-item>
          </text:list>
        </text:list-item>
      </text:list>
      <text:p text:style-name="HorizontalLine"/>
      <text:h text:style-name="Nagłówek3" text:outline-level="3">2.5 Funkcjonalność</text:h>
      <text:list text:style-name="LFO7" text:continue-numbering="true">
        <text:list-item>
          <text:p text:style-name="P26">skanowanie do:</text:p>
          <text:list text:continue-numbering="true">
            <text:list-item>
              <text:p text:style-name="P27">USB,</text:p>
            </text:list-item>
            <text:list-item>
              <text:p text:style-name="P28">sieci (SMB/FTP),</text:p>
            </text:list-item>
            <text:list-item>
              <text:p text:style-name="P29">e-mail,</text:p>
            </text:list-item>
          </text:list>
        </text:list-item>
        <text:list-item>
          <text:p text:style-name="P30">wbudowany panel sterowania (ekran dotykowy),</text:p>
        </text:list-item>
        <text:list-item>
          <text:p text:style-name="P31">możliwość pracy bez komputera lub z dedykowanym kontrolerem.</text:p>
        </text:list-item>
      </text:list>
      <text:p text:style-name="HorizontalLine"/>
      <text:h text:style-name="Nagłówek3" text:outline-level="3">2.6 Oprogramowanie</text:h>
      <text:p text:style-name="Textbody">W zestawie:</text:p>
      <text:list text:style-name="LFO8" text:continue-numbering="true">
        <text:list-item>
          <text:p text:style-name="P32">obróbka map i rysunków technicznych,</text:p>
        </text:list-item>
        <text:list-item>
          <text:p text:style-name="P33">redukcja tła i poprawa czytelności,</text:p>
        </text:list-item>
        <text:list-item>
          <text:p text:style-name="P34">automatyczne prostowanie i kadrowanie,</text:p>
        </text:list-item>
        <text:list-item>
          <text:p text:style-name="P35">zapis<text:s/>do:</text:p>
          <text:list text:continue-numbering="true">
            <text:list-item>
              <text:p text:style-name="P36">TIFF,</text:p>
            </text:list-item>
            <text:list-item>
              <text:p text:style-name="P37">PDF/A,</text:p>
            </text:list-item>
            <text:list-item>
              <text:p text:style-name="P38">JPG.</text:p>
            </text:list-item>
          </text:list>
        </text:list-item>
      </text:list>
      <text:p text:style-name="HorizontalLine"/>
      <text:h text:style-name="Nagłówek3" text:outline-level="3">2.7 Komunikacja</text:h>
      <text:list text:style-name="LFO9" text:continue-numbering="true">
        <text:list-item>
          <text:p text:style-name="P39">USB 3.0, Ethernet,</text:p>
        </text:list-item>
        <text:list-item>
          <text:p text:style-name="P40">obsługa sieci lokalnej,</text:p>
        </text:list-item>
        <text:list-item>
          <text:p text:style-name="P41">kompatybilność z Windows.</text:p>
        </text:list-item>
      </text:list>
      <text:p text:style-name="HorizontalLine"/>
      <text:h text:style-name="Nagłówek2" text:outline-level="2">3. Wymagania wykluczające</text:h>
      <text:p text:style-name="Textbody">Nie dopuszcza się:</text:p>
      <text:list text:style-name="LFO10" text:continue-numbering="true">
        <text:list-item>
          <text:p text:style-name="P42">skanerów płaskich (flatbed),</text:p>
        </text:list-item>
        <text:list-item>
          <text:p text:style-name="P43">urządzeń &lt; A1,</text:p>
        </text:list-item>
        <text:list-item>
          <text:p text:style-name="P44">skanerów wymagających układania dokumentu na szybie,</text:p>
        </text:list-item>
        <text:list-item>
          <text:p text:style-name="P45">urządzeń przeznaczonych wyłącznie do fotografii/slajdów.</text:p>
        </text:list-item>
      </text:list>
      <text:p text:style-name="HorizontalLine"/>
      <text:h text:style-name="Nagłówek2" text:outline-level="2">4. Wymagania dodatkowe</text:h>
      <text:list text:style-name="LFO11" text:continue-numbering="true">
        <text:list-item>
          <text:p text:style-name="P46">ekran dotykowy min. 7”,</text:p>
        </text:list-item>
        <text:list-item>
          <text:p text:style-name="P47">gwarancja min. 24 miesiące,</text:p>
        </text:list-item>
        <text:list-item>
          <text:p text:style-name="P48">instalacja i szkolenie,</text:p>
        </text:list-item>
        <text:list-item>
          <text:p text:style-name="P49">urządzenie przystosowane do pracy biurowej lub archiwalnej (nie mobilne).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system" style:font-pitch="variable" svg:panose-1="0 0 4 0 0 0 0 0 0 0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style:font-name="Times New Roman" style:font-name-asian="Arial Unicode MS" style:font-name-complex="Tahoma" fo:font-weight="bold" style:font-weight-asian="bold" style:font-weight-complex="bold" fo:font-size="24pt" style:font-size-asian="24pt" style:font-size-complex="24pt" fo:hyphenate="false"/>
    </style:style>
    <style:style style:name="Nagłówek2" style:display-name="Nagłówek 2" style:family="paragraph" style:parent-style-name="Heading" style:next-style-name="Textbody" style:default-outline-level="2">
      <style:text-properties style:font-name="Times New Roman" style:font-name-asian="Arial Unicode MS" style:font-name-complex="Tahoma" fo:font-weight="bold" style:font-weight-asian="bold" style:font-weight-complex="bold" fo:font-size="18pt" style:font-size-asian="18pt" style:font-size-complex="18pt" fo:hyphenate="false"/>
    </style:style>
    <style:style style:name="Nagłówek3" style:display-name="Nagłówek 3" style:family="paragraph" style:parent-style-name="Heading" style:next-style-name="Textbody" style:default-outline-level="3">
      <style:text-properties style:font-name="Times New Roman" style:font-name-asian="Arial Unicode MS" style:font-name-complex="Tahoma"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ormalnyWeb" style:display-name="Normalny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7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7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7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7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7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7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9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9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9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9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9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9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0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0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ell</meta:initial-creator>
    <dc:creator>DELL</dc:creator>
    <meta:creation-date>2026-04-24T10:21:00Z</meta:creation-date>
    <dc:date>2026-09-01T16:13:00Z</dc:date>
    <meta:template xlink:href="Normal" xlink:type="simple"/>
    <meta:editing-cycles>12</meta:editing-cycles>
    <meta:editing-duration>PT2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11" meta:character-count="2179" meta:row-count="15" meta:non-whitespace-character-count="1872"/>
  </office:meta>
</office:document-meta>
</file>