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ans3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adornments="Regularna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3" fo:font-size="14pt" officeooo:rsid="0051af13" officeooo:paragraph-rsid="0051af13" style:font-size-asian="14pt" style:font-size-complex="14pt"/>
    </style:style>
    <style:style style:name="P2" style:family="paragraph" style:parent-style-name="Standard">
      <style:paragraph-properties fo:line-height="115%" fo:text-align="center" style:justify-single-word="false"/>
      <style:text-properties style:font-name="Liberation Sans3" fo:font-weight="normal" style:font-weight-asian="normal" style:font-weight-complex="normal"/>
    </style:style>
    <style:style style:name="P3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909c0" style:font-size-asian="12pt" style:font-size-complex="12pt"/>
    </style:style>
    <style:style style:name="P4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</style:style>
    <style:style style:name="P5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</style:style>
    <style:style style:name="P6" style:family="paragraph" style:parent-style-name="Standard">
      <style:paragraph-properties fo:line-height="115%" fo:text-align="center" style:justify-single-word="false"/>
    </style:style>
    <style:style style:name="P7" style:family="paragraph" style:parent-style-name="Text_20_body">
      <style:paragraph-properties fo:text-align="center" style:justify-single-word="false"/>
      <style:text-properties officeooo:paragraph-rsid="0047c9b4"/>
    </style:style>
    <style:style style:name="P8" style:family="paragraph" style:parent-style-name="Standard">
      <style:paragraph-properties fo:text-align="center" style:justify-single-word="false"/>
      <style:text-properties style:font-name="Liberation Sans1" fo:font-size="11pt" fo:font-weight="normal" officeooo:rsid="006599c1" officeooo:paragraph-rsid="007909c0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Liberation Sans1" fo:font-size="10.5pt" fo:font-weight="normal" officeooo:rsid="006599c1" officeooo:paragraph-rsid="00749484" style:font-size-asian="10.5pt" style:font-weight-asian="normal" style:font-size-complex="10.5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1" fo:font-size="9.5pt" fo:font-weight="bold" officeooo:rsid="006599c1" officeooo:paragraph-rsid="00749484" style:font-size-asian="9.5pt" style:language-asian="pl" style:country-asian="PL" style:font-weight-asian="bold" style:font-size-complex="9.5pt" style:font-weight-complex="bold"/>
    </style:style>
    <style:style style:name="P11" style:family="paragraph" style:parent-style-name="Footer">
      <style:text-properties fo:font-size="10pt" officeooo:paragraph-rsid="00696941" style:font-size-asian="10pt" style:font-size-complex="10pt"/>
    </style:style>
    <style:style style:name="P12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13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P14" style:family="paragraph" style:parent-style-name="Footer">
      <style:text-properties fo:font-size="10pt" officeooo:rsid="007b239c" officeooo:paragraph-rsid="007b239c" style:font-size-asian="10pt" style:font-size-complex="10pt"/>
    </style:style>
    <style:style style:name="P15" style:family="paragraph" style:parent-style-name="Text_20_body">
      <style:paragraph-properties fo:text-align="start" style:justify-single-word="false"/>
      <style:text-properties officeooo:paragraph-rsid="0047c9b4"/>
    </style:style>
    <style:style style:name="P16" style:family="paragraph" style:parent-style-name="Text_20_body">
      <style:paragraph-properties fo:margin-top="0.199cm" fo:margin-bottom="0.101cm" style:contextual-spacing="false" fo:text-align="start" style:justify-single-word="false"/>
      <style:text-properties officeooo:paragraph-rsid="0047c9b4"/>
    </style:style>
    <style:style style:name="P17" style:family="paragraph" style:parent-style-name="Text_20_body">
      <style:paragraph-properties fo:margin-top="0.199cm" fo:margin-bottom="0cm" style:contextual-spacing="false" fo:text-align="start" style:justify-single-word="false"/>
      <style:text-properties officeooo:paragraph-rsid="0047c9b4"/>
    </style:style>
    <style:style style:name="P18" style:family="paragraph" style:parent-style-name="Text_20_body">
      <style:paragraph-properties fo:margin-top="0cm" fo:margin-bottom="0.4cm" style:contextual-spacing="false" fo:text-align="start" style:justify-single-word="false"/>
      <style:text-properties officeooo:paragraph-rsid="0047c9b4"/>
    </style:style>
    <style:style style:name="P19" style:family="paragraph" style:parent-style-name="Text_20_body">
      <style:paragraph-properties fo:text-align="start" style:justify-single-word="false"/>
      <style:text-properties officeooo:paragraph-rsid="0050f645"/>
    </style:style>
    <style:style style:name="P20" style:family="paragraph" style:parent-style-name="Text_20_body">
      <style:paragraph-properties fo:text-align="start" style:justify-single-word="false"/>
      <style:text-properties officeooo:paragraph-rsid="0074ef65"/>
    </style:style>
    <style:style style:name="P21" style:family="paragraph" style:parent-style-name="Footnote">
      <style:text-properties officeooo:rsid="0050f645" officeooo:paragraph-rsid="0050f645"/>
    </style:style>
    <style:style style:name="P22" style:family="paragraph" style:parent-style-name="Signature">
      <style:text-properties officeooo:paragraph-rsid="0050f645"/>
    </style:style>
    <style:style style:name="P23" style:family="paragraph" style:parent-style-name="Signature">
      <style:paragraph-properties fo:margin-top="1.6cm" fo:margin-bottom="0cm" style:contextual-spacing="false"/>
      <style:text-properties officeooo:paragraph-rsid="0050f645"/>
    </style:style>
    <style:style style:name="P24" style:family="paragraph" style:parent-style-name="Signature">
      <style:paragraph-properties fo:margin-top="1.799cm" fo:margin-bottom="0cm" style:contextual-spacing="false"/>
    </style:style>
    <style:style style:name="P25" style:family="paragraph" style:parent-style-name="Text_20_body">
      <style:paragraph-properties fo:text-align="end" style:justify-single-word="false"/>
      <style:text-properties officeooo:paragraph-rsid="0047c9b4"/>
    </style:style>
    <style:style style:name="P26" style:family="paragraph" style:parent-style-name="Text_20_body">
      <style:paragraph-properties fo:text-align="start" style:justify-single-word="false"/>
      <style:text-properties fo:font-weight="bold" officeooo:paragraph-rsid="0047c9b4" style:font-weight-asian="bold" style:font-weight-complex="bold"/>
    </style:style>
    <style:style style:name="P27" style:family="paragraph" style:parent-style-name="Text_20_body">
      <style:paragraph-properties fo:text-align="start" style:justify-single-word="false"/>
      <style:text-properties fo:font-size="9pt" officeooo:paragraph-rsid="0047c9b4" style:font-size-asian="9pt" style:font-size-complex="9pt"/>
    </style:style>
    <style:style style:name="P28" style:family="paragraph" style:parent-style-name="Text_20_body">
      <style:paragraph-properties fo:line-height="150%" fo:text-align="start" style:justify-single-word="false"/>
      <style:text-properties officeooo:paragraph-rsid="0050f645"/>
    </style:style>
    <style:style style:name="P29" style:family="paragraph" style:parent-style-name="Title">
      <style:paragraph-properties fo:margin-top="0.499cm" fo:margin-bottom="0cm" style:contextual-spacing="false"/>
    </style:style>
    <style:style style:name="P30" style:family="paragraph" style:parent-style-name="Addressee">
      <style:text-properties officeooo:rsid="007909c0" officeooo:paragraph-rsid="007909c0"/>
    </style:style>
    <style:style style:name="P31" style:family="paragraph" style:parent-style-name="Text_20_body">
      <style:paragraph-properties fo:margin-top="0.199cm" fo:margin-bottom="0.3cm" style:contextual-spacing="false" fo:text-align="start" style:justify-single-word="false"/>
      <style:text-properties officeooo:rsid="0079d13c" officeooo:paragraph-rsid="0079d13c"/>
    </style:style>
    <style:style style:name="P32" style:family="paragraph" style:parent-style-name="Heading_20_2">
      <style:paragraph-properties fo:margin-top="0.4cm" fo:margin-bottom="0.199cm" style:contextual-spacing="false"/>
      <style:text-properties officeooo:paragraph-rsid="00696941"/>
    </style:style>
    <style:style style:name="P33" style:family="paragraph" style:parent-style-name="Heading_20_2">
      <style:paragraph-properties fo:margin-top="0cm" fo:margin-bottom="0.21cm" style:contextual-spacing="false"/>
      <style:text-properties officeooo:paragraph-rsid="00696941"/>
    </style:style>
    <style:style style:name="P34" style:family="paragraph" style:parent-style-name="Heading_20_2">
      <style:paragraph-properties fo:break-before="page"/>
    </style:style>
    <style:style style:name="P35" style:family="paragraph" style:parent-style-name="Heading_20_2">
      <style:paragraph-properties fo:text-align="center" style:justify-single-word="false"/>
    </style:style>
    <style:style style:name="P36" style:family="paragraph">
      <style:paragraph-properties fo:text-align="center"/>
      <style:text-properties fo:font-size="12pt"/>
    </style:style>
    <style:style style:name="P37" style:family="paragraph">
      <style:paragraph-properties fo:text-align="center"/>
    </style:style>
    <style:style style:name="P38" style:family="paragraph">
      <loext:graphic-properties draw:fill-color="#ffffff"/>
      <style:paragraph-properties fo:text-align="center" style:writing-mode="lr-tb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84b5b1" style:font-size-asian="11pt" style:font-size-complex="11pt"/>
    </style:style>
    <style:style style:name="T4" style:family="text">
      <style:text-properties fo:font-size="11pt" officeooo:rsid="00877aee" style:font-size-asian="11pt" style:font-size-complex="11pt"/>
    </style:style>
    <style:style style:name="T5" style:family="text">
      <style:text-properties style:font-name="Liberation Sans" fo:font-weight="normal" officeooo:rsid="007a6339" style:language-asian="en" style:country-asian="US" style:font-weight-asian="normal" style:font-name-complex="Liberation Sans2" style:font-style-complex="italic" style:font-weight-complex="normal"/>
    </style:style>
    <style:style style:name="T6" style:family="text">
      <style:text-properties style:font-name="Liberation Sans" fo:font-weight="normal" officeooo:rsid="0087df44" style:language-asian="en" style:country-asian="US" style:font-weight-asian="normal" style:font-name-complex="Liberation Sans2" style:font-style-complex="italic" style:font-weight-complex="normal"/>
    </style:style>
    <style:style style:name="T7" style:family="text">
      <style:text-properties style:font-name="Liberation Sans3"/>
    </style:style>
    <style:style style:name="T8" style:family="text">
      <style:text-properties style:font-name="Liberation Sans3" officeooo:rsid="002dd490"/>
    </style:style>
    <style:style style:name="T9" style:family="text">
      <style:text-properties style:font-name="Liberation Sans3" officeooo:rsid="007909c0"/>
    </style:style>
    <style:style style:name="T10" style:family="text">
      <style:text-properties style:font-name="Liberation Sans3" officeooo:rsid="007b239c"/>
    </style:style>
    <style:style style:name="T11" style:family="text">
      <style:text-properties style:font-name="Liberation Sans3" officeooo:rsid="0050f645" style:font-name-asian="NSimSun" style:font-name-complex="Lucida Sans1"/>
    </style:style>
    <style:style style:name="T12" style:family="text">
      <style:text-properties officeooo:rsid="007909c0"/>
    </style:style>
    <style:style style:name="T13" style:family="text">
      <style:text-properties officeooo:rsid="002dd490"/>
    </style:style>
    <style:style style:name="T14" style:family="text">
      <style:text-properties officeooo:rsid="0050f645"/>
    </style:style>
    <style:style style:name="T15" style:family="text">
      <style:text-properties fo:font-size="9pt" style:font-size-asian="9pt" style:font-size-complex="9pt"/>
    </style:style>
    <style:style style:name="T16" style:family="text">
      <style:text-properties fo:font-size="9pt" officeooo:rsid="00665218" style:font-size-asian="9pt" style:font-size-complex="9pt"/>
    </style:style>
    <style:style style:name="T17" style:family="text">
      <style:text-properties style:font-name="OpenSymbol1" fo:font-size="15pt" officeooo:rsid="0050f645" style:font-name-asian="OpenSymbol1" style:font-size-asian="15pt" style:font-name-complex="OpenSymbol1" style:font-size-complex="15pt"/>
    </style:style>
    <style:style style:name="T18" style:family="text">
      <style:text-properties officeooo:rsid="00567055"/>
    </style:style>
    <style:style style:name="T19" style:family="text">
      <style:text-properties officeooo:rsid="008040e7"/>
    </style:style>
    <style:style style:name="T20" style:family="text">
      <style:text-properties officeooo:rsid="0084b5b1"/>
    </style:style>
    <style:style style:name="T21" style:family="text">
      <style:text-properties officeooo:rsid="00866593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text:span text:style-name="T15">Załącznik nr </text:span><text:span text:style-name="T16">3 do SWZ</text:span> </text:p>
      <text:p text:style-name="P31">SP2.26.1.202<text:span text:style-name="T20">6</text:span></text:p>
      <text:p text:style-name="Addressee">Zamawiający:</text:p>
      <text:p text:style-name="P30">Szkoła Podstawowa nr 2 </text:p>
      <text:p text:style-name="Addressee">ul. <text:span text:style-name="T12">Zgorzelecka</text:span> 29 </text:p>
      <text:p text:style-name="Addressee">59-930 Pieńsk</text:p>
      <text:p text:style-name="P26">WYKONAWCA/ JED<text:span text:style-name="T14">E</text:span>N Z WYKONAWCÓW UBIEGAJĄCYCH SIĘ WSPÓLNIE/ PODMIOT UDOSTĘPNIAJĄCY ZASOBY</text:p>
      <text:p text:style-name="P17">…………………………………………………………………………………………………………..……</text:p>
      <text:p text:style-name="P27">(pełna nazwa/firma, adres, w zależności od podmiotu: NIP/PESEL, KRS/CEiDG)</text:p>
      <text:p text:style-name="P16">reprezentowany przez:</text:p>
      <text:p text:style-name="P17">…………………………………………………</text:p>
      <text:p text:style-name="P27">(imię, nazwisko, stanowisko/podstawa do reprezentacji)</text:p>
      <text:p text:style-name="P29">Oświadczenie </text:p>
      <text:p text:style-name="P18">składane na podstawie art. 125 ust. 1 ustawy z dnia <text:span text:style-name="T21">25 lipca 2025 r.</text:span> Prawo zamówień publicznych (dalej jako: ustawa pzp), </text:p>
      <text:p text:style-name="P10">„Świadczenie usług cateringowych dla dzieci z oddziału przedszkolnego oraz uczniów klas I-VIII Szkoły Podstawowej Nr 2 im. O. M. Tomaszka w Pieńsku, ul. Zgorzelecka 29, w okresie od <text:span text:style-name="T19">1</text:span><text:span text:style-name="T21">4</text:span>.0<text:span text:style-name="T21">9</text:span>.202<text:span text:style-name="T21">6</text:span> r. do 2<text:span text:style-name="T21">3</text:span>.06.202<text:span text:style-name="T21">7</text:span> r. ”.</text:p>
      <text:p text:style-name="P7"><text:span text:style-name="T15">(nazwa postępowania),</text:span> </text:p>
      <text:h text:style-name="P32" text:outline-level="2"><text:span text:style-name="T18">I. </text:span>OŚWIADCZENIE DOTYCZĄCE SPEŁNIANIA WARUNKÓW UDZIAŁU </text:h>
      <text:h text:style-name="P33" text:outline-level="2">W POSTĘPOWANIU<text:note text:id="ftn1" text:note-class="footnote"><text:note-citation>1</text:note-citation><text:note-body><text:p text:style-name="P21">Właściwe zaznaczyć</text:p></text:note-body></text:note> </text:h>
      <text:p text:style-name="P20"><text:span text:style-name="T17">□</text:span><text:span text:style-name="T11"> </text:span>Oświadczam, że spełniam warunki udziału w postępowaniu określone przez Zamawiającego </text:p>
      <text:p text:style-name="P20">w Rozdziale II SWZ .</text:p>
      <text:p text:style-name="P15">lub</text:p>
      <text:p text:style-name="P19"><text:span text:style-name="T17">□</text:span><text:span text:style-name="T11"> </text:span>Oświadczam, że w celu wykazania spełniania warunków udziału w postępowaniu, określonych przez Zamawiającego w Rozdziale II SWZ polegam na zasobach podmiotu/ów.</text:p>
      <text:h text:style-name="P34" text:outline-level="2" text:is-list-header="true">II OŚWIADCZENIA DOTYCZĄCE PRZESŁANEK WYKLUCZENIA Z POSTĘPOWANIA </text:h>
      <text:p text:style-name="P19"><text:span text:style-name="T17">□</text:span><text:span text:style-name="T11"> </text:span>Oświadczam, że nie podlegam wykluczeniu z postępowania na podstawie art. 108 ust 1 ustawy pzp.</text:p>
      <text:p text:style-name="P15">lub</text:p>
      <text:p text:style-name="P28"><text:span text:style-name="T17">□</text:span><text:span text:style-name="T11"> </text:span>Oświadczam, że zachodzą w stosunku do mnie podstawy wykluczenia z postępowania na podstawie art. ……………… ustawy PZP. Jednocześnie oświadczam, że w związku z ww. okolicznościami, na podstawie art. 110 ust. 2 ustawy PZP podjąłem następujące środki naprawcze …………………………………………………………………………………………………………………………………………………………………………………………………………………...………………</text:p>
      <text:h text:style-name="P35" text:outline-level="2">OŚWIADCZENIE DOTYCZĄCE PODANYCH INFORMACJI:</text:h>
      <text:p text:style-name="P15">Oświadczam, że wszystkie informacje podane w powyższych oświadczeniach są aktualne i zgodne z prawdą oraz zostały przedstawione z pełną świadomością konsekwencji wprowadzenia zamawiającego w błąd przy przedstawianiu informacji.</text:p>
      <text:p text:style-name="P23">………………………...…………….……. </text:p>
      <text:p text:style-name="P22">(miejscowość), dnia </text:p>
      <text:p text:style-name="P24">…………………………………………</text:p>
      <text:p text:style-name="Signature"><text:s/>(podpis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ans3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adornments="Regularna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style:page-number="auto"/>
      <style:text-properties style:font-name="Liberation Sans3" fo:font-family="'Liberation Sans'" style:font-style-name="Regularna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3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3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3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3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ormal_20_Table5" style:display-name="Normal Table5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3" style:display-name="Normal Table3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1" style:display-name="Normal Table1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2" style:display-name="Normal Table2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4" style:display-name="Normal Table4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6" style:display-name="Normal Table6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101cm" style:contextual-spacing="false"/>
      <style:text-properties style:font-name="Liberation Sans3" fo:font-family="'Liberation Sans'" style:font-style-name="Regularna" style:font-family-generic="swiss" style:font-pitch="variable" style:language-asian="pl" style:country-asian="PL" style:font-name-complex="Liberation Sans2" style:font-family-complex="'Liberation Sans'" style:font-family-generic-complex="system" style:font-pitch-complex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/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/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/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/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/>
    <style:style style:name="ListLabel_20_90" style:display-name="ListLabel 90" style:family="text"/>
    <style:style style:name="ListLabel_20_89" style:display-name="ListLabel 89" style:family="text"/>
    <style:style style:name="Default_20_Paragraph_20_Font5" style:display-name="Default Paragraph Font5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/>
    <style:style style:name="Default_20_Paragraph_20_Font3" style:display-name="Default Paragraph Font3" style:family="text"/>
    <style:style style:name="Default_20_Paragraph_20_Font1" style:display-name="Default Paragraph Font1" style:family="text"/>
    <style:style style:name="Default_20_Paragraph_20_Font_20__28_WW_29_" style:display-name="Default Paragraph Font (WW)" style:family="text"/>
    <style:style style:name="Default_20_Paragraph_20_Font2" style:display-name="Default Paragraph Font2" style:family="text"/>
    <style:style style:name="ListLabel_20_61" style:display-name="ListLabel 61" style:family="text"/>
    <style:style style:name="Default_20_Paragraph_20_Font4" style:display-name="Default Paragraph Font4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Default_20_Paragraph_20_Font6" style:display-name="Default Paragraph Font6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Podtytuł_20_Znak" style:display-name="Podtytuł Znak" style:family="text">
      <style:text-properties fo:color="#4f81bd" loext:opacity="100%" style:font-name="Cambria" fo:font-family="Cambria" style:font-family-generic="roman" style:font-pitch="variable" fo:letter-spacing="0.026cm" fo:font-style="italic" style:font-name-asian="Times New Roman1" style:font-family-asian="'Times New Roman'" style:font-family-generic-asian="system" style:font-pitch-asian="variable" style:font-style-asian="italic" style:font-name-complex="Cambria1" style:font-family-complex="Cambria" style:font-family-generic-complex="system" style:font-pitch-complex="variable" style:font-style-complex="italic"/>
    </style:style>
    <style:style style:name="Tytuł_20_Znak" style:display-name="Tytuł Znak" style:family="text">
      <style:text-properties fo:color="#000000" loext:opacity="100%"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Nagłówek_20_Znak" style:display-name="Nagłówek Znak" style:family="text">
      <style:text-properties fo:color="#000000" loext:opacity="100%" style:font-name="Arial" fo:font-family="Arial" style:font-family-generic="roman" style:font-pitch="variable" fo:font-size="12pt" style:font-name-asian="Lucida Sans Unicode" style:font-family-asian="'Lucida Sans Unicode'" style:font-family-generic-asian="system" style:font-pitch-asian="variable" style:font-size-asian="12pt" style:font-name-complex="Arial1" style:font-family-complex="Arial" style:font-family-generic-complex="system" style:font-pitch-complex="variable" style:font-size-complex="14pt"/>
    </style:style>
    <style:style style:name="Tekst_20_podstawowy_20_Znak" style:display-name="Tekst podstawowy Znak" style:family="text"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6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6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6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6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6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6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6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6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7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7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7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7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7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7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7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7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3" fo:font-size="14pt" officeooo:rsid="0051af13" officeooo:paragraph-rsid="0051af13" style:font-size-asian="14pt" style:font-size-complex="14pt"/>
    </style:style>
    <style:style style:name="MP2" style:family="paragraph">
      <style:paragraph-properties fo:text-align="center"/>
      <style:text-properties fo:font-size="12pt"/>
    </style:style>
    <style:style style:name="MP3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</style:style>
    <style:style style:name="MP4" style:family="paragraph" style:parent-style-name="Standard">
      <style:paragraph-properties fo:line-height="115%" fo:text-align="center" style:justify-single-word="false"/>
      <style:text-properties style:font-name="Liberation Sans3" fo:font-weight="normal" style:font-weight-asian="normal" style:font-weight-complex="normal"/>
    </style:style>
    <style:style style:name="MP5" style:family="paragraph" style:parent-style-name="Standard">
      <style:paragraph-properties fo:line-height="115%" fo:text-align="center" style:justify-single-word="false"/>
    </style:style>
    <style:style style:name="MP6" style:family="paragraph">
      <loext:graphic-properties draw:fill-color="#ffffff"/>
      <style:paragraph-properties fo:text-align="center" style:writing-mode="lr-tb"/>
    </style:style>
    <style:style style:name="MP7" style:family="paragraph" style:parent-style-name="Standard">
      <style:paragraph-properties fo:text-align="center" style:justify-single-word="false"/>
      <style:text-properties style:font-name="Liberation Sans1" fo:font-size="11pt" fo:font-weight="normal" officeooo:rsid="006599c1" officeooo:paragraph-rsid="007909c0" style:font-size-asian="11pt" style:font-weight-asian="normal" style:font-size-complex="11pt" style:font-weight-complex="normal"/>
    </style:style>
    <style:style style:name="MP8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909c0" style:font-size-asian="12pt" style:font-size-complex="12pt"/>
    </style:style>
    <style:style style:name="MP9" style:family="paragraph">
      <style:paragraph-properties fo:text-align="center"/>
    </style:style>
    <style:style style:name="MP10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</style:style>
    <style:style style:name="MP11" style:family="paragraph" style:parent-style-name="Standard">
      <style:paragraph-properties fo:text-align="center" style:justify-single-word="false"/>
      <style:text-properties style:font-name="Liberation Sans1" fo:font-size="10.5pt" fo:font-weight="normal" officeooo:rsid="006599c1" officeooo:paragraph-rsid="00749484" style:font-size-asian="10.5pt" style:font-weight-asian="normal" style:font-size-complex="10.5pt" style:font-weight-complex="normal"/>
    </style:style>
    <style:style style:name="MP12" style:family="paragraph" style:parent-style-name="Footer">
      <style:text-properties fo:font-size="10pt" officeooo:paragraph-rsid="00696941" style:font-size-asian="10pt" style:font-size-complex="10pt"/>
    </style:style>
    <style:style style:name="MP13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14" style:family="paragraph" style:parent-style-name="Footer">
      <style:text-properties fo:font-size="10pt" officeooo:rsid="007b239c" officeooo:paragraph-rsid="007b239c" style:font-size-asian="10pt" style:font-size-complex="10pt"/>
    </style:style>
    <style:style style:name="MP15" style:family="paragraph" style:parent-style-name="Footer">
      <style:paragraph-properties fo:text-align="end" style:justify-single-word="false"/>
      <style:text-properties fo:font-size="10pt" officeooo:rsid="002ff3ef" officeooo:paragraph-rsid="002ff3ef" style:font-size-asian="10pt" style:font-size-complex="10pt"/>
    </style:style>
    <style:style style:name="MT1" style:family="text">
      <style:text-properties fo:font-size="11pt" fo:font-weight="normal" style:font-size-asian="11pt" style:font-weight-asian="normal" style:font-size-complex="11pt" style:font-weight-complex="normal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fo:font-size="11pt" officeooo:rsid="00877aee" style:font-size-asian="11pt" style:font-size-complex="11pt"/>
    </style:style>
    <style:style style:name="MT4" style:family="text">
      <style:text-properties fo:font-size="11pt" officeooo:rsid="0084b5b1" style:font-size-asian="11pt" style:font-size-complex="11pt"/>
    </style:style>
    <style:style style:name="MT5" style:family="text">
      <style:text-properties style:font-name="Liberation Sans" fo:font-weight="normal" officeooo:rsid="007a6339" style:language-asian="en" style:country-asian="US" style:font-weight-asian="normal" style:font-name-complex="Liberation Sans2" style:font-style-complex="italic" style:font-weight-complex="normal"/>
    </style:style>
    <style:style style:name="MT6" style:family="text">
      <style:text-properties style:font-name="Liberation Sans" fo:font-weight="normal" officeooo:rsid="0087df44" style:language-asian="en" style:country-asian="US" style:font-weight-asian="normal" style:font-name-complex="Liberation Sans2" style:font-style-complex="italic" style:font-weight-complex="normal"/>
    </style:style>
    <style:style style:name="MT7" style:family="text">
      <style:text-properties style:font-name="Liberation Sans3" officeooo:rsid="002dd490"/>
    </style:style>
    <style:style style:name="MT8" style:family="text">
      <style:text-properties style:font-name="Liberation Sans3"/>
    </style:style>
    <style:style style:name="MT9" style:family="text">
      <style:text-properties officeooo:rsid="007909c0"/>
    </style:style>
    <style:style style:name="MT10" style:family="text">
      <style:text-properties officeooo:rsid="002dd490"/>
    </style:style>
    <style:style style:name="MT11" style:family="text">
      <style:text-properties style:font-name="Liberation Sans3" officeooo:rsid="007909c0"/>
    </style:style>
    <style:style style:name="MT12" style:family="text">
      <style:text-properties style:font-name="Liberation Sans3" officeooo:rsid="007b239c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026cm" svg:stroke-color="#808080" draw:fill-color="#ffffff" draw:textarea-horizontal-align="center" draw:textarea-vertical-align="middle" fo:padding-top="0.012cm" fo:padding-bottom="0.012cm" fo:padding-left="0.012cm" fo:padding-right="0.012cm" style:run-through="foreground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7" draw:name="Kształt1_1" draw:style-name="Mgr1" draw:text-style-name="MP2" svg:x1="-0.034cm" svg:y1="0.772cm" svg:x2="16.957cm" svg:y2="0.772cm"><text:p/></draw:line>OŚWIADCZENIE</text:p>
        <text:p text:style-name="MP3"><text:span text:style-name="MT1">„</text:span><text:span text:style-name="MT2">Świadczenie usług cateringowych dla dzieci z oddziału przedszkolnego oraz uczniów klas I-VIII Szkoły Podstawowej Nr 2 im. O. M. Tomaszka w Pieńsku, ul. Zgorzelecka 29, w okresie od 1</text:span><text:span text:style-name="MT3">4</text:span><text:span text:style-name="MT2">.0</text:span><text:span text:style-name="MT3">9</text:span><text:span text:style-name="MT2">.202</text:span><text:span text:style-name="MT3">6</text:span><text:span text:style-name="MT2"> r. do 2</text:span><text:span text:style-name="MT3">3</text:span><text:span text:style-name="MT2">.06.202</text:span><text:span text:style-name="MT3">7</text:span><text:span text:style-name="MT2"> r. ”. </text:span></text:p>
        <text:p text:style-name="MP4"/>
        <text:p text:style-name="MP5"><draw:line text:anchor-type="char" draw:z-index="0" draw:name="Kształt2_1" draw:style-name="Mgr2" draw:text-style-name="MP6" svg:x1="-1.342cm" svg:y1="23.703cm" svg:x2="18.394cm" svg:y2="23.703cm"><text:p/></draw:line><draw:line text:anchor-type="char" draw:z-index="1" draw:name="Kształt2_ 2" draw:style-name="Mgr2" draw:text-style-name="MP6" svg:x1="-1.342cm" svg:y1="23.703cm" svg:x2="18.394cm" svg:y2="23.703cm"><text:p/></draw:line><draw:line text:anchor-type="char" draw:z-index="2" draw:name="Kształt2_ 1" draw:style-name="Mgr2" draw:text-style-name="MP6" svg:x1="-1.342cm" svg:y1="23.703cm" svg:x2="18.394cm" svg:y2="23.703cm"><text:p/></draw:line></text:p>
        <text:p text:style-name="MP7"/>
      </style:header>
      <style:header-first>
        <text:p text:style-name="MP8"><draw:line text:anchor-type="paragraph" draw:z-index="6" draw:name="Kształt1_2" draw:style-name="Mgr1" draw:text-style-name="MP9" svg:x1="-0.358cm" svg:y1="0.573cm" svg:x2="17.263cm" svg:y2="0.573cm"><text:p/></draw:line>Szkoła Podstawowa nr 2 im. O. M. Tomaszka w Pieńsku, ul. Zgorzelecka 29</text:p>
        <text:p text:style-name="MP10"><text:span text:style-name="MT1">„</text:span><text:span text:style-name="MT2">Świadczenie usług cateringowych dla dzieci z oddziału przedszkolnego oraz uczniów klas I-VIII Szkoły Podstawowej Nr 2 im. O. M. Tomaszka w Pieńsku, ul. Zgorzelecka 29, w okresie od 1</text:span><text:span text:style-name="MT4">4</text:span><text:span text:style-name="MT2">.0</text:span><text:span text:style-name="MT4">9</text:span><text:span text:style-name="MT2">.202</text:span><text:span text:style-name="MT4">6</text:span><text:span text:style-name="MT2"> r. do 2</text:span><text:span text:style-name="MT4">3</text:span><text:span text:style-name="MT2">.06.202</text:span><text:span text:style-name="MT4">7</text:span><text:span text:style-name="MT2"> r. ”. </text:span></text:p>
        <text:p text:style-name="MP4"/>
        <text:p text:style-name="MP5"><draw:line text:anchor-type="char" draw:z-index="3" draw:name="Kształt2_1" draw:style-name="Mgr2" draw:text-style-name="MP6" svg:x1="-1.342cm" svg:y1="23.703cm" svg:x2="18.394cm" svg:y2="23.703cm"><text:p/></draw:line><draw:line text:anchor-type="char" draw:z-index="4" draw:name="Kształt2_ 2" draw:style-name="Mgr2" draw:text-style-name="MP6" svg:x1="-1.342cm" svg:y1="23.703cm" svg:x2="18.394cm" svg:y2="23.703cm"><text:p/></draw:line><draw:line text:anchor-type="char" draw:z-index="5" draw:name="Kształt2_ 1" draw:style-name="Mgr2" draw:text-style-name="MP6" svg:x1="-1.342cm" svg:y1="23.703cm" svg:x2="18.394cm" svg:y2="23.703cm"><text:p/></draw:line></text:p>
        <text:p text:style-name="MP11"/>
      </style:header-first>
      <style:footer>
        <text:section text:style-name="MSect1" text:name="Sekcja2">
          <text:p text:style-name="MP12">Znak sprawy:<text:line-break/><text:span text:style-name="MT5">SP2.26.1.202</text:span><text:span text:style-name="MT6">6</text:span></text:p>
          <text:p text:style-name="MP13"><text:span text:style-name="MT7">S</text:span><text:span text:style-name="MT8">trona </text:span><text:span text:style-name="MT8"><text:page-number text:select-page="current">2</text:page-number></text:span><text:span text:style-name="MT8"><text:s/>z </text:span><text:span text:style-name="MT8"><text:page-count>2</text:page-count></text:span></text:p>
        </text:section>
      </style:footer>
      <style:footer-first>
        <text:section text:style-name="MSect1" text:name="Sekcja3">
          <text:p text:style-name="MP14"><text:span text:style-name="MT9">Szkoła Podstawowa nr 2</text:span><text:span text:style-name="MT10"><text:line-break/>u</text:span>l. <text:span text:style-name="MT9">Zgorzelecka</text:span> 29 <text:line-break/>59-930 Pieńsk</text:p>
          <text:p text:style-name="MP13"><text:span text:style-name="MT7">S</text:span><text:span text:style-name="MT8">trona </text:span><text:span text:style-name="MT8"><text:page-number text:select-page="current">1</text:page-number></text:span><text:span text:style-name="MT8"><text:s/>z </text:span><text:span text:style-name="MT8"><text:page-count>2</text:page-count></text:span></text:p>
          <text:p text:style-name="MP15"><text:span text:style-name="MT11">Telefon: 75 77 86 522<text:line-break/></text:span><text:span text:style-name="MT12">e</text:span><text:span text:style-name="MT11">-mail: sekretariat@sp2piensk.pl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35M42S</meta:editing-duration>
    <meta:editing-cycles>81</meta:editing-cycles>
    <meta:generator>LibreOffice/7.4.1.2$Windows_X86_64 LibreOffice_project/3c58a8f3a960df8bc8fd77b461821e42c061c5f0</meta:generator>
    <dc:date>2026-07-24T10:00:47.893000000</dc:date>
    <meta:document-statistic meta:table-count="0" meta:image-count="0" meta:object-count="0" meta:page-count="2" meta:paragraph-count="42" meta:word-count="360" meta:character-count="2651" meta:non-whitespace-character-count="2317"/>
  </office:meta>
</office:document-meta>
</file>